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Helvetica Neue" svg:font-family="'Helvetica Neue', Helvetica, Arial, sans-serif"/>
    <style:font-face style:name="Courier New" svg:font-family="'Courier New'" style:font-family-generic="moder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>
        <style:tab-stops>
          <style:tab-stop style:position="1.409cm"/>
        </style:tab-stops>
      </style:paragraph-properties>
    </style:style>
    <style:style style:name="P2" style:family="paragraph" style:parent-style-name="Standard">
      <style:paragraph-properties fo:text-align="center" style:justify-single-word="false" fo:orphans="2" fo:widows="2"/>
    </style:style>
    <style:style style:name="P3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fo:font-size="11pt" fo:letter-spacing="normal" fo:font-style="normal" style:text-underline-style="none" fo:font-weight="normal" style:font-size-asian="11pt" style:font-style-asian="normal" style:font-weight-asian="normal"/>
    </style:style>
    <style:style style:name="P4" style:family="paragraph" style:parent-style-name="Standard">
      <style:paragraph-properties fo:margin-left="0.026cm" fo:margin-right="-0.026cm" fo:text-indent="-0.026cm" style:auto-text-indent="false"/>
      <style:text-properties fo:font-size="10pt" style:font-size-asian="10pt" style:font-size-complex="10pt"/>
    </style:style>
    <style:style style:name="P5" style:family="paragraph" style:parent-style-name="Standard">
      <style:paragraph-properties fo:margin-left="0.026cm" fo:margin-right="-0.026cm" fo:text-align="center" style:justify-single-word="false" fo:text-indent="-0.026cm" style:auto-text-indent="false"/>
      <style:text-properties fo:font-size="10pt" style:font-size-asian="10pt" style:font-size-complex="10pt"/>
    </style:style>
    <style:style style:name="P6" style:family="paragraph" style:parent-style-name="Standard" style:list-style-name="L1">
      <style:paragraph-properties fo:margin-left="0.026cm" fo:margin-right="-0.026cm" fo:text-indent="-0.026cm" style:auto-text-indent="false"/>
      <style:text-properties fo:font-size="10pt" style:font-size-asian="10pt" style:font-size-complex="10pt"/>
    </style:style>
    <style:style style:name="P7" style:family="paragraph" style:parent-style-name="Standard">
      <style:paragraph-properties fo:margin-left="0.026cm" fo:margin-right="-0.026cm" fo:text-indent="-0.026cm" style:auto-text-indent="false"/>
      <style:text-properties fo:font-size="10pt" fo:language="en" fo:country="GB" style:font-size-asian="10pt" style:font-size-complex="10pt" style:font-weight-complex="bold"/>
    </style:style>
    <style:style style:name="P8" style:family="paragraph" style:parent-style-name="Standard" style:list-style-name="L1">
      <style:paragraph-properties fo:margin-left="0.026cm" fo:margin-right="-0.026cm" fo:text-indent="-0.026cm" style:auto-text-indent="false"/>
      <style:text-properties fo:font-size="10pt" fo:language="en" fo:country="GB" style:font-size-asian="10pt" style:font-size-complex="10pt" style:font-weight-complex="bold"/>
    </style:style>
    <style:style style:name="P9" style:family="paragraph" style:parent-style-name="Standard" style:list-style-name="L1">
      <style:paragraph-properties fo:margin-left="0.026cm" fo:margin-right="-0.026cm" fo:text-indent="-0.026cm" style:auto-text-indent="false"/>
      <style:text-properties fo:font-size="10pt" fo:language="en" fo:country="GB" fo:font-weight="bold" style:font-size-asian="10pt" style:font-weight-asian="bold" style:font-size-complex="10pt" style:font-weight-complex="bold"/>
    </style:style>
    <style:style style:name="P10" style:family="paragraph" style:parent-style-name="Standard" style:list-style-name="L1">
      <style:paragraph-properties fo:margin-left="0.026cm" fo:margin-right="-0.026cm" fo:text-indent="-0.026cm" style:auto-text-indent="false"/>
      <style:text-properties fo:font-variant="normal" fo:text-transform="none" fo:color="#1d2228" style:font-name="Times New Roman" fo:font-size="10.5pt" fo:letter-spacing="normal" fo:font-style="normal" fo:font-weight="normal" style:font-size-asian="10.5pt" style:font-size-complex="10.5pt"/>
    </style:style>
    <style:style style:name="P11" style:family="paragraph" style:parent-style-name="Standard">
      <style:paragraph-properties fo:margin-left="0.026cm" fo:margin-right="-0.026cm" fo:text-indent="-0.026cm" style:auto-text-indent="false"/>
      <style:text-properties fo:font-variant="normal" fo:text-transform="none" fo:color="#1d2228" style:font-name="Times New Roman" fo:font-size="10.5pt" fo:letter-spacing="normal" fo:font-style="italic" fo:font-weight="bold" style:font-size-asian="10.5pt" style:font-style-asian="italic" style:font-weight-asian="bold" style:font-size-complex="10.5pt" style:font-style-complex="italic" style:font-weight-complex="bold"/>
    </style:style>
    <style:style style:name="P12" style:family="paragraph" style:parent-style-name="Standard" style:list-style-name="L1">
      <style:paragraph-properties fo:margin-left="0.026cm" fo:margin-right="-0.026cm" fo:text-indent="-0.026cm" style:auto-text-indent="false"/>
      <style:text-properties fo:font-variant="normal" fo:text-transform="none" fo:color="#1d2228" style:font-name="Times New Roman" fo:font-size="10.5pt" fo:letter-spacing="normal" fo:font-style="italic" fo:font-weight="bold" style:font-size-asian="10.5pt" style:font-style-asian="italic" style:font-weight-asian="bold" style:font-size-complex="10.5pt" style:font-style-complex="italic" style:font-weight-complex="bold"/>
    </style:style>
    <style:style style:name="P13" style:family="paragraph" style:parent-style-name="Standard" style:list-style-name="L1">
      <style:paragraph-properties fo:margin-left="0.026cm" fo:margin-right="-0.026cm" fo:text-indent="-0.026cm" style:auto-text-indent="false"/>
      <style:text-properties fo:font-variant="normal" fo:text-transform="none" fo:color="#1d2228" style:font-name="Helvetica Neue" fo:font-size="10.5pt" fo:letter-spacing="normal" fo:font-style="normal" fo:font-weight="normal" style:font-size-asian="10.5pt" style:font-size-complex="10.5pt"/>
    </style:style>
    <style:style style:name="P14" style:family="paragraph" style:parent-style-name="Standard" style:list-style-name="L1">
      <style:paragraph-properties fo:margin-left="0.026cm" fo:margin-right="-0.026cm" fo:text-indent="-0.026cm" style:auto-text-indent="false"/>
      <style:text-properties fo:font-variant="normal" fo:text-transform="none" fo:color="#26282a" style:font-name="Helvetica Neue" fo:font-size="10.5pt" fo:letter-spacing="normal" fo:font-style="normal" fo:font-weight="bold" style:font-size-asian="10.5pt" style:font-size-complex="10.5pt"/>
    </style:style>
    <style:style style:name="P15" style:family="paragraph" style:parent-style-name="Standard" style:list-style-name="L1">
      <style:paragraph-properties fo:margin-left="0.026cm" fo:margin-right="-0.026cm" fo:text-indent="-0.026cm" style:auto-text-indent="false"/>
      <style:text-properties fo:font-variant="normal" fo:text-transform="none" fo:color="#26282a" style:font-name="Helvetica Neue" fo:font-size="10.5pt" fo:letter-spacing="normal" fo:font-style="normal" fo:font-weight="normal" style:font-size-asian="10.5pt" style:font-weight-asian="normal" style:font-size-complex="10.5pt" style:font-weight-complex="normal"/>
    </style:style>
    <style:style style:name="P16" style:family="paragraph" style:parent-style-name="Standard">
      <style:paragraph-properties fo:margin-left="0.026cm" fo:margin-right="-0.026cm" fo:text-indent="-0.026cm" style:auto-text-indent="false"/>
      <style:text-properties fo:font-variant="normal" fo:text-transform="none" fo:color="#26282a" style:font-name="Helvetica Neue" fo:font-size="10.5pt" fo:letter-spacing="normal" fo:font-style="normal" fo:font-weight="normal" style:font-size-asian="10.5pt" style:font-style-asian="normal" style:font-weight-asian="normal" style:font-size-complex="10.5pt" style:font-style-complex="normal" style:font-weight-complex="normal"/>
    </style:style>
    <style:style style:name="P17" style:family="paragraph" style:parent-style-name="Standard" style:list-style-name="L1">
      <style:paragraph-properties fo:margin-left="0.026cm" fo:margin-right="-0.026cm" fo:text-indent="-0.026cm" style:auto-text-indent="false"/>
      <style:text-properties fo:font-variant="normal" fo:text-transform="none" fo:color="#26282a" style:font-name="Helvetica Neue" fo:font-size="10.5pt" fo:letter-spacing="normal" fo:font-style="normal" fo:font-weight="normal" style:font-size-asian="10.5pt" style:font-style-asian="normal" style:font-weight-asian="normal" style:font-size-complex="10.5pt" style:font-style-complex="normal" style:font-weight-complex="normal"/>
    </style:style>
    <style:style style:name="P18" style:family="paragraph" style:parent-style-name="Standard" style:list-style-name="L1">
      <style:paragraph-properties fo:margin-left="0.026cm" fo:margin-right="-0.026cm" fo:text-indent="-0.026cm" style:auto-text-indent="false"/>
      <style:text-properties fo:font-variant="normal" fo:text-transform="none" fo:color="#26282a" style:font-name="Helvetica Neue" fo:font-size="10.5pt" fo:letter-spacing="normal" fo:font-style="italic" fo:font-weight="bold" style:font-size-asian="10.5pt" style:font-style-asian="italic" style:font-weight-asian="bold" style:font-size-complex="10.5pt" style:font-style-complex="italic" style:font-weight-complex="bold"/>
    </style:style>
    <style:style style:name="P19" style:family="paragraph" style:parent-style-name="Standard" style:list-style-name="L1">
      <style:paragraph-properties fo:margin-left="0.026cm" fo:margin-right="-0.026cm" fo:text-indent="-0.026cm" style:auto-text-indent="false"/>
      <style:text-properties fo:font-size="10.5pt" style:font-size-asian="10.5pt" style:font-size-complex="10.5pt"/>
    </style:style>
    <style:style style:name="P20" style:family="paragraph" style:parent-style-name="Standard" style:list-style-name="L1">
      <style:paragraph-properties fo:margin-left="0.026cm" fo:margin-right="-0.026cm" fo:text-indent="-0.026cm" style:auto-text-indent="false"/>
      <style:text-properties fo:color="#ff0000" style:font-name="Times New Roman" fo:font-size="10pt" fo:language="en" fo:country="GB" fo:font-weight="bold" style:font-size-asian="10pt" style:font-weight-asian="bold" style:font-name-complex="Times New Roman1" style:font-size-complex="10pt" style:font-weight-complex="bold"/>
    </style:style>
    <style:style style:name="P21" style:family="paragraph" style:parent-style-name="Standard">
      <style:paragraph-properties fo:margin-left="0cm" fo:margin-right="-0.106cm" fo:margin-top="0cm" fo:margin-bottom="0cm" fo:text-align="start" style:justify-single-word="false" fo:orphans="2" fo:widows="2" fo:text-indent="0cm" style:auto-text-indent="false" style:writing-mode="lr-tb">
        <style:tab-stops>
          <style:tab-stop style:position="0.397cm"/>
        </style:tab-stops>
      </style:paragraph-properties>
    </style:style>
    <style:style style:name="P22" style:family="paragraph" style:parent-style-name="Standard">
      <style:paragraph-properties fo:margin-left="0cm" fo:margin-right="-0.106cm" fo:margin-top="0cm" fo:margin-bottom="0cm" fo:text-align="start" style:justify-single-word="false" fo:orphans="2" fo:widows="2" fo:text-indent="0cm" style:auto-text-indent="false">
        <style:tab-stops>
          <style:tab-stop style:position="0.397cm"/>
        </style:tab-stops>
      </style:paragraph-properties>
    </style:style>
    <style:style style:name="P23" style:family="paragraph" style:parent-style-name="Standard">
      <style:paragraph-properties fo:margin-left="0cm" fo:margin-right="0cm" fo:text-align="center" style:justify-single-word="false" fo:orphans="2" fo:widows="2" fo:text-indent="0cm" style:auto-text-indent="false" style:writing-mode="lr-tb"/>
      <style:text-properties fo:font-size="10pt" style:font-size-asian="10pt" style:font-size-complex="10pt"/>
    </style:style>
    <style:style style:name="P24" style:family="paragraph" style:parent-style-name="Standard" style:list-style-name="L3">
      <style:paragraph-properties fo:margin-left="0cm" fo:margin-right="0cm" fo:orphans="2" fo:widows="2" fo:text-indent="0cm" style:auto-text-indent="false">
        <style:tab-stops>
          <style:tab-stop style:position="0cm"/>
        </style:tab-stops>
      </style:paragraph-properties>
    </style:style>
    <style:style style:name="P25" style:family="paragraph" style:parent-style-name="Standard">
      <style:paragraph-properties fo:margin-left="-0.025cm" fo:margin-right="0cm" fo:text-align="start" style:justify-single-word="false" fo:text-indent="0cm" style:auto-text-indent="false">
        <style:tab-stops>
          <style:tab-stop style:position="1.434cm"/>
        </style:tab-stops>
      </style:paragraph-properties>
      <style:text-properties fo:font-size="14pt" style:text-underline-style="solid" style:text-underline-width="auto" style:text-underline-color="font-color" style:font-size-asian="14pt"/>
    </style:style>
    <style:style style:name="P26" style:family="paragraph" style:parent-style-name="Standard" style:list-style-name="L3">
      <style:paragraph-properties fo:margin-left="-0.025cm" fo:margin-right="0cm" fo:orphans="2" fo:widows="2" fo:text-indent="0cm" style:auto-text-indent="false">
        <style:tab-stops>
          <style:tab-stop style:position="0cm"/>
        </style:tab-stops>
      </style:paragraph-properties>
      <style:text-properties fo:font-size="14pt" style:text-underline-style="solid" style:text-underline-width="auto" style:text-underline-color="font-color" style:font-size-asian="14pt"/>
    </style:style>
    <style:style style:name="P27" style:family="paragraph" style:parent-style-name="Standard">
      <style:paragraph-properties fo:margin-left="-0.025cm" fo:margin-right="0cm" fo:text-align="start" style:justify-single-word="false" fo:text-indent="0cm" style:auto-text-indent="false">
        <style:tab-stops>
          <style:tab-stop style:position="1.434cm"/>
        </style:tab-stops>
      </style:paragraph-properties>
      <style:text-properties style:font-name="Times New Roman" fo:font-size="14pt" style:text-underline-style="solid" style:text-underline-width="auto" style:text-underline-color="font-color" style:font-size-asian="14pt"/>
    </style:style>
    <style:style style:name="P28" style:family="paragraph" style:parent-style-name="Standard" style:list-style-name="L3">
      <style:paragraph-properties fo:margin-left="-0.025cm" fo:margin-right="0cm" fo:orphans="2" fo:widows="2" fo:text-indent="0cm" style:auto-text-indent="false">
        <style:tab-stops>
          <style:tab-stop style:position="0cm"/>
        </style:tab-stops>
      </style:paragraph-properties>
      <style:text-properties style:font-name="Times New Roman" fo:font-size="14pt" style:text-underline-style="solid" style:text-underline-width="auto" style:text-underline-color="font-color" style:font-size-asian="14pt"/>
    </style:style>
    <style:style style:name="P29" style:family="paragraph" style:parent-style-name="Standard">
      <style:paragraph-properties fo:margin-left="-0.025cm" fo:margin-right="0cm" fo:text-align="start" style:justify-single-word="false" fo:text-indent="0cm" style:auto-text-indent="false">
        <style:tab-stops>
          <style:tab-stop style:position="1.434cm"/>
        </style:tab-stops>
      </style:paragraph-properties>
      <style:text-properties style:font-name="Times New Roman" fo:font-size="14pt" style:text-underline-style="none" style:font-size-asian="14pt"/>
    </style:style>
    <style:style style:name="P30" style:family="paragraph" style:parent-style-name="Standard" style:list-style-name="L3">
      <style:paragraph-properties fo:margin-left="-0.025cm" fo:margin-right="0cm" fo:text-align="start" style:justify-single-word="false" fo:orphans="2" fo:widows="2" fo:text-indent="0cm" style:auto-text-indent="false">
        <style:tab-stops>
          <style:tab-stop style:position="0cm"/>
        </style:tab-stops>
      </style:paragraph-properties>
      <style:text-properties style:font-name="Times New Roman" fo:font-size="14pt" fo:font-weight="bold" style:font-size-asian="14pt" style:font-weight-asian="bold"/>
    </style:style>
    <style:style style:name="P31" style:family="paragraph" style:parent-style-name="Standard" style:list-style-name="L3">
      <style:paragraph-properties fo:margin-left="-0.025cm" fo:margin-right="0cm" fo:orphans="2" fo:widows="2" fo:text-indent="0cm" style:auto-text-indent="false">
        <style:tab-stops>
          <style:tab-stop style:position="0cm"/>
        </style:tab-stops>
      </style:paragraph-properties>
    </style:style>
    <style:style style:name="P32" style:family="paragraph" style:parent-style-name="Standard" style:list-style-name="L3">
      <style:paragraph-properties fo:margin-left="-0.025cm" fo:margin-right="0cm" fo:text-align="start" style:justify-single-word="false" fo:orphans="2" fo:widows="2" fo:text-indent="0cm" style:auto-text-indent="false">
        <style:tab-stops>
          <style:tab-stop style:position="0cm"/>
        </style:tab-stops>
      </style:paragraph-properties>
    </style:style>
    <style:style style:name="P33" style:family="paragraph" style:parent-style-name="Standard">
      <style:paragraph-properties fo:margin-left="-0.025cm" fo:margin-right="0cm" fo:margin-top="0cm" fo:margin-bottom="0cm" fo:text-align="center" style:justify-single-word="false" fo:orphans="2" fo:widows="2" fo:text-indent="0cm" style:auto-text-indent="false">
        <style:tab-stops>
          <style:tab-stop style:position="1.434cm"/>
        </style:tab-stops>
      </style:paragraph-properties>
    </style:style>
    <style:style style:name="P34" style:family="paragraph" style:parent-style-name="Standard">
      <style:paragraph-properties fo:margin-left="-0.025cm" fo:margin-right="0cm" fo:margin-top="0cm" fo:margin-bottom="0cm" fo:text-align="center" style:justify-single-word="false" fo:orphans="2" fo:widows="2" fo:text-indent="0cm" style:auto-text-indent="false">
        <style:tab-stops>
          <style:tab-stop style:position="1.434cm"/>
        </style:tab-stops>
      </style:paragraph-properties>
      <style:text-properties fo:font-size="11pt" fo:language="en" fo:country="GB" style:letter-kerning="true" style:font-size-asian="11pt"/>
    </style:style>
    <style:style style:name="P35" style:family="paragraph" style:parent-style-name="Standard">
      <style:paragraph-properties fo:margin-left="0cm" fo:margin-right="-0.053cm" fo:margin-top="0cm" fo:margin-bottom="0cm" fo:text-align="center" style:justify-single-word="false" fo:orphans="2" fo:widows="2" fo:text-indent="0cm" style:auto-text-indent="false">
        <style:tab-stops>
          <style:tab-stop style:position="0.097cm"/>
        </style:tab-stops>
      </style:paragraph-properties>
    </style:style>
    <style:style style:name="P36" style:family="paragraph" style:parent-style-name="Standard">
      <style:paragraph-properties fo:margin-left="0cm" fo:margin-right="-0.026cm" fo:text-indent="0cm" style:auto-text-indent="false"/>
      <style:text-properties fo:font-variant="normal" fo:text-transform="none" fo:color="#26282a" style:font-name="Helvetica Neue" fo:font-size="10.5pt" fo:letter-spacing="normal" fo:font-style="normal" fo:font-weight="normal" style:font-size-asian="10.5pt" style:font-style-asian="normal" style:font-weight-asian="normal" style:font-size-complex="10.5pt" style:font-style-complex="normal" style:font-weight-complex="normal"/>
    </style:style>
    <style:style style:name="P37" style:family="paragraph" style:parent-style-name="Standard" style:list-style-name="L1">
      <style:paragraph-properties fo:margin-left="0cm" fo:margin-right="-0.026cm" fo:text-indent="0cm" style:auto-text-indent="false"/>
      <style:text-properties fo:font-variant="normal" fo:text-transform="none" fo:color="#26282a" style:font-name="Helvetica Neue" fo:font-size="10.5pt" fo:letter-spacing="normal" fo:font-style="normal" fo:font-weight="normal" style:font-size-asian="10.5pt" style:font-style-asian="normal" style:font-weight-asian="normal" style:font-size-complex="10.5pt" style:font-style-complex="normal" style:font-weight-complex="normal"/>
    </style:style>
    <style:style style:name="T1" style:family="text">
      <style:text-properties style:font-name="Arial" fo:font-size="16pt" fo:font-weight="bold" style:font-size-asian="16pt" style:font-weight-asian="bold"/>
    </style:style>
    <style:style style:name="T2" style:family="text">
      <style:text-properties fo:font-variant="normal" fo:text-transform="none" fo:color="#000000" style:text-line-through-style="none" style:font-name="Times New Roman" fo:font-size="12pt" fo:letter-spacing="normal" fo:language="en" fo:country="GB" fo:font-style="italic" style:text-underline-style="solid" style:text-underline-width="auto" style:text-underline-color="font-color" fo:font-weight="bold" style:letter-kerning="true" style:font-size-asian="12pt" style:font-style-asian="italic" style:font-weight-asian="bold" style:font-size-complex="12pt" style:font-style-complex="italic" style:font-weight-complex="bold"/>
    </style:style>
    <style:style style:name="T3" style:family="text">
      <style:text-properties fo:font-variant="normal" fo:text-transform="none" fo:color="#000000" style:text-line-through-style="none" style:font-name="Times New Roman" fo:font-size="10.5pt" fo:letter-spacing="normal" fo:language="en" fo:country="GB" fo:font-style="normal" style:text-underline-style="none" fo:font-weight="normal" style:letter-kerning="true" style:font-size-asian="10.5pt" style:font-style-asian="normal" style:font-weight-asian="normal" style:font-size-complex="10.5pt" style:font-style-complex="italic" style:font-weight-complex="normal"/>
    </style:style>
    <style:style style:name="T4" style:family="text">
      <style:text-properties fo:font-variant="normal" fo:text-transform="none" fo:color="#000000" style:text-line-through-style="none" style:font-name="Times New Roman" fo:font-size="10.5pt" fo:letter-spacing="normal" fo:language="en" fo:country="GB" fo:font-style="normal" style:text-underline-style="none" fo:font-weight="normal" style:letter-kerning="true" style:font-size-asian="10.5pt" style:font-style-asian="normal" style:font-weight-asian="normal" style:font-size-complex="10.5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font-name="Times New Roman" fo:font-size="10.5pt" fo:letter-spacing="normal" fo:language="en" fo:country="GB" fo:font-style="normal" style:text-underline-style="solid" style:text-underline-width="auto" style:text-underline-color="font-color" fo:font-weight="bold" style:letter-kerning="true" style:font-size-asian="10.5pt" style:font-style-asian="normal" style:font-weight-asian="bold"/>
    </style:style>
    <style:style style:name="T6" style:family="text">
      <style:text-properties fo:font-variant="normal" fo:text-transform="none" fo:color="#000000" style:text-line-through-style="none" style:font-name="Times New Roman" fo:font-size="10.5pt" fo:letter-spacing="normal" fo:language="en" fo:country="GB" fo:font-style="italic" style:text-underline-style="none" fo:font-weight="bold" style:letter-kerning="true" style:font-size-asian="10.5pt" style:font-style-asian="italic" style:font-weight-asian="bold" style:font-size-complex="10.5pt" style:font-style-complex="italic" style:font-weight-complex="bold"/>
    </style:style>
    <style:style style:name="T7" style:family="text">
      <style:text-properties fo:font-variant="normal" fo:text-transform="none" fo:color="#000000" style:text-line-through-style="none" style:font-name="Times New Roman" fo:font-size="11pt" fo:letter-spacing="normal" fo:language="en" fo:country="GB" fo:font-style="italic" style:text-underline-style="none" fo:font-weight="bold" style:letter-kerning="true" style:font-size-asian="11pt" style:font-style-asian="italic" style:font-weight-asian="bold" style:font-size-complex="11pt" style:font-weight-complex="bold"/>
    </style:style>
    <style:style style:name="T8" style:family="text">
      <style:text-properties fo:font-variant="normal" fo:text-transform="none" fo:color="#000000" style:text-line-through-style="none" style:font-name="Times New Roman" fo:font-size="11pt" fo:letter-spacing="normal" fo:language="en" fo:country="GB" fo:font-style="normal" style:text-underline-style="none" fo:font-weight="bold" style:letter-kerning="true" style:font-size-asian="11pt" style:font-style-asian="normal" style:font-weight-asian="bold" style:font-size-complex="11pt" style:font-weight-complex="bold"/>
    </style:style>
    <style:style style:name="T9" style:family="text">
      <style:text-properties fo:font-variant="normal" fo:text-transform="none" fo:color="#000000" style:text-line-through-style="none" style:font-name="Times New Roman" fo:font-size="13pt" fo:letter-spacing="normal" fo:language="en" fo:country="GB" fo:font-style="italic" style:text-underline-style="none" fo:font-weight="bold" style:letter-kerning="true" style:font-size-asian="13pt" style:font-style-asian="italic" style:font-weight-asian="bold"/>
    </style:style>
    <style:style style:name="T10" style:family="text">
      <style:text-properties fo:font-variant="normal" fo:text-transform="none" fo:color="#000000" style:text-line-through-style="none" style:font-name="Times New Roman" fo:font-size="13pt" fo:letter-spacing="normal" fo:language="en" fo:country="GB" fo:font-style="normal" style:text-underline-style="none" fo:font-weight="bold" style:letter-kerning="true" style:font-size-asian="13pt" style:font-style-asian="normal" style:font-weight-asian="bold"/>
    </style:style>
    <style:style style:name="T11" style:family="text">
      <style:text-properties fo:font-variant="normal" fo:text-transform="none" fo:color="#000000" style:text-line-through-style="none" style:text-position="super 58%" style:font-name="Times New Roman" fo:font-size="12pt" fo:letter-spacing="normal" fo:language="en" fo:country="GB" fo:font-style="italic" style:text-underline-style="solid" style:text-underline-width="auto" style:text-underline-color="font-color" fo:font-weight="bold" style:letter-kerning="true" style:font-size-asian="12pt" style:font-style-asian="italic" style:font-weight-asian="bold" style:font-size-complex="12pt" style:font-style-complex="italic" style:font-weight-complex="bold"/>
    </style:style>
    <style:style style:name="T12" style:family="text">
      <style:text-properties fo:font-variant="normal" fo:text-transform="none" fo:color="#000000" style:text-line-through-style="none" style:text-position="super 58%" style:font-name="Times New Roman" fo:font-size="10.5pt" fo:letter-spacing="normal" fo:language="en" fo:country="GB" fo:font-style="normal" style:text-underline-style="none" fo:font-weight="normal" style:letter-kerning="true" style:font-size-asian="10.5pt" style:font-style-asian="normal" style:font-weight-asian="normal" style:font-size-complex="10.5pt" style:font-style-complex="italic" style:font-weight-complex="normal"/>
    </style:style>
    <style:style style:name="T13" style:family="text">
      <style:text-properties fo:font-variant="normal" fo:text-transform="none" fo:color="#000000" style:text-line-through-style="none" style:text-position="super 58%" style:font-name="Times New Roman" fo:font-size="10.5pt" fo:letter-spacing="normal" fo:language="en" fo:country="GB" fo:font-style="normal" style:text-underline-style="none" fo:font-weight="normal" style:letter-kerning="true" style:font-size-asian="10.5pt" style:font-style-asian="normal" style:font-weight-asian="normal" style:font-size-complex="10.5pt" style:font-style-complex="normal" style:font-weight-complex="normal"/>
    </style:style>
    <style:style style:name="T14" style:family="text">
      <style:text-properties fo:font-variant="normal" fo:text-transform="none" fo:color="#000000" style:text-line-through-style="none" style:text-position="super 58%" style:font-name="Times New Roman" fo:font-size="11pt" fo:letter-spacing="normal" fo:language="en" fo:country="GB" fo:font-style="italic" style:text-underline-style="none" fo:font-weight="bold" style:letter-kerning="true" style:font-size-asian="11pt" style:font-style-asian="italic" style:font-weight-asian="bold" style:font-size-complex="11pt" style:font-weight-complex="bold"/>
    </style:style>
    <style:style style:name="T15" style:family="text">
      <style:text-properties fo:font-variant="normal" fo:text-transform="none" fo:color="#000000" style:text-line-through-style="none" style:text-position="super 58%" style:font-name="Times New Roman" fo:font-size="13pt" fo:letter-spacing="normal" fo:language="en" fo:country="GB" fo:font-style="italic" style:text-underline-style="none" fo:font-weight="bold" style:letter-kerning="true" style:font-size-asian="13pt" style:font-style-asian="italic" style:font-weight-asian="bold"/>
    </style:style>
    <style:style style:name="T16" style:family="text">
      <style:text-properties fo:font-variant="normal" fo:text-transform="none" fo:color="#000000" style:text-line-through-style="none" style:font-name="Arial" fo:font-size="16pt" fo:letter-spacing="normal" fo:language="en" fo:country="GB" fo:font-style="normal" style:text-underline-style="solid" style:text-underline-width="auto" style:text-underline-color="font-color" fo:font-weight="bold" style:letter-kerning="true" style:font-size-asian="16pt" style:font-style-asian="normal" style:font-weight-asian="bold"/>
    </style:style>
    <style:style style:name="T17" style:family="text">
      <style:text-properties fo:font-variant="normal" fo:text-transform="none" fo:color="#1d2228" style:text-line-through-style="none" style:font-name="Times New Roman" fo:font-size="9.75pt" fo:letter-spacing="normal" fo:language="en" fo:country="GB" fo:font-style="italic" style:text-underline-style="none" fo:font-weight="bold" style:letter-kerning="true" style:font-size-asian="10.5pt" style:font-style-asian="italic" style:font-weight-asian="bold" style:font-size-complex="10.5pt" style:font-style-complex="italic" style:font-weight-complex="bold"/>
    </style:style>
    <style:style style:name="T18" style:family="text">
      <style:text-properties fo:font-variant="normal" fo:text-transform="none" fo:color="#1d2228" style:text-line-through-style="none" style:font-name="Times New Roman" fo:font-size="10.5pt" fo:letter-spacing="normal" fo:language="en" fo:country="GB" fo:font-style="normal" style:text-underline-style="none" fo:font-weight="normal" style:letter-kerning="true" style:font-size-asian="10.5pt" style:font-style-asian="normal" style:font-weight-asian="normal" style:font-size-complex="10.5pt" style:font-style-complex="italic" style:font-weight-complex="normal"/>
    </style:style>
    <style:style style:name="T19" style:family="text">
      <style:text-properties fo:font-variant="normal" fo:text-transform="none" fo:color="#1d2228" style:text-line-through-style="none" style:font-name="Times New Roman" fo:font-size="15pt" fo:letter-spacing="normal" fo:language="en" fo:country="GB" fo:font-style="italic" style:text-underline-style="none" fo:font-weight="bold" style:letter-kerning="true" style:font-size-asian="15pt" style:font-style-asian="italic" style:font-weight-asian="bold" style:font-size-complex="15pt" style:font-style-complex="italic" style:font-weight-complex="bold"/>
    </style:style>
    <style:style style:name="T20" style:family="text">
      <style:text-properties fo:font-variant="normal" fo:text-transform="none" fo:color="#1d2228" style:text-line-through-style="none" style:text-position="super 58%" style:font-name="Times New Roman" fo:font-size="15pt" fo:letter-spacing="normal" fo:language="en" fo:country="GB" fo:font-style="italic" style:text-underline-style="none" fo:font-weight="bold" style:letter-kerning="true" style:font-size-asian="15pt" style:font-style-asian="italic" style:font-weight-asian="bold" style:font-size-complex="15pt" style:font-style-complex="italic" style:font-weight-complex="bold"/>
    </style:style>
    <style:style style:name="T21" style:family="text">
      <style:text-properties fo:font-variant="normal" fo:text-transform="none" fo:color="#1d2228" style:font-name="Times New Roman" fo:font-size="10.5pt" fo:letter-spacing="normal" fo:font-style="normal" fo:font-weight="normal" style:font-size-asian="10.5pt" style:font-size-complex="10.5pt"/>
    </style:style>
    <style:style style:name="T22" style:family="text">
      <style:text-properties fo:font-variant="normal" fo:text-transform="none" fo:color="#26282a" style:font-name="Helvetica Neue" fo:letter-spacing="normal" fo:font-style="normal" fo:font-weight="normal" style:font-weight-asian="normal" style:font-weight-complex="normal"/>
    </style:style>
    <style:style style:name="T23" style:family="text">
      <style:text-properties fo:font-variant="normal" fo:text-transform="none" fo:color="#26282a" style:text-position="super 58%" style:font-name="Helvetica Neue" fo:letter-spacing="normal" fo:font-style="normal" fo:font-weight="normal" style:font-weight-asian="normal" style:font-weight-complex="normal"/>
    </style:style>
    <style:style style:name="T24" style:family="text">
      <style:text-properties style:font-name="Times New Roman" fo:font-weight="bold" style:font-weight-asian="bold" style:font-name-complex="Times New Roman1"/>
    </style:style>
    <style:style style:name="T25" style:family="text">
      <style:text-properties style:font-name="Times New Roman" fo:font-weight="bold" style:font-weight-asian="bold" style:font-name-complex="Times New Roman1" style:font-weight-complex="bold"/>
    </style:style>
    <style:style style:name="T26" style:family="text">
      <style:text-properties style:font-name="Times New Roman" style:font-name-complex="Times New Roman1"/>
    </style:style>
    <style:style style:name="T27" style:family="text">
      <style:text-properties style:font-name="Times New Roman" fo:font-size="14pt" style:font-size-asian="14pt"/>
    </style:style>
    <style:style style:name="T28" style:family="text">
      <style:text-properties style:font-name="Times New Roman" fo:font-size="14pt" style:text-underline-style="solid" style:text-underline-width="auto" style:text-underline-color="font-color" style:font-size-asian="14pt"/>
    </style:style>
    <style:style style:name="T29" style:family="text">
      <style:text-properties style:font-name="Times New Roman" fo:font-size="14pt" style:text-underline-style="solid" style:text-underline-width="auto" style:text-underline-color="font-color" fo:font-weight="bold" style:font-size-asian="14pt" style:font-weight-asian="bold"/>
    </style:style>
    <style:style style:name="T30" style:family="text">
      <style:text-properties style:font-name="Times New Roman" fo:font-size="14pt" fo:font-weight="bold" style:font-size-asian="14pt" style:font-weight-asian="bold"/>
    </style:style>
    <style:style style:name="T31" style:family="text">
      <style:text-properties fo:color="#ff0000" style:font-name="Times New Roman" fo:font-weight="bold" style:font-weight-asian="bold" style:font-name-complex="Times New Roman1"/>
    </style:style>
    <style:style style:name="T32" style:family="text">
      <style:text-properties fo:color="#ff0000" style:font-name="Times New Roman" style:font-name-complex="Times New Roman1"/>
    </style:style>
    <style:style style:name="T33" style:family="text">
      <style:text-properties style:text-position="super 58%" style:font-name="Times New Roman" style:font-name-complex="Times New Roman1"/>
    </style:style>
    <style:style style:name="T34" style:family="text">
      <style:text-properties style:text-position="super 58%" fo:font-size="10pt" fo:language="en" fo:country="GB" style:font-size-asian="10pt" style:font-size-complex="10pt" style:font-weight-complex="bold"/>
    </style:style>
    <style:style style:name="T35" style:family="text">
      <style:text-properties fo:font-size="10pt" fo:language="en" fo:country="GB" style:font-size-asian="10pt" style:font-size-complex="10pt" style:font-weight-complex="bold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eletype"><text:span text:style-name="T2">OFFERS TO CLOSE ON MONDAY 31</text:span></text:span><text:span text:style-name="Teletype"><text:span text:style-name="T11">st</text:span></text:span><text:span text:style-name="Teletype"><text:span text:style-name="T2"> AUGUST 2026;</text:span></text:span></text:p>
      <text:list xml:id="list7273441182925999081" text:style-name="L1">
        <text:list-item>
          <text:p text:style-name="P6"><text:span text:style-name="Teletype"><text:span text:style-name="T3">26/10/60 MANCHESTER UTD v Exeter L Cup (includes token, creased, no writing) Min £20</text:span></text:span></text:p>
        </text:list-item>
        <text:list-item>
          <text:p text:style-name="P6"><text:span text:style-name="Teletype"><text:span text:style-name="T3">5/10/60 @ MANCHESTER UTD; F.A. XI v R.A.F. XI (sl tear on spine, creased, no writing) Min £6</text:span></text:span></text:p>
        </text:list-item>
        <text:list-item>
          <text:p text:style-name="P6"><text:span text:style-name="Teletype"><text:span text:style-name="T6">15/12/53 GRIMSBY v Witton Albion FAC Replay (4 pages, fold, very scarce) Min £100</text:span></text:span></text:p>
        </text:list-item>
        <text:list-item>
          <text:p text:style-name="P6"><text:span text:style-name="Teletype"><text:span text:style-name="T3">7/5/51 Q.P.R v S.V.V. Schiedam F-o-B (sl fold) Min £40</text:span></text:span></text:p>
        </text:list-item>
        <text:list-item>
          <text:p text:style-name="P6"><text:span text:style-name="Teletype"><text:span text:style-name="T3">19/5/45 ASTON VILLA v Derby Co North &amp; Midland Cup Final (4 pages, neat t/c, fold) Min £30</text:span></text:span></text:p>
        </text:list-item>
        <text:list-item>
          <text:p text:style-name="P6"><text:span text:style-name="Teletype"><text:span text:style-name="T3">16/10/54 CHELSEA (Champions) v Manchester Utd (excellent) Min £8</text:span></text:span></text:p>
        </text:list-item>
        <text:list-item>
          <text:p text:style-name="P6"><text:span text:style-name="Teletype"><text:span text:style-name="T3">21/3/56 CHELSEA v Birmingham (4 pages, sl fold, scarce) Min £30</text:span></text:span></text:p>
        </text:list-item>
        <text:list-item>
          <text:p text:style-name="P6"><text:span text:style-name="Teletype"><text:span text:style-name="T3">31/10/59 SPURS RESERVES v Luton Reserves (4 pages, sl fold) Min £5</text:span></text:span></text:p>
        </text:list-item>
        <text:list-item>
          <text:p text:style-name="P6"><text:span text:style-name="Teletype"><text:span text:style-name="T3">7/9/65 BURNLEY v Northampton (Only season in top flight, excellent) Min £50</text:span></text:span></text:p>
        </text:list-item>
        <text:list-item>
          <text:p text:style-name="P6"><text:span text:style-name="Teletype"><text:span text:style-name="T3">22/4/61 BURNLEY v Spurs (Double Season, sotp, sl cr) Min £30</text:span></text:span></text:p>
        </text:list-item>
        <text:list-item>
          <text:p text:style-name="P6"><text:span text:style-name="Teletype"><text:span text:style-name="T3">28/4/69 @ BURY; Man City v Brian Turner's XI (Man City autos on team page; Pardoe, Connor, Booth &amp; Young) Min £10</text:span></text:span></text:p>
        </text:list-item>
        <text:list-item>
          <text:p text:style-name="P6"><text:span text:style-name="Teletype"><text:span text:style-name="T3">2/11/68 BURY v Derby (Postponed) Min £3</text:span></text:span></text:p>
        </text:list-item>
        <text:list-item>
          <text:p text:style-name="P6"><text:span text:style-name="Teletype"><text:span text:style-name="T3">26/12/63 BURY v Portsmouth (Postponed) Min £4</text:span></text:span></text:p>
        </text:list-item>
        <text:list-item>
          <text:p text:style-name="P6"><text:span text:style-name="Teletype"><text:span text:style-name="T3">16/8/88 DARTFORD v Arsenal XI Fr Min £3</text:span></text:span></text:p>
        </text:list-item>
        <text:list-item>
          <text:p text:style-name="P6"><text:span text:style-name="Teletype"><text:span text:style-name="T3">18/11/57 Q.P.R v Clapton FAC (4 pages, very good) Min £5</text:span></text:span></text:p>
        </text:list-item>
        <text:list-item>
          <text:p text:style-name="P6"><text:span text:style-name="Teletype"><text:span text:style-name="T3">8/12/57 TOOTING &amp; MITCHAM v Q.P.R FAC (+ match report, very good) Min £5</text:span></text:span></text:p>
        </text:list-item>
        <text:list-item>
          <text:p text:style-name="P6"><text:span text:style-name="Teletype"><text:span text:style-name="T3">4/9/54 <text:s/>BLACKPOOL RESERVES v Liverpool Reserves (t/c) Min £15</text:span></text:span></text:p>
        </text:list-item>
        <text:list-item>
          <text:p text:style-name="P6"><text:span text:style-name="Teletype"><text:span text:style-name="T3">30/12/67 BLACKPOOL RESERVES v Liverpool Reserves s/s (1 x t/c, sl cr) Min £6</text:span></text:span></text:p>
        </text:list-item>
        <text:list-item>
          <text:p text:style-name="P6"><text:span text:style-name="Teletype"><text:span text:style-name="T3">1/5/78 BLACKPOOL RESERVES v Liverpool Reserves s/s (t/c, fold) Min £6</text:span></text:span></text:p>
        </text:list-item>
        <text:list-item>
          <text:p text:style-name="P6"><text:span text:style-name="Teletype"><text:span text:style-name="T3">24/11/45 WEST HAM v Derby Co s/s (fold, very good) Min £20</text:span></text:span></text:p>
        </text:list-item>
        <text:list-item>
          <text:p text:style-name="P6"><text:span text:style-name="Teletype"><text:span text:style-name="T3">25/4/59 @ BOURNEMOUTH; Co Cup Finals; Bournemouth F.A. v Southampton F.A. &amp; Pokesdown O.B. v Netley Spts Min £6</text:span></text:span></text:p>
        </text:list-item>
        <text:list-item>
          <text:p text:style-name="P6"><text:span text:style-name="Teletype"><text:span text:style-name="T3">18/3/54 SCUNTHORPE v Accrington (scarce!) Min £20</text:span></text:span></text:p>
        </text:list-item>
        <text:list-item>
          <text:p text:style-name="P6"><text:span text:style-name="Teletype"><text:span text:style-name="T3">23/9/57 NOTTINGHAM FOR v All Stars XI (4 page card issue, fold, sl tear) Min £5</text:span></text:span></text:p>
        </text:list-item>
        <text:list-item>
          <text:p text:style-name="P6"><text:span text:style-name="Teletype"><text:span text:style-name="T3">17/3/56 FAC SEMI-FINAL; @ SHEFF WED; Sunderland v Birmingham (Programme &amp; Ticket which has sl cello mk) Min £15</text:span></text:span></text:p>
        </text:list-item>
        <text:list-item>
          <text:p text:style-name="P6"><text:span text:style-name="Teletype"><text:span text:style-name="T3">22/11/86 MANCHESTER UTD v Q.P.R (Ferguson's 1</text:span></text:span><text:span text:style-name="Teletype"><text:span text:style-name="T12">st</text:span></text:span><text:span text:style-name="Teletype"><text:span text:style-name="T3"> match) Min £15</text:span></text:span></text:p>
        </text:list-item>
        <text:list-item>
          <text:p text:style-name="P6"><text:span text:style-name="Teletype"><text:span text:style-name="T3">1962/3 ARSENAL BOUND VOLUME; (Nicely bound, has 23 programmes and although there is 21 x League programmes, Everton &amp; Birmingham are missing but there are 2 copies each of Leicester &amp; Sheff Wed! 2 x FAC; Sheff Wed &amp; Liverpool) Min £35</text:span></text:span></text:p>
        </text:list-item>
        <text:list-item>
          <text:p text:style-name="P6"><text:span text:style-name="Teletype"><text:span text:style-name="T3">12/3/88 ENGLAND v Brazil (Schools, 8 x autos to team page including; Peter Reed, Lee Clark, Gary Flitcroft, Steve Clements, Morah, Mulrain, Christian &amp; Hancock) Min £5</text:span></text:span></text:p>
        </text:list-item>
        <text:list-item>
          <text:p text:style-name="P6"><text:span text:style-name="Teletype"><text:span text:style-name="T3">8/11/48 CHARLTON v Chelsea LCC s/f, s/s (6 x Charlton autos; Bartram, McCrae, Fenton, Phipps, Robinson &amp; Forbes, plus 2 x Chelsea autos; Goulden &amp; Armstrong, good) Min £50</text:span></text:span></text:p>
        </text:list-item>
        <text:list-item>
          <text:p text:style-name="P6"><text:span text:style-name="Teletype"><text:span text:style-name="T3">1945 FAC FINAL; Chelsea v Millwall (Official Programme, fold, 3 x small pieces of invisible cello) Min £20</text:span></text:span></text:p>
        </text:list-item>
        <text:list-item>
          <text:p text:style-name="P6"><text:span text:style-name="Teletype"><text:span text:style-name="T3">1945 FAC FINAL; Chelsea v Millwall (Pirate Programme by W H Jones, fold, sl tear) Min £25</text:span></text:span></text:p>
        </text:list-item>
        <text:list-item>
          <text:p text:style-name="P6"><text:span text:style-name="Teletype"><text:span text:style-name="T3">1954 FAC FINAL; Preston v W.B.A (3 x Preston autos to team picture; Wayman, Docherty &amp; Finney and the same 3 on team line up page, plus 3 x W.B.A autos to team line up; Barlow, Dugdale &amp; Allen and the same 3 on team picture, 12 autos in total) Min £35</text:span></text:span></text:p>
        </text:list-item>
        <text:list-item>
          <text:p text:style-name="P6"><text:span text:style-name="Teletype"><text:span text:style-name="T3">1957 FAC FINAL Aston Villa v Man Utd (signed on front cover by Aston Villas goal scorer P McParland) Min £25</text:span></text:span></text:p>
        </text:list-item>
        <text:list-item>
          <text:p text:style-name="P6"><text:span text:style-name="Teletype"><text:span text:style-name="T3">1958 FAC FINAL; Bolton v Man Utd (signed on team line up page by Bolton's goal scorer Nat Lofthouse) Min £25</text:span></text:span></text:p>
        </text:list-item>
        <text:list-item>
          <text:p text:style-name="P6"><text:span text:style-name="Teletype"><text:span text:style-name="T3">1962 FAC FINAL; Burnley v Tottenham (4 x Burnley autos to team picture; Miller, Angus, McIlroy &amp; Pointer and 6 x Burnley to team line up, same 4 + Blacklaw &amp; Connelly, 5 x Spurs autos to team line up; Jones, Smith, Medwin, Norman &amp; Henry and 4 of the same on team picture missing Norman but Jones has signed again on Spurs information page, 20 autos in total) Min £30</text:span></text:span></text:p>
        </text:list-item>
        <text:list-item>
          <text:p text:style-name="P6"><text:span text:style-name="Teletype"><text:span text:style-name="T3">1963 FAC FINAL; Leicester v Man Utd (5 x Man Utd autos to team page; Herd, Giles, Setters, Cantwell &amp; Gaskell and 4 of the same on team picture, missing Herd but Gaskell has signed again in individual picture, Frank McLintock (Leicester) has signed twice, on team picture + line up page, 12 autos in total) Min £30</text:span></text:span></text:p>
        </text:list-item>
        <text:list-item>
          <text:p text:style-name="P6"><text:span text:style-name="Teletype"><text:span text:style-name="T6">30/10/1937 WEST HAM v Newcastle (4 pages, pencil t/c, sl fading on cover, good) Min £70</text:span></text:span></text:p>
        </text:list-item>
        <text:list-item>
          <text:p text:style-name="P6"><text:span text:style-name="Teletype"><text:span text:style-name="T6">31/10/1931 ARSENAL v Aston Villa (fold, sotp) Min £45</text:span></text:span></text:p>
        </text:list-item>
        <text:list-item>
          <text:p text:style-name="P6"><text:span text:style-name="Teletype"><text:span text:style-name="T6">26/11/1938 CRYSTAL PAL v Q.P.R FAC (wear on spine, re-stapled, good) Min £60</text:span></text:span></text:p>
        </text:list-item>
        <text:list-item>
          <text:p text:style-name="P6"><text:span text:style-name="Teletype"><text:span text:style-name="T4">19/3/50 BOURNEMOUTH RESERVES v Swindon Res C Cup (v sl mk, good) Min £10</text:span></text:span></text:p>
        </text:list-item>
        <text:list-item>
          <text:p text:style-name="P6"><text:span text:style-name="Teletype"><text:span text:style-name="T4">4/10/47 BRIGHTON v Crystal Pal (excellent) Min £25,</text:span></text:span></text:p>
        </text:list-item>
        <text:list-item>
          <text:p text:style-name="P6"><text:span text:style-name="Teletype"><text:span text:style-name="T4">26/4/47 CARDIFF v Ipswich (4 pages, excellent) Min £30, </text:span></text:span></text:p>
        </text:list-item>
        <text:list-item>
          <text:p text:style-name="P6"><text:span text:style-name="Teletype"><text:span text:style-name="T4">10/10/53 HEADINGTON v Maidenhead Utd FACQ (excellent) Min £20</text:span></text:span></text:p>
        </text:list-item>
        <text:list-item>
          <text:p text:style-name="P6"><text:span text:style-name="Teletype"><text:span text:style-name="T4">4/4/53 BEDFORD TOWN v Chelmsford City (very good) Min £10</text:span></text:span></text:p>
        </text:list-item>
        <text:list-item>
          <text:p text:style-name="P6"><text:span text:style-name="Teletype"><text:span text:style-name="T4">24/12/55 BEDFORD TOWN v Bath City (sl fold, very good) Min £10</text:span></text:span></text:p>
        </text:list-item>
        <text:list-item>
          <text:p text:style-name="P6"><text:span text:style-name="Teletype"><text:span text:style-name="T4">18/8/56 BEDFORD TOWN v Gloucester City (good) Min £5</text:span></text:span></text:p>
        </text:list-item>
        <text:list-item>
          <text:p text:style-name="P6"><text:span text:style-name="Teletype"><text:span text:style-name="T4">25/12/57 BEDFORD TOWN v Hastings Utd (Xmas Day, good) Min £5</text:span></text:span></text:p>
        </text:list-item>
        <text:list-item>
          <text:p text:style-name="P6"><text:span text:style-name="Teletype"><text:span text:style-name="T4">27/3/59 BEDFORD TOWN v Guildford (v sl stain, very good) Min £4</text:span></text:span></text:p>
        </text:list-item>
        <text:list-item>
          <text:p text:style-name="P6"><text:span text:style-name="Teletype"><text:span text:style-name="T4">13/10.62 BEDFORD TOWN v Bexley Heath &amp; Welling (excellent) Min £3</text:span></text:span></text:p>
        </text:list-item>
        <text:list-item>
          <text:p text:style-name="P6"><text:span text:style-name="Teletype"><text:span text:style-name="T6">27/11/66 GLENTORAN v Rangers ECWC (sl cr, good) Min £30</text:span></text:span></text:p>
        </text:list-item>
        <text:list-item>
          <text:p text:style-name="P6"><text:span text:style-name="Teletype"><text:span text:style-name="T4">20/8/73 RANGERS (Glasgow) v Arsenal (Centenary, good) Min £3</text:span></text:span></text:p>
        </text:list-item>
      </text:list>
      <text:p text:style-name="P4"><text:span text:style-name="Teletype"><text:span text:style-name="T4"/></text:span></text:p>
      <text:list xml:id="list31871498" text:continue-numbering="true" text:style-name="L1">
        <text:list-item>
          <text:p text:style-name="P6"><text:soft-page-break/><text:span text:style-name="Teletype"><text:span text:style-name="T4">6/8/66 RANGERS v Arsenal Fr (fold, tiny sof) Min £3</text:span></text:span></text:p>
        </text:list-item>
        <text:list-item>
          <text:p text:style-name="P6"><text:span text:style-name="Teletype"><text:span text:style-name="T4">1993/4 Ally McCoist (Testimonial Brochure, 20 A4 pages) Min £5</text:span></text:span></text:p>
        </text:list-item>
        <text:list-item>
          <text:p text:style-name="P6"><text:span text:style-name="Teletype"><text:span text:style-name="T4">3/8/93 RANGERS v Newcastle (McCoist Testimonial, 6 page A4 gatefold issue) Min £4, </text:span></text:span></text:p>
        </text:list-item>
        <text:list-item>
          <text:p text:style-name="P6"><text:span text:style-name="Teletype"><text:span text:style-name="T4">16/3/60 RANGERS v Sparta Rotterdam E Cup (good) Min £5</text:span></text:span></text:p>
        </text:list-item>
        <text:list-item>
          <text:p text:style-name="P6"><text:span text:style-name="Teletype"><text:span text:style-name="T4">TICKET; 5/11/98 RANGERS v Bayer Leverkusen (Full ticket sl fold) Min £3, </text:span></text:span></text:p>
        </text:list-item>
        <text:list-item>
          <text:p text:style-name="P6"><text:span text:style-name="Teletype"><text:span text:style-name="T4">1988/9 ALBION ROV v Rangers Fr (4 pages) Min £3</text:span></text:span></text:p>
        </text:list-item>
        <text:list-item>
          <text:p text:style-name="P6"><text:span text:style-name="Teletype"><text:span text:style-name="T4">12/9/88 @ FALKIRK; East Stirling v Rangers (Kelly Testimonial, 8 pages) Min £3</text:span></text:span></text:p>
        </text:list-item>
        <text:list-item>
          <text:p text:style-name="P6"><text:span text:style-name="Teletype"><text:span text:style-name="T4">3/12/59 OGC NICE v Fenerbache E Cup (Large Issue, fold, sl edge tear) Min £10</text:span></text:span></text:p>
        </text:list-item>
        <text:list-item>
          <text:p text:style-name="P6"><text:span text:style-name="Teletype"><text:span text:style-name="T4">9/3/74 MAN UTD v Rangers Fr (good) Min £4</text:span></text:span></text:p>
        </text:list-item>
        <text:list-item>
          <text:p text:style-name="P6"><text:span text:style-name="Teletype"><text:span text:style-name="T4">20/11/58 SHREWSBURY v Newport I-o-W FAC (v sl tear) Min £4</text:span></text:span></text:p>
        </text:list-item>
        <text:list-item>
          <text:p text:style-name="P6"><text:span text:style-name="Teletype"><text:span text:style-name="T4">3/1/77 CELTIC v Rangers (mint programme and ticket which may have tape residue, see picture) Min £4</text:span></text:span></text:p>
        </text:list-item>
        <text:list-item>
          <text:p text:style-name="P6"><text:span text:style-name="Teletype"><text:span text:style-name="T4">22/5/79 SCOTLAND v Northern Ireland (programme &amp; ticket, both in good condition) Min £4</text:span></text:span></text:p>
        </text:list-item>
        <text:list-item>
          <text:p text:style-name="P6"><text:span text:style-name="Teletype"><text:span text:style-name="T4">BOOK; 1970/1 Rothmans (1</text:span></text:span><text:span text:style-name="Teletype"><text:span text:style-name="T13">st</text:span></text:span><text:span text:style-name="Teletype"><text:span text:style-name="T4"> issue, softback edition, good) Min £10</text:span></text:span></text:p>
        </text:list-item>
        <text:list-item>
          <text:p text:style-name="P6"><text:span text:style-name="Teletype"><text:span text:style-name="T6">16/11/1940 NOTTS CO v Walsall (4 pages, bit worn, edge tears, sm pieces off edge, sl mks) Min £50, </text:span></text:span></text:p>
        </text:list-item>
        <text:list-item>
          <text:p text:style-name="P6"><text:span text:style-name="Teletype"><text:span text:style-name="T6">19/4/47 TORQUAY v Aldershot (sl cr, sotp) Min £35,</text:span></text:span></text:p>
        </text:list-item>
        <text:list-item>
          <text:p text:style-name="P6"><text:span text:style-name="Teletype"><text:span text:style-name="T6">29/10/1938 LUTON TOWN v Blackburn (sl cr) Min £75,</text:span></text:span></text:p>
        </text:list-item>
        <text:list-item>
          <text:p text:style-name="P6"><text:span text:style-name="Teletype"><text:span text:style-name="T6">10/1/1948 WORKINGTON v Sunderland Reserves (gatefold issue, sl cr) Min £35,</text:span></text:span></text:p>
        </text:list-item>
        <text:list-item>
          <text:p text:style-name="P6"><text:span text:style-name="Teletype"><text:span text:style-name="T6">2/3/46 IPSWICH RESERVES v Q.P.R Reserves (good) Min £30,</text:span></text:span></text:p>
        </text:list-item>
        <text:list-item>
          <text:p text:style-name="P6"><text:span text:style-name="Teletype"><text:span text:style-name="T6">21/1/50 GRIMSBY v West Ham (sl cr) Min £24,</text:span></text:span></text:p>
        </text:list-item>
        <text:list-item>
          <text:p text:style-name="P6"><text:span text:style-name="Teletype"><text:span text:style-name="T6">5/2/49 BRENTFORD 'A' v Crystal Pal 'A' (fold) min £10, </text:span></text:span></text:p>
        </text:list-item>
        <text:list-item>
          <text:p text:style-name="P6"><text:span text:style-name="Teletype"><text:span text:style-name="T6">29/12/1945 PORT VALE v Notts Co (woc, t/c, cr) Min £20,</text:span></text:span></text:p>
        </text:list-item>
        <text:list-item>
          <text:p text:style-name="P6"><text:span text:style-name="Teletype"><text:span text:style-name="T6">1924/5 W.B.A v Aston Villa (spine professionally restored) Min £150, </text:span></text:span></text:p>
        </text:list-item>
        <text:list-item>
          <text:p text:style-name="P6"><text:span text:style-name="Teletype"><text:span text:style-name="T6">1945/6 TORQUA</text:span></text:span><text:span text:style-name="Teletype"><text:span text:style-name="T17">Y v Crystal Palace Min £40,</text:span></text:span></text:p>
        </text:list-item>
        <text:list-item>
          <text:p text:style-name="P6"><text:span text:style-name="Teletype"><text:span text:style-name="T3">2011 MANCHESTER UTD v New York Cosmos (Scholes Test, excellent ) Min £3,</text:span></text:span></text:p>
        </text:list-item>
        <text:list-item>
          <text:p text:style-name="P6"><text:span text:style-name="Teletype"><text:span text:style-name="T3">1991 MANCHESTER UTD v Eire (Busby Testimonial, excellent) Min £5</text:span></text:span></text:p>
        </text:list-item>
        <text:list-item>
          <text:p text:style-name="P6"><text:span text:style-name="Teletype"><text:span text:style-name="T3">1990/1 MANCHESTER UTD v Celtic (Brian Robson Testimonial, excellent) Min £3</text:span></text:span></text:p>
        </text:list-item>
        <text:list-item>
          <text:p text:style-name="P6"><text:span text:style-name="Teletype"><text:span text:style-name="T3">1977 MANCHESTER UTD v Benfica (Stepney Testimonial, very good) Min £3</text:span></text:span></text:p>
        </text:list-item>
        <text:list-item>
          <text:p text:style-name="P6"><text:span text:style-name="Teletype"><text:span text:style-name="T3">1973 MANCHESTER UTD v Ajax (Law Testimonial, small corner off cover) Mi £3</text:span></text:span></text:p>
        </text:list-item>
        <text:list-item>
          <text:p text:style-name="P6"><text:span text:style-name="Teletype"><text:span text:style-name="T3">1978 MANCHESTER UTD v Preston (programme and scarce ticket! Sadler Testimonial, both very good) Min £5</text:span></text:span></text:p>
        </text:list-item>
        <text:list-item>
          <text:p text:style-name="P6"><text:span text:style-name="Teletype"><text:span text:style-name="T3">1997 MANCHESTER UTD v Celtic (McClair Testimonial, excellent) Min £3</text:span></text:span></text:p>
        </text:list-item>
        <text:list-item>
          <text:p text:style-name="P6"><text:span text:style-name="Teletype"><text:span text:style-name="T3">1976 MANCHESTER UTD v Home Farm (Exhibition Match, very good) Min £3</text:span></text:span></text:p>
        </text:list-item>
        <text:list-item>
          <text:p text:style-name="P6"><text:span text:style-name="Teletype"><text:span text:style-name="T3">1981 BOHEMIANS (Ireland) v Manchester Utd (Bohemians Development fund, excellent) Min £3</text:span></text:span></text:p>
        </text:list-item>
        <text:list-item>
          <text:p text:style-name="P6"><text:span text:style-name="Teletype"><text:span text:style-name="T3">1999 SHELBOURNE v Manchester Utd XI (Amstel Challenge Cup, excellent) Min £3</text:span></text:span></text:p>
        </text:list-item>
        <text:list-item>
          <text:p text:style-name="P6"><text:span text:style-name="Teletype"><text:span text:style-name="T3">1999 OMAGH TOWN v Manchester Utd (Omagh Memorial Funf, excellent) Min £3</text:span></text:span></text:p>
        </text:list-item>
        <text:list-item>
          <text:p text:style-name="P6"><text:span text:style-name="Teletype"><text:span text:style-name="T3">1971 WEST HAM v European XI (Hurst Testimonial, excellent) Min £3</text:span></text:span></text:p>
        </text:list-item>
        <text:list-item>
          <text:p text:style-name="P6"><text:span text:style-name="Teletype"><text:span text:style-name="T3">1970 WATNEY CUP FINAL; DERBY v Manchester Utd (excellent) Min £3</text:span></text:span></text:p>
        </text:list-item>
        <text:list-item>
          <text:p text:style-name="P6"><text:span text:style-name="Teletype"><text:span text:style-name="T3">1970 WATNEY CUP SEMI-FINAL; HULL CITY v Manchester Utd (excellent) Min £3</text:span></text:span></text:p>
        </text:list-item>
        <text:list-item>
          <text:p text:style-name="P6"><text:span text:style-name="Teletype"><text:span text:style-name="T3">11/8/51 HEARTS v Raith Rovers Min £20</text:span></text:span></text:p>
        </text:list-item>
        <text:list-item>
          <text:p text:style-name="P6"><text:span text:style-name="Teletype"><text:span text:style-name="T3">15/8/56 HEARTS v Hibernian SLC (rs, neat sotp) Min £3</text:span></text:span></text:p>
        </text:list-item>
        <text:list-item>
          <text:p text:style-name="P6"><text:span text:style-name="Teletype"><text:span text:style-name="T3">31/12/55 BERWICK RANGERS v Montrose Min £4</text:span></text:span></text:p>
        </text:list-item>
        <text:list-item>
          <text:p text:style-name="P6"><text:span text:style-name="Teletype"><text:span text:style-name="T3">30/4/57 QUEENS PK v Raith Rovers (sl fold) Min £4</text:span></text:span></text:p>
        </text:list-item>
        <text:list-item>
          <text:p text:style-name="P6"><text:span text:style-name="Teletype"><text:span text:style-name="T18">1945/46 Worcester v Aston Villa Worc senior cup s/f Min £10</text:span></text:span></text:p>
        </text:list-item>
        <text:list-item>
          <text:p text:style-name="P6"><text:span text:style-name="Teletype"><text:span text:style-name="T18">19</text:span></text:span><text:span text:style-name="T21">53/54 Bromsgrove v Aston Villa Worcs senior cup final Min £7</text:span></text:p>
        </text:list-item>
        <text:list-item>
          <text:p text:style-name="P10">1952/53 Bilston v Aston Villa Staffs senior cup Min £6</text:p>
        </text:list-item>
        <text:list-item>
          <text:p text:style-name="P10">Ticket; 52/53 Chelsea v Aston Villa Min £5</text:p>
        </text:list-item>
        <text:list-item>
          <text:p text:style-name="P10">Ticket; 1982 European Cup Final; Aston Villa v Bayern Munich Min £10</text:p>
        </text:list-item>
        <text:list-item>
          <text:p text:style-name="P10">Ticket; 51/52 Portsmouth v Aston Villa Min £5</text:p>
        </text:list-item>
        <text:list-item>
          <text:p text:style-name="P10">Ticket; 1957Charity Shield; Man Utd v Aston Villa Min £8</text:p>
        </text:list-item>
        <text:list-item>
          <text:p text:style-name="P10">82 World Club Match; Aston Villa v Penarol Toyota Cup Min £20</text:p>
        </text:list-item>
        <text:list-item>
          <text:p text:style-name="P10">1932/33 Aston Villa; Xmas photo album (edges a bit grubby) Min £10</text:p>
        </text:list-item>
        <text:list-item>
          <text:p text:style-name="P10">1938/39 Huddersfield v Aston Villa Min £45</text:p>
        </text:list-item>
        <text:list-item>
          <text:p text:style-name="P10">1938/39 Arsenal v Aston Villa Min £30</text:p>
        </text:list-item>
        <text:list-item>
          <text:p text:style-name="P12">1931/2 TORQUAY v Bournemouth (folds) Min £300</text:p>
        </text:list-item>
        <text:list-item>
          <text:p text:style-name="P12">1932/3 EXETER v Torquay (includes s/s League Table Update, folds) Min £300</text:p>
        </text:list-item>
        <text:list-item>
          <text:p text:style-name="P12">20/8/38 TORQUAY v Bournemouth (Jubilee Issue, folds, scarce) Min £250</text:p>
        </text:list-item>
        <text:list-item>
          <text:p text:style-name="P12">13 August 1960 Stranraer v Gateshead FR small hole small number Gateshead first game as a non league club Min £7</text:p>
        </text:list-item>
        <text:list-item>
          <text:p text:style-name="P13">1945/6 Southampton v Luton Town Min £25</text:p>
        </text:list-item>
        <text:list-item>
          <text:p text:style-name="P12">1934/5 Weymouth v Bath City (no staple to prevent further rust, sl cr sl mks) Min £75,</text:p>
        </text:list-item>
        <text:list-item>
          <text:p text:style-name="P12">1937/8 Weymouth v Sherborne (rs) Min £50,</text:p>
        </text:list-item>
        <text:list-item>
          <text:p text:style-name="P12">1938/9 Weymouth v Street Min £50, </text:p>
        </text:list-item>
        <text:list-item>
          <text:p text:style-name="P12">1997 Wigan v West Brom single sheet friendly signed by 5 WBA players sc Min £4</text:p>
        </text:list-item>
        <text:list-item>
          <text:p text:style-name="P12">81/2 Wigan v Scunthorpe autos; by Ian Botham who played Bobby Charlton Willie Young and John Robertson Min £10</text:p>
        </text:list-item>
        <text:list-item>
          <text:p text:style-name="P12">1971/2 Dumbarton v Stirling Albion sc 8 autographs Min £4</text:p>
        </text:list-item>
        <text:list-item>
          <text:p text:style-name="P12">1993/4 Plymouth v Exeter C Fr (30 autographs including Alan Ball) Min £12</text:p>
        </text:list-item>
      </text:list>
      <text:p text:style-name="P11"/>
      <text:p text:style-name="P11"/>
      <text:list xml:id="list31858134" text:continue-numbering="true" text:style-name="L1">
        <text:list-item>
          <text:p text:style-name="P12"><text:soft-page-break/>1937/8 Aston Villa v Chesterfield (rs) Min £25</text:p>
        </text:list-item>
        <text:list-item>
          <text:p text:style-name="P12">1945/6 Newport County v Plymouth Argyle (sl c r, score on team page) Min £35</text:p>
        </text:list-item>
        <text:list-item>
          <text:p text:style-name="P12">1969/0 Bath City v Cambridge United Min £5</text:p>
        </text:list-item>
        <text:list-item>
          <text:p text:style-name="P12">1954/5 Headington United v QPR Fr (fold) Min £30</text:p>
        </text:list-item>
        <text:list-item>
          <text:p text:style-name="P12">1956/7 C Palace Res v Luton Town Res (4 pages, sl cr, sof) Min £6</text:p>
        </text:list-item>
        <text:list-item>
          <text:p text:style-name="P12">1956/7 C Palace Res v Southampton Res (4 Pages, sl cr, dof, sof, t/c) Min £4</text:p>
        </text:list-item>
        <text:list-item>
          <text:p text:style-name="P12">1960/1 C Palace Res v Luton Town Res (4 Pages, sl cr) Min £4</text:p>
        </text:list-item>
        <text:list-item>
          <text:p text:style-name="P12">1961/2 C Palace Res v Tottenham H Res (4 Pages, cr, nof) Min £3</text:p>
        </text:list-item>
        <text:list-item>
          <text:p text:style-name="P12">1963/4 C Palace Res v Arsenal Res (4 Pages, fold, sof) Min £4</text:p>
        </text:list-item>
        <text:list-item>
          <text:p text:style-name="P12">1962/3 C Palace Res v Tottenham H Res (4 Pages, fold, sof) Min £4</text:p>
        </text:list-item>
        <text:list-item>
          <text:p text:style-name="P14">FA Cup Final 1931 Birmingham v WBA (t/c &amp; score on team page) Min £425</text:p>
        </text:list-item>
        <text:list-item>
          <text:p text:style-name="P14">FA Cup Final 1932 Arsenal v Newcastle (minor rust stain, o/w nice clean copy with no writing) min £295</text:p>
        </text:list-item>
        <text:list-item>
          <text:p text:style-name="P14">FA Cup Final 1936 Arsenal v Sheffield U, (staples removed, some slight marks, no writing) Min £175</text:p>
        </text:list-item>
        <text:list-item>
          <text:p text:style-name="P14">FA Cup Final 1993 Programme &amp; Replay Programme - Arsenal v Sheffield Wed. (2 items) Min £25</text:p>
        </text:list-item>
        <text:list-item>
          <text:p text:style-name="P15">30/4/56 CARDIFF v Swansea Welsh Cup Final (very good, no writing) Min £12</text:p>
        </text:list-item>
        <text:list-item>
          <text:p text:style-name="P15">21/3/56 @ CARDFIFF; Newport v Swansea Welsh Cup s/f (very good, tiny score inside) Min £12</text:p>
        </text:list-item>
        <text:list-item>
          <text:p text:style-name="P15">7/4/56 AIRDRIEONIANS v East Fife (v sl fold, very good, no writing) Min £12</text:p>
        </text:list-item>
        <text:list-item>
          <text:p text:style-name="P15">16/1/54 QUEEN OF THE SOUTH v Dundee (t/c, sl rs) Min£14</text:p>
        </text:list-item>
        <text:list-item>
          <text:p text:style-name="P19"><text:span text:style-name="T22">31</text:span><text:span text:style-name="T23">st</text:span><text:span text:style-name="T22"> Aug+2</text:span><text:span text:style-name="T23">nd</text:span><text:span text:style-name="T22"> Sept ASTON VILLA v Middlesbrough (1</text:span><text:span text:style-name="T23">st</text:span><text:span text:style-name="T22"> game after WWII) &amp; Everton Reserves (sl worn, sl cr, no writing) Min £12</text:span></text:p>
        </text:list-item>
        <text:list-item>
          <text:p text:style-name="P15">11/10/52 SOUTHPORT v Accrington (sl cr, no writing) Min £5</text:p>
        </text:list-item>
        <text:list-item>
          <text:p text:style-name="P15">1968 NORTHERN IRELAND v Wales (Schools Victory Shield) min £3</text:p>
        </text:list-item>
        <text:list-item>
          <text:p text:style-name="P15">1989/0 ABERGAVENNY THURSDAYS v Swansea Fr Min £3</text:p>
        </text:list-item>
        <text:list-item>
          <text:p text:style-name="P15">2025/6 SWANSEA v Bristol City (Un 21's Professional Development Lge) Min £3</text:p>
        </text:list-item>
        <text:list-item>
          <text:p text:style-name="P15">2025/6 SWANSEA v Huddersfield (Un 21's Professional Development Lge) Min £3</text:p>
        </text:list-item>
        <text:list-item>
          <text:p text:style-name="P15">1985/6 CRSTAL PAL RESERVES v Swansea Res Min £3</text:p>
        </text:list-item>
        <text:list-item>
          <text:p text:style-name="P15">2010/11 DEN HAAG v Swansea Fr Min £3</text:p>
        </text:list-item>
        <text:list-item>
          <text:p text:style-name="P15">1988/9 SWANSEA v Spurs (Hughes Testimonial) Min £3</text:p>
        </text:list-item>
        <text:list-item>
          <text:p text:style-name="P15">1998/9 WEYMOUTH v Swansea Fr Min £3</text:p>
        </text:list-item>
        <text:list-item>
          <text:p text:style-name="P18">1936/7 PORTSMOUTH RESERVES v Swansea Res (loose cover, sl foxing) Min £35</text:p>
        </text:list-item>
        <text:list-item>
          <text:p text:style-name="P17">1958/9 BRIGHTON RESERVES v Swansea Res Min £4</text:p>
        </text:list-item>
        <text:list-item>
          <text:p text:style-name="P17">1959/0 SOUTHAMPTON RESERVES v Swansea Res (cr) Min £3</text:p>
        </text:list-item>
        <text:list-item>
          <text:p text:style-name="P17">1950/1 PLYMOUTH RESERVES v Swansea Res C Cup Min £8</text:p>
        </text:list-item>
        <text:list-item>
          <text:p text:style-name="P17">1960/1 FULHAM RESERVES v Swansea Res s/s (t/c, wob) Min £5</text:p>
        </text:list-item>
        <text:list-item>
          <text:p text:style-name="P17">2012/13 PONTARDAWE v Swansea FAW Youth Cup Min £3</text:p>
        </text:list-item>
        <text:list-item>
          <text:p text:style-name="P17">1966/7 SWANSEA v Cardiff W Cup (scuffed) Min £3</text:p>
        </text:list-item>
        <text:list-item>
          <text:p text:style-name="P17">1973/4 SWANSEA v Stourbridge W Cup (stain) Min £3</text:p>
        </text:list-item>
        <text:list-item>
          <text:p text:style-name="P17">1967/8 SWANSEA RESERVES v Reading Res (tear, fold, wof) Min £3</text:p>
        </text:list-item>
        <text:list-item>
          <text:p text:style-name="P18">1929/30 CARDIFF v Swansea (Ex binder no cover) Min £15</text:p>
        </text:list-item>
        <text:list-item>
          <text:p text:style-name="P18">1931/2 BARNSLEY v Swansea (Ex binder) Min £125</text:p>
        </text:list-item>
        <text:list-item>
          <text:p text:style-name="P17">1987/8 SWANSEA v Newport (Macbar Lge) Min £3</text:p>
        </text:list-item>
        <text:list-item>
          <text:p text:style-name="P17">1987/8 SWANSEA RESERVES v Newport Res (fold) Min £3</text:p>
        </text:list-item>
        <text:list-item>
          <text:p text:style-name="P17">1988/9 SWANSEA v BP Landarcy West Wales Senior Cup (fold, sof) Min £3</text:p>
        </text:list-item>
        <text:list-item>
          <text:p text:style-name="P17">1986/7 SWANSEA v Crystal Pal Fr (fold, wof) Min £3</text:p>
        </text:list-item>
        <text:list-item>
          <text:p text:style-name="P17">2025/6 SWANSEA v Sheff Wed (Un 21's Professional Development Lge) Min £3</text:p>
        </text:list-item>
        <text:list-item>
          <text:p text:style-name="P17">2003/3 CARDIFF v Swansea FAW Youth Final Min £3</text:p>
        </text:list-item>
        <text:list-item>
          <text:p text:style-name="P17">1956/7 SCOTLAND v Wales (Schools Victory Shield) Min £4</text:p>
        </text:list-item>
        <text:list-item>
          <text:p text:style-name="P17">1985/6 READING RESERVES v Swansea Res (fold) Min £3</text:p>
        </text:list-item>
        <text:list-item>
          <text:p text:style-name="P17">1985/6 CHELSEA RESERVES v Swansea Res (fold) Min £3</text:p>
        </text:list-item>
        <text:list-item>
          <text:p text:style-name="P17">1983/4 SWANSEA RESERVES v Chelsea Res Min £3</text:p>
        </text:list-item>
        <text:list-item>
          <text:p text:style-name="P17">2024/25 SWANSEA v Birmingham (Un 18's Professional Development Lge) Min £3</text:p>
        </text:list-item>
        <text:list-item>
          <text:p text:style-name="P17">2024/25 SWANSEA v Colchester (Un 21's Professional Development Lge) Min £3</text:p>
        </text:list-item>
        <text:list-item>
          <text:p text:style-name="P17">1972/3 BOURNEMOUTH RESERVES v Swansea Res s/s Min £5</text:p>
        </text:list-item>
        <text:list-item>
          <text:p text:style-name="P17">1986/7 <text:s/>BOURNEMOUTH RESERVES v Swansea Res s/s Min £3</text:p>
        </text:list-item>
        <text:list-item>
          <text:p text:style-name="P17">1987/8 <text:s/>BOURNEMOUTH RESERVES v Swansea Res s/s Min £3</text:p>
        </text:list-item>
        <text:list-item>
          <text:p text:style-name="P17">1989/0 <text:s/>BOURNEMOUTH RESERVES v Swansea Res s/s Min £3</text:p>
        </text:list-item>
        <text:list-item>
          <text:p text:style-name="P17">1991/2 <text:s/>BOURNEMOUTH RESERVES v Swansea Res s/s Min £3</text:p>
        </text:list-item>
        <text:list-item>
          <text:p text:style-name="P17">1992/3 SWANSEA RESERVES v Bournemouth Res Min £3</text:p>
        </text:list-item>
        <text:list-item>
          <text:p text:style-name="P17">1984/5 BRIGHTON RESERVES v Swansea Res Min £3</text:p>
        </text:list-item>
        <text:list-item>
          <text:p text:style-name="P17">2008/9 PLYMOUTH v Swansea Youth Alliance Cup Min £3</text:p>
        </text:list-item>
        <text:list-item>
          <text:p text:style-name="P17">2008/9 PLYMOUTH v Swansea South West Conference Min £3</text:p>
        </text:list-item>
        <text:list-item>
          <text:p text:style-name="P17">2003/4 PLYMOUTH RESERVES v Swansea Res Min £3</text:p>
        </text:list-item>
        <text:list-item>
          <text:p text:style-name="P17">1966/7 SWANSEA RESERVES v Plymouth C Cup Min £4</text:p>
        </text:list-item>
        <text:list-item>
          <text:p text:style-name="P17">1992/3 PLYMOUTH RESERVES v Swansea Res Min £3</text:p>
        </text:list-item>
      </text:list>
      <text:p text:style-name="P36"/>
      <text:list xml:id="list31883356" text:continue-numbering="true" text:style-name="L1">
        <text:list-header>
          <text:p text:style-name="P37"/>
        </text:list-header>
        <text:list-item>
          <text:p text:style-name="P17"><text:soft-page-break/>1985/6 PORTSMOUTH RESRVES v Swansea Res Min £3</text:p>
        </text:list-item>
        <text:list-item>
          <text:p text:style-name="P17">1995/6 PORTSMOUTH RESRVES v Swansea Res FAYC Min £3</text:p>
        </text:list-item>
        <text:list-item>
          <text:p text:style-name="P17">1967 Welsh Soccer Sixes (inc; Abergavenny, Barry, Bridgend, Lovells, Merthyr, Newport Etc) Min £5</text:p>
        </text:list-item>
        <text:list-item>
          <text:p text:style-name="P17">1968 Welsh Soccer Sixes (inc; Abergavenny, Amondford, Barry, Cardiff, Bristol C, Merthyr, Newport Etc) Min £5</text:p>
        </text:list-item>
        <text:list-item>
          <text:p text:style-name="P17">1984 Welsh Soccer Sixes (inc; Swansea, Cardiff, Wolves, Shrewsbury, Caernarfon, Newport Etc) Min £4</text:p>
        </text:list-item>
        <text:list-item>
          <text:p text:style-name="P17">1985/6 SWANSEA RESERVES Reading Res Min £3</text:p>
        </text:list-item>
        <text:list-item>
          <text:p text:style-name="P17">1983/4 READING RESERVES v Swansea Res Min £3</text:p>
        </text:list-item>
        <text:list-item>
          <text:p text:style-name="P17">1968/9 CHELSEA RESERVES v Swansea Res C Cup Min £5</text:p>
        </text:list-item>
        <text:list-item>
          <text:p text:style-name="P17">1982/3 CHELSEA RESERVES v Swansea Res Min £3</text:p>
        </text:list-item>
        <text:list-item>
          <text:p text:style-name="P17">1988/9 BARRY v Swansea National Youth Lge Min £3</text:p>
        </text:list-item>
        <text:list-item>
          <text:p text:style-name="P17">1964/5 SWANSEA PUBLIC TRIAL Min £4</text:p>
        </text:list-item>
        <text:list-item>
          <text:p text:style-name="P17">1990/1 SWANSEA v Wrexham FAW Youth Cup Final Min £3</text:p>
        </text:list-item>
        <text:list-item>
          <text:p text:style-name="P17">1992/3 CWMTILLERY v Swansea Fr Min £3</text:p>
        </text:list-item>
        <text:list-item>
          <text:p text:style-name="P17">1985/6 FISHGUARD v Swansea Fr Min £3</text:p>
        </text:list-item>
        <text:list-item>
          <text:p text:style-name="P17">2007/8 MERTHYR v Swansea FAW Youth Cup Min £3</text:p>
        </text:list-item>
        <text:list-item>
          <text:p text:style-name="P17">1966/7 SWANSEA RESERVES v Cardiff Res C Cup Min £4</text:p>
        </text:list-item>
        <text:list-item>
          <text:p text:style-name="P17">1984/5 SWANSEA RESERVES v Cardiff Res min £3</text:p>
        </text:list-item>
        <text:list-item>
          <text:p text:style-name="P17">1986/7 SWANSEA RESERVES v Cardiff Res FAYC Min £3</text:p>
        </text:list-item>
        <text:list-item>
          <text:p text:style-name="P17">1986/7 CARDIFF RESERVES v Swansea Res Macbar Lge Min £3</text:p>
        </text:list-item>
        <text:list-item>
          <text:p text:style-name="P17">1989/0 CARDIFF v Swansea FAW Youth Cup Final Min £3</text:p>
        </text:list-item>
        <text:list-item>
          <text:p text:style-name="P17">1968/9 WEST HAM RESERVES v Swansea Res Min £2</text:p>
        </text:list-item>
        <text:list-item>
          <text:p text:style-name="P17">1970/1 WEST HAM RESERVES v Swansea Res Min £2</text:p>
        </text:list-item>
        <text:list-item>
          <text:p text:style-name="P17">1971/2 WEST HAM RESERVES v Swansea Res Min £2</text:p>
        </text:list-item>
        <text:list-item>
          <text:p text:style-name="P17">1972/3 WEST HAM RESERVES v Swansea Res Min £2</text:p>
        </text:list-item>
        <text:list-item>
          <text:p text:style-name="P17">1973/4 WEST HAM RESERVES v Swansea Res Min £2</text:p>
        </text:list-item>
        <text:list-item>
          <text:p text:style-name="P17">1979/0 WEST HAM RESERVES v Swansea Res SJFC Min £2</text:p>
        </text:list-item>
        <text:list-item>
          <text:p text:style-name="P17">1982/3 WEST HAM RESERVES v Swansea Res Min £2</text:p>
        </text:list-item>
        <text:list-item>
          <text:p text:style-name="P17">1984/5 WEST HAM RESERVES v Swansea Res Min £2</text:p>
        </text:list-item>
        <text:list-item>
          <text:p text:style-name="P17">1985/6 WEST HAM RESERVES v Swansea Res Min £2</text:p>
        </text:list-item>
        <text:list-item>
          <text:p text:style-name="P17">1984/5 SWANSEA RESERVES v West Ham Res Min £3</text:p>
        </text:list-item>
        <text:list-item>
          <text:p text:style-name="P17">1973/4 SOUTHAMPTON RESERVES v Swansea Res Min £4</text:p>
        </text:list-item>
        <text:list-item>
          <text:p text:style-name="P17">1983/4 SOUTHAMPTON RESERVES v Swansea Res Min £3</text:p>
        </text:list-item>
        <text:list-item>
          <text:p text:style-name="P17">1984/5 SOUTHAMPTON RESERVES v Swansea Res Min £3</text:p>
        </text:list-item>
        <text:list-item>
          <text:p text:style-name="P17">1985/6 SOUTHAMPTON RESERVES v Swansea Res Min £3</text:p>
        </text:list-item>
        <text:list-item>
          <text:p text:style-name="P17">1984/5 SWANSEA RESERVES v Southampton Res Min £3</text:p>
        </text:list-item>
        <text:list-item>
          <text:p text:style-name="P17">1990/1 BRISTOL CITY RESERVES v Swansea Res SWCF Final Min £3</text:p>
        </text:list-item>
        <text:list-item>
          <text:p text:style-name="P17">1985/6 SWANSEA RESERVES v Bristol Rov Min £3</text:p>
        </text:list-item>
        <text:list-item>
          <text:p text:style-name="P17">1985/6 SWANSEA RESERVES v Bristol City FAYC Min £3</text:p>
        </text:list-item>
        <text:list-item>
          <text:p text:style-name="P17">1971/2 CRYSTAL PAL RESERVES v Swansea Res (t/c) Min £3</text:p>
        </text:list-item>
        <text:list-item>
          <text:p text:style-name="P17">1982/3 CRYSTAL PAL RESERVES v Swansea Res Min £3</text:p>
        </text:list-item>
        <text:list-item>
          <text:p text:style-name="P17">1984/5 CRYSTAL PAL RESERVES v Swansea Res Min £3</text:p>
        </text:list-item>
        <text:list-item>
          <text:p text:style-name="P17">1985/6 CRYSTAL PAL RESERVES v Swansea Res Min £3</text:p>
        </text:list-item>
        <text:list-item>
          <text:p text:style-name="P17">1984/5 SWANSEA RESERVES v Q.P.R Res Min £3</text:p>
        </text:list-item>
        <text:list-item>
          <text:p text:style-name="P17">1985/6 SWANSEA RESERVES v Q.P.R Res Min £3</text:p>
        </text:list-item>
        <text:list-item>
          <text:p text:style-name="P17">1996/7 SWANSEA RESERVES v Q.P.R Res Min £3</text:p>
        </text:list-item>
        <text:list-item>
          <text:p text:style-name="P17">1985/6 Q.P.R RESERVES v Swansea Res Min £3</text:p>
        </text:list-item>
        <text:list-item>
          <text:p text:style-name="P17">2001/2 Q.P.R RESERVES v Swansea Res <text:s/>(Un 19's Yth Alliance) Min £3</text:p>
        </text:list-item>
        <text:list-item>
          <text:p text:style-name="P17">1983/4 MILLWALL RESERVES v Swansea Res Min £3</text:p>
        </text:list-item>
        <text:list-item>
          <text:p text:style-name="P17">1969 Vol 2, No 6 (Feb) Amateur Soccer Magazine Min £3</text:p>
        </text:list-item>
        <text:list-item>
          <text:p text:style-name="P17">1969 Vol 1 No2 (Oct) Monthly Soccer Magazine Min £3</text:p>
        </text:list-item>
        <text:list-item>
          <text:p text:style-name="P17">The Amateur Footballer; Vol 1 No 1 Min £5</text:p>
        </text:list-item>
        <text:list-item>
          <text:p text:style-name="P17">The Amateur Footballer; Vol 1 No 3 Min £3</text:p>
        </text:list-item>
        <text:list-item>
          <text:p text:style-name="P17">The Amateur Footballer; Vol 1 No 4 Min £3</text:p>
        </text:list-item>
        <text:list-item>
          <text:p text:style-name="P17">The Amateur Footballer; Vol 1 No 5 Min £3</text:p>
        </text:list-item>
        <text:list-item>
          <text:p text:style-name="P17">The Amateur Footballer; Vol 1 No 6 Min £3</text:p>
        </text:list-item>
        <text:list-item>
          <text:p text:style-name="P17">The Amateur Footballer; Vol 1 No 7 Min £3</text:p>
        </text:list-item>
        <text:list-item>
          <text:p text:style-name="P17">The Amateur Footballer; Vol 1 No 9 Min £3</text:p>
        </text:list-item>
        <text:list-item>
          <text:p text:style-name="P17">The Amateur Footballer; Vol 1 No 10 Min £3</text:p>
        </text:list-item>
        <text:list-item>
          <text:p text:style-name="P17">The Amateur Footballer; Vol 1 No 11 Min £3</text:p>
        </text:list-item>
        <text:list-item>
          <text:p text:style-name="P17">The Amateur Footballer; Vol 1 No 12 Min £3</text:p>
        </text:list-item>
        <text:list-item>
          <text:p text:style-name="P17">The Amateur Footballer; Vol 2 No 2 Min £3</text:p>
        </text:list-item>
        <text:list-item>
          <text:p text:style-name="P17">The Amateur Footballer; Vol 2 No 3 Min £3</text:p>
        </text:list-item>
        <text:list-item>
          <text:p text:style-name="P17">The Amateur Footballer; Vol 2 No 4 Min £3</text:p>
        </text:list-item>
        <text:list-item>
          <text:p text:style-name="P17">The Amateur Footballer; Vol 2 No 5 Min £3</text:p>
        </text:list-item>
      </text:list>
      <text:p text:style-name="P16"/>
      <text:p text:style-name="P16"/>
      <text:list xml:id="list31861304" text:continue-numbering="true" text:style-name="L1">
        <text:list-item>
          <text:p text:style-name="P17"><text:soft-page-break/>The Amateur Footballer; Vol 2 No 10 Min £3</text:p>
        </text:list-item>
        <text:list-item>
          <text:p text:style-name="P17">The Amateur Footballer; Vol 2 No 12 Min £3</text:p>
        </text:list-item>
        <text:list-item>
          <text:p text:style-name="P17">The Amateur Footballer; Vol 3 No 2 Min £3</text:p>
        </text:list-item>
        <text:list-item>
          <text:p text:style-name="P19"><text:span text:style-name="T24">1947/48: RUGBY LEAGUE: WIGAN “A” </text:span><text:span text:style-name="T26">v Rochdale Hornets “A” 4 page, sof</text:span><text:span text:style-name="T24"> Min</text:span><text:span text:style-name="T31"> £20</text:span></text:p>
        </text:list-item>
        <text:list-item>
          <text:p text:style-name="P19"><text:span text:style-name="T24">1947/48: RUGBY LEAGUE: WIGAN “A” </text:span><text:span text:style-name="T26">v Belle Vue Rangers “A” 4 page</text:span><text:span text:style-name="T24"> Min</text:span><text:span text:style-name="T31"> £20</text:span></text:p>
        </text:list-item>
        <text:list-item>
          <text:p text:style-name="P19"><text:span text:style-name="T24">1948/49: RUGBY LEAGUE: WIGAN “A” </text:span><text:span text:style-name="T26">v St. Helens “A” Fr gatefold, sof</text:span><text:span text:style-name="T24"> Min</text:span><text:span text:style-name="T31"> £20</text:span></text:p>
        </text:list-item>
        <text:list-item>
          <text:p text:style-name="P19"><text:span text:style-name="T24">1948/49: RUGBY LEAGUE: WIGAN “A” </text:span><text:span text:style-name="T26">v Warrington “A” Fr gatefold, cr</text:span><text:span text:style-name="T24"> Min</text:span><text:span text:style-name="T31"> £20</text:span></text:p>
        </text:list-item>
        <text:list-item>
          <text:p text:style-name="P19"><text:span text:style-name="T24">1953 TESTIMONIAL BROCHURE: BARROW</text:span><text:span text:style-name="T26">: Willie Thorne </text:span><text:span text:style-name="T25">Min</text:span><text:span text:style-name="T31"> £10</text:span></text:p>
        </text:list-item>
        <text:list-item>
          <text:p text:style-name="P19"><text:span text:style-name="T24">1958 TESTIMONIAL BROCHURE: HALIFAX</text:span><text:span text:style-name="T26">: Dean and Wilkinson </text:span><text:span text:style-name="T25">Min</text:span><text:span text:style-name="T31"> £10</text:span></text:p>
        </text:list-item>
        <text:list-item>
          <text:p text:style-name="P19"><text:span text:style-name="T24">1947 TESTIMONIAL BROCHURE: HUDDERSFIELD</text:span><text:span text:style-name="T26">: Stanley Pepperell </text:span><text:span text:style-name="T25">Min</text:span><text:span text:style-name="T31"> £10</text:span><text:span text:style-name="T32"> </text:span></text:p>
        </text:list-item>
        <text:list-item>
          <text:p text:style-name="P19"><text:span text:style-name="T24">1953 TESTIMONIAL BROCHURE: HUDDERSFIELD</text:span><text:span text:style-name="T26">: Jeff Bawden </text:span><text:span text:style-name="T25">Min</text:span><text:span text:style-name="T31"> £10</text:span></text:p>
        </text:list-item>
        <text:list-item>
          <text:p text:style-name="P19"><text:span text:style-name="T24">1949 MEMORIAL FUND: OLDHAM</text:span><text:span text:style-name="T26">: George Hutchins </text:span><text:span text:style-name="T25">Min</text:span><text:span text:style-name="T31"> £10</text:span></text:p>
        </text:list-item>
        <text:list-item>
          <text:p text:style-name="P19"><text:span text:style-name="T24">1954 TESTIMONIAL BROCHURE: WIGAN</text:span><text:span text:style-name="T26">: Jack Cunliffe and Martin Ryan </text:span><text:span text:style-name="T25">Min</text:span><text:span text:style-name="T31"> £10</text:span></text:p>
        </text:list-item>
        <text:list-item>
          <text:p text:style-name="P19"><text:span text:style-name="T24">1953 TESTIMONIAL BROCHURE: WORKINGTON</text:span><text:span text:style-name="T26">: J Hayton and B Ivison </text:span><text:span text:style-name="T25">Min</text:span><text:span text:style-name="T31"> £10</text:span><text:bookmark text:name="_GoBack"/><text:span text:style-name="T26"> </text:span></text:p>
        </text:list-item>
        <text:list-item>
          <text:p text:style-name="P19"><text:span text:style-name="T24">1955/56: BEDFORD TOWN</text:span><text:span text:style-name="T26"> v Leyton FAC1 </text:span><text:span text:style-name="T25">Min</text:span><text:span text:style-name="T31"> £10</text:span></text:p>
        </text:list-item>
        <text:list-item>
          <text:p text:style-name="P19"><text:span text:style-name="T24">1982/83: BRIDGEWATER</text:span><text:span text:style-name="T26"> v Bristol City Friendly </text:span><text:span text:style-name="T25">Min</text:span><text:span text:style-name="T31"> £8</text:span></text:p>
        </text:list-item>
        <text:list-item>
          <text:p text:style-name="P19"><text:span text:style-name="T24">1954/55: WALTHAMSTOW</text:span><text:span text:style-name="T26"> v Pegasus Friendly </text:span><text:span text:style-name="T25">Min</text:span><text:span text:style-name="T31"> £10</text:span></text:p>
        </text:list-item>
        <text:list-item>
          <text:p text:style-name="P19"><text:span text:style-name="T24">1931/32: CAMBRIDGE TOWN</text:span><text:span text:style-name="T26"> v Carshalton 1931/32 </text:span><text:span text:style-name="T25">Min</text:span><text:span text:style-name="T31"> £40</text:span></text:p>
        </text:list-item>
        <text:list-item>
          <text:p text:style-name="P19"><text:span text:style-name="T24">1969/70: MERTHYR TYDFIL </text:span><text:span text:style-name="T26">v Darlaston 1</text:span><text:span text:style-name="T33">st</text:span><text:span text:style-name="T26"> season FA Trophy </text:span><text:span text:style-name="T25">Min</text:span><text:span text:style-name="T31"> £5</text:span></text:p>
        </text:list-item>
        <text:list-item>
          <text:p text:style-name="P19"><text:span text:style-name="T24">1969/70: POOLE TOWN </text:span><text:span text:style-name="T26">v Kettering 1</text:span><text:span text:style-name="T33">st</text:span><text:span text:style-name="T26"> season FA Trophy </text:span><text:span text:style-name="T25">Min</text:span><text:span text:style-name="T31"> £5</text:span></text:p>
        </text:list-item>
        <text:list-item>
          <text:p text:style-name="P19"><text:span text:style-name="T24">1969/70: SCARBOROUGH </text:span><text:span text:style-name="T26">v Tamworth 1</text:span><text:span text:style-name="T33">st</text:span><text:span text:style-name="T26"> season FA Trophy </text:span><text:span text:style-name="T25">Min</text:span><text:span text:style-name="T31"> £5</text:span></text:p>
        </text:list-item>
        <text:list-item>
          <text:p text:style-name="P19"><text:span text:style-name="T24">1969/70: STAMFORD </text:span><text:span text:style-name="T26">v Cambridge City 1</text:span><text:span text:style-name="T33">st</text:span><text:span text:style-name="T26"> season FA Trophy </text:span><text:span text:style-name="T25">Min</text:span><text:span text:style-name="T31"> £5</text:span></text:p>
        </text:list-item>
        <text:list-item>
          <text:p text:style-name="P19"><text:span text:style-name="T24">1969/70: WINSFORD </text:span><text:span text:style-name="T26">v Rhyl 1</text:span><text:span text:style-name="T33">st</text:span><text:span text:style-name="T26"> season FA Trophy </text:span><text:span text:style-name="T25">Min</text:span><text:span text:style-name="T31"> £5</text:span></text:p>
        </text:list-item>
        <text:list-item>
          <text:p text:style-name="P19"><text:span text:style-name="T24">1960/61: HAMBURG </text:span><text:span text:style-name="T26">v Burnley EC (rare Lipphardt Programme) </text:span><text:span text:style-name="T25">Min</text:span><text:span text:style-name="T31"> £40</text:span></text:p>
        </text:list-item>
        <text:list-item>
          <text:p text:style-name="P19"><text:span text:style-name="T24">2004/ 2005 Champions League TICKET: </text:span><text:span text:style-name="T26">Manchester United v Sparta Prague </text:span><text:span text:style-name="T25">Min</text:span><text:span text:style-name="T31"> £4</text:span></text:p>
        </text:list-item>
        <text:list-item>
          <text:p text:style-name="P19"><text:span text:style-name="T24">2004/ 2005 Champions League TICKET: </text:span><text:span text:style-name="T26">Manchester United v Din Bucharest </text:span><text:span text:style-name="T25">Min</text:span><text:span text:style-name="T31"> £4</text:span></text:p>
        </text:list-item>
        <text:list-item>
          <text:p text:style-name="P19"><text:span text:style-name="T24">2004/ 2005 Champions League TICKET: </text:span><text:span text:style-name="T26">Manchester United v Olymp Lyonnais </text:span><text:span text:style-name="T25">Min</text:span><text:span text:style-name="T31"> £4</text:span><text:span text:style-name="T32"> </text:span></text:p>
        </text:list-item>
        <text:list-item>
          <text:p text:style-name="P19"><text:span text:style-name="T24">2004/ 2005 Champions League TICKET: </text:span><text:span text:style-name="T26">Manchester United v AC Milan </text:span><text:span text:style-name="T25">Min</text:span><text:span text:style-name="T31"> £4</text:span><text:span text:style-name="T32"> </text:span></text:p>
        </text:list-item>
        <text:list-item>
          <text:p text:style-name="P19"><text:span text:style-name="T24">1952 ENGLAND</text:span><text:span text:style-name="T26"> v Wales 2 copies with 2 different line ups Wales No 2 Lambert in one and Stitfall in second </text:span><text:span text:style-name="T25">Min</text:span><text:span text:style-name="T31"> £18</text:span></text:p>
        </text:list-item>
        <text:list-item>
          <text:p text:style-name="P8">1976/77 SCARBOROUGH V SMITHS DOCK (NRSCS/F) MIN £3</text:p>
        </text:list-item>
        <text:list-item>
          <text:p text:style-name="P8">1978/79 SCARBOROUGH V GUISBOROUGH (NRSCF) MIN £2</text:p>
        </text:list-item>
        <text:list-item>
          <text:p text:style-name="P8">1948/49 GLOUCESTER V DERBYSHIRE (CRICKET CARD) MIN £5</text:p>
        </text:list-item>
        <text:list-item>
          <text:p text:style-name="P8">1977/78 TOOTING V CAMBRIDGE CITY (FAC1) MIN £2</text:p>
        </text:list-item>
        <text:list-item>
          <text:p text:style-name="P8">1978/79 @ HASTINGS: BEXHILL V CRAWLEY (FACREPLAY) MIN £2</text:p>
        </text:list-item>
        <text:list-item>
          <text:p text:style-name="P8">1974/75 CAMB U V BARNSLEY (5 AUTOS TO COVER) MIN £3</text:p>
        </text:list-item>
        <text:list-item>
          <text:p text:style-name="P8">1986/87 CAMB U V TRANMERE (10 CAMB U AUTOS B/PAGE) MIN £4</text:p>
        </text:list-item>
        <text:list-item>
          <text:p text:style-name="P8">1999/00 PLYMOUTH V ROTHERHAM (AUTO BY PLYMOUTH SQUAD) MIN £5</text:p>
        </text:list-item>
        <text:list-item>
          <text:p text:style-name="P9">THE FOLLOWING BURTON HOMES ALL HAVE SMALL WOF;</text:p>
        </text:list-item>
        <text:list-item>
          <text:p text:style-name="P8">1967/68 BURTON V WEYMOUTH MIN £3 </text:p>
        </text:list-item>
        <text:list-item>
          <text:p text:style-name="P8">1967/68 BURTON V BRIERLEY H (FACQ) MIN £3 </text:p>
        </text:list-item>
        <text:list-item>
          <text:p text:style-name="P8">1967/68 BURTON V BROMSGROVE (FACQ) MIN £3</text:p>
        </text:list-item>
        <text:list-item>
          <text:p text:style-name="P8">1967/68 BURTON V YEOVIL MIN £3</text:p>
        </text:list-item>
        <text:list-item>
          <text:p text:style-name="P8">1967/68 BURTON V NUNEATON (SLC) MIN £3</text:p>
        </text:list-item>
        <text:list-item>
          <text:p text:style-name="P8">1967/68 BURTON V DOVER MIN £3</text:p>
        </text:list-item>
        <text:list-item>
          <text:p text:style-name="P8">1967/68 BURTON V HASTINGS MIN £3</text:p>
        </text:list-item>
        <text:list-item>
          <text:p text:style-name="P8">1967/68 BURTON V POOLE MIN £3</text:p>
        </text:list-item>
        <text:list-item>
          <text:p text:style-name="P8">1967/68 BURTON V CAMB U MIN £4</text:p>
        </text:list-item>
        <text:list-item>
          <text:p text:style-name="P8">1967/68 BURTON V STEVENAGE MIN £3</text:p>
        </text:list-item>
        <text:list-item>
          <text:p text:style-name="P8">1967/68 BURTON V MARGATE MIN £3</text:p>
        </text:list-item>
        <text:list-item>
          <text:p text:style-name="P8">1969/70 BURTON V BATH MIN £3</text:p>
        </text:list-item>
        <text:list-item>
          <text:p text:style-name="P8">1969/70 BURTON V BRIDGEWATER (FAT) MIN £3</text:p>
        </text:list-item>
        <text:list-item>
          <text:p text:style-name="P8">1969/70 BURTON V CRAWLEY MIN £3</text:p>
        </text:list-item>
        <text:list-item>
          <text:p text:style-name="P8">1969/70 BURTON V HEREFORD MIN £5</text:p>
        </text:list-item>
        <text:list-item>
          <text:p text:style-name="P8">1969/70 BURTON V NUNEATON MIN £3</text:p>
        </text:list-item>
        <text:list-item>
          <text:p text:style-name="P8">1969/70 BURTON V MARGATE MIN £3</text:p>
        </text:list-item>
        <text:list-item>
          <text:p text:style-name="P8">1969/70 BURTON V ST.HELENS (FAT) MIN £4</text:p>
        </text:list-item>
        <text:list-item>
          <text:p text:style-name="P8">1969/70 BURTON V TELFORD MIN £3</text:p>
        </text:list-item>
        <text:list-item>
          <text:p text:style-name="P8">1969/70 BURTON V WORCESTER MIN £3</text:p>
        </text:list-item>
        <text:list-item>
          <text:p text:style-name="P8">1969/70 BURTON V WIMBLEDON MIN £5</text:p>
        </text:list-item>
        <text:list-item>
          <text:p text:style-name="P8">1969/70 BURTON V YEOVIL MIN £3</text:p>
        </text:list-item>
        <text:list-item>
          <text:p text:style-name="P8">1969/70 BURTON V BARNET MIN £3</text:p>
        </text:list-item>
        <text:list-item>
          <text:p text:style-name="P8">1969/70 BURTON V CHELMSFORD MIN £3</text:p>
        </text:list-item>
        <text:list-item>
          <text:p text:style-name="P8">1969/70 BURTON V N.BRIGHTON (FAT) MIN £5</text:p>
        </text:list-item>
        <text:list-item>
          <text:p text:style-name="P8">1969/70 BURTON V STAFFORD R (FAT) MIN £3</text:p>
        </text:list-item>
        <text:list-item>
          <text:p text:style-name="P8">1969/70 BURTON V HILLINGDON MIN £3</text:p>
        </text:list-item>
        <text:list-item>
          <text:p text:style-name="P8">1969/70 BURTON V GLOUCESTER MIN £3</text:p>
        </text:list-item>
      </text:list>
      <text:p text:style-name="P7"/>
      <text:p text:style-name="P7"/>
      <text:list xml:id="list31887528" text:continue-numbering="true" text:style-name="L1">
        <text:list-item>
          <text:p text:style-name="P8"><text:soft-page-break/>1969/70 BURTON V BRENTWOOD MIN £3</text:p>
        </text:list-item>
        <text:list-item>
          <text:p text:style-name="P8">1969/70 BURTON V WEYMOUTH MIN £3</text:p>
        </text:list-item>
        <text:list-item>
          <text:p text:style-name="P8">1969/70 BURTON V DOVER MIN £3</text:p>
        </text:list-item>
        <text:list-item>
          <text:p text:style-name="P8">1972/73 BURTON V BARNET MIN £3</text:p>
        </text:list-item>
        <text:list-item>
          <text:p text:style-name="P8">1972/73 BURTON V WIMBLEDON MIN £5</text:p>
        </text:list-item>
        <text:list-item>
          <text:p text:style-name="P8">1972/73 BURTON V ROMFORD MIN £3</text:p>
        </text:list-item>
        <text:list-item>
          <text:p text:style-name="P8">1972/73 BURTON V WATERLOOVILLE MIN £3</text:p>
        </text:list-item>
        <text:list-item>
          <text:p text:style-name="P8">1972/73 BURTON V MOOR GREEN (FAT) MIN £3</text:p>
        </text:list-item>
        <text:list-item>
          <text:p text:style-name="P8">1972/73 BURTON V GUILDFORD MIN £3</text:p>
        </text:list-item>
        <text:list-item>
          <text:p text:style-name="P8">1972/73 BURTON V DARTFORD/BEDFORD MIN £3</text:p>
        </text:list-item>
        <text:list-item>
          <text:p text:style-name="P8">1972/73 BURTON V HILLINGDON MIN £3</text:p>
        </text:list-item>
        <text:list-item>
          <text:p text:style-name="P8">1972/73 BURTON V YEOVIL MIN £3</text:p>
        </text:list-item>
        <text:list-item>
          <text:p text:style-name="P8">1976/77 BURTON V STOKE (SSCS/F) (S/S) MIN £10</text:p>
        </text:list-item>
        <text:list-item>
          <text:p text:style-name="P19"><text:span text:style-name="T35">2025/26 PETERBOROUGH U21 V NOTTINGHAM F U21 (PLPDF/O) (4</text:span><text:span text:style-name="T34">TH</text:span><text:span text:style-name="T35"> MAY) (S/S) MIN £5</text:span></text:p>
        </text:list-item>
        <text:list-item>
          <text:p text:style-name="P8">1977/78 ORIENT YOUTH V PETERBOROUGH YOUTH (SJFC) (S/S) (CELLO MARKS) MIN £5</text:p>
        </text:list-item>
        <text:list-item>
          <text:p text:style-name="P8">1980/81 PETERBOROUGH RES V WATFORD RES (MWL) (S/S) (TRIM TO BOTTOM) MIN £5</text:p>
        </text:list-item>
        <text:list-item>
          <text:p text:style-name="P8">1980/81 PETERBOROUGH RES V ALDERSHOT RES (MWL) (S/S) (SLIGHT TRIM TO BOTTOM) MIN £5</text:p>
        </text:list-item>
        <text:list-item>
          <text:p text:style-name="P8">1980/81 BRIGHTON RES V PETERBOROUGH RES (MWL) (S/S) (TRIMMED) MIN £3</text:p>
        </text:list-item>
        <text:list-item>
          <text:p text:style-name="P19"><text:span text:style-name="T35">1990/91 PERKINS V PETERBOROUGH UTD XI (FR) (S/S) (DATED 10</text:span><text:span text:style-name="T34">TH</text:span><text:span text:style-name="T35"> AUG) MIN £10</text:span></text:p>
        </text:list-item>
        <text:list-item>
          <text:p text:style-name="P19"><text:span text:style-name="T35">1990/91 PETERBOROUGH BRAD V PETERBOROUGH UTD XI (FR) (S/S) (DATED 13</text:span><text:span text:style-name="T34">TH</text:span><text:span text:style-name="T35"> AUG) MIN £10</text:span></text:p>
        </text:list-item>
        <text:list-item>
          <text:p text:style-name="P19"><text:span text:style-name="T35">1990/91 DEEPING RANGERS V PETERBOROUGH UTD XI (FR) (S/S) (DATED 31</text:span><text:span text:style-name="T34">ST</text:span><text:span text:style-name="T35"> JULY) MIN £10</text:span></text:p>
        </text:list-item>
        <text:list-item>
          <text:p text:style-name="P8">1969/70 MANSFIELD V NOTTS C (FLC) (4 PAGE) MIN £3</text:p>
        </text:list-item>
        <text:list-item>
          <text:p text:style-name="P8">1963/64 MANSFIELD V WATFORD (FLC) MIN £3</text:p>
        </text:list-item>
        <text:list-item>
          <text:p text:style-name="P8">1966/67 MORECAMBE V BARROW (LSC) MIN £4</text:p>
        </text:list-item>
        <text:list-item>
          <text:p text:style-name="P8">1966/67 MORECAMBE V WIGAN (LFAFLF) MIN £3</text:p>
        </text:list-item>
        <text:list-item>
          <text:p text:style-name="P8">1966/67 MORECAMBE V YORK (FAC) MIN £5</text:p>
        </text:list-item>
        <text:list-item>
          <text:p text:style-name="P8">1968/69 MORECAMBE V BLACKPOOL (LSC) (SLRS) MIN £3</text:p>
        </text:list-item>
        <text:list-item>
          <text:p text:style-name="P8">1964/65 LANCASTER V BANGOR (FACQ) MIN £3</text:p>
        </text:list-item>
        <text:list-item>
          <text:p text:style-name="P8">1957/58 LEEDS V SHEFF W MIN £4</text:p>
        </text:list-item>
        <text:list-item>
          <text:p text:style-name="P8">1971/72 CHORLEY V MAN UTD (LCCS/F) (21 MARCH) MIN £15</text:p>
        </text:list-item>
        <text:list-item>
          <text:p text:style-name="P8">1965/66 BLACKBURN RES V BURNLEY RES (S/S) MIN £10</text:p>
        </text:list-item>
        <text:list-item>
          <text:p text:style-name="P19"><text:span text:style-name="T35">1965/66 BRADFORD C V DONCASTER (S/S MAY 16</text:span><text:span text:style-name="T34">TH</text:span><text:span text:style-name="T35">) (SLMRKS) MIN £3</text:span></text:p>
        </text:list-item>
        <text:list-item>
          <text:p text:style-name="P8">1961/62 MORECAMBE V WEYMOUTH (FAC3) MIN £5</text:p>
        </text:list-item>
        <text:list-item>
          <text:p text:style-name="P8">1970/71 BARNET V COLCHESTER (FAC) MIN £3</text:p>
        </text:list-item>
        <text:list-item>
          <text:p text:style-name="P8">1970/71 BARNSLEY V BRADFORD PA (FAC) MIN £3</text:p>
        </text:list-item>
        <text:list-item>
          <text:p text:style-name="P8">1970/71 BARNET V NEWPORT (FAC) (RARE) MIN £15</text:p>
        </text:list-item>
        <text:list-item>
          <text:p text:style-name="P8">1970/71 YEOVIL V ARSENAL (FAC) (DOUBLE SEASON) MIN £6</text:p>
        </text:list-item>
        <text:list-item>
          <text:p text:style-name="P8">1971/72 HEREFORD V NEWCASTLE (FAC) (DATE WOF) (RARE) MIN £15</text:p>
        </text:list-item>
        <text:list-item>
          <text:p text:style-name="P20">1970/71 SCARBOROUGH V WORKINGTON (FAC) MIN £6</text:p>
        </text:list-item>
      </text:list>
      <text:p text:style-name="P21"><text:span text:style-name="Teletype"><text:span text:style-name="T7"/></text:span></text:p>
      <text:p text:style-name="P21"><text:span text:style-name="Teletype"><text:span text:style-name="T7">OFFERS CLOSE ON MONDAY 31</text:span></text:span><text:span text:style-name="Teletype"><text:span text:style-name="T14">st</text:span></text:span><text:span text:style-name="Teletype"><text:span text:style-name="T7"> AUGUST 2026. The price you bid is the price you pay, if you are successful. Offers may be posted to; D G Taylor, 29, Marram Close, Lymington, Hants. SO41 9FN. Any email bids must reach me by 12 midnight on the closing day. I will NOT divulge to anyone, the current top bid on any item. Please be assured that your bid will remain confidential. No telephone bids please, I am quite happy to answer telephone queries regarding the particular date or condition of an item. You can email queries to me on </text:span></text:span><text:span text:style-name="Teletype"><text:span text:style-name="T8">taylorprogrammes@aol.com</text:span></text:span><text:span text:style-name="Teletype"><text:span text:style-name="T7">. Please do not leave posting until the last minute. <text:s/>If you're unhappy with any item, please return within 7 days for a full refund.</text:span></text:span></text:p>
      <text:p text:style-name="P2"><text:span text:style-name="Teletype"><text:span text:style-name="T16"/></text:span></text:p>
      <text:p text:style-name="P2"><text:span text:style-name="Teletype"><text:span text:style-name="T16"/></text:span></text:p>
      <text:p text:style-name="P2"><text:span text:style-name="Teletype"><text:span text:style-name="T16"/></text:span></text:p>
      <text:p text:style-name="P2"><text:span text:style-name="Teletype"><text:span text:style-name="T16"/></text:span></text:p>
      <text:p text:style-name="P23"><text:span text:style-name="Teletype"><text:span text:style-name="T19">SOUTHAMPTON PROGRAMME AND MEMORABILIA FAIR;</text:span></text:span></text:p>
      <text:p text:style-name="P23"><text:span text:style-name="Teletype"><text:span text:style-name="T19">LOOKING FOR STALL HOLDERS SATURDAY 26</text:span></text:span><text:span text:style-name="Teletype"><text:span text:style-name="T20">th</text:span></text:span><text:span text:style-name="Teletype"><text:span text:style-name="T19"> SEPTEMBER 11-30 – 2-30 PM,</text:span></text:span></text:p>
      <text:p text:style-name="P23"><text:span text:style-name="Teletype"><text:span text:style-name="T19">(International Break Week-End)</text:span></text:span></text:p>
      <text:p text:style-name="P23"><text:span text:style-name="Teletype"><text:span text:style-name="T19">£20 FOR ONE 6 FOOT TABLE £30 FOR TWO!</text:span></text:span></text:p>
      <text:p text:style-name="P23"><text:span text:style-name="Teletype"><text:span text:style-name="T19">ADDMISSION £1, CHILDREN FREE!</text:span></text:span></text:p>
      <text:p text:style-name="P23"><text:span text:style-name="Teletype"><text:span text:style-name="T19">PLEASE TRY TO SUPPORT PROVINCIAL FAIRS!</text:span></text:span></text:p>
      <text:p text:style-name="P2"><text:span text:style-name="Teletype"><text:span text:style-name="T16"/></text:span></text:p>
      <text:p text:style-name="P2"><text:span text:style-name="Teletype"><text:span text:style-name="T16"/></text:span></text:p>
      <text:p text:style-name="P2"><text:span text:style-name="Teletype"><text:span text:style-name="T16"/></text:span></text:p>
      <text:p text:style-name="P2"><text:span text:style-name="Teletype"><text:span text:style-name="T16"/></text:span></text:p>
      <text:p text:style-name="P2"><text:soft-page-break/><text:span text:style-name="Teletype"><text:span text:style-name="T16">Offers Bidding Form;</text:span></text:span></text:p>
      <text:p text:style-name="P3"/>
      <text:p text:style-name="P25"/>
      <text:p text:style-name="P27">Your Name &amp; Address; <text:s text:c="28"/><text:tab/><text:tab/><text:tab/><text:tab/><text:tab/><text:tab/><text:tab/><text:tab/>_____</text:p>
      <text:p text:style-name="P25"/>
      <text:p text:style-name="P27"><text:tab/><text:tab/><text:tab/><text:tab/><text:tab/><text:tab/><text:tab/><text:tab/><text:tab/>Post Code<text:tab/><text:tab/><text:tab/><text:tab/><text:tab/></text:p>
      <text:p text:style-name="P25"/>
      <text:p text:style-name="P27">ITEM NUMBER;</text:p>
      <text:p text:style-name="P29">I.E. Item 99<text:tab/><text:tab/><text:tab/>Description</text:p>
      <text:list xml:id="list6771988607822279126" text:style-name="L3">
        <text:list-header>
          <text:p text:style-name="P26"/>
          <text:p text:style-name="P28">1_____________________________________________ Your Offer <text:s/>£__________________</text:p>
          <text:p text:style-name="P31"><text:span text:style-name="T27">2_____________________________________________ </text:span><text:span text:style-name="T28">Your Offer £</text:span><text:span text:style-name="T27">__________________</text:span></text:p>
          <text:p text:style-name="P31"><text:span text:style-name="T27">3______________________________________________</text:span><text:span text:style-name="T28">Your Offer £</text:span><text:span text:style-name="T27">__________________</text:span></text:p>
          <text:p text:style-name="P31"><text:span text:style-name="T27">4______________________________________________</text:span><text:span text:style-name="T28">Your Offer £</text:span><text:span text:style-name="T27">__________________</text:span></text:p>
          <text:p text:style-name="P31"><text:span text:style-name="T27">5______________________________________________</text:span><text:span text:style-name="T28">Your Offer £</text:span><text:span text:style-name="T27">__________________</text:span></text:p>
          <text:p text:style-name="P31"><text:span text:style-name="T27">6______________________________________________</text:span><text:span text:style-name="T28">Your Offer £</text:span><text:span text:style-name="T27">__________________</text:span></text:p>
          <text:p text:style-name="P31"><text:span text:style-name="T27">7______________________________________________</text:span><text:span text:style-name="T28">Your Offer £</text:span><text:span text:style-name="T27">__________________</text:span></text:p>
          <text:p text:style-name="P31"><text:span text:style-name="T27">8_____________________________________________</text:span><text:span text:style-name="T28">Your Offer £</text:span><text:span text:style-name="T27">__________________</text:span></text:p>
          <text:p text:style-name="P31"><text:span text:style-name="T27">9______________________________________________</text:span><text:span text:style-name="T28">Your Offer £</text:span><text:span text:style-name="T27">__________________</text:span></text:p>
          <text:p text:style-name="P31"><text:span text:style-name="T27">10__________________________________</text:span><text:span text:style-name="T28">__</text:span><text:span text:style-name="T27">________</text:span><text:span text:style-name="T28">Your Offer £</text:span><text:span text:style-name="T27">__________________</text:span></text:p>
          <text:p text:style-name="P31"><text:span text:style-name="T27">11___________________________________________</text:span><text:span text:style-name="T28">Your Offer £</text:span><text:span text:style-name="T27">__________________</text:span></text:p>
          <text:p text:style-name="P31"><text:span text:style-name="T27">12__________________________________</text:span><text:span text:style-name="T28"><text:tab/>_____Your Offer £</text:span><text:span text:style-name="T27">__________________</text:span></text:p>
          <text:p text:style-name="P31"><text:span text:style-name="T27">13__________________________________</text:span><text:span text:style-name="T28">_______ <text:s text:c="4"/>Your Offer £</text:span><text:span text:style-name="T27">__________________</text:span></text:p>
          <text:p text:style-name="P31"><text:span text:style-name="T27">14________________________________</text:span><text:span text:style-name="T28">______ <text:s text:c="8"/>_Your Offer £</text:span><text:span text:style-name="T27">__________________</text:span></text:p>
          <text:p text:style-name="P24"><text:span text:style-name="T27">15_________________________________</text:span><text:span text:style-name="T28">______ <text:s text:c="8"/>Your Offer £</text:span><text:span text:style-name="T27">__________________</text:span></text:p>
          <text:p text:style-name="P31"><text:span text:style-name="T27">16__________________________________</text:span><text:span text:style-name="T28">_____ <text:s text:c="8"/>Your Offer £</text:span><text:span text:style-name="T27">__________________</text:span></text:p>
          <text:p text:style-name="P31"><text:span text:style-name="T28">17_______________________________________ <text:s text:c="7"/>Your Offer £</text:span><text:span text:style-name="T27">__________________</text:span></text:p>
          <text:p text:style-name="P31"><text:span text:style-name="T28">18_______________________________________ <text:s text:c="7"/>Your Offer £</text:span><text:span text:style-name="T27">__________________</text:span></text:p>
          <text:p text:style-name="P31"><text:span text:style-name="T28">19_________________________________ <text:s text:c="2"/>____ <text:s text:c="8"/>Your Offer £</text:span><text:span text:style-name="T27">__________________</text:span></text:p>
          <text:p text:style-name="P32"><text:span text:style-name="T29">20______________________________________ <text:s text:c="9"/>Your Offer £</text:span><text:span text:style-name="T30">_________________</text:span></text:p>
          <text:p text:style-name="P30">21___________________________________________Your Offer £_________________</text:p>
          <text:p text:style-name="P30">22___________________________________________Your Offer £_________________</text:p>
          <text:p text:style-name="P30">23___________________________________________Your Offer £_________________</text:p>
          <text:p text:style-name="P30">24___________________________________________Your Offer £_________________</text:p>
        </text:list-header>
      </text:list>
      <text:p text:style-name="P33"/>
      <text:p text:style-name="P34"/>
      <text:p text:style-name="P22"><text:span text:style-name="Teletype"><text:span text:style-name="T9">OFFERS CLOSE ON MONDAY 31</text:span></text:span><text:span text:style-name="Teletype"><text:span text:style-name="T15">st</text:span></text:span><text:span text:style-name="Teletype"><text:span text:style-name="T9"> AUGUST 2026. The price you bid is the price you pay, if you are successful. Offers may be posted to; D G Taylor, 29, Marram Close, Lymington, Hants. SO41 9FN. Any email bids must reach me by 12 midnight on the closing day. I will NOT divulge to anyone, the current top bid on any item. Please be assured that your bid will remain confidential. No telephone bids please, I am quite happy to answer telephone queries regarding the particular date or condition of an item. You can email queries to me on </text:span></text:span><text:span text:style-name="Teletype"><text:span text:style-name="T10">taylorprogrammes@aol.com</text:span></text:span><text:span text:style-name="Teletype"><text:span text:style-name="T9">. Please do not leave posting until the last minute. <text:s/>If you're unhappy with any item, please return within 7 days for a full refund.</text:span></text:span></text:p>
      <text:p text:style-name="P35"><text:span text:style-name="Teletype"><text:span text:style-name="T5"/></text:span></text:p>
      <text:p text:style-name="P35"><text:span text:style-name="Teletype"><text:span text:style-name="T5"/></text:span></text:p>
      <text:p text:style-name="P35"><text:span text:style-name="Teletype"><text:span text:style-name="T5"/></text:span></text:p>
      <text:p text:style-name="P35"><text:span text:style-name="Teletype"><text:span text:style-name="T5"/></text:span></text:p>
      <text:p text:style-name="P35"><text:span text:style-name="Teletype"><text:span text:style-name="T5"/></text:span></text:p>
      <text:p text:style-name="P35"><text:span text:style-name="Teletype"><text:span text:style-name="T5"/></text:span></text:p>
      <text:p text:style-name="P1"><text:span text:style-name="T1"/></text:p>
      <text:p text:style-name="P1"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Helvetica Neue" svg:font-family="'Helvetica Neue', Helvetica, Arial, sans-serif"/>
    <style:font-face style:name="Courier New" svg:font-family="'Courier New'" style:font-family-generic="moder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GB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GB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eletype" style:family="text">
      <style:text-properties style:font-name="Courier New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573cm" fo:margin-bottom="0.697cm" fo:margin-left="0.774cm" fo:margin-right="0.704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orian Taylor</meta:initial-creator>
    <meta:creation-date>2026-07-22T11:55:14.59</meta:creation-date>
    <meta:document-statistic meta:table-count="0" meta:image-count="0" meta:object-count="0" meta:page-count="7" meta:paragraph-count="384" meta:word-count="4448" meta:character-count="25554"/>
    <dc:date>2026-07-22T11:59:49.51</dc:date>
    <dc:creator>Dorian Taylor</dc:creator>
    <meta:editing-duration>PT4M36S</meta:editing-duration>
    <meta:editing-cycles>1</meta:editing-cycles>
    <meta:generator>OpenOffice/4.1.6$Win32 OpenOffice.org_project/416m1$Build-9790</meta:generator>
  </office:meta>
</office:document-meta>
</file>