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1" svg:font-family="Arial, sans-serif"/>
    <style:font-face style:name="Helvetica Neue" svg:font-family="'Helvetica Neue', Helvetica, Arial, sans-serif"/>
    <style:font-face style:name="Courier New" svg:font-family="'Courier New'" style:font-family-generic="modern"/>
    <style:font-face style:name="Arial3" svg:font-family="Arial" style:font-family-generic="swiss"/>
    <style:font-face style:name="Consolas" svg:font-family="Consola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left="0cm" fo:margin-right="-0.053cm" fo:margin-top="0cm" fo:margin-bottom="0cm" fo:text-align="start" style:justify-single-word="false" fo:orphans="2" fo:widows="2" fo:hyphenation-ladder-count="no-limit" fo:text-indent="0cm" style:auto-text-indent="false" fo:padding="0cm" fo:border="none">
        <style:tab-stops>
          <style:tab-stop style:position="0.097cm"/>
        </style:tab-stops>
      </style:paragraph-properties>
      <style:text-properties fo:font-size="11pt" style:text-underline-style="none" fo:font-weight="bold" style:font-size-asian="11pt" style:font-weight-asian="bold" style:font-size-complex="11pt" style:font-weight-complex="bold" fo:hyphenate="false" fo:hyphenation-remain-char-count="2" fo:hyphenation-push-char-count="2"/>
    </style:style>
    <style:style style:name="P2" style:family="paragraph" style:parent-style-name="Standard">
      <style:paragraph-properties fo:margin-left="0cm" fo:margin-right="-0.053cm" fo:margin-top="0cm" fo:margin-bottom="0cm" fo:text-align="center" style:justify-single-word="false" fo:orphans="2" fo:widows="2" fo:hyphenation-ladder-count="no-limit" fo:text-indent="0cm" style:auto-text-indent="false" fo:padding="0cm" fo:border="none">
        <style:tab-stops>
          <style:tab-stop style:position="0.097cm"/>
        </style:tab-stops>
      </style:paragraph-properties>
      <style:text-properties fo:font-size="11pt" style:text-underline-style="none" fo:font-weight="bold" style:font-size-asian="11pt" style:font-weight-asian="bold" style:font-size-complex="11pt" style:font-weight-complex="bold" fo:hyphenate="false" fo:hyphenation-remain-char-count="2" fo:hyphenation-push-char-count="2"/>
    </style:style>
    <style:style style:name="P3" style:family="paragraph" style:parent-style-name="Standard">
      <style:paragraph-properties fo:margin-left="0cm" fo:margin-right="-0.053cm" fo:margin-top="0cm" fo:margin-bottom="0cm" fo:text-align="start" style:justify-single-word="false" fo:orphans="2" fo:widows="2" fo:hyphenation-ladder-count="no-limit" fo:text-indent="0cm" style:auto-text-indent="false" fo:padding="0cm" fo:border="none">
        <style:tab-stops>
          <style:tab-stop style:position="0.097cm"/>
        </style:tab-stops>
      </style:paragraph-properties>
      <style:text-properties fo:hyphenate="false" fo:hyphenation-remain-char-count="2" fo:hyphenation-push-char-count="2"/>
    </style:style>
    <style:style style:name="P4" style:family="paragraph" style:parent-style-name="Standard">
      <style:paragraph-properties fo:margin-left="0cm" fo:margin-right="-0.053cm" fo:margin-top="0cm" fo:margin-bottom="0cm" fo:text-align="start" style:justify-single-word="false" fo:orphans="2" fo:widows="2" fo:hyphenation-ladder-count="no-limit" fo:text-indent="0cm" style:auto-text-indent="false" fo:padding="0cm" fo:border="none">
        <style:tab-stops>
          <style:tab-stop style:position="0.097cm"/>
        </style:tab-stops>
      </style:paragraph-properties>
      <style:text-properties fo:font-size="10.5pt" style:text-underline-style="none" fo:font-weight="normal" style:font-size-asian="10.5pt" style:font-weight-asian="normal" style:font-size-complex="10.5pt" fo:hyphenate="false" fo:hyphenation-remain-char-count="2" fo:hyphenation-push-char-count="2"/>
    </style:style>
    <style:style style:name="P5" style:family="paragraph" style:parent-style-name="Standard">
      <style:paragraph-properties fo:margin-left="0cm" fo:margin-right="-0.053cm" fo:margin-top="0cm" fo:margin-bottom="0cm" fo:text-align="start" style:justify-single-word="false" fo:orphans="2" fo:widows="2" fo:text-indent="0cm" style:auto-text-indent="false" fo:padding="0cm" fo:border="none">
        <style:tab-stops>
          <style:tab-stop style:position="0.097cm"/>
        </style:tab-stops>
      </style:paragraph-properties>
      <style:text-properties fo:font-size="10.5pt" style:font-size-asian="10.5pt"/>
    </style:style>
    <style:style style:name="P6" style:family="paragraph" style:parent-style-name="Standard">
      <style:paragraph-properties fo:margin-left="0cm" fo:margin-right="-0.053cm" fo:margin-top="0cm" fo:margin-bottom="0cm" fo:text-align="center" style:justify-single-word="false" fo:orphans="2" fo:widows="2" fo:text-indent="0cm" style:auto-text-indent="false" fo:padding="0cm" fo:border="none">
        <style:tab-stops>
          <style:tab-stop style:position="0.097cm"/>
        </style:tab-stops>
      </style:paragraph-properties>
    </style:style>
    <style:style style:name="P7" style:family="paragraph" style:parent-style-name="Standard">
      <style:paragraph-properties fo:margin-left="0cm" fo:margin-right="-0.053cm" fo:margin-top="0cm" fo:margin-bottom="0cm" fo:text-align="center" style:justify-single-word="false" fo:orphans="2" fo:widows="2" fo:text-indent="0cm" style:auto-text-indent="false">
        <style:tab-stops>
          <style:tab-stop style:position="0.097cm"/>
        </style:tab-stops>
      </style:paragraph-properties>
    </style:style>
    <style:style style:name="P8" style:family="paragraph" style:parent-style-name="Standard">
      <style:paragraph-properties fo:margin-left="0cm" fo:margin-right="-0.053cm" fo:margin-top="0cm" fo:margin-bottom="0cm" fo:text-align="center" style:justify-single-word="false" fo:orphans="2" fo:widows="2" fo:text-indent="0cm" style:auto-text-indent="false">
        <style:tab-stops>
          <style:tab-stop style:position="0.097cm"/>
        </style:tab-stops>
      </style:paragraph-properties>
      <style:text-properties fo:font-variant="normal" fo:text-transform="none" fo:color="#000000" style:font-name="Times New Roman" fo:font-size="10.5pt" fo:letter-spacing="normal" fo:font-style="normal" fo:font-weight="normal" style:font-size-asian="10.5pt" style:font-style-asian="normal" style:font-weight-asian="normal"/>
    </style:style>
    <style:style style:name="P9"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style>
    <style:style style:name="P10"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fo:font-variant="normal" fo:text-transform="none" fo:color="#000000" style:text-line-through-style="none" style:font-name="Times New Roman" fo:font-size="10.5pt" fo:letter-spacing="normal" fo:font-style="normal" style:text-underline-style="none" fo:font-weight="normal" style:font-size-asian="10.5pt" style:font-style-asian="normal" style:font-weight-asian="normal"/>
    </style:style>
    <style:style style:name="P11"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fo:font-variant="normal" fo:text-transform="none" fo:color="#1d2228" style:font-name="Times New Roman" fo:font-size="10pt" fo:letter-spacing="normal" fo:font-style="normal" style:text-underline-style="none" fo:font-weight="normal" style:font-size-asian="10pt" style:font-weight-asian="normal" style:font-name-complex="Times New Roman" style:font-size-complex="10pt" style:font-weight-complex="bold"/>
    </style:style>
    <style:style style:name="P12" style:family="paragraph" style:parent-style-name="Standard">
      <style:paragraph-properties fo:margin-left="0cm" fo:margin-right="-0.053cm" fo:margin-top="0cm" fo:margin-bottom="0cm" fo:text-align="center" style:justify-single-word="false" fo:orphans="2" fo:widows="2" fo:text-indent="0cm" style:auto-text-indent="false">
        <style:tab-stops>
          <style:tab-stop style:position="0.097cm"/>
        </style:tab-stops>
      </style:paragraph-properties>
      <style:text-properties fo:font-size="10pt" style:font-size-asian="10pt" style:font-size-complex="10pt"/>
    </style:style>
    <style:style style:name="P13" style:family="paragraph" style:parent-style-name="Standard">
      <style:paragraph-properties fo:margin-left="0cm" fo:margin-right="-0.053cm" fo:margin-top="0cm" fo:margin-bottom="0cm" fo:text-align="center" style:justify-single-word="false" fo:orphans="2" fo:widows="2" fo:hyphenation-ladder-count="no-limit" fo:text-indent="0cm" style:auto-text-indent="false">
        <style:tab-stops>
          <style:tab-stop style:position="0.097cm"/>
        </style:tab-stops>
      </style:paragraph-properties>
      <style:text-properties fo:font-size="10pt" style:font-size-asian="10pt" style:font-size-complex="10pt" fo:hyphenate="false" fo:hyphenation-remain-char-count="2" fo:hyphenation-push-char-count="2"/>
    </style:style>
    <style:style style:name="P14"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fo:font-size="10pt" style:font-size-asian="10pt" style:font-size-complex="10pt"/>
    </style:style>
    <style:style style:name="P15" style:family="paragraph" style:parent-style-name="Standard">
      <style:paragraph-properties fo:margin-left="0cm" fo:margin-right="-0.053cm" fo:margin-top="0cm" fo:margin-bottom="0cm" fo:text-align="start" style:justify-single-word="false" fo:orphans="2" fo:widows="2" fo:hyphenation-ladder-count="no-limit" fo:text-indent="0cm" style:auto-text-indent="false"/>
      <style:text-properties fo:font-size="10pt" style:font-size-asian="10pt" style:font-size-complex="10pt" fo:hyphenate="false" fo:hyphenation-remain-char-count="2" fo:hyphenation-push-char-count="2"/>
    </style:style>
    <style:style style:name="P16"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style>
    <style:style style:name="P17" style:family="paragraph" style:parent-style-name="Standard">
      <style:paragraph-properties fo:margin-left="0cm" fo:margin-right="-0.053cm" fo:margin-top="0cm" fo:margin-bottom="0cm" fo:text-align="start" style:justify-single-word="false" fo:orphans="2" fo:widows="2" fo:hyphenation-ladder-count="no-limit" fo:text-indent="0cm" style:auto-text-indent="false">
        <style:tab-stops>
          <style:tab-stop style:position="0.097cm"/>
        </style:tab-stops>
      </style:paragraph-properties>
      <style:text-properties fo:hyphenate="false" fo:hyphenation-remain-char-count="2" fo:hyphenation-push-char-count="2"/>
    </style:style>
    <style:style style:name="P18"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1.434cm"/>
        </style:tab-stops>
      </style:paragraph-properties>
    </style:style>
    <style:style style:name="P19"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 style:position="6.932cm"/>
        </style:tab-stops>
      </style:paragraph-properties>
    </style:style>
    <style:style style:name="P20" style:family="paragraph" style:parent-style-name="Standard">
      <style:paragraph-properties fo:margin-left="0cm" fo:margin-right="-0.053cm" fo:margin-top="0cm" fo:margin-bottom="0cm" fo:text-align="start" style:justify-single-word="false" fo:orphans="2" fo:widows="2" fo:hyphenation-ladder-count="no-limit" fo:text-indent="0cm" style:auto-text-indent="false"/>
      <style:text-properties fo:hyphenate="false" fo:hyphenation-remain-char-count="2" fo:hyphenation-push-char-count="2"/>
    </style:style>
    <style:style style:name="P21"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style:font-name="Times New Roman" fo:font-size="10.5pt" style:font-size-asian="10.5pt"/>
    </style:style>
    <style:style style:name="P22"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style:font-name="Times New Roman" fo:font-size="10.5pt" fo:font-style="normal" style:text-underline-style="none" fo:font-weight="normal" style:font-size-asian="10.5pt" style:font-style-asian="normal" style:font-weight-asian="normal"/>
    </style:style>
    <style:style style:name="P23"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style:font-name="Times New Roman" fo:font-size="10.5pt" style:text-underline-style="solid" style:text-underline-width="auto" style:text-underline-color="font-color" fo:font-weight="bold" style:font-size-asian="10.5pt" style:font-weight-asian="bold"/>
    </style:style>
    <style:style style:name="P24"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style:font-name="Times New Roman" fo:font-size="10.5pt" style:text-underline-style="none" fo:font-weight="normal" style:font-size-asian="10.5pt" style:font-weight-asian="normal"/>
    </style:style>
    <style:style style:name="P25"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style:font-name="Times New Roman" fo:font-size="10pt" fo:font-weight="normal" style:font-size-asian="10pt" style:font-weight-asian="normal" style:font-size-complex="10pt"/>
    </style:style>
    <style:style style:name="P26"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style:font-name="Times New Roman" fo:font-size="10pt" fo:font-weight="normal" style:font-size-asian="10pt" style:font-weight-asian="normal"/>
    </style:style>
    <style:style style:name="P27"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style:font-name="Times New Roman" fo:font-size="10pt" style:font-size-asian="10pt"/>
    </style:style>
    <style:style style:name="P28"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fo:font-size="11pt" style:text-underline-style="none" fo:font-weight="normal" style:font-size-asian="11pt" style:font-weight-asian="normal" style:font-size-complex="11pt" style:font-weight-complex="normal"/>
    </style:style>
    <style:style style:name="P29" style:family="paragraph" style:parent-style-name="Standard">
      <style:paragraph-properties fo:margin-left="0cm" fo:margin-right="-0.053cm" fo:margin-top="0cm" fo:margin-bottom="0cm" fo:text-align="center" style:justify-single-word="false" fo:orphans="2" fo:widows="2" fo:text-indent="0cm" style:auto-text-indent="false">
        <style:tab-stops>
          <style:tab-stop style:position="0.097cm"/>
        </style:tab-stops>
      </style:paragraph-properties>
      <style:text-properties fo:font-size="11pt" style:text-underline-style="none" fo:font-weight="bold" style:font-size-asian="11pt" style:font-weight-asian="bold" style:font-size-complex="11pt" style:font-weight-complex="bold"/>
    </style:style>
    <style:style style:name="P30" style:family="paragraph" style:parent-style-name="Standard">
      <style:paragraph-properties fo:margin-left="0cm" fo:margin-right="-0.053cm" fo:margin-top="0cm" fo:margin-bottom="0cm" fo:text-align="center" style:justify-single-word="false" fo:orphans="2" fo:widows="2" fo:text-indent="0cm" style:auto-text-indent="false">
        <style:tab-stops>
          <style:tab-stop style:position="0.097cm"/>
        </style:tab-stops>
      </style:paragraph-properties>
      <style:text-properties fo:font-size="11pt" style:font-size-asian="11pt" style:font-size-complex="11pt"/>
    </style:style>
    <style:style style:name="P31" style:family="paragraph" style:parent-style-name="Standard">
      <style:paragraph-properties fo:margin-left="0cm" fo:margin-right="-0.053cm" fo:margin-top="0cm" fo:margin-bottom="0cm" fo:text-align="start" style:justify-single-word="false" fo:orphans="2" fo:widows="2" fo:text-indent="0cm" style:auto-text-indent="false">
        <style:tab-stops>
          <style:tab-stop style:position="0.097cm"/>
        </style:tab-stops>
      </style:paragraph-properties>
      <style:text-properties fo:font-size="11pt" style:font-size-asian="11pt" style:font-size-complex="11pt"/>
    </style:style>
    <style:style style:name="P32" style:family="paragraph" style:parent-style-name="Standard">
      <style:paragraph-properties fo:margin-left="0cm" fo:margin-right="-0.053cm" fo:margin-top="0cm" fo:margin-bottom="0cm" style:line-height-at-least="0cm" fo:text-align="justify" style:justify-single-word="false" fo:orphans="2" fo:widows="2" fo:text-indent="0cm" style:auto-text-indent="false">
        <style:tab-stops>
          <style:tab-stop style:position="0.097cm"/>
        </style:tab-stops>
      </style:paragraph-properties>
    </style:style>
    <style:style style:name="P33" style:family="paragraph" style:parent-style-name="Standard">
      <style:paragraph-properties fo:margin-left="0cm" fo:margin-right="-0.053cm" fo:margin-top="0cm" fo:margin-bottom="0cm" fo:text-align="center" style:justify-single-word="false" fo:orphans="2" fo:widows="2" fo:text-indent="0cm" style:auto-text-indent="false" style:writing-mode="lr-tb">
        <style:tab-stops>
          <style:tab-stop style:position="0.097cm"/>
        </style:tab-stops>
      </style:paragraph-properties>
      <style:text-properties fo:font-size="10pt" style:font-size-asian="10pt" style:font-size-complex="10pt"/>
    </style:style>
    <style:style style:name="P34" style:family="paragraph" style:parent-style-name="Standard">
      <style:paragraph-properties fo:margin-left="0cm" fo:margin-right="-0.053cm" fo:margin-top="0cm" fo:margin-bottom="0cm" fo:text-align="start" style:justify-single-word="false" fo:orphans="2" fo:widows="2" fo:text-indent="0cm" style:auto-text-indent="false" style:writing-mode="lr-tb">
        <style:tab-stops>
          <style:tab-stop style:position="0.097cm"/>
        </style:tab-stops>
      </style:paragraph-properties>
      <style:text-properties fo:font-size="10pt" style:font-size-asian="10pt" style:font-size-complex="10pt"/>
    </style:style>
    <style:style style:name="P35" style:family="paragraph" style:parent-style-name="Standard">
      <style:paragraph-properties fo:margin-left="0cm" fo:margin-right="-0.053cm" fo:margin-top="0cm" fo:margin-bottom="0cm" fo:text-align="start" style:justify-single-word="false" fo:orphans="2" fo:widows="2" fo:hyphenation-ladder-count="no-limit" fo:text-indent="0cm" style:auto-text-indent="false" style:writing-mode="lr-tb">
        <style:tab-stops>
          <style:tab-stop style:position="0.097cm"/>
        </style:tab-stops>
      </style:paragraph-properties>
      <style:text-properties fo:font-size="10pt" style:font-size-asian="10pt" style:font-size-complex="10pt" fo:hyphenate="false" fo:hyphenation-remain-char-count="2" fo:hyphenation-push-char-count="2"/>
    </style:style>
    <style:style style:name="P36" style:family="paragraph" style:parent-style-name="Standard">
      <style:paragraph-properties fo:margin-left="0cm" fo:margin-right="-0.053cm" fo:margin-top="0cm" fo:margin-bottom="0cm" fo:text-align="start" style:justify-single-word="false" fo:orphans="2" fo:widows="2" fo:text-indent="0cm" style:auto-text-indent="false" style:writing-mode="lr-tb">
        <style:tab-stops>
          <style:tab-stop style:position="0.097cm"/>
        </style:tab-stops>
      </style:paragraph-properties>
    </style:style>
    <style:style style:name="P37" style:family="paragraph" style:parent-style-name="Standard">
      <style:paragraph-properties fo:margin-left="0cm" fo:margin-right="-0.053cm" fo:margin-top="0cm" fo:margin-bottom="0cm" fo:text-align="start" style:justify-single-word="false" fo:orphans="2" fo:widows="2" fo:hyphenation-ladder-count="no-limit" fo:text-indent="0cm" style:auto-text-indent="false" style:writing-mode="lr-tb">
        <style:tab-stops>
          <style:tab-stop style:position="0.097cm"/>
        </style:tab-stops>
      </style:paragraph-properties>
      <style:text-properties fo:hyphenate="false" fo:hyphenation-remain-char-count="2" fo:hyphenation-push-char-count="2"/>
    </style:style>
    <style:style style:name="P38" style:family="paragraph" style:parent-style-name="Standard">
      <style:paragraph-properties fo:margin-left="0cm" fo:margin-right="-0.053cm" fo:margin-top="0cm" fo:margin-bottom="0cm" fo:text-align="start" style:justify-single-word="false" fo:orphans="2" fo:widows="2" fo:text-indent="0cm" style:auto-text-indent="false" style:writing-mode="lr-tb">
        <style:tab-stops>
          <style:tab-stop style:position="0.097cm"/>
        </style:tab-stops>
      </style:paragraph-properties>
      <style:text-properties fo:font-variant="normal" fo:text-transform="none" fo:color="#1d2228" style:font-name="Times New Roman" fo:font-size="10.5pt" fo:letter-spacing="normal" fo:font-style="normal" style:text-underline-style="none" fo:font-weight="normal" style:font-size-asian="10.5pt" style:font-weight-asian="bold" style:font-name-complex="Times New Roman" style:font-size-complex="10.5pt" style:font-weight-complex="bold"/>
    </style:style>
    <style:style style:name="P39" style:family="paragraph" style:parent-style-name="Standard">
      <style:paragraph-properties fo:margin-left="0cm" fo:margin-right="-0.053cm" fo:margin-top="0cm" fo:margin-bottom="0cm" fo:text-align="start" style:justify-single-word="false" fo:orphans="2" fo:widows="2" fo:text-indent="0cm" style:auto-text-indent="false" style:writing-mode="lr-tb">
        <style:tab-stops>
          <style:tab-stop style:position="0.097cm"/>
        </style:tab-stops>
      </style:paragraph-properties>
      <style:text-properties fo:font-variant="normal" fo:text-transform="none" fo:color="#1d2228" style:font-name="Times New Roman" fo:font-size="10.5pt" fo:letter-spacing="normal" fo:font-style="normal" fo:font-weight="normal" style:font-size-asian="10.5pt" style:font-size-complex="10.5pt"/>
    </style:style>
    <style:style style:name="P40" style:family="paragraph" style:parent-style-name="Standard">
      <style:paragraph-properties fo:margin-left="0cm" fo:margin-right="-0.053cm" fo:margin-top="0cm" fo:margin-bottom="0cm" fo:text-align="center" style:justify-single-word="false" fo:orphans="2" fo:widows="2" fo:text-indent="0cm" style:auto-text-indent="false" style:writing-mode="lr-tb">
        <style:tab-stops>
          <style:tab-stop style:position="0.097cm"/>
        </style:tab-stops>
      </style:paragraph-properties>
    </style:style>
    <style:style style:name="P41" style:family="paragraph" style:parent-style-name="Standard">
      <style:paragraph-properties fo:margin-left="0cm" fo:margin-right="-0.053cm" fo:margin-top="0cm" fo:margin-bottom="0cm" fo:text-align="start" style:justify-single-word="false" fo:orphans="2" fo:widows="2" fo:text-indent="0cm" style:auto-text-indent="false" fo:background-color="#ffffff">
        <style:tab-stops>
          <style:tab-stop style:position="0.097cm"/>
        </style:tab-stops>
        <style:background-image/>
      </style:paragraph-properties>
    </style:style>
    <style:style style:name="P42"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11pt" fo:letter-spacing="normal" fo:font-style="normal" style:text-underline-style="solid" style:text-underline-width="auto" style:text-underline-color="font-color" fo:font-weight="bold" style:font-size-asian="11pt" style:font-style-asian="normal" style:font-weight-asian="bold" fo:hyphenate="false" fo:hyphenation-remain-char-count="2" fo:hyphenation-push-char-count="2"/>
    </style:style>
    <style:style style:name="P43" style:family="paragraph" style:parent-style-name="Standard">
      <style:paragraph-properties fo:margin-left="0cm" fo:margin-right="-0.053cm" fo:text-align="start" style:justify-single-word="false" fo:orphans="2" fo:widows="2" fo:hyphenation-ladder-count="no-limit" fo:text-indent="0cm" style:auto-text-indent="false"/>
      <style:text-properties fo:font-variant="normal" fo:text-transform="none" fo:color="#000000" style:font-name="Times New Roman" fo:font-size="11pt" fo:letter-spacing="normal" fo:font-style="normal" style:text-underline-style="solid" style:text-underline-width="auto" style:text-underline-color="font-color" fo:font-weight="bold" style:font-size-asian="11pt" style:font-style-asian="normal" style:font-weight-asian="bold" fo:hyphenate="false" fo:hyphenation-remain-char-count="2" fo:hyphenation-push-char-count="2"/>
    </style:style>
    <style:style style:name="P44"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11pt" fo:letter-spacing="normal" fo:font-style="italic" style:text-underline-style="none" fo:font-weight="bold" style:font-size-asian="11pt" style:font-style-asian="italic" style:font-weight-asian="bold" style:font-style-complex="italic" style:font-weight-complex="bold" fo:hyphenate="false" fo:hyphenation-remain-char-count="2" fo:hyphenation-push-char-count="2"/>
    </style:style>
    <style:style style:name="P45"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11pt" fo:letter-spacing="normal" fo:font-style="italic" style:text-underline-style="none" fo:font-weight="bold" style:font-size-asian="11pt" style:font-style-asian="italic" style:font-weight-asian="bold" fo:hyphenate="false" fo:hyphenation-remain-char-count="2" fo:hyphenation-push-char-count="2"/>
    </style:style>
    <style:style style:name="P46" style:family="paragraph" style:parent-style-name="Standard">
      <style:paragraph-properties fo:margin-left="0cm" fo:margin-right="-0.053cm" fo:text-align="start" style:justify-single-word="false" fo:orphans="2" fo:widows="2" fo:hyphenation-ladder-count="no-limit" fo:text-indent="0cm" style:auto-text-indent="false"/>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fo:hyphenate="false" fo:hyphenation-remain-char-count="2" fo:hyphenation-push-char-count="2"/>
    </style:style>
    <style:style style:name="P47" style:family="paragraph" style:parent-style-name="Standard">
      <style:paragraph-properties fo:margin-left="0cm" fo:margin-right="-0.053cm" fo:text-align="start" style:justify-single-word="false" fo:orphans="2" fo:widows="2" fo:hyphenation-ladder-count="no-limit" fo:text-indent="0cm" style:auto-text-indent="false">
        <style:tab-stops>
          <style:tab-stop style:position="7.117cm"/>
        </style:tab-stops>
      </style:paragraph-properties>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fo:hyphenate="false" fo:hyphenation-remain-char-count="2" fo:hyphenation-push-char-count="2"/>
    </style:style>
    <style:style style:name="P48" style:family="paragraph" style:parent-style-name="Standard">
      <style:paragraph-properties fo:margin-left="0cm" fo:margin-right="-0.053cm" fo:text-align="start" style:justify-single-word="false" fo:orphans="2" fo:widows="2" fo:hyphenation-ladder-count="no-limit" fo:text-indent="0cm" style:auto-text-indent="false"/>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font-size-complex="10.5pt" fo:hyphenate="false" fo:hyphenation-remain-char-count="2" fo:hyphenation-push-char-count="2"/>
    </style:style>
    <style:style style:name="P49"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fo:hyphenate="false" fo:hyphenation-remain-char-count="2" fo:hyphenation-push-char-count="2"/>
    </style:style>
    <style:style style:name="P50" style:family="paragraph" style:parent-style-name="Standard">
      <style:paragraph-properties fo:margin-left="0cm" fo:margin-right="-0.053cm" fo:text-align="start" style:justify-single-word="false" fo:orphans="2" fo:widows="2" fo:hyphenation-ladder-count="no-limit" fo:text-indent="0cm" style:auto-text-indent="false"/>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font-style-complex="normal" style:font-weight-complex="normal" fo:hyphenate="false" fo:hyphenation-remain-char-count="2" fo:hyphenation-push-char-count="2"/>
    </style:style>
    <style:style style:name="P51" style:family="paragraph" style:parent-style-name="Standard">
      <style:paragraph-properties fo:margin-left="0cm" fo:margin-right="-0.053cm" fo:text-align="start" style:justify-single-word="false" fo:orphans="2" fo:widows="2" fo:hyphenation-ladder-count="no-limit" fo:text-indent="0cm" style:auto-text-indent="false"/>
      <style:text-properties fo:font-variant="normal" fo:text-transform="none" fo:color="#000000" style:font-name="Times New Roman" fo:font-size="10.5pt" fo:letter-spacing="normal" fo:font-style="normal" fo:font-weight="normal" style:font-size-asian="10.5pt" style:font-style-asian="normal" style:font-weight-asian="normal" style:font-size-complex="10.5pt" fo:hyphenate="false" fo:hyphenation-remain-char-count="2" fo:hyphenation-push-char-count="2"/>
    </style:style>
    <style:style style:name="P52"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font-size-complex="10.5pt" fo:hyphenate="false" fo:hyphenation-remain-char-count="2" fo:hyphenation-push-char-count="2"/>
    </style:style>
    <style:style style:name="P53"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fo:hyphenate="false" fo:hyphenation-remain-char-count="2" fo:hyphenation-push-char-count="2"/>
    </style:style>
    <style:style style:name="P54"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font-weight-complex="bold" fo:hyphenate="false" fo:hyphenation-remain-char-count="2" fo:hyphenation-push-char-count="2"/>
    </style:style>
    <style:style style:name="P55" style:family="paragraph" style:parent-style-name="Standard">
      <style:paragraph-properties fo:margin-left="0cm" fo:margin-right="-0.053cm" fo:text-align="center" style:justify-single-word="false" fo:orphans="2" fo:widows="2" fo:hyphenation-ladder-count="no-limit" fo:text-indent="0cm" style:auto-text-indent="false">
        <style:tab-stops>
          <style:tab-stop style:position="7.117cm"/>
        </style:tab-stops>
      </style:paragraph-properties>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font-weight-complex="bold" fo:hyphenate="false" fo:hyphenation-remain-char-count="2" fo:hyphenation-push-char-count="2"/>
    </style:style>
    <style:style style:name="P56"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10pt" fo:letter-spacing="normal" fo:font-style="normal" style:text-underline-style="solid" style:text-underline-width="auto" style:text-underline-color="font-color" fo:font-weight="bold" style:font-size-asian="10pt" style:font-style-asian="normal" style:font-weight-asian="bold" style:font-size-complex="10pt" fo:hyphenate="false" fo:hyphenation-remain-char-count="2" fo:hyphenation-push-char-count="2"/>
    </style:style>
    <style:style style:name="P57"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16pt" fo:letter-spacing="normal" fo:font-style="normal" style:text-underline-style="solid" style:text-underline-width="auto" style:text-underline-color="font-color" fo:font-weight="bold" style:font-size-asian="16pt" style:font-style-asian="normal" style:font-weight-asian="bold" style:font-weight-complex="bold" fo:hyphenate="false" fo:hyphenation-remain-char-count="2" fo:hyphenation-push-char-count="2"/>
    </style:style>
    <style:style style:name="P58"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16pt" fo:letter-spacing="normal" fo:font-style="normal" fo:font-weight="normal" style:font-size-asian="16pt" style:font-style-asian="normal" style:font-weight-asian="normal" fo:hyphenate="false" fo:hyphenation-remain-char-count="2" fo:hyphenation-push-char-count="2"/>
    </style:style>
    <style:style style:name="P59"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000000" style:font-name="Times New Roman" fo:font-size="9pt" fo:letter-spacing="normal" fo:font-style="normal" style:text-underline-style="solid" style:text-underline-width="auto" style:text-underline-color="font-color" fo:font-weight="bold" style:font-size-asian="9pt" style:font-style-asian="normal" style:font-weight-asian="bold" style:font-size-complex="9pt" style:font-weight-complex="bold" fo:hyphenate="false" fo:hyphenation-remain-char-count="2" fo:hyphenation-push-char-count="2"/>
    </style:style>
    <style:style style:name="P60" style:family="paragraph" style:parent-style-name="Standard">
      <style:paragraph-properties fo:margin-left="0cm" fo:margin-right="-0.053cm" fo:text-align="center" style:justify-single-word="false" fo:orphans="2" fo:widows="2" fo:hyphenation-ladder-count="no-limit" fo:text-indent="0cm" style:auto-text-indent="false"/>
      <style:text-properties fo:font-variant="normal" fo:text-transform="none" fo:color="#1d2228" style:font-name="Times New Roman" fo:font-size="16pt" fo:letter-spacing="normal" fo:font-style="normal" fo:font-weight="bold" style:font-size-asian="16pt" style:font-style-asian="normal" style:font-weight-asian="bold" style:font-size-complex="16pt" style:font-weight-complex="bold" fo:hyphenate="false" fo:hyphenation-remain-char-count="2" fo:hyphenation-push-char-count="2"/>
    </style:style>
    <style:style style:name="P61" style:family="paragraph" style:parent-style-name="Standard">
      <style:paragraph-properties fo:margin-left="0cm" fo:margin-right="-0.053cm" fo:text-align="start" style:justify-single-word="false" fo:orphans="2" fo:widows="2" fo:hyphenation-ladder-count="no-limit" fo:text-indent="0cm" style:auto-text-indent="false"/>
      <style:text-properties fo:hyphenate="false" fo:hyphenation-remain-char-count="2" fo:hyphenation-push-char-count="2"/>
    </style:style>
    <style:style style:name="P62" style:family="paragraph" style:parent-style-name="Standard">
      <style:paragraph-properties fo:margin-left="0cm" fo:margin-right="-0.053cm" fo:text-align="start" style:justify-single-word="false" fo:orphans="2" fo:widows="2" fo:hyphenation-ladder-count="no-limit" fo:text-indent="0cm" style:auto-text-indent="false">
        <style:tab-stops>
          <style:tab-stop style:position="19.5cm"/>
        </style:tab-stops>
      </style:paragraph-properties>
      <style:text-properties fo:hyphenate="false" fo:hyphenation-remain-char-count="2" fo:hyphenation-push-char-count="2"/>
    </style:style>
    <style:style style:name="P63" style:family="paragraph" style:parent-style-name="Standard">
      <style:paragraph-properties fo:margin-left="0cm" fo:margin-right="-0.053cm" fo:text-align="start" style:justify-single-word="false" fo:orphans="2" fo:widows="2" fo:hyphenation-ladder-count="no-limit" fo:text-indent="0cm" style:auto-text-indent="false"/>
      <style:text-properties fo:font-size="10.5pt" style:font-size-asian="10.5pt" style:font-size-complex="10.5pt" fo:hyphenate="false" fo:hyphenation-remain-char-count="2" fo:hyphenation-push-char-count="2"/>
    </style:style>
    <style:style style:name="P64" style:family="paragraph" style:parent-style-name="Standard">
      <style:paragraph-properties fo:margin-left="0cm" fo:margin-right="-0.053cm" fo:text-align="center" style:justify-single-word="false" fo:orphans="2" fo:widows="2" fo:hyphenation-ladder-count="no-limit" fo:text-indent="0cm" style:auto-text-indent="false">
        <style:tab-stops>
          <style:tab-stop style:position="19.5cm"/>
        </style:tab-stops>
      </style:paragraph-properties>
      <style:text-properties style:font-name="Times New Roman" fo:font-size="10pt" fo:font-style="italic" style:text-underline-style="none" fo:font-weight="bold" style:font-size-asian="10pt" style:font-style-asian="italic" style:font-weight-asian="bold" style:font-size-complex="10pt" style:font-style-complex="italic" style:font-weight-complex="bold" fo:hyphenate="false" fo:hyphenation-remain-char-count="2" fo:hyphenation-push-char-count="2"/>
    </style:style>
    <style:style style:name="P65" style:family="paragraph" style:parent-style-name="Standard">
      <style:paragraph-properties fo:margin-left="0cm" fo:margin-right="-0.053cm" fo:text-align="start" style:justify-single-word="false" fo:orphans="2" fo:widows="2" fo:hyphenation-ladder-count="no-limit" fo:text-indent="0cm" style:auto-text-indent="false"/>
      <style:text-properties style:font-name="Times New Roman" fo:font-size="10.5pt" style:font-size-asian="10.5pt" style:font-size-complex="10.5pt" fo:hyphenate="false" fo:hyphenation-remain-char-count="2" fo:hyphenation-push-char-count="2"/>
    </style:style>
    <style:style style:name="P66" style:family="paragraph" style:parent-style-name="Standard">
      <style:paragraph-properties fo:margin-left="0cm" fo:margin-right="-0.053cm" fo:text-align="start" style:justify-single-word="false" fo:orphans="2" fo:widows="2" fo:hyphenation-ladder-count="no-limit" fo:text-indent="0cm" style:auto-text-indent="false"/>
      <style:text-properties fo:font-size="10pt" style:font-size-asian="10pt" style:font-size-complex="10pt" fo:hyphenate="false" fo:hyphenation-remain-char-count="2" fo:hyphenation-push-char-count="2"/>
    </style:style>
    <style:style style:name="P67" style:family="paragraph" style:parent-style-name="Standard">
      <style:paragraph-properties fo:margin-left="0cm" fo:margin-right="-0.053cm" fo:text-align="start" style:justify-single-word="false" fo:orphans="2" fo:widows="2" fo:hyphenation-ladder-count="no-limit" fo:text-indent="0cm" style:auto-text-indent="false"/>
      <style:text-properties style:text-underline-style="solid" style:text-underline-width="auto" style:text-underline-color="font-color" fo:font-weight="bold" style:font-weight-asian="bold" style:font-weight-complex="bold" fo:hyphenate="false" fo:hyphenation-remain-char-count="2" fo:hyphenation-push-char-count="2"/>
    </style:style>
    <style:style style:name="P68" style:family="paragraph" style:parent-style-name="Standard">
      <style:paragraph-properties fo:margin-left="0cm" fo:margin-right="-0.053cm" fo:text-align="center" style:justify-single-word="false" fo:orphans="2" fo:widows="2" fo:hyphenation-ladder-count="no-limit" fo:text-indent="0cm" style:auto-text-indent="false"/>
      <style:text-properties fo:hyphenate="false" fo:hyphenation-remain-char-count="2" fo:hyphenation-push-char-count="2"/>
    </style:style>
    <style:style style:name="P69" style:family="paragraph" style:parent-style-name="Standard">
      <style:paragraph-properties fo:margin-left="0cm" fo:margin-right="-0.053cm" fo:margin-top="0cm" fo:margin-bottom="0.212cm" fo:text-align="start" style:justify-single-word="false" fo:orphans="2" fo:widows="2" fo:text-indent="0cm" style:auto-text-indent="false">
        <style:tab-stops>
          <style:tab-stop style:position="9.597cm"/>
          <style:tab-stop style:position="19.5cm"/>
        </style:tab-stops>
      </style:paragraph-properties>
      <style:text-properties fo:font-size="10.5pt" style:font-size-asian="10.5pt" style:font-size-complex="10.5pt"/>
    </style:style>
    <style:style style:name="P70" style:family="paragraph" style:parent-style-name="Standard">
      <style:paragraph-properties fo:margin-left="0cm" fo:margin-right="-0.053cm" fo:margin-top="0cm" fo:margin-bottom="0.212cm" fo:text-align="start" style:justify-single-word="false" fo:orphans="2" fo:widows="2" fo:text-indent="0cm" style:auto-text-indent="false">
        <style:tab-stops>
          <style:tab-stop style:position="7.99cm"/>
          <style:tab-stop style:position="9.597cm"/>
          <style:tab-stop style:position="19.5cm"/>
        </style:tab-stops>
      </style:paragraph-properties>
    </style:style>
    <style:style style:name="P71" style:family="paragraph" style:parent-style-name="Standard">
      <style:paragraph-properties fo:margin-left="0cm" fo:margin-right="-0.053cm" fo:margin-top="0cm" fo:margin-bottom="0.212cm" fo:text-align="start" style:justify-single-word="false" fo:orphans="2" fo:widows="2" fo:text-indent="0cm" style:auto-text-indent="false">
        <style:tab-stops>
          <style:tab-stop style:position="7.99cm"/>
          <style:tab-stop style:position="9.597cm"/>
          <style:tab-stop style:position="19.5cm"/>
        </style:tab-stops>
      </style:paragraph-properties>
      <style:text-properties style:font-name="Times New Roman" fo:font-size="10pt" fo:font-weight="normal" style:font-size-asian="10pt" style:font-weight-asian="normal" style:font-size-complex="10pt"/>
    </style:style>
    <style:style style:name="P72" style:family="paragraph" style:parent-style-name="Standard">
      <style:paragraph-properties fo:margin-left="0cm" fo:margin-right="-0.053cm" fo:margin-top="0cm" fo:margin-bottom="0.212cm" fo:text-align="center" style:justify-single-word="false" fo:orphans="2" fo:widows="2" fo:text-indent="0cm" style:auto-text-indent="false">
        <style:tab-stops>
          <style:tab-stop style:position="1.296cm"/>
          <style:tab-stop style:position="5.98cm"/>
          <style:tab-stop style:position="9.597cm"/>
          <style:tab-stop style:position="19.5cm"/>
        </style:tab-stops>
      </style:paragraph-properties>
      <style:text-properties style:font-name="Times New Roman" fo:font-size="10pt" style:text-underline-style="solid" style:text-underline-width="auto" style:text-underline-color="font-color" fo:font-weight="bold" style:font-size-asian="10pt" style:font-weight-asian="bold" style:font-size-complex="10pt"/>
    </style:style>
    <style:style style:name="P73" style:family="paragraph" style:parent-style-name="Standard">
      <style:paragraph-properties fo:margin-left="0cm" fo:margin-right="-0.053cm" fo:margin-top="0cm" fo:margin-bottom="0.212cm" fo:text-align="center" style:justify-single-word="false" fo:orphans="2" fo:widows="2" fo:text-indent="0cm" style:auto-text-indent="false">
        <style:tab-stops>
          <style:tab-stop style:position="1.296cm"/>
          <style:tab-stop style:position="5.98cm"/>
          <style:tab-stop style:position="9.597cm"/>
          <style:tab-stop style:position="19.5cm"/>
        </style:tab-stops>
      </style:paragraph-properties>
      <style:text-properties style:font-name="Times New Roman" fo:font-size="10pt" style:text-underline-style="solid" style:text-underline-width="auto" style:text-underline-color="font-color" fo:font-weight="bold" style:font-size-asian="10pt" style:font-weight-asian="bold"/>
    </style:style>
    <style:style style:name="P74" style:family="paragraph" style:parent-style-name="Standard">
      <style:paragraph-properties fo:margin-left="0cm" fo:margin-right="-0.053cm" fo:text-align="start" style:justify-single-word="false" fo:orphans="2" fo:widows="2" fo:hyphenation-ladder-count="no-limit" fo:text-indent="0cm" style:auto-text-indent="false" style:writing-mode="lr-tb"/>
      <style:text-properties fo:font-size="10pt" style:font-size-asian="10pt" style:font-size-complex="10pt" fo:hyphenate="false" fo:hyphenation-remain-char-count="2" fo:hyphenation-push-char-count="2"/>
    </style:style>
    <style:style style:name="P75" style:family="paragraph" style:parent-style-name="Standard">
      <style:paragraph-properties fo:margin-left="0cm" fo:margin-right="-0.053cm" fo:text-align="center" style:justify-single-word="false" fo:orphans="2" fo:widows="2" fo:hyphenation-ladder-count="no-limit" fo:text-indent="0cm" style:auto-text-indent="false" style:writing-mode="lr-tb"/>
      <style:text-properties fo:font-size="10pt" style:font-size-asian="10pt" style:font-size-complex="10pt" fo:hyphenate="false" fo:hyphenation-remain-char-count="2" fo:hyphenation-push-char-count="2"/>
    </style:style>
    <style:style style:name="P76" style:family="paragraph" style:parent-style-name="Standard">
      <style:paragraph-properties fo:margin-left="0cm" fo:margin-right="-0.053cm" fo:text-align="start" style:justify-single-word="false" fo:orphans="2" fo:widows="2" fo:hyphenation-ladder-count="no-limit" fo:text-indent="0cm" style:auto-text-indent="false" style:writing-mode="lr-tb"/>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font-name-complex="Times New Roman" style:font-size-complex="10.5pt" style:font-weight-complex="bold" fo:hyphenate="false" fo:hyphenation-remain-char-count="2" fo:hyphenation-push-char-count="2"/>
    </style:style>
    <style:style style:name="P77" style:family="paragraph" style:parent-style-name="Standard">
      <style:paragraph-properties fo:margin-left="0cm" fo:margin-right="-0.053cm" fo:text-align="center" style:justify-single-word="false" fo:orphans="2" fo:widows="2" fo:hyphenation-ladder-count="no-limit" fo:text-indent="0cm" style:auto-text-indent="false" style:writing-mode="lr-tb"/>
      <style:text-properties fo:font-variant="normal" fo:text-transform="none" fo:color="#000000" style:font-name="Times New Roman" fo:font-size="11pt" fo:letter-spacing="normal" fo:font-style="normal" style:text-underline-style="solid" style:text-underline-width="auto" style:text-underline-color="font-color" fo:font-weight="bold" style:font-size-asian="11pt" style:font-style-asian="normal" style:font-weight-asian="bold" style:font-name-complex="Times New Roman" style:font-size-complex="11pt" style:font-weight-complex="bold" fo:hyphenate="false" fo:hyphenation-remain-char-count="2" fo:hyphenation-push-char-count="2"/>
    </style:style>
    <style:style style:name="P78" style:family="paragraph" style:parent-style-name="Standard">
      <style:paragraph-properties fo:text-align="start" style:justify-single-word="false" fo:orphans="2" fo:widows="2"/>
      <style:text-properties fo:font-variant="normal" fo:text-transform="none" fo:color="#000000" style:font-name="Times New Roman" fo:font-size="10.5pt" fo:letter-spacing="normal" fo:font-style="normal" fo:font-weight="normal" style:font-size-asian="10.5pt" style:font-style-asian="normal" style:font-weight-asian="normal"/>
    </style:style>
    <style:style style:name="P79" style:family="paragraph" style:parent-style-name="Standard">
      <style:paragraph-properties fo:orphans="2" fo:widows="2"/>
      <style:text-properties fo:font-variant="normal" fo:text-transform="none" fo:color="#000000" style:font-name="Times New Roman" fo:font-size="10.5pt" fo:letter-spacing="normal" fo:font-style="normal" fo:font-weight="normal" style:font-size-asian="10.5pt" style:font-style-asian="normal" style:font-weight-asian="normal"/>
    </style:style>
    <style:style style:name="P80" style:family="paragraph" style:parent-style-name="Standard">
      <style:paragraph-properties fo:text-align="center" style:justify-single-word="false">
        <style:tab-stops>
          <style:tab-stop style:position="10.029cm"/>
          <style:tab-stop style:position="19.5cm"/>
        </style:tab-stops>
      </style:paragraph-properties>
      <style:text-properties fo:font-variant="normal" fo:text-transform="none" fo:color="#000000" style:font-name="Times New Roman" fo:font-size="10.5pt" fo:letter-spacing="normal" fo:font-style="normal" fo:font-weight="normal" style:font-size-asian="10.5pt" style:font-style-asian="normal" style:font-weight-asian="normal"/>
    </style:style>
    <style:style style:name="P81" style:family="paragraph" style:parent-style-name="Standard">
      <style:paragraph-properties fo:text-align="center" style:justify-single-word="false"/>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style>
    <style:style style:name="P82" style:family="paragraph" style:parent-style-name="Standard">
      <style:paragraph-properties fo:text-align="center" style:justify-single-word="false" fo:orphans="2" fo:widows="2"/>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style>
    <style:style style:name="P83" style:family="paragraph" style:parent-style-name="Standard">
      <style:paragraph-properties fo:text-align="center" style:justify-single-word="false" fo:orphans="2" fo:widows="2" fo:hyphenation-ladder-count="no-limit"/>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fo:hyphenate="false" fo:hyphenation-remain-char-count="2" fo:hyphenation-push-char-count="2"/>
    </style:style>
    <style:style style:name="P84" style:family="paragraph" style:parent-style-name="Standard">
      <style:paragraph-properties fo:text-align="center" style:justify-single-word="false" fo:orphans="2" fo:widows="2" fo:hyphenation-ladder-count="no-limit"/>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font-weight-complex="bold" fo:hyphenate="false" fo:hyphenation-remain-char-count="2" fo:hyphenation-push-char-count="2"/>
    </style:style>
    <style:style style:name="P85" style:family="paragraph" style:parent-style-name="Standard">
      <style:paragraph-properties fo:text-align="center" style:justify-single-word="false" fo:orphans="2" fo:widows="2" fo:hyphenation-ladder-count="no-limit"/>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font-size-complex="10pt" style:font-style-complex="italic" style:font-weight-complex="bold" fo:hyphenate="false" fo:hyphenation-remain-char-count="2" fo:hyphenation-push-char-count="2"/>
    </style:style>
    <style:style style:name="P86" style:family="paragraph" style:parent-style-name="Standard">
      <style:paragraph-properties fo:orphans="2" fo:widows="2"/>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font-name-complex="Times New Roman" style:font-size-complex="10.5pt" style:font-weight-complex="bold"/>
    </style:style>
    <style:style style:name="P87" style:family="paragraph" style:parent-style-name="Standard">
      <style:paragraph-properties fo:text-align="start" style:justify-single-word="false" fo:orphans="2" fo:widows="2"/>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style>
    <style:style style:name="P88" style:family="paragraph" style:parent-style-name="Standard">
      <style:paragraph-properties fo:text-align="start" style:justify-single-word="false" fo:orphans="2" fo:widows="2" fo:hyphenation-ladder-count="no-limit"/>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fo:hyphenate="false" fo:hyphenation-remain-char-count="2" fo:hyphenation-push-char-count="2"/>
    </style:style>
    <style:style style:name="P89" style:family="paragraph" style:parent-style-name="Standard">
      <style:paragraph-properties fo:text-align="start" style:justify-single-word="false">
        <style:tab-stops>
          <style:tab-stop style:position="10.029cm"/>
          <style:tab-stop style:position="19.5cm"/>
        </style:tab-stops>
      </style:paragraph-properties>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style>
    <style:style style:name="P90" style:family="paragraph" style:parent-style-name="Standard">
      <style:paragraph-properties fo:text-align="start" style:justify-single-word="false" fo:orphans="2" fo:widows="2" fo:hyphenation-ladder-count="no-limit"/>
      <style:text-properties fo:font-variant="normal" fo:text-transform="none" fo:color="#000000" style:font-name="Times New Roman" fo:font-size="10.5pt" fo:letter-spacing="normal" fo:font-style="normal" style:text-underline-style="none" fo:font-weight="bold" style:font-size-asian="10.5pt" style:font-style-asian="normal" style:font-weight-asian="bold" fo:hyphenate="false" fo:hyphenation-remain-char-count="2" fo:hyphenation-push-char-count="2"/>
    </style:style>
    <style:style style:name="P91" style:family="paragraph" style:parent-style-name="Standard">
      <style:paragraph-properties fo:text-align="center" style:justify-single-word="false" fo:orphans="2" fo:widows="2" fo:hyphenation-ladder-count="no-limit"/>
      <style:text-properties fo:font-variant="normal" fo:text-transform="none" fo:color="#000000" style:font-name="Times New Roman" fo:font-size="10.5pt" fo:letter-spacing="normal" fo:font-style="normal" style:text-underline-style="none" fo:font-weight="bold" style:font-size-asian="10.5pt" style:font-style-asian="normal" style:font-weight-asian="bold" style:font-size-complex="10pt" style:font-style-complex="italic" style:font-weight-complex="bold" fo:hyphenate="false" fo:hyphenation-remain-char-count="2" fo:hyphenation-push-char-count="2"/>
    </style:style>
    <style:style style:name="P92" style:family="paragraph" style:parent-style-name="Standard">
      <style:paragraph-properties fo:text-align="center" style:justify-single-word="false" fo:orphans="2" fo:widows="2" fo:hyphenation-ladder-count="no-limit"/>
      <style:text-properties fo:font-variant="normal" fo:text-transform="none" fo:color="#000000" style:font-name="Times New Roman" fo:font-size="10.5pt" fo:letter-spacing="normal" fo:font-style="italic" style:text-underline-style="none" fo:font-weight="bold" style:font-size-asian="10.5pt" style:font-style-asian="italic" style:font-weight-asian="bold" style:font-style-complex="italic" style:font-weight-complex="bold" fo:hyphenate="false" fo:hyphenation-remain-char-count="2" fo:hyphenation-push-char-count="2"/>
    </style:style>
    <style:style style:name="P93" style:family="paragraph" style:parent-style-name="Standard">
      <style:paragraph-properties fo:text-align="center" style:justify-single-word="false" fo:orphans="2" fo:widows="2"/>
      <style:text-properties fo:font-variant="normal" fo:text-transform="none" fo:color="#000000" style:font-name="Times New Roman" fo:font-size="10.5pt" fo:letter-spacing="normal" fo:font-style="italic" style:text-underline-style="none" fo:font-weight="bold" style:font-size-asian="10.5pt" style:font-style-asian="italic" style:font-weight-asian="bold"/>
    </style:style>
    <style:style style:name="P94" style:family="paragraph" style:parent-style-name="Standard">
      <style:paragraph-properties fo:text-align="center" style:justify-single-word="false" fo:orphans="2" fo:widows="2" fo:hyphenation-ladder-count="no-limit"/>
      <style:text-properties fo:font-variant="normal" fo:text-transform="none" fo:color="#000000" style:font-name="Times New Roman" fo:font-size="10.5pt" fo:letter-spacing="normal" fo:font-style="italic" style:text-underline-style="none" fo:font-weight="bold" style:font-size-asian="10.5pt" style:font-style-asian="italic" style:font-weight-asian="bold" style:font-size-complex="10pt" style:font-style-complex="italic" style:font-weight-complex="bold" fo:hyphenate="false" fo:hyphenation-remain-char-count="2" fo:hyphenation-push-char-count="2"/>
    </style:style>
    <style:style style:name="P95" style:family="paragraph" style:parent-style-name="Standard">
      <style:paragraph-properties fo:text-align="start" style:justify-single-word="false"/>
      <style:text-properties fo:font-variant="normal" fo:text-transform="none" fo:color="#000000" style:font-name="Times New Roman" fo:font-size="10.5pt" fo:letter-spacing="normal" fo:language="en" fo:country="GB" fo:font-style="normal" style:text-underline-style="none" fo:font-weight="normal" style:font-size-asian="10.5pt" style:font-style-asian="normal" style:font-weight-asian="normal"/>
    </style:style>
    <style:style style:name="P96" style:family="paragraph" style:parent-style-name="Standard">
      <style:paragraph-properties fo:text-align="start" style:justify-single-word="false" fo:orphans="2" fo:widows="2"/>
      <style:text-properties fo:font-variant="normal" fo:text-transform="none" fo:color="#000000" style:font-name="Times New Roman" fo:font-size="10.5pt" fo:letter-spacing="normal" fo:language="en" fo:country="GB" fo:font-style="normal" style:text-underline-style="none" fo:font-weight="normal" style:font-size-asian="10.5pt" style:font-style-asian="normal" style:font-weight-asian="normal"/>
    </style:style>
    <style:style style:name="P97" style:family="paragraph" style:parent-style-name="Standard">
      <style:paragraph-properties fo:text-align="center" style:justify-single-word="false" fo:orphans="2" fo:widows="2"/>
      <style:text-properties fo:font-variant="normal" fo:text-transform="none" fo:color="#000000" style:font-name="Times New Roman" fo:font-size="11pt" fo:letter-spacing="normal" fo:font-style="normal" style:text-underline-style="solid" style:text-underline-width="auto" style:text-underline-color="font-color" fo:font-weight="bold" style:font-size-asian="11pt" style:font-style-asian="normal" style:font-weight-asian="bold"/>
    </style:style>
    <style:style style:name="P98" style:family="paragraph" style:parent-style-name="Standard">
      <style:paragraph-properties fo:text-align="center" style:justify-single-word="false" fo:orphans="2" fo:widows="2" fo:hyphenation-ladder-count="no-limit"/>
      <style:text-properties fo:font-variant="normal" fo:text-transform="none" fo:color="#000000" style:font-name="Times New Roman" fo:font-size="11pt" fo:letter-spacing="normal" fo:font-style="normal" style:text-underline-style="solid" style:text-underline-width="auto" style:text-underline-color="font-color" fo:font-weight="bold" style:font-size-asian="11pt" style:font-style-asian="normal" style:font-weight-asian="bold" fo:hyphenate="false" fo:hyphenation-remain-char-count="2" fo:hyphenation-push-char-count="2"/>
    </style:style>
    <style:style style:name="P99" style:family="paragraph" style:parent-style-name="Standard">
      <style:paragraph-properties fo:text-align="start" style:justify-single-word="false" fo:orphans="2" fo:widows="2" fo:hyphenation-ladder-count="no-limit"/>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fo:hyphenate="false" fo:hyphenation-remain-char-count="2" fo:hyphenation-push-char-count="2"/>
    </style:style>
    <style:style style:name="P100" style:family="paragraph" style:parent-style-name="Standard">
      <style:paragraph-properties fo:text-align="start" style:justify-single-word="false" fo:orphans="2" fo:widows="2" fo:hyphenation-ladder-count="no-limit"/>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size-complex="10pt" fo:hyphenate="false" fo:hyphenation-remain-char-count="2" fo:hyphenation-push-char-count="2"/>
    </style:style>
    <style:style style:name="P101" style:family="paragraph" style:parent-style-name="Standard">
      <style:paragraph-properties fo:text-align="start" style:justify-single-word="false" fo:orphans="2" fo:widows="2" fo:hyphenation-ladder-count="no-limit"/>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style-complex="normal" style:font-weight-complex="normal" fo:hyphenate="false" fo:hyphenation-remain-char-count="2" fo:hyphenation-push-char-count="2"/>
    </style:style>
    <style:style style:name="P102" style:family="paragraph" style:parent-style-name="Standard">
      <style:paragraph-properties fo:text-align="start" style:justify-single-word="false" fo:orphans="2" fo:widows="2" fo:hyphenation-ladder-count="no-limit"/>
      <style:text-properties fo:font-variant="normal" fo:text-transform="none" fo:color="#000000" style:font-name="Times New Roman" fo:font-size="10pt" fo:letter-spacing="normal" fo:font-style="normal" style:text-underline-style="none" fo:font-weight="bold" style:font-size-asian="10pt" style:font-style-asian="normal" style:font-weight-asian="bold" style:font-size-complex="10pt" fo:hyphenate="false" fo:hyphenation-remain-char-count="2" fo:hyphenation-push-char-count="2"/>
    </style:style>
    <style:style style:name="P103" style:family="paragraph" style:parent-style-name="Standard">
      <style:paragraph-properties fo:text-align="start" style:justify-single-word="false" fo:orphans="2" fo:widows="2" fo:hyphenation-ladder-count="no-limit"/>
      <style:text-properties fo:font-variant="normal" fo:text-transform="none" fo:color="#000000" style:font-name="Times New Roman" fo:font-size="10pt" fo:letter-spacing="normal" fo:font-style="normal" fo:font-weight="normal" style:font-size-asian="10pt" fo:hyphenate="false" fo:hyphenation-remain-char-count="2" fo:hyphenation-push-char-count="2"/>
    </style:style>
    <style:style style:name="P104" style:family="paragraph" style:parent-style-name="Standard">
      <style:paragraph-properties fo:orphans="2" fo:widows="2"/>
      <style:text-properties fo:font-variant="normal" fo:text-transform="none" fo:color="#000000" style:font-name="Times New Roman" fo:font-size="10pt" fo:letter-spacing="normal" fo:font-style="normal" fo:font-weight="normal" style:font-size-asian="10pt" style:font-style-asian="normal" style:font-weight-asian="normal" style:font-size-complex="10pt"/>
    </style:style>
    <style:style style:name="P105" style:family="paragraph" style:parent-style-name="Standard">
      <style:paragraph-properties fo:text-align="start" style:justify-single-word="false" fo:orphans="2" fo:widows="2"/>
      <style:text-properties fo:font-variant="normal" fo:text-transform="none" fo:color="#000000" style:font-name="Times New Roman" fo:font-size="10pt" fo:letter-spacing="normal" fo:font-style="normal" fo:font-weight="normal" style:font-size-asian="10pt" style:font-style-asian="normal" style:font-weight-asian="normal" style:font-size-complex="10pt"/>
    </style:style>
    <style:style style:name="P106" style:family="paragraph" style:parent-style-name="Standard">
      <style:paragraph-properties fo:text-align="center" style:justify-single-word="false"/>
      <style:text-properties fo:font-variant="normal" fo:text-transform="none" fo:color="#000000" style:font-name="Times New Roman" fo:font-size="10pt" fo:letter-spacing="normal" fo:font-style="normal" fo:font-weight="normal" style:font-size-asian="10pt" style:font-style-asian="normal" style:font-weight-asian="normal"/>
    </style:style>
    <style:style style:name="P107" style:family="paragraph" style:parent-style-name="Standard">
      <style:paragraph-properties fo:text-align="center" style:justify-single-word="false" fo:orphans="2" fo:widows="2"/>
      <style:text-properties fo:font-variant="normal" fo:text-transform="none" fo:color="#000000" style:font-name="Times New Roman" fo:font-size="10pt" fo:letter-spacing="normal" fo:font-style="normal" style:text-underline-style="solid" style:text-underline-width="auto" style:text-underline-color="font-color" fo:font-weight="bold" style:font-size-asian="10pt" style:font-style-asian="normal" style:font-weight-asian="bold" style:font-size-complex="10pt"/>
    </style:style>
    <style:style style:name="P108" style:family="paragraph" style:parent-style-name="Standard">
      <style:paragraph-properties fo:text-align="center" style:justify-single-word="false" fo:orphans="2" fo:widows="2" fo:hyphenation-ladder-count="no-limit"/>
      <style:text-properties fo:font-variant="normal" fo:text-transform="none" fo:color="#000000" style:font-name="Times New Roman" fo:font-size="10pt" fo:letter-spacing="normal" fo:font-style="normal" style:text-underline-style="solid" style:text-underline-width="auto" style:text-underline-color="font-color" fo:font-weight="bold" style:font-size-asian="10pt" style:font-style-asian="normal" style:font-weight-asian="bold" style:font-size-complex="10pt" fo:hyphenate="false" fo:hyphenation-remain-char-count="2" fo:hyphenation-push-char-count="2"/>
    </style:style>
    <style:style style:name="P109" style:family="paragraph" style:parent-style-name="Standard">
      <style:paragraph-properties fo:text-align="center" style:justify-single-word="false" fo:orphans="2" fo:widows="2"/>
      <style:text-properties fo:font-variant="normal" fo:text-transform="none" fo:color="#000000" style:font-name="Times New Roman" fo:font-size="10pt" fo:letter-spacing="normal" fo:font-style="normal" style:text-underline-style="solid" style:text-underline-width="auto" style:text-underline-color="font-color" fo:font-weight="bold" style:font-size-asian="10pt" style:font-style-asian="normal" style:font-weight-asian="bold" style:font-size-complex="10pt" style:font-weight-complex="bold"/>
    </style:style>
    <style:style style:name="P110" style:family="paragraph" style:parent-style-name="Standard">
      <style:paragraph-properties fo:text-align="center" style:justify-single-word="false" fo:orphans="2" fo:widows="2" fo:hyphenation-ladder-count="no-limit"/>
      <style:text-properties fo:font-variant="normal" fo:text-transform="none" fo:color="#000000" style:font-name="Times New Roman" fo:font-size="10pt" fo:letter-spacing="normal" fo:font-style="italic" style:text-underline-style="none" fo:font-weight="bold" style:font-size-asian="10pt" style:font-style-asian="italic" style:font-weight-asian="bold" style:font-style-complex="italic" style:font-weight-complex="bold" fo:hyphenate="false" fo:hyphenation-remain-char-count="2" fo:hyphenation-push-char-count="2"/>
    </style:style>
    <style:style style:name="P111" style:family="paragraph" style:parent-style-name="Standard">
      <style:paragraph-properties fo:text-align="center" style:justify-single-word="false" fo:orphans="2" fo:widows="2"/>
      <style:text-properties fo:font-variant="normal" fo:text-transform="none" fo:color="#000000" fo:font-size="11pt" fo:letter-spacing="normal" fo:font-style="normal" style:text-underline-style="none" fo:font-weight="normal" style:font-size-asian="11pt" style:font-style-asian="normal" style:font-weight-asian="normal"/>
    </style:style>
    <style:style style:name="P112" style:family="paragraph" style:parent-style-name="Standard">
      <style:paragraph-properties fo:text-align="center" style:justify-single-word="false"/>
      <style:text-properties fo:font-variant="normal" fo:text-transform="none" fo:color="#1d2228" style:font-name="Times New Roman" fo:font-size="11pt" fo:letter-spacing="normal" fo:font-style="normal" style:text-underline-style="solid" style:text-underline-width="auto" style:text-underline-color="font-color" fo:font-weight="bold" style:font-size-asian="11pt" style:font-weight-asian="bold" style:font-name-complex="Times New Roman" style:font-size-complex="11pt" style:font-weight-complex="bold"/>
    </style:style>
    <style:style style:name="P113" style:family="paragraph" style:parent-style-name="Standard">
      <style:paragraph-properties fo:text-align="center" style:justify-single-word="false" fo:orphans="2" fo:widows="2" fo:hyphenation-ladder-count="no-limit"/>
      <style:text-properties fo:font-variant="normal" fo:text-transform="none" fo:color="#1d2228" style:font-name="Times New Roman" fo:font-size="11pt" fo:letter-spacing="normal" fo:font-style="normal" style:text-underline-style="solid" style:text-underline-width="auto" style:text-underline-color="font-color" fo:font-weight="bold" style:font-size-asian="11pt" style:font-style-asian="normal" style:font-weight-asian="bold" style:font-name-complex="Times New Roman" style:font-size-complex="11pt" style:font-style-complex="italic" style:font-weight-complex="bold" fo:hyphenate="false" fo:hyphenation-remain-char-count="2" fo:hyphenation-push-char-count="2"/>
    </style:style>
    <style:style style:name="P114" style:family="paragraph" style:parent-style-name="Standard">
      <style:paragraph-properties fo:text-align="start" style:justify-single-word="false" fo:orphans="2" fo:widows="2" fo:hyphenation-ladder-count="no-limit"/>
      <style:text-properties fo:font-variant="normal" fo:text-transform="none" fo:color="#1d2228" style:font-name="Times New Roman" fo:font-size="10.5pt" fo:letter-spacing="normal" fo:font-style="normal" fo:font-weight="normal" style:font-size-asian="10.5pt" style:font-size-complex="10.5pt" fo:hyphenate="false" fo:hyphenation-remain-char-count="2" fo:hyphenation-push-char-count="2"/>
    </style:style>
    <style:style style:name="P115" style:family="paragraph" style:parent-style-name="Standard">
      <style:paragraph-properties fo:text-align="start" style:justify-single-word="false" fo:orphans="2" fo:widows="2" fo:hyphenation-ladder-count="no-limit"/>
      <style:text-properties fo:font-variant="normal" fo:text-transform="none" fo:color="#1d2228" style:font-name="Times New Roman" fo:font-size="10.5pt" fo:letter-spacing="normal" fo:font-style="normal" style:text-underline-style="none" fo:font-weight="normal" style:font-size-asian="10.5pt" style:font-style-asian="normal" style:font-weight-asian="normal" style:font-size-complex="10.5pt" fo:hyphenate="false" fo:hyphenation-remain-char-count="2" fo:hyphenation-push-char-count="2"/>
    </style:style>
    <style:style style:name="P116" style:family="paragraph" style:parent-style-name="Standard">
      <style:paragraph-properties fo:text-align="start" style:justify-single-word="false" fo:orphans="2" fo:widows="2" fo:hyphenation-ladder-count="no-limit"/>
      <style:text-properties fo:font-variant="normal" fo:text-transform="none" fo:color="#1d2228" style:font-name="Times New Roman" fo:font-size="10pt" fo:letter-spacing="normal" fo:font-style="normal" style:text-underline-style="none" fo:font-weight="normal" style:font-size-asian="10pt" style:font-style-asian="normal" style:font-weight-asian="normal" style:font-size-complex="10pt" style:font-weight-complex="normal" fo:hyphenate="false" fo:hyphenation-remain-char-count="2" fo:hyphenation-push-char-count="2"/>
    </style:style>
    <style:style style:name="P117" style:family="paragraph" style:parent-style-name="Standard">
      <style:paragraph-properties fo:text-align="center" style:justify-single-word="false" fo:orphans="2" fo:widows="2" fo:hyphenation-ladder-count="no-limit"/>
      <style:text-properties fo:font-variant="normal" fo:text-transform="none" fo:color="#1d2228" style:font-name="Times New Roman" fo:font-size="10pt" fo:letter-spacing="normal" fo:font-style="italic" style:text-underline-style="none" fo:font-weight="bold" style:font-size-asian="10pt" style:font-style-asian="italic" style:font-weight-asian="bold" style:font-size-complex="10pt" style:font-style-complex="italic" style:font-weight-complex="bold" fo:hyphenate="false" fo:hyphenation-remain-char-count="2" fo:hyphenation-push-char-count="2"/>
    </style:style>
    <style:style style:name="P118" style:family="paragraph" style:parent-style-name="Standard">
      <style:text-properties style:font-name="Times New Roman" fo:font-size="10.5pt" style:text-underline-style="solid" style:text-underline-width="auto" style:text-underline-color="font-color" fo:font-weight="bold" style:font-size-asian="10.5pt" style:font-weight-asian="bold"/>
    </style:style>
    <style:style style:name="P119" style:family="paragraph" style:parent-style-name="Standard">
      <style:paragraph-properties fo:text-align="center" style:justify-single-word="false"/>
      <style:text-properties style:font-name="Times New Roman" fo:font-size="10.5pt" style:text-underline-style="solid" style:text-underline-width="auto" style:text-underline-color="font-color" fo:font-weight="bold" style:font-size-asian="10.5pt" style:font-weight-asian="bold"/>
    </style:style>
    <style:style style:name="P120" style:family="paragraph" style:parent-style-name="Standard">
      <style:paragraph-properties fo:text-align="start" style:justify-single-word="false">
        <style:tab-stops>
          <style:tab-stop style:position="10.029cm"/>
          <style:tab-stop style:position="19.5cm"/>
        </style:tab-stops>
      </style:paragraph-properties>
      <style:text-properties style:font-name="Times New Roman" fo:font-size="10.5pt" style:text-underline-style="solid" style:text-underline-width="auto" style:text-underline-color="font-color" fo:font-weight="bold" style:font-size-asian="10.5pt" style:font-weight-asian="bold"/>
    </style:style>
    <style:style style:name="P121" style:family="paragraph" style:parent-style-name="Standard">
      <style:text-properties style:font-name="Times New Roman" fo:font-size="10.5pt" style:font-size-asian="10.5pt"/>
    </style:style>
    <style:style style:name="P122" style:family="paragraph" style:parent-style-name="Standard">
      <style:text-properties style:font-name="Times New Roman" fo:font-size="10.5pt" style:font-size-asian="10.5pt" style:font-size-complex="10.5pt"/>
    </style:style>
    <style:style style:name="P123" style:family="paragraph" style:parent-style-name="Standard">
      <style:paragraph-properties fo:text-align="start" style:justify-single-word="false" fo:orphans="2" fo:widows="2"/>
      <style:text-properties style:font-name="Times New Roman" fo:font-size="10.5pt" style:font-size-asian="10.5pt"/>
    </style:style>
    <style:style style:name="P124" style:family="paragraph" style:parent-style-name="Standard">
      <style:paragraph-properties fo:text-align="justify" style:justify-single-word="false"/>
      <style:text-properties style:font-name="Times New Roman" fo:font-size="10.5pt" style:font-size-asian="10.5pt" style:font-name-complex="Times New Roman1" style:font-size-complex="10.5pt"/>
    </style:style>
    <style:style style:name="P125" style:family="paragraph" style:parent-style-name="Standard">
      <style:paragraph-properties fo:text-align="center" style:justify-single-word="false"/>
      <style:text-properties style:font-name="Times New Roman" fo:font-size="10.5pt" fo:font-style="italic" style:text-underline-style="none" fo:font-weight="bold" style:font-size-asian="10.5pt" style:font-style-asian="italic" style:font-weight-asian="bold" style:font-style-complex="italic"/>
    </style:style>
    <style:style style:name="P126" style:family="paragraph" style:parent-style-name="Standard">
      <style:paragraph-properties fo:text-align="start" style:justify-single-word="false"/>
      <style:text-properties style:font-name="Times New Roman" fo:font-size="10.5pt" style:text-underline-style="none" fo:font-weight="normal" style:font-size-asian="10.5pt" style:font-weight-asian="normal"/>
    </style:style>
    <style:style style:name="P127" style:family="paragraph" style:parent-style-name="Standard">
      <style:paragraph-properties fo:text-align="center" style:justify-single-word="false"/>
      <style:text-properties style:font-name="Times New Roman" fo:font-size="10.5pt" style:text-underline-style="none" fo:font-weight="bold" style:font-size-asian="10.5pt" style:font-weight-asian="bold"/>
    </style:style>
    <style:style style:name="P128" style:family="paragraph" style:parent-style-name="Standard">
      <style:paragraph-properties fo:text-align="center" style:justify-single-word="false"/>
      <style:text-properties style:font-name="Times New Roman" fo:font-size="10.5pt" fo:font-style="normal" style:text-underline-style="solid" style:text-underline-width="auto" style:text-underline-color="font-color" fo:font-weight="bold" style:font-size-asian="10.5pt" style:font-style-asian="normal" style:font-weight-asian="bold"/>
    </style:style>
    <style:style style:name="P129" style:family="paragraph" style:parent-style-name="Standard">
      <style:paragraph-properties fo:text-align="start" style:justify-single-word="false">
        <style:tab-stops>
          <style:tab-stop style:position="10.029cm"/>
          <style:tab-stop style:position="19.5cm"/>
        </style:tab-stops>
      </style:paragraph-properties>
      <style:text-properties style:font-name="Times New Roman" fo:font-size="10.5pt" fo:font-style="normal" style:text-underline-style="none" fo:font-weight="normal" style:font-size-asian="10.5pt" style:font-style-asian="normal" style:font-weight-asian="normal"/>
    </style:style>
    <style:style style:name="P130" style:family="paragraph" style:parent-style-name="Standard">
      <style:paragraph-properties fo:text-align="start" style:justify-single-word="false">
        <style:tab-stops>
          <style:tab-stop style:position="10.029cm"/>
          <style:tab-stop style:position="19.5cm"/>
        </style:tab-stops>
      </style:paragraph-properties>
      <style:text-properties style:font-name="Times New Roman" fo:font-size="10.5pt" fo:font-style="normal" style:font-size-asian="10.5pt" style:font-style-asian="normal"/>
    </style:style>
    <style:style style:name="P131" style:family="paragraph" style:parent-style-name="Standard">
      <style:paragraph-properties fo:text-align="start" style:justify-single-word="false"/>
      <style:text-properties style:font-name="Times New Roman" fo:font-size="10.5pt" fo:font-style="normal" fo:font-weight="normal" style:font-size-asian="10.5pt" style:font-style-asian="normal" style:font-weight-asian="normal"/>
    </style:style>
    <style:style style:name="P132" style:family="paragraph" style:parent-style-name="Standard">
      <style:paragraph-properties fo:text-align="start" style:justify-single-word="false"/>
      <style:text-properties style:font-name="Times New Roman" fo:font-size="10.5pt" fo:language="en" fo:country="GB" style:font-size-asian="10.5pt"/>
    </style:style>
    <style:style style:name="P133" style:family="paragraph" style:parent-style-name="Standard">
      <style:paragraph-properties fo:text-align="center" style:justify-single-word="false"/>
      <style:text-properties style:font-name="Times New Roman" fo:font-size="11pt" style:text-underline-style="solid" style:text-underline-width="auto" style:text-underline-color="font-color" fo:font-weight="bold" style:font-size-asian="11pt" style:font-weight-asian="bold"/>
    </style:style>
    <style:style style:name="P134" style:family="paragraph" style:parent-style-name="Standard">
      <style:paragraph-properties fo:text-align="center" style:justify-single-word="false"/>
      <style:text-properties style:font-name="Times New Roman" fo:font-size="11pt" fo:font-style="normal" style:text-underline-style="solid" style:text-underline-width="auto" style:text-underline-color="font-color" fo:font-weight="bold" style:font-size-asian="11pt" style:font-style-asian="normal" style:font-weight-asian="bold"/>
    </style:style>
    <style:style style:name="P135" style:family="paragraph" style:parent-style-name="Standard">
      <style:paragraph-properties fo:text-align="center" style:justify-single-word="false"/>
      <style:text-properties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136" style:family="paragraph" style:parent-style-name="Standard">
      <style:paragraph-properties fo:text-align="center" style:justify-single-word="false">
        <style:tab-stops>
          <style:tab-stop style:position="19.5cm"/>
        </style:tab-stops>
      </style:paragraph-properties>
      <style:text-properties style:font-name="Times New Roman" fo:font-size="10pt" fo:language="en" fo:country="GB" fo:font-style="normal" style:text-underline-style="solid" style:text-underline-width="auto" style:text-underline-color="font-color" fo:font-weight="bold" style:font-size-asian="10pt" style:font-style-asian="normal" style:font-weight-asian="bold"/>
    </style:style>
    <style:style style:name="P137" style:family="paragraph" style:parent-style-name="Standard">
      <style:text-properties style:font-name="Times New Roman" fo:font-size="10pt" style:font-size-asian="10pt" style:font-size-complex="10pt"/>
    </style:style>
    <style:style style:name="P138" style:family="paragraph" style:parent-style-name="Standard">
      <style:text-properties style:font-name="Times New Roman" fo:font-size="10pt" style:font-size-asian="10pt" style:font-name-complex="Times New Roman1" style:font-size-complex="10pt"/>
    </style:style>
    <style:style style:name="P139" style:family="paragraph" style:parent-style-name="Standard">
      <style:text-properties fo:font-size="11pt" style:text-underline-style="none" fo:font-weight="normal" style:font-size-asian="11pt" style:font-weight-asian="normal" style:font-size-complex="11pt" style:font-weight-complex="normal"/>
    </style:style>
    <style:style style:name="P140" style:family="paragraph" style:parent-style-name="Standard">
      <style:paragraph-properties fo:text-align="start" style:justify-single-word="false"/>
      <style:text-properties fo:font-size="11pt" style:text-underline-style="none" fo:font-weight="normal" style:font-size-asian="11pt" style:font-weight-asian="normal" style:font-size-complex="11pt" style:font-weight-complex="normal"/>
    </style:style>
    <style:style style:name="P141" style:family="paragraph" style:parent-style-name="Standard">
      <style:text-properties fo:font-size="11pt" style:font-size-asian="11pt" style:font-size-complex="11pt"/>
    </style:style>
    <style:style style:name="P142" style:family="paragraph" style:parent-style-name="Standard">
      <style:paragraph-properties fo:text-align="center" style:justify-single-word="false"/>
      <style:text-properties fo:font-size="11pt" style:font-size-asian="11pt" style:font-size-complex="11pt"/>
    </style:style>
    <style:style style:name="P143" style:family="paragraph" style:parent-style-name="Standard">
      <style:paragraph-properties fo:text-align="center" style:justify-single-word="false"/>
      <style:text-properties fo:font-size="11pt" style:text-underline-style="solid" style:text-underline-width="auto" style:text-underline-color="font-color" fo:font-weight="bold" style:font-size-asian="11pt" style:font-weight-asian="bold" style:font-size-complex="11pt" style:font-weight-complex="bold"/>
    </style:style>
    <style:style style:name="P144" style:family="paragraph" style:parent-style-name="Standard">
      <style:paragraph-properties fo:text-align="center" style:justify-single-word="false">
        <style:tab-stops>
          <style:tab-stop style:position="2.17cm"/>
        </style:tab-stops>
      </style:paragraph-properties>
      <style:text-properties fo:font-size="11pt" style:text-underline-style="solid" style:text-underline-width="auto" style:text-underline-color="font-color" fo:font-weight="bold" style:font-size-asian="11pt" style:font-weight-asian="bold" style:font-size-complex="11pt" style:font-weight-complex="bold"/>
    </style:style>
    <style:style style:name="P145" style:family="paragraph" style:parent-style-name="Standard">
      <style:paragraph-properties fo:text-align="center" style:justify-single-word="false"/>
      <style:text-properties fo:font-size="11pt" style:text-underline-style="solid" style:text-underline-width="auto" style:text-underline-color="font-color" fo:font-weight="bold" style:font-size-asian="11pt" style:font-weight-asian="bold"/>
    </style:style>
    <style:style style:name="P146" style:family="paragraph" style:parent-style-name="Standard">
      <style:paragraph-properties fo:text-align="center" style:justify-single-word="false"/>
    </style:style>
    <style:style style:name="P147" style:family="paragraph" style:parent-style-name="Standard">
      <style:paragraph-properties fo:text-align="center" style:justify-single-word="false" fo:orphans="2" fo:widows="2"/>
    </style:style>
    <style:style style:name="P148" style:family="paragraph" style:parent-style-name="Standard">
      <style:paragraph-properties fo:text-align="center" style:justify-single-word="false" fo:orphans="2" fo:widows="2" fo:hyphenation-ladder-count="no-limit"/>
      <style:text-properties fo:hyphenate="false" fo:hyphenation-remain-char-count="2" fo:hyphenation-push-char-count="2"/>
    </style:style>
    <style:style style:name="P149" style:family="paragraph" style:parent-style-name="Standard">
      <style:paragraph-properties fo:text-align="center" style:justify-single-word="false">
        <style:tab-stops>
          <style:tab-stop style:position="0.053cm"/>
          <style:tab-stop style:position="19.711cm"/>
          <style:tab-stop style:position="19.791cm"/>
        </style:tab-stops>
      </style:paragraph-properties>
    </style:style>
    <style:style style:name="P150" style:family="paragraph" style:parent-style-name="Standard">
      <style:paragraph-properties fo:text-align="center" style:justify-single-word="false">
        <style:tab-stops>
          <style:tab-stop style:position="1.409cm"/>
        </style:tab-stops>
      </style:paragraph-properties>
    </style:style>
    <style:style style:name="P151" style:family="paragraph" style:parent-style-name="Standard">
      <style:paragraph-properties fo:orphans="2" fo:widows="2"/>
    </style:style>
    <style:style style:name="P152" style:family="paragraph" style:parent-style-name="Standard">
      <style:paragraph-properties fo:text-align="start" style:justify-single-word="false"/>
      <style:text-properties fo:font-style="italic" fo:font-weight="bold" style:font-style-asian="italic" style:font-weight-asian="bold" style:font-style-complex="italic" style:font-weight-complex="bold"/>
    </style:style>
    <style:style style:name="P153" style:family="paragraph" style:parent-style-name="Standard">
      <style:paragraph-properties fo:text-align="start" style:justify-single-word="false"/>
      <style:text-properties fo:font-size="12pt" fo:font-style="italic" fo:font-weight="bold" style:font-size-asian="12pt" style:font-style-asian="italic" style:font-weight-asian="bold" style:font-size-complex="12pt" style:font-style-complex="italic" style:font-weight-complex="bold"/>
    </style:style>
    <style:style style:name="P154" style:family="paragraph" style:parent-style-name="Standard">
      <style:paragraph-properties fo:text-align="center" style:justify-single-word="false"/>
      <style:text-properties fo:font-size="12pt" fo:font-style="italic" style:text-underline-style="none" fo:font-weight="bold" style:font-size-asian="12pt" style:font-style-asian="italic" style:font-weight-asian="bold" style:font-size-complex="12pt" style:font-style-complex="italic" style:font-weight-complex="bold"/>
    </style:style>
    <style:style style:name="P155" style:family="paragraph" style:parent-style-name="Standard">
      <style:paragraph-properties fo:text-align="center" style:justify-single-word="false"/>
      <style:text-properties fo:font-size="12pt" style:text-underline-style="solid" style:text-underline-width="auto" style:text-underline-color="font-color" fo:font-weight="bold" style:font-size-asian="12pt" style:font-weight-asian="bold" style:font-size-complex="12pt" style:font-weight-complex="bold"/>
    </style:style>
    <style:style style:name="P156" style:family="paragraph" style:parent-style-name="Standard">
      <style:text-properties fo:font-size="10.5pt" style:font-size-asian="10.5pt" style:font-size-complex="10.5pt"/>
    </style:style>
    <style:style style:name="P157" style:family="paragraph" style:parent-style-name="Standard">
      <style:paragraph-properties fo:text-align="start" style:justify-single-word="false"/>
      <style:text-properties fo:font-size="10.5pt" style:font-size-asian="10.5pt" style:font-size-complex="10.5pt"/>
    </style:style>
    <style:style style:name="P158" style:family="paragraph" style:parent-style-name="Standard">
      <style:paragraph-properties fo:text-align="center" style:justify-single-word="false"/>
      <style:text-properties fo:font-size="10.5pt" style:font-size-asian="10.5pt" style:font-size-complex="10.5pt"/>
    </style:style>
    <style:style style:name="P159" style:family="paragraph" style:parent-style-name="Standard">
      <style:text-properties fo:font-size="10.5pt" style:text-underline-style="solid" style:text-underline-width="auto" style:text-underline-color="font-color" fo:font-weight="bold" style:font-size-asian="10.5pt" style:font-weight-asian="bold" style:font-size-complex="10.5pt" style:font-weight-complex="bold"/>
    </style:style>
    <style:style style:name="P160" style:family="paragraph" style:parent-style-name="Standard">
      <style:paragraph-properties fo:text-align="center" style:justify-single-word="false"/>
      <style:text-properties fo:font-size="10.5pt" style:text-underline-style="solid" style:text-underline-width="auto" style:text-underline-color="font-color" fo:font-weight="bold" style:font-size-asian="10.5pt" style:font-weight-asian="bold" style:font-size-complex="10.5pt" style:font-weight-complex="bold"/>
    </style:style>
    <style:style style:name="P161" style:family="paragraph" style:parent-style-name="Standard">
      <style:text-properties fo:font-size="10.5pt" fo:font-style="italic" fo:font-weight="bold" style:font-size-asian="10.5pt" style:font-style-asian="italic" style:font-weight-asian="bold" style:font-size-complex="10.5pt" style:font-style-complex="italic" style:font-weight-complex="bold"/>
    </style:style>
    <style:style style:name="P162" style:family="paragraph" style:parent-style-name="Standard">
      <style:text-properties fo:font-size="10.5pt" fo:font-style="normal" style:text-underline-style="none" fo:font-weight="normal" style:font-size-asian="10.5pt" style:font-style-asian="normal" style:font-weight-asian="normal" style:font-size-complex="10.5pt" style:font-style-complex="normal" style:font-weight-complex="normal"/>
    </style:style>
    <style:style style:name="P163" style:family="paragraph" style:parent-style-name="Standard">
      <style:text-properties fo:font-size="10.5pt" style:text-underline-style="none" style:font-size-asian="10.5pt" style:font-size-complex="10.5pt"/>
    </style:style>
    <style:style style:name="P164" style:family="paragraph" style:parent-style-name="Standard">
      <style:paragraph-properties fo:text-align="start" style:justify-single-word="false"/>
    </style:style>
    <style:style style:name="P165" style:family="paragraph" style:parent-style-name="Standard">
      <style:paragraph-properties fo:text-align="start" style:justify-single-word="false">
        <style:tab-stops>
          <style:tab-stop style:position="9.151cm"/>
          <style:tab-stop style:position="19.5cm"/>
        </style:tab-stops>
      </style:paragraph-properties>
    </style:style>
    <style:style style:name="P166" style:family="paragraph" style:parent-style-name="Standard">
      <style:paragraph-properties fo:text-align="start" style:justify-single-word="false" fo:orphans="2" fo:widows="2"/>
    </style:style>
    <style:style style:name="P167" style:family="paragraph" style:parent-style-name="Standard">
      <style:paragraph-properties fo:text-align="start" style:justify-single-word="false" fo:orphans="2" fo:widows="2" fo:hyphenation-ladder-count="no-limit"/>
      <style:text-properties fo:hyphenate="false" fo:hyphenation-remain-char-count="2" fo:hyphenation-push-char-count="2"/>
    </style:style>
    <style:style style:name="P168" style:family="paragraph" style:parent-style-name="Standard">
      <style:paragraph-properties fo:text-align="start" style:justify-single-word="false" fo:orphans="2" fo:widows="2">
        <style:tab-stops>
          <style:tab-stop style:position="1.409cm"/>
        </style:tab-stops>
      </style:paragraph-properties>
    </style:style>
    <style:style style:name="P169" style:family="paragraph" style:parent-style-name="Standard">
      <style:paragraph-properties fo:text-align="start" style:justify-single-word="false">
        <style:tab-stops>
          <style:tab-stop style:position="0.053cm"/>
          <style:tab-stop style:position="9.613cm"/>
          <style:tab-stop style:position="19.711cm"/>
          <style:tab-stop style:position="19.791cm"/>
        </style:tab-stops>
      </style:paragraph-properties>
    </style:style>
    <style:style style:name="P170" style:family="paragraph" style:parent-style-name="Standard">
      <style:paragraph-properties fo:text-align="start" style:justify-single-word="false">
        <style:tab-stops>
          <style:tab-stop style:position="10.029cm"/>
          <style:tab-stop style:position="19.5cm"/>
        </style:tab-stops>
      </style:paragraph-properties>
    </style:style>
    <style:style style:name="P171" style:family="paragraph" style:parent-style-name="Standard">
      <style:paragraph-properties fo:text-align="start" style:justify-single-word="false">
        <style:tab-stops>
          <style:tab-stop style:position="19.5cm"/>
        </style:tab-stops>
      </style:paragraph-properties>
    </style:style>
    <style:style style:name="P172" style:family="paragraph" style:parent-style-name="Standard">
      <style:paragraph-properties fo:text-align="center" style:justify-single-word="false"/>
      <style:text-properties style:font-name="Arial" fo:font-size="10.5pt" style:text-underline-style="solid" style:text-underline-width="auto" style:text-underline-color="font-color" fo:font-weight="bold" style:font-size-asian="10.5pt" style:font-weight-asian="bold"/>
    </style:style>
    <style:style style:name="P173" style:family="paragraph" style:parent-style-name="Standard">
      <style:paragraph-properties fo:text-align="center" style:justify-single-word="false"/>
      <style:text-properties style:font-name="Arial" fo:font-size="10.5pt" fo:language="en" fo:country="GB" style:text-underline-style="solid" style:text-underline-width="auto" style:text-underline-color="font-color" fo:font-weight="bold" style:font-size-asian="10.5pt" style:font-weight-asian="bold"/>
    </style:style>
    <style:style style:name="P174" style:family="paragraph" style:parent-style-name="Standard">
      <style:paragraph-properties fo:text-align="center" style:justify-single-word="false">
        <style:tab-stops>
          <style:tab-stop style:position="1.409cm"/>
        </style:tab-stops>
      </style:paragraph-properties>
      <style:text-properties style:font-name="Arial" fo:font-size="16pt" fo:font-weight="bold" style:font-size-asian="16pt" style:font-weight-asian="bold"/>
    </style:style>
    <style:style style:name="P175" style:family="paragraph" style:parent-style-name="Standard">
      <style:paragraph-properties fo:text-align="center" style:justify-single-word="false"/>
      <style:text-properties style:font-name="Arial" fo:font-size="12pt" style:font-size-asian="12pt"/>
    </style:style>
    <style:style style:name="P176" style:family="paragraph" style:parent-style-name="Standard">
      <style:text-properties style:font-name="Arial" fo:font-size="12pt" style:text-underline-style="solid" style:text-underline-width="auto" style:text-underline-color="font-color" fo:font-weight="bold" style:font-size-asian="12pt" style:font-weight-asian="bold"/>
    </style:style>
    <style:style style:name="P177" style:family="paragraph" style:parent-style-name="Standard">
      <style:paragraph-properties fo:text-align="center" style:justify-single-word="false"/>
      <style:text-properties style:font-name="Arial" fo:font-size="12pt" fo:language="en" fo:country="GB" fo:font-weight="bold" style:letter-kerning="true" style:font-size-asian="12pt" style:font-weight-asian="bold"/>
    </style:style>
    <style:style style:name="P178" style:family="paragraph" style:parent-style-name="Standard">
      <style:paragraph-properties fo:text-align="center" style:justify-single-word="false">
        <style:tab-stops>
          <style:tab-stop style:position="1.409cm"/>
        </style:tab-stops>
      </style:paragraph-properties>
      <style:text-properties style:font-name="Arial" fo:font-size="18pt" style:font-size-asian="18pt" style:font-size-complex="18pt"/>
    </style:style>
    <style:style style:name="P179" style:family="paragraph" style:parent-style-name="Standard">
      <style:paragraph-properties fo:text-align="center" style:justify-single-word="false">
        <style:tab-stops>
          <style:tab-stop style:position="1.409cm"/>
        </style:tab-stops>
      </style:paragraph-properties>
      <style:text-properties style:font-name="Arial" fo:font-size="26pt" fo:font-weight="bold" style:font-size-asian="26pt" style:font-weight-asian="bold" style:font-size-complex="26pt"/>
    </style:style>
    <style:style style:name="P180" style:family="paragraph" style:parent-style-name="Standard">
      <style:paragraph-properties fo:text-align="start" style:justify-single-word="false"/>
      <style:text-properties fo:color="#000000" style:font-name="Times New Roman" fo:font-size="10.5pt" fo:language="en" fo:country="GB" fo:font-style="normal" style:text-underline-style="none" fo:font-weight="normal" style:font-size-asian="10.5pt" style:font-style-asian="normal" style:font-weight-asian="normal"/>
    </style:style>
    <style:style style:name="P181" style:family="paragraph" style:parent-style-name="Standard">
      <style:paragraph-properties fo:text-align="start" style:justify-single-word="false"/>
      <style:text-properties fo:color="#000000" style:font-name="Times New Roman" fo:font-size="10.5pt" fo:language="en" fo:country="GB" style:text-underline-style="none" fo:font-weight="normal" style:font-size-asian="10.5pt" style:font-weight-asian="normal"/>
    </style:style>
    <style:style style:name="P182" style:family="paragraph" style:parent-style-name="Standard">
      <style:text-properties fo:font-size="10pt" style:font-size-asian="10pt" style:font-size-complex="10pt"/>
    </style:style>
    <style:style style:name="P183" style:family="paragraph" style:parent-style-name="Standard">
      <style:paragraph-properties fo:orphans="2" fo:widows="2"/>
      <style:text-properties fo:font-size="10pt" style:font-size-asian="10pt" style:font-size-complex="10pt"/>
    </style:style>
    <style:style style:name="P184" style:family="paragraph" style:parent-style-name="Standard">
      <style:paragraph-properties fo:text-align="center" style:justify-single-word="false" fo:orphans="2" fo:widows="2"/>
      <style:text-properties fo:font-size="10pt" style:font-size-asian="10pt" style:font-size-complex="10pt"/>
    </style:style>
    <style:style style:name="P185" style:family="paragraph" style:parent-style-name="Standard">
      <style:paragraph-properties fo:text-align="start" style:justify-single-word="false" fo:orphans="2" fo:widows="2" fo:hyphenation-ladder-count="no-limit"/>
      <style:text-properties fo:font-size="10pt" style:font-size-asian="10pt" style:font-size-complex="10pt" fo:hyphenate="false" fo:hyphenation-remain-char-count="2" fo:hyphenation-push-char-count="2"/>
    </style:style>
    <style:style style:name="P186" style:family="paragraph" style:parent-style-name="Standard">
      <style:paragraph-properties fo:text-align="start" style:justify-single-word="false" fo:orphans="2" fo:widows="2" fo:hyphenation-ladder-count="no-limit"/>
      <style:text-properties fo:font-size="10pt" style:font-size-asian="10pt" fo:hyphenate="false" fo:hyphenation-remain-char-count="2" fo:hyphenation-push-char-count="2"/>
    </style:style>
    <style:style style:name="P187" style:family="paragraph" style:parent-style-name="Standard">
      <style:text-properties fo:font-size="8pt" fo:language="en" fo:country="GB" style:letter-kerning="true" style:font-size-asian="8pt" style:language-asian="en" style:country-asian="US" style:font-size-complex="8pt"/>
    </style:style>
    <style:style style:name="P188" style:family="paragraph" style:parent-style-name="Standard">
      <style:paragraph-properties fo:text-align="center" style:justify-single-word="false"/>
      <style:text-properties fo:font-size="8pt" fo:language="en" fo:country="GB" style:text-underline-style="solid" style:text-underline-width="auto" style:text-underline-color="font-color" fo:font-weight="bold" style:letter-kerning="true" style:font-size-asian="8pt" style:language-asian="en" style:country-asian="US" style:font-weight-asian="bold" style:font-size-complex="8pt"/>
    </style:style>
    <style:style style:name="P189" style:family="paragraph" style:parent-style-name="Standard">
      <style:text-properties fo:font-size="8pt" fo:language="en" fo:country="GB" style:font-size-asian="8pt" style:font-size-complex="8pt"/>
    </style:style>
    <style:style style:name="P190" style:family="paragraph" style:parent-style-name="Standard">
      <style:text-properties fo:font-size="8pt" style:font-size-asian="8pt" style:font-size-complex="8pt"/>
    </style:style>
    <style:style style:name="P191" style:family="paragraph" style:parent-style-name="Standard">
      <style:text-properties fo:font-size="7pt" fo:language="en" fo:country="GB" style:font-size-asian="7pt" style:font-size-complex="7pt"/>
    </style:style>
    <style:style style:name="P192" style:family="paragraph" style:parent-style-name="Standard">
      <style:text-properties fo:font-size="7pt" fo:language="en" fo:country="GB" style:letter-kerning="true" style:font-size-asian="7pt" style:language-asian="en" style:country-asian="US" style:font-size-complex="7pt"/>
    </style:style>
    <style:style style:name="P193" style:family="paragraph" style:parent-style-name="Standard">
      <style:paragraph-properties fo:text-align="center" style:justify-single-word="false"/>
      <style:text-properties fo:font-size="7pt" fo:language="en" fo:country="GB" style:text-underline-style="solid" style:text-underline-width="auto" style:text-underline-color="font-color" fo:font-weight="bold" style:letter-kerning="true" style:font-size-asian="7pt" style:language-asian="en" style:country-asian="US" style:font-weight-asian="bold" style:font-size-complex="7pt" style:font-weight-complex="bold"/>
    </style:style>
    <style:style style:name="P194" style:family="paragraph" style:parent-style-name="Standard">
      <style:text-properties fo:font-size="7pt" fo:language="en" fo:country="GB" fo:font-weight="bold" style:font-size-asian="7pt" style:font-weight-asian="bold" style:font-size-complex="7pt"/>
    </style:style>
    <style:style style:name="P195" style:family="paragraph" style:parent-style-name="Standard">
      <style:paragraph-properties fo:text-align="center" style:justify-single-word="false"/>
      <style:text-properties fo:font-size="9pt" fo:language="en" fo:country="GB" style:text-underline-style="solid" style:text-underline-width="auto" style:text-underline-color="font-color" fo:font-weight="bold" style:letter-kerning="true" style:font-size-asian="9pt" style:language-asian="en" style:country-asian="US" style:font-weight-asian="bold" style:font-size-complex="9pt"/>
    </style:style>
    <style:style style:name="P196" style:family="paragraph" style:parent-style-name="Standard">
      <style:paragraph-properties fo:text-align="center" style:justify-single-word="false"/>
      <style:text-properties fo:font-size="9pt" fo:language="en" fo:country="GB" style:text-underline-style="solid" style:text-underline-width="auto" style:text-underline-color="font-color" fo:font-weight="bold" style:font-size-asian="9pt" style:font-weight-asian="bold" style:font-size-complex="9pt" style:font-weight-complex="bold"/>
    </style:style>
    <style:style style:name="P197" style:family="paragraph" style:parent-style-name="Standard">
      <style:text-properties fo:language="en" fo:country="GB" style:text-underline-style="solid" style:text-underline-width="auto" style:text-underline-color="font-color" fo:font-weight="bold" style:letter-kerning="true" style:language-asian="en" style:country-asian="US" style:font-weight-asian="bold"/>
    </style:style>
    <style:style style:name="P198" style:family="paragraph" style:parent-style-name="Standard">
      <style:paragraph-properties fo:margin-left="0.026cm" fo:margin-right="-0.026cm" fo:text-indent="-0.026cm" style:auto-text-indent="false"/>
    </style:style>
    <style:style style:name="P199" style:family="paragraph" style:parent-style-name="Standard">
      <style:paragraph-properties fo:margin-left="0.026cm" fo:margin-right="-0.026cm" fo:text-indent="-0.026cm" style:auto-text-indent="false"/>
      <style:text-properties fo:font-size="10pt" style:font-size-asian="10pt" style:font-size-complex="10pt"/>
    </style:style>
    <style:style style:name="P200" style:family="paragraph" style:parent-style-name="Standard">
      <style:paragraph-properties fo:margin-left="0.026cm" fo:margin-right="-0.026cm" fo:text-align="center" style:justify-single-word="false" fo:text-indent="-0.026cm" style:auto-text-indent="false"/>
      <style:text-properties fo:font-size="10pt" style:font-size-asian="10pt" style:font-size-complex="10pt"/>
    </style:style>
    <style:style style:name="P201" style:family="paragraph" style:parent-style-name="Standard">
      <style:paragraph-properties fo:margin-left="0.026cm" fo:margin-right="-0.026cm" fo:text-align="start" style:justify-single-word="false" fo:text-indent="-0.026cm" style:auto-text-indent="false"/>
      <style:text-properties fo:font-size="10pt" style:font-size-asian="10pt" style:font-size-complex="10pt"/>
    </style:style>
    <style:style style:name="P202" style:family="paragraph" style:parent-style-name="Standard">
      <style:paragraph-properties fo:margin-left="0.026cm" fo:margin-right="-0.026cm" fo:text-align="center" style:justify-single-word="false" fo:text-indent="-0.026cm" style:auto-text-indent="false"/>
    </style:style>
    <style:style style:name="P203" style:family="paragraph" style:parent-style-name="Standard">
      <style:paragraph-properties fo:margin-left="0.026cm" fo:margin-right="-0.026cm" fo:text-align="start" style:justify-single-word="false" fo:text-indent="-0.026cm" style:auto-text-indent="false"/>
    </style:style>
    <style:style style:name="P204" style:family="paragraph" style:parent-style-name="Standard">
      <style:paragraph-properties fo:margin-left="0.026cm" fo:margin-right="-0.026cm" fo:text-indent="-0.026cm" style:auto-text-indent="false"/>
      <style:text-properties fo:font-size="11pt" style:font-size-asian="11pt" style:font-size-complex="11pt"/>
    </style:style>
    <style:style style:name="P205" style:family="paragraph" style:parent-style-name="Standard">
      <style:paragraph-properties fo:margin-left="0.026cm" fo:margin-right="-0.026cm" fo:text-indent="-0.026cm" style:auto-text-indent="false"/>
      <style:text-properties fo:font-size="11pt" style:text-underline-style="solid" style:text-underline-width="auto" style:text-underline-color="font-color" fo:font-weight="bold" style:font-size-asian="11pt" style:font-weight-asian="bold"/>
    </style:style>
    <style:style style:name="P206" style:family="paragraph" style:parent-style-name="Standard">
      <style:paragraph-properties fo:margin-left="0.026cm" fo:margin-right="-0.026cm" fo:text-indent="-0.026cm" style:auto-text-indent="false"/>
      <style:text-properties fo:font-size="11pt" style:text-underline-style="solid" style:text-underline-width="auto" style:text-underline-color="font-color" fo:font-weight="bold" style:font-size-asian="11pt" style:font-weight-asian="bold" style:font-size-complex="11pt" style:font-weight-complex="bold"/>
    </style:style>
    <style:style style:name="P207" style:family="paragraph" style:parent-style-name="Standard">
      <style:paragraph-properties fo:margin-left="0.026cm" fo:margin-right="-0.026cm" fo:text-indent="-0.026cm" style:auto-text-indent="false"/>
      <style:text-properties style:font-name="Times New Roman" fo:font-size="10.5pt" style:font-size-asian="10.5pt" style:font-size-complex="10pt"/>
    </style:style>
    <style:style style:name="P208" style:family="paragraph" style:parent-style-name="Standard">
      <style:paragraph-properties fo:margin-left="0.026cm" fo:margin-right="-0.026cm" fo:text-indent="-0.026cm" style:auto-text-indent="false"/>
      <style:text-properties style:font-name="Times New Roman" fo:font-size="10pt" fo:font-weight="normal" style:font-size-asian="10pt" style:font-weight-asian="normal" style:font-size-complex="10pt"/>
    </style:style>
    <style:style style:name="P209" style:family="paragraph" style:parent-style-name="Standard">
      <style:paragraph-properties fo:margin-left="0.026cm" fo:margin-right="-0.026cm" fo:text-align="start" style:justify-single-word="false" fo:text-indent="-0.026cm" style:auto-text-indent="false"/>
      <style:text-properties style:font-name="Times New Roman" fo:font-size="10pt" fo:font-weight="normal" style:font-size-asian="10pt" style:font-weight-asian="normal" style:font-size-complex="10pt"/>
    </style:style>
    <style:style style:name="P210" style:family="paragraph" style:parent-style-name="Standard">
      <style:paragraph-properties fo:margin-left="0.026cm" fo:margin-right="-0.026cm" fo:text-align="center" style:justify-single-word="false" fo:text-indent="-0.026cm" style:auto-text-indent="false"/>
      <style:text-properties style:font-name="Times New Roman" fo:font-size="10pt" style:text-underline-style="solid" style:text-underline-width="auto" style:text-underline-color="font-color" fo:font-weight="bold" style:font-size-asian="10pt" style:font-weight-asian="bold" style:font-size-complex="10pt" style:font-weight-complex="bold"/>
    </style:style>
    <style:style style:name="P211" style:family="paragraph" style:parent-style-name="Standard">
      <style:paragraph-properties fo:margin-left="0.026cm" fo:margin-right="-0.026cm" fo:text-indent="-0.026cm" style:auto-text-indent="false"/>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size-complex="10pt"/>
    </style:style>
    <style:style style:name="P212" style:family="paragraph" style:parent-style-name="Standard">
      <style:paragraph-properties fo:margin-left="0.026cm" fo:margin-right="-0.026cm" fo:text-indent="-0.026cm" style:auto-text-indent="false"/>
      <style:text-properties fo:font-variant="normal" fo:text-transform="none" fo:color="#1d2228" style:font-name="Times New Roman" fo:font-size="10.5pt" fo:letter-spacing="normal" fo:font-style="italic" fo:font-weight="bold" style:font-size-asian="10.5pt" style:font-style-asian="italic" style:font-weight-asian="bold" style:font-size-complex="10.5pt" style:font-style-complex="italic" style:font-weight-complex="bold"/>
    </style:style>
    <style:style style:name="P213" style:family="paragraph" style:parent-style-name="Standard">
      <style:paragraph-properties fo:margin-left="0.026cm" fo:margin-right="-0.026cm" fo:text-indent="-0.026cm" style:auto-text-indent="false"/>
      <style:text-properties fo:font-variant="normal" fo:text-transform="none" fo:color="#26282a" style:font-name="Helvetica Neue" fo:font-size="10.5pt" fo:letter-spacing="normal" fo:font-style="normal" fo:font-weight="normal" style:font-size-asian="10.5pt" style:font-style-asian="normal" style:font-weight-asian="normal" style:font-size-complex="10.5pt" style:font-style-complex="normal" style:font-weight-complex="normal"/>
    </style:style>
    <style:style style:name="P214" style:family="paragraph" style:parent-style-name="Standard">
      <style:paragraph-properties fo:margin-left="0.026cm" fo:margin-right="-0.026cm" fo:margin-top="0cm" fo:margin-bottom="0cm" fo:text-align="center" style:justify-single-word="false" fo:orphans="2" fo:widows="2" fo:hyphenation-ladder-count="no-limit" fo:text-indent="-0.026cm" style:auto-text-indent="false" fo:padding="0cm" fo:border="none">
        <style:tab-stops>
          <style:tab-stop style:position="9.499cm"/>
          <style:tab-stop style:position="19.5cm"/>
        </style:tab-stops>
      </style:paragraph-properties>
      <style:text-properties fo:hyphenate="false" fo:hyphenation-remain-char-count="2" fo:hyphenation-push-char-count="2"/>
    </style:style>
    <style:style style:name="P215" style:family="paragraph" style:parent-style-name="Standard">
      <style:paragraph-properties fo:margin-left="0.026cm" fo:margin-right="-0.026cm" fo:margin-top="0cm" fo:margin-bottom="0cm" fo:text-align="start" style:justify-single-word="false" fo:orphans="2" fo:widows="2" fo:hyphenation-ladder-count="no-limit" fo:text-indent="-0.026cm" style:auto-text-indent="false" fo:padding="0cm" fo:border="none">
        <style:tab-stops>
          <style:tab-stop style:position="9.499cm"/>
          <style:tab-stop style:position="19.5cm"/>
        </style:tab-stops>
      </style:paragraph-properties>
      <style:text-properties fo:hyphenate="false" fo:hyphenation-remain-char-count="2" fo:hyphenation-push-char-count="2"/>
    </style:style>
    <style:style style:name="P216" style:family="paragraph" style:parent-style-name="Standard">
      <style:paragraph-properties fo:margin-left="0.026cm" fo:margin-right="-0.026cm" fo:margin-top="0cm" fo:margin-bottom="0cm" fo:text-align="center" style:justify-single-word="false" fo:orphans="2" fo:widows="2" fo:hyphenation-ladder-count="no-limit" fo:text-indent="-0.026cm" style:auto-text-indent="false" fo:padding="0cm" fo:border="none">
        <style:tab-stops>
          <style:tab-stop style:position="9.499cm"/>
          <style:tab-stop style:position="19.5cm"/>
        </style:tab-stops>
      </style:paragraph-properties>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fo:hyphenate="false" fo:hyphenation-remain-char-count="2" fo:hyphenation-push-char-count="2"/>
    </style:style>
    <style:style style:name="P217" style:family="paragraph" style:parent-style-name="Standard">
      <style:paragraph-properties fo:margin-left="0.026cm" fo:margin-right="-0.026cm" fo:margin-top="0cm" fo:margin-bottom="0cm" fo:text-align="start" style:justify-single-word="false" fo:orphans="2" fo:widows="2" fo:text-indent="-0.026cm" style:auto-text-indent="false"/>
    </style:style>
    <style:style style:name="P218" style:family="paragraph" style:parent-style-name="Standard">
      <style:paragraph-properties fo:margin-left="0.026cm" fo:margin-right="-0.026cm" fo:margin-top="0cm" fo:margin-bottom="0cm" fo:text-align="start" style:justify-single-word="false" fo:orphans="2" fo:widows="2" fo:text-indent="-0.026cm" style:auto-text-indent="false">
        <style:tab-stops>
          <style:tab-stop style:position="0.097cm"/>
        </style:tab-stops>
      </style:paragraph-properties>
    </style:style>
    <style:style style:name="P219" style:family="paragraph" style:parent-style-name="Standard">
      <style:paragraph-properties fo:margin-left="0.026cm" fo:margin-right="-0.026cm" fo:margin-top="0cm" fo:margin-bottom="0cm" fo:text-align="start" style:justify-single-word="false" fo:orphans="2" fo:widows="2" fo:text-indent="-0.026cm" style:auto-text-indent="false">
        <style:tab-stops>
          <style:tab-stop style:position="4.83cm"/>
        </style:tab-stops>
      </style:paragraph-properties>
      <style:text-properties fo:font-size="10pt" style:font-size-asian="10pt" style:font-size-complex="10pt"/>
    </style:style>
    <style:style style:name="P220" style:family="paragraph" style:parent-style-name="Standard">
      <style:paragraph-properties fo:margin-left="0.026cm" fo:margin-right="-0.026cm" fo:margin-top="0cm" fo:margin-bottom="0cm" fo:text-align="start" style:justify-single-word="false" fo:orphans="2" fo:widows="2" fo:text-indent="-0.026cm" style:auto-text-indent="false">
        <style:tab-stops>
          <style:tab-stop style:position="0.097cm"/>
        </style:tab-stops>
      </style:paragraph-properties>
      <style:text-properties fo:font-size="10pt" style:font-size-asian="10pt" style:font-size-complex="10pt"/>
    </style:style>
    <style:style style:name="P221" style:family="paragraph" style:parent-style-name="Standard">
      <style:paragraph-properties fo:margin-left="0.026cm" fo:margin-right="-0.026cm" fo:text-align="center" style:justify-single-word="false" fo:orphans="2" fo:widows="2" fo:text-indent="-0.026cm" style:auto-text-indent="false" style:writing-mode="lr-tb"/>
      <style:text-properties fo:font-variant="normal" fo:text-transform="none" fo:color="#1d2228" style:font-name="Times New Roman" fo:font-size="10pt" fo:letter-spacing="normal" fo:font-style="normal" style:text-underline-style="solid" style:text-underline-width="auto" style:text-underline-color="font-color" fo:font-weight="bold" style:font-size-asian="10pt" style:font-weight-asian="bold" style:font-name-complex="Times New Roman" style:font-size-complex="10pt" style:font-weight-complex="bold"/>
    </style:style>
    <style:style style:name="P222" style:family="paragraph" style:parent-style-name="Text_20_body">
      <style:paragraph-properties fo:margin-left="0.026cm" fo:margin-right="-0.026cm" fo:text-align="center" style:justify-single-word="false" fo:text-indent="-0.026cm" style:auto-text-indent="false"/>
    </style:style>
    <style:style style:name="P223" style:family="paragraph" style:parent-style-name="Quotations">
      <style:paragraph-properties fo:margin-left="0cm" fo:margin-right="-0.026cm" fo:margin-top="0cm" fo:margin-bottom="0.499cm" fo:text-align="start" style:justify-single-word="false" fo:orphans="2" fo:widows="2" fo:text-indent="0cm" style:auto-text-indent="false" style:writing-mode="lr-tb"/>
      <style:text-properties style:font-name="Times New Roman" fo:font-size="10.5pt" style:font-size-asian="10.5pt" style:font-name-complex="Times New Roman" style:font-size-complex="10.5pt"/>
    </style:style>
    <style:style style:name="P224" style:family="paragraph" style:parent-style-name="Quotations">
      <style:paragraph-properties fo:margin-left="0cm" fo:margin-right="-0.026cm" fo:margin-top="0cm" fo:margin-bottom="0.499cm" fo:text-align="start" style:justify-single-word="false" fo:orphans="2" fo:widows="2" fo:text-indent="0cm" style:auto-text-indent="false" style:writing-mode="lr-tb"/>
      <style:text-properties fo:font-variant="normal" fo:text-transform="none" fo:color="#000000" style:font-name="Times New Roman" fo:font-size="10.5pt" fo:letter-spacing="normal" fo:font-style="normal" fo:font-weight="normal" style:font-size-asian="10.5pt" style:font-style-asian="normal" style:font-weight-asian="normal" style:font-name-complex="Times New Roman" style:font-size-complex="10.5pt"/>
    </style:style>
    <style:style style:name="P225" style:family="paragraph" style:parent-style-name="Standard">
      <style:paragraph-properties fo:margin-left="0cm" fo:margin-right="-0.026cm" fo:margin-top="0cm" fo:margin-bottom="0.499cm" fo:text-align="start" style:justify-single-word="false" fo:orphans="2" fo:widows="2" fo:text-indent="0cm" style:auto-text-indent="false" style:writing-mode="lr-tb"/>
      <style:text-properties fo:font-variant="normal" fo:text-transform="none" fo:color="#000000" style:font-name="Times New Roman" fo:font-size="10.5pt" fo:letter-spacing="normal" fo:font-style="normal" fo:font-weight="normal" style:font-size-asian="10.5pt" style:font-style-asian="normal" style:font-weight-asian="normal" style:font-name-complex="Times New Roman" style:font-size-complex="10.5pt"/>
    </style:style>
    <style:style style:name="P226" style:family="paragraph" style:parent-style-name="Standard">
      <style:paragraph-properties fo:margin-left="0cm" fo:margin-right="-0.026cm" fo:text-indent="0cm" style:auto-text-indent="false"/>
    </style:style>
    <style:style style:name="P227" style:family="paragraph" style:parent-style-name="Standard">
      <style:paragraph-properties fo:margin-left="0cm" fo:margin-right="-0.026cm" fo:text-indent="0cm" style:auto-text-indent="false"/>
      <style:text-properties fo:font-size="10pt" style:font-size-asian="10pt" style:font-size-complex="10pt"/>
    </style:style>
    <style:style style:name="P228" style:family="paragraph" style:parent-style-name="Standard">
      <style:paragraph-properties fo:margin-left="0cm" fo:margin-right="-0.026cm" fo:text-align="center" style:justify-single-word="false" fo:text-indent="0cm" style:auto-text-indent="false"/>
      <style:text-properties fo:font-size="10pt" style:font-size-asian="10pt" style:font-size-complex="10pt"/>
    </style:style>
    <style:style style:name="P229" style:family="paragraph" style:parent-style-name="Standard">
      <style:paragraph-properties fo:margin-left="0cm" fo:margin-right="-0.026cm" fo:text-indent="0cm" style:auto-text-indent="false"/>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size-complex="10pt"/>
    </style:style>
    <style:style style:name="P230" style:family="paragraph" style:parent-style-name="Standard">
      <style:paragraph-properties fo:margin-left="0cm" fo:margin-right="-0.026cm" fo:margin-top="0cm" fo:margin-bottom="0cm" fo:text-align="start" style:justify-single-word="false" fo:orphans="2" fo:widows="2" fo:text-indent="0cm" style:auto-text-indent="false" style:writing-mode="lr-tb">
        <style:tab-stops>
          <style:tab-stop style:position="0.097cm"/>
        </style:tab-stops>
      </style:paragraph-properties>
      <style:text-properties fo:font-variant="normal" fo:text-transform="none" fo:color="#1d2228" style:font-name="Times New Roman" fo:font-size="10pt" fo:letter-spacing="normal" fo:font-style="normal" style:text-underline-style="none" fo:font-weight="normal" style:font-size-asian="10pt" style:font-weight-asian="normal" style:font-name-complex="Times New Roman" style:font-size-complex="10pt" style:font-weight-complex="bold"/>
    </style:style>
    <style:style style:name="P231" style:family="paragraph" style:parent-style-name="Standard">
      <style:paragraph-properties fo:margin-left="0cm" fo:margin-right="-0.026cm" fo:margin-top="0cm" fo:margin-bottom="0cm" fo:text-align="start" style:justify-single-word="false" fo:orphans="2" fo:widows="2" fo:hyphenation-ladder-count="no-limit" fo:text-indent="0cm" style:auto-text-indent="false" fo:padding="0cm" fo:border="none">
        <style:tab-stops>
          <style:tab-stop style:position="9.499cm"/>
          <style:tab-stop style:position="19.5cm"/>
        </style:tab-stops>
      </style:paragraph-properties>
      <style:text-properties fo:hyphenate="false" fo:hyphenation-remain-char-count="2" fo:hyphenation-push-char-count="2"/>
    </style:style>
    <style:style style:name="P232" style:family="paragraph" style:parent-style-name="Standard">
      <style:paragraph-properties fo:margin-left="0cm" fo:margin-right="-0.026cm" fo:margin-top="0cm" fo:margin-bottom="0cm" fo:text-align="start" style:justify-single-word="false" fo:orphans="2" fo:widows="2" fo:text-indent="0cm" style:auto-text-indent="false">
        <style:tab-stops>
          <style:tab-stop style:position="0.097cm"/>
        </style:tab-stops>
      </style:paragraph-properties>
    </style:style>
    <style:style style:name="P233" style:family="paragraph" style:parent-style-name="Standard">
      <style:paragraph-properties fo:margin-left="0cm" fo:margin-right="0cm" fo:text-align="center" style:justify-single-word="false" fo:orphans="2" fo:widows="2" fo:text-indent="0cm" style:auto-text-indent="false" style:writing-mode="lr-tb"/>
      <style:text-properties fo:font-variant="normal" fo:text-transform="none" fo:color="#1d2228" fo:letter-spacing="normal"/>
    </style:style>
    <style:style style:name="P234" style:family="paragraph" style:parent-style-name="Standard">
      <style:paragraph-properties fo:margin-left="0cm" fo:margin-right="0cm" fo:orphans="2" fo:widows="2" fo:text-indent="0cm" style:auto-text-indent="false" style:writing-mode="lr-tb"/>
      <style:text-properties fo:font-variant="normal" fo:text-transform="none" fo:color="#1d2228" fo:letter-spacing="normal"/>
    </style:style>
    <style:style style:name="P235" style:family="paragraph" style:parent-style-name="Standard">
      <style:paragraph-properties fo:margin-left="0cm" fo:margin-right="0cm" fo:orphans="2" fo:widows="2" fo:text-indent="0cm" style:auto-text-indent="false" style:writing-mode="lr-tb"/>
      <style:text-properties fo:font-variant="normal" fo:text-transform="none" fo:color="#1d2228" style:font-name="Helvetica Neue" fo:font-size="9.75pt" fo:letter-spacing="normal" fo:font-style="normal" fo:font-weight="normal"/>
    </style:style>
    <style:style style:name="P236" style:family="paragraph" style:parent-style-name="Standard">
      <style:paragraph-properties fo:margin-left="0cm" fo:margin-right="0cm" fo:orphans="2" fo:widows="2" fo:text-indent="0cm" style:auto-text-indent="false" style:writing-mode="lr-tb"/>
      <style:text-properties fo:font-variant="normal" fo:text-transform="none" fo:color="#1d2228" style:font-name="Helvetica Neue" fo:font-size="9.75pt" fo:letter-spacing="normal" fo:font-style="normal" fo:font-weight="normal" fo:background-color="#ffffff"/>
    </style:style>
    <style:style style:name="P237" style:family="paragraph" style:parent-style-name="Standard">
      <style:paragraph-properties fo:margin-left="0cm" fo:margin-right="0cm" fo:orphans="2" fo:widows="2" fo:text-indent="0cm" style:auto-text-indent="false" style:writing-mode="lr-tb"/>
      <style:text-properties fo:font-variant="normal" fo:text-transform="none" fo:color="#1d2228" style:font-name="Helvetica Neue" fo:font-size="9.75pt" fo:letter-spacing="normal" fo:font-style="normal" fo:font-weight="bold"/>
    </style:style>
    <style:style style:name="P238" style:family="paragraph" style:parent-style-name="Standard">
      <style:paragraph-properties fo:margin-left="0cm" fo:margin-right="0cm" fo:text-align="center" style:justify-single-word="false" fo:orphans="2" fo:widows="2" fo:text-indent="0cm" style:auto-text-indent="false" style:writing-mode="lr-tb"/>
      <style:text-properties fo:font-variant="normal" fo:text-transform="none" fo:color="#1d2228" style:font-name="Helvetica Neue" fo:font-size="9.75pt" fo:letter-spacing="normal" fo:font-style="normal" style:text-underline-style="solid" style:text-underline-width="auto" style:text-underline-color="font-color" fo:font-weight="bold" style:font-weight-asian="bold" style:font-weight-complex="bold"/>
    </style:style>
    <style:style style:name="P239" style:family="paragraph" style:parent-style-name="Standard">
      <style:paragraph-properties fo:margin-left="0cm" fo:margin-right="0cm" fo:orphans="2" fo:widows="2" fo:text-indent="0cm" style:auto-text-indent="false" style:writing-mode="lr-tb"/>
      <style:text-properties fo:font-variant="normal" fo:text-transform="none" fo:color="#1d2228" style:font-name="Helvetica Neue" fo:font-size="9.75pt" fo:letter-spacing="normal" fo:font-style="normal" style:text-underline-style="solid" style:text-underline-width="auto" style:text-underline-color="font-color" fo:font-weight="bold" style:font-weight-asian="bold" style:font-weight-complex="bold"/>
    </style:style>
    <style:style style:name="P240" style:family="paragraph" style:parent-style-name="Standard">
      <style:paragraph-properties fo:margin-left="0cm" fo:margin-right="0cm" fo:text-align="center" style:justify-single-word="false" fo:orphans="2" fo:widows="2" fo:text-indent="0cm" style:auto-text-indent="false" style:writing-mode="lr-tb"/>
      <style:text-properties fo:font-variant="normal" fo:text-transform="none" fo:color="#1d2228" style:font-name="Times New Roman" fo:font-size="10.5pt" fo:letter-spacing="normal" fo:font-style="normal" style:text-underline-style="solid" style:text-underline-width="auto" style:text-underline-color="font-color" fo:font-weight="bold" style:font-size-asian="10.5pt" style:font-weight-asian="bold" style:font-name-complex="Times New Roman" style:font-size-complex="10.5pt" style:font-weight-complex="bold"/>
    </style:style>
    <style:style style:name="P241" style:family="paragraph" style:parent-style-name="Standard">
      <style:paragraph-properties fo:margin-left="0cm" fo:margin-right="0cm" fo:orphans="2" fo:widows="2" fo:text-indent="0cm" style:auto-text-indent="false" style:writing-mode="lr-tb"/>
      <style:text-properties fo:font-variant="normal" fo:text-transform="none" fo:color="#1d2228" style:font-name="Times New Roman" fo:font-size="10.5pt" fo:letter-spacing="normal" fo:font-style="normal" fo:font-weight="normal" style:font-size-asian="10.5pt" style:font-size-complex="10.5pt"/>
    </style:style>
    <style:style style:name="P242" style:family="paragraph" style:parent-style-name="Standard">
      <style:paragraph-properties fo:margin-left="0cm" fo:margin-right="0cm" fo:text-align="start" style:justify-single-word="false" fo:orphans="2" fo:widows="2" fo:text-indent="0cm" style:auto-text-indent="false" style:writing-mode="lr-tb"/>
      <style:text-properties fo:font-variant="normal" fo:text-transform="none" fo:color="#1d2228" style:font-name="Times New Roman" fo:font-size="10.5pt" fo:letter-spacing="normal" fo:font-style="normal" fo:font-weight="normal" style:font-size-asian="10.5pt" style:font-size-complex="10.5pt"/>
    </style:style>
    <style:style style:name="P243" style:family="paragraph" style:parent-style-name="Standard">
      <style:paragraph-properties fo:margin-left="0cm" fo:margin-right="0cm" fo:orphans="2" fo:widows="2" fo:text-indent="0cm" style:auto-text-indent="false" style:writing-mode="lr-tb"/>
      <style:text-properties fo:font-variant="normal" fo:text-transform="none" fo:color="#1d2228" style:font-name="Times New Roman" fo:font-size="10.5pt" fo:letter-spacing="normal" fo:font-style="normal" fo:font-weight="normal" style:font-size-asian="10.5pt" style:font-name-complex="Times New Roman" style:font-size-complex="10.5pt"/>
    </style:style>
    <style:style style:name="P244" style:family="paragraph" style:parent-style-name="Standard">
      <style:paragraph-properties fo:margin-left="0cm" fo:margin-right="0cm" fo:orphans="2" fo:widows="2" fo:text-indent="0cm" style:auto-text-indent="false" style:writing-mode="lr-tb"/>
      <style:text-properties fo:font-variant="normal" fo:text-transform="none" fo:color="#1d2228" style:font-name="Times New Roman" fo:font-size="10.5pt" fo:letter-spacing="normal" fo:font-style="normal" style:text-underline-style="none" fo:font-weight="normal" style:font-size-asian="10.5pt" style:font-weight-asian="bold" style:font-name-complex="Times New Roman" style:font-size-complex="10.5pt" style:font-weight-complex="bold"/>
    </style:style>
    <style:style style:name="P245" style:family="paragraph" style:parent-style-name="Standard">
      <style:paragraph-properties fo:margin-left="0cm" fo:margin-right="0cm" fo:orphans="2" fo:widows="2" fo:text-indent="0cm" style:auto-text-indent="false" style:writing-mode="lr-tb"/>
      <style:text-properties fo:font-variant="normal" fo:text-transform="none" fo:color="#1d2228" style:font-name="Times New Roman" fo:font-size="10.5pt" fo:letter-spacing="normal" fo:font-style="normal" fo:font-weight="bold" style:font-size-asian="10.5pt" style:font-name-complex="Times New Roman" style:font-size-complex="10.5pt"/>
    </style:style>
    <style:style style:name="P246" style:family="paragraph" style:parent-style-name="Standard">
      <style:paragraph-properties fo:margin-left="0cm" fo:margin-right="0cm" fo:orphans="2" fo:widows="2" fo:text-indent="0cm" style:auto-text-indent="false" style:writing-mode="lr-tb"/>
      <style:text-properties fo:font-variant="normal" fo:text-transform="none" fo:color="#1d2228" style:font-name="Times New Roman" fo:font-size="10.5pt" fo:letter-spacing="normal" style:font-size-asian="10.5pt" style:font-name-complex="Times New Roman" style:font-size-complex="10.5pt"/>
    </style:style>
    <style:style style:name="P247" style:family="paragraph" style:parent-style-name="Standard">
      <style:paragraph-properties fo:margin-left="0cm" fo:margin-right="0cm" fo:text-align="center" style:justify-single-word="false" fo:orphans="2" fo:widows="2" fo:hyphenation-ladder-count="no-limit" fo:text-indent="0cm" style:auto-text-indent="false" style:writing-mode="lr-tb"/>
      <style:text-properties fo:font-variant="normal" fo:text-transform="none" fo:color="#1d2228" style:font-name="Times New Roman" fo:font-size="10.5pt" fo:letter-spacing="normal" style:font-size-asian="10.5pt" style:font-size-complex="10.5pt" fo:hyphenate="false" fo:hyphenation-remain-char-count="2" fo:hyphenation-push-char-count="2"/>
    </style:style>
    <style:style style:name="P248" style:family="paragraph" style:parent-style-name="Standard">
      <style:paragraph-properties fo:margin-left="0cm" fo:margin-right="0cm" fo:text-align="center" style:justify-single-word="false" fo:orphans="2" fo:widows="2" fo:text-indent="0cm" style:auto-text-indent="false" style:writing-mode="lr-tb"/>
      <style:text-properties fo:font-variant="normal" fo:text-transform="none" fo:color="#1d2228" style:font-name="Times New Roman" fo:font-size="10.5pt" fo:letter-spacing="normal" fo:font-style="italic" fo:font-weight="bold" style:font-size-asian="10.5pt" style:font-style-asian="italic" style:font-weight-asian="bold" style:font-name-complex="Times New Roman" style:font-size-complex="10.5pt" style:font-style-complex="italic" style:font-weight-complex="bold"/>
    </style:style>
    <style:style style:name="P249" style:family="paragraph" style:parent-style-name="Standard">
      <style:paragraph-properties fo:margin-left="0cm" fo:margin-right="0cm" fo:orphans="2" fo:widows="2" fo:text-indent="0cm" style:auto-text-indent="false" style:writing-mode="lr-tb"/>
      <style:text-properties fo:font-variant="normal" fo:text-transform="none" fo:color="#1d2228" style:font-name="Times New Roman" fo:font-size="10.5pt" fo:letter-spacing="normal" fo:font-style="italic" fo:font-weight="bold" style:font-size-asian="10.5pt" style:font-name-complex="Times New Roman" style:font-size-complex="10.5pt"/>
    </style:style>
    <style:style style:name="P250" style:family="paragraph" style:parent-style-name="Standard">
      <style:paragraph-properties fo:margin-left="0cm" fo:margin-right="0cm" fo:text-align="center" style:justify-single-word="false" fo:orphans="2" fo:widows="2" fo:text-indent="0cm" style:auto-text-indent="false" style:writing-mode="lr-tb"/>
      <style:text-properties fo:font-variant="normal" fo:text-transform="none" fo:color="#1d2228" style:font-name="Times New Roman" fo:font-size="11pt" fo:letter-spacing="normal" fo:font-style="normal" style:text-underline-style="solid" style:text-underline-width="auto" style:text-underline-color="font-color" fo:font-weight="bold" style:font-size-asian="11pt" style:font-weight-asian="bold" style:font-size-complex="11pt" style:font-weight-complex="bold"/>
    </style:style>
    <style:style style:name="P251" style:family="paragraph" style:parent-style-name="Standard">
      <style:paragraph-properties fo:margin-left="0cm" fo:margin-right="0cm" fo:text-align="center" style:justify-single-word="false" fo:orphans="2" fo:widows="2" fo:text-indent="0cm" style:auto-text-indent="false" style:writing-mode="lr-tb"/>
      <style:text-properties fo:font-variant="normal" fo:text-transform="none" fo:color="#1d2228" style:font-name="Times New Roman" fo:font-size="11pt" fo:letter-spacing="normal" fo:font-style="normal" style:text-underline-style="solid" style:text-underline-width="auto" style:text-underline-color="font-color" fo:font-weight="bold" style:font-size-asian="11pt" style:font-weight-asian="bold" style:font-name-complex="Times New Roman" style:font-size-complex="11pt" style:font-weight-complex="bold"/>
    </style:style>
    <style:style style:name="P252" style:family="paragraph" style:parent-style-name="Standard">
      <style:paragraph-properties fo:margin-left="0cm" fo:margin-right="0cm" fo:text-align="start" style:justify-single-word="false" fo:orphans="2" fo:widows="2" fo:text-indent="0cm" style:auto-text-indent="false" style:writing-mode="lr-tb"/>
      <style:text-properties fo:font-variant="normal" fo:text-transform="none" fo:color="#1d2228" style:font-name="Times New Roman" fo:font-size="11pt" fo:letter-spacing="normal" fo:font-style="normal" fo:font-weight="bold" style:font-size-asian="11pt" style:font-size-complex="11pt"/>
    </style:style>
    <style:style style:name="P253" style:family="paragraph" style:parent-style-name="Standard">
      <style:paragraph-properties fo:margin-left="0cm" fo:margin-right="0cm" fo:text-align="start" style:justify-single-word="false" fo:orphans="2" fo:widows="2" fo:text-indent="0cm" style:auto-text-indent="false" style:writing-mode="lr-tb"/>
      <style:text-properties fo:font-variant="normal" fo:text-transform="none" fo:color="#1d2228" style:font-name="Times New Roman" fo:font-size="11pt" fo:letter-spacing="normal" fo:font-style="normal" style:text-underline-style="none" fo:font-weight="bold" style:font-size-asian="11pt" style:font-weight-asian="normal" style:font-size-complex="11pt" style:font-weight-complex="normal"/>
    </style:style>
    <style:style style:name="P254" style:family="paragraph" style:parent-style-name="Standard">
      <style:paragraph-properties fo:margin-left="0cm" fo:margin-right="0cm" fo:orphans="2" fo:widows="2" fo:text-indent="0cm" style:auto-text-indent="false" style:writing-mode="lr-tb"/>
      <style:text-properties fo:font-variant="normal" fo:text-transform="none" fo:color="#1d2228" style:font-name="Times New Roman" fo:font-size="10pt" fo:letter-spacing="normal" fo:font-style="normal" fo:font-weight="bold" style:font-size-asian="10pt" style:font-size-complex="10pt"/>
    </style:style>
    <style:style style:name="P255" style:family="paragraph" style:parent-style-name="Standard">
      <style:paragraph-properties fo:margin-left="0cm" fo:margin-right="0cm" fo:orphans="2" fo:widows="2" fo:text-indent="0cm" style:auto-text-indent="false" style:writing-mode="lr-tb"/>
      <style:text-properties fo:font-variant="normal" fo:text-transform="none" fo:color="#1d2228" style:font-name="Times New Roman" fo:font-size="10pt" fo:letter-spacing="normal" fo:font-style="normal" fo:font-weight="normal" style:font-size-asian="10pt" style:font-size-complex="10pt"/>
    </style:style>
    <style:style style:name="P256" style:family="paragraph" style:parent-style-name="Standard">
      <style:paragraph-properties fo:margin-left="0cm" fo:margin-right="0cm" fo:text-align="start" style:justify-single-word="false" fo:orphans="2" fo:widows="2" fo:text-indent="0cm" style:auto-text-indent="false" style:writing-mode="lr-tb"/>
      <style:text-properties fo:font-variant="normal" fo:text-transform="none" fo:color="#1d2228" style:font-name="Times New Roman" fo:font-size="10pt" fo:letter-spacing="normal" fo:font-style="normal" fo:font-weight="normal" style:font-size-asian="10pt" style:font-size-complex="10pt"/>
    </style:style>
    <style:style style:name="P257" style:family="paragraph" style:parent-style-name="Standard">
      <style:paragraph-properties fo:margin-left="0cm" fo:margin-right="0cm" fo:orphans="2" fo:widows="2" fo:text-indent="0cm" style:auto-text-indent="false" style:writing-mode="lr-tb"/>
      <style:text-properties fo:font-variant="normal" fo:text-transform="none" fo:color="#1d2228" style:font-name="Times New Roman" fo:font-size="10pt" fo:letter-spacing="normal" fo:font-style="normal" style:text-underline-style="solid" style:text-underline-width="auto" style:text-underline-color="font-color" fo:font-weight="bold" style:font-size-asian="10pt" style:font-weight-asian="bold" style:font-size-complex="10pt" style:font-weight-complex="bold"/>
    </style:style>
    <style:style style:name="P258" style:family="paragraph" style:parent-style-name="Standard">
      <style:paragraph-properties fo:margin-left="0cm" fo:margin-right="0cm" fo:text-align="center" style:justify-single-word="false" fo:orphans="2" fo:widows="2" fo:text-indent="0cm" style:auto-text-indent="false" style:writing-mode="lr-tb"/>
      <style:text-properties fo:font-variant="normal" fo:text-transform="none" fo:color="#1d2228" style:font-name="Times New Roman" fo:font-size="13pt" fo:letter-spacing="normal" fo:font-style="italic" fo:font-weight="bold" style:font-size-asian="13pt" style:font-style-asian="italic" style:font-weight-asian="bold" style:font-name-complex="Times New Roman" style:font-size-complex="13pt" style:font-style-complex="italic" style:font-weight-complex="bold"/>
    </style:style>
    <style:style style:name="P259" style:family="paragraph" style:parent-style-name="Standard">
      <style:paragraph-properties fo:margin-left="0cm" fo:margin-right="0cm" fo:text-align="center" style:justify-single-word="false" fo:orphans="2" fo:widows="2" fo:text-indent="0cm" style:auto-text-indent="false" style:writing-mode="lr-tb"/>
      <style:text-properties fo:font-variant="normal" fo:text-transform="none" fo:color="#1d2228" style:font-name="Times New Roman" fo:font-size="13pt" fo:letter-spacing="normal" fo:font-style="normal" style:text-underline-style="solid" style:text-underline-width="auto" style:text-underline-color="font-color" fo:font-weight="bold" style:font-size-asian="13pt" style:font-weight-asian="bold" style:font-name-complex="Times New Roman" style:font-size-complex="13pt" style:font-weight-complex="bold"/>
    </style:style>
    <style:style style:name="P260" style:family="paragraph" style:parent-style-name="Standard">
      <style:paragraph-properties fo:margin-left="0cm" fo:margin-right="0cm" fo:text-align="center" style:justify-single-word="false" fo:orphans="2" fo:widows="2" fo:text-indent="0cm" style:auto-text-indent="false" style:writing-mode="lr-tb"/>
      <style:text-properties fo:font-variant="normal" fo:text-transform="none" fo:color="#1d2228" style:font-name="Times New Roman" fo:font-size="12pt" fo:letter-spacing="normal" fo:font-style="normal" style:text-underline-style="solid" style:text-underline-width="auto" style:text-underline-color="font-color" fo:font-weight="bold" style:font-size-asian="12pt" style:font-weight-asian="bold" style:font-name-complex="Times New Roman" style:font-size-complex="12pt" style:font-weight-complex="bold"/>
    </style:style>
    <style:style style:name="P261" style:family="paragraph" style:parent-style-name="Standard">
      <style:paragraph-properties fo:margin-left="0cm" fo:margin-right="0cm" fo:text-align="center" style:justify-single-word="false" fo:orphans="2" fo:widows="2" fo:text-indent="0cm" style:auto-text-indent="false" style:writing-mode="lr-tb"/>
      <style:text-properties fo:font-variant="normal" fo:text-transform="none" fo:color="#1d2228" style:font-name="Times New Roman" fo:font-size="16pt" fo:letter-spacing="normal" fo:font-style="normal" fo:font-weight="bold" style:font-size-asian="16pt" style:font-weight-asian="bold" style:font-size-complex="16pt" style:font-weight-complex="bold"/>
    </style:style>
    <style:style style:name="P262" style:family="paragraph" style:parent-style-name="Standard">
      <style:paragraph-properties fo:margin-left="0cm" fo:margin-right="0cm" fo:text-align="center" style:justify-single-word="false" fo:orphans="2" fo:widows="2" fo:text-indent="0cm" style:auto-text-indent="false" style:writing-mode="lr-tb"/>
      <style:text-properties fo:font-size="10pt" style:font-size-asian="10pt" style:font-size-complex="10pt"/>
    </style:style>
    <style:style style:name="P263" style:family="paragraph" style:parent-style-name="Standard">
      <style:paragraph-properties fo:margin-left="0cm" fo:margin-right="0cm" fo:text-align="start" style:justify-single-word="false" fo:orphans="2" fo:widows="2" fo:text-indent="0cm" style:auto-text-indent="false" style:writing-mode="lr-tb"/>
      <style:text-properties fo:font-size="10pt" style:font-size-asian="10pt" style:font-size-complex="10pt"/>
    </style:style>
    <style:style style:name="P264" style:family="paragraph" style:parent-style-name="Standard">
      <style:paragraph-properties fo:margin-left="0cm" fo:margin-right="0cm" fo:margin-top="0cm" fo:margin-bottom="0cm" fo:text-align="start" style:justify-single-word="false" fo:orphans="2" fo:widows="2" fo:text-indent="0cm" style:auto-text-indent="false" style:writing-mode="lr-tb">
        <style:tab-stops>
          <style:tab-stop style:position="0.097cm"/>
        </style:tab-stops>
      </style:paragraph-properties>
      <style:text-properties fo:font-size="9.75pt"/>
    </style:style>
    <style:style style:name="P265" style:family="paragraph" style:parent-style-name="Standard">
      <style:paragraph-properties fo:margin-left="0cm" fo:margin-right="0cm" fo:margin-top="0cm" fo:margin-bottom="0cm" fo:text-align="center" style:justify-single-word="false" fo:orphans="2" fo:widows="2" fo:text-indent="0cm" style:auto-text-indent="false" style:writing-mode="lr-tb"/>
      <style:text-properties fo:font-variant="normal" fo:text-transform="none" fo:color="#1d2228" style:font-name="Times New Roman" fo:font-size="11pt" fo:letter-spacing="normal" fo:font-style="italic" fo:font-weight="bold" style:font-size-asian="11pt" style:font-style-asian="italic" style:font-weight-asian="bold" style:font-size-complex="11pt" style:font-style-complex="italic" style:font-weight-complex="bold"/>
    </style:style>
    <style:style style:name="P266" style:family="paragraph" style:parent-style-name="Standard">
      <style:paragraph-properties fo:margin-left="0cm" fo:margin-right="0cm" fo:margin-top="0cm" fo:margin-bottom="0cm" fo:text-align="start" style:justify-single-word="false" fo:orphans="2" fo:widows="2" fo:text-indent="0cm" style:auto-text-indent="false" style:writing-mode="lr-tb">
        <style:tab-stops>
          <style:tab-stop style:position="0.097cm"/>
        </style:tab-stops>
      </style:paragraph-properties>
      <style:text-properties fo:font-variant="normal" fo:text-transform="none" fo:color="#1d2228" style:font-name="Times New Roman" fo:font-size="10.5pt" fo:letter-spacing="normal" fo:font-style="normal" fo:font-weight="normal" style:font-size-asian="10.5pt" style:font-size-complex="10.5pt"/>
    </style:style>
    <style:style style:name="P267" style:family="paragraph" style:parent-style-name="Standard">
      <style:paragraph-properties fo:margin-left="0cm" fo:margin-right="0cm" fo:margin-top="0cm" fo:margin-bottom="0cm" fo:text-align="start" style:justify-single-word="false" fo:orphans="2" fo:widows="2" fo:text-indent="0cm" style:auto-text-indent="false" style:writing-mode="lr-tb">
        <style:tab-stops>
          <style:tab-stop style:position="0.097cm"/>
        </style:tab-stops>
      </style:paragraph-properties>
      <style:text-properties fo:font-variant="normal" fo:text-transform="none" fo:color="#000000" style:font-name="Times New Roman" fo:font-size="10pt" fo:letter-spacing="normal" fo:font-style="normal" fo:font-weight="normal" style:font-size-asian="10pt" style:font-style-asian="normal" style:font-weight-asian="normal" style:font-size-complex="10pt"/>
    </style:style>
    <style:style style:name="P268" style:family="paragraph" style:parent-style-name="Standard">
      <style:paragraph-properties fo:margin-left="0cm" fo:margin-right="0cm" fo:margin-top="0cm" fo:margin-bottom="0cm" fo:text-align="start" style:justify-single-word="false" fo:orphans="2" fo:widows="2" fo:text-indent="0cm" style:auto-text-indent="false" style:writing-mode="lr-tb">
        <style:tab-stops>
          <style:tab-stop style:position="0.097cm"/>
        </style:tab-stops>
      </style:paragraph-properties>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style>
    <style:style style:name="P269" style:family="paragraph" style:parent-style-name="Standard">
      <style:paragraph-properties fo:margin-left="0cm" fo:margin-right="0cm" fo:margin-top="0cm" fo:margin-bottom="0cm" fo:text-align="start" style:justify-single-word="false" fo:orphans="2" fo:widows="2" fo:text-indent="0cm" style:auto-text-indent="false" style:writing-mode="lr-tb">
        <style:tab-stops>
          <style:tab-stop style:position="0.097cm"/>
        </style:tab-stops>
      </style:paragraph-properties>
    </style:style>
    <style:style style:name="P270" style:family="paragraph" style:parent-style-name="Standard">
      <style:paragraph-properties fo:margin-left="0cm" fo:margin-right="0cm" fo:margin-top="0cm" fo:margin-bottom="0cm" fo:text-align="center" style:justify-single-word="false" fo:orphans="2" fo:widows="2" fo:text-indent="0cm" style:auto-text-indent="false" style:writing-mode="lr-tb">
        <style:tab-stops>
          <style:tab-stop style:position="0.097cm"/>
        </style:tab-stops>
      </style:paragraph-properties>
    </style:style>
    <style:style style:name="P271" style:family="paragraph" style:parent-style-name="Text_20_body">
      <style:paragraph-properties fo:margin-left="0cm" fo:margin-right="0cm" fo:margin-top="0cm" fo:margin-bottom="0cm" fo:text-align="start" style:justify-single-word="false" fo:orphans="2" fo:widows="2" fo:text-indent="0cm" style:auto-text-indent="false" style:writing-mode="lr-tb">
        <style:tab-stops>
          <style:tab-stop style:position="0.097cm"/>
        </style:tab-stops>
      </style:paragraph-properties>
      <style:text-properties fo:font-variant="normal" fo:text-transform="none" fo:color="#1d2228" style:font-name="Times New Roman" fo:font-size="10pt" fo:letter-spacing="normal" fo:font-style="normal" fo:font-weight="normal" style:font-size-asian="10pt" style:font-size-complex="10pt"/>
    </style:style>
    <style:style style:name="P272" style:family="paragraph" style:parent-style-name="Text_20_body">
      <style:paragraph-properties fo:margin-left="0cm" fo:margin-right="0cm" fo:margin-top="0cm" fo:margin-bottom="0cm" fo:text-align="center" style:justify-single-word="false" fo:orphans="2" fo:widows="2" fo:text-indent="0cm" style:auto-text-indent="false">
        <style:tab-stops>
          <style:tab-stop style:position="0.097cm"/>
        </style:tab-stops>
      </style:paragraph-properties>
      <style:text-properties fo:font-variant="normal" fo:text-transform="none" fo:color="#1d2228" style:font-name="Times New Roman" fo:font-size="12pt" fo:letter-spacing="normal" fo:font-style="normal" fo:font-weight="normal" style:font-size-asian="12pt" style:font-style-asian="normal" style:font-weight-asian="normal" style:font-size-complex="12pt"/>
    </style:style>
    <style:style style:name="P273" style:family="paragraph" style:parent-style-name="Text_20_body">
      <style:paragraph-properties fo:margin-left="0cm" fo:margin-right="0cm" fo:margin-top="0cm" fo:margin-bottom="0cm" fo:text-align="start" style:justify-single-word="false" fo:text-indent="0cm" style:auto-text-indent="false"/>
    </style:style>
    <style:style style:name="P274" style:family="paragraph" style:parent-style-name="Standard">
      <style:paragraph-properties fo:margin-left="0cm" fo:margin-right="0cm" fo:margin-top="0cm" fo:margin-bottom="0cm" fo:line-height="108%" fo:text-align="start" style:justify-single-word="false" fo:text-indent="0cm" style:auto-text-indent="false"/>
      <style:text-properties style:font-name="Times New Roman" fo:font-size="7pt" fo:language="en" fo:country="GB" style:text-underline-style="none" fo:font-weight="normal" style:font-size-asian="7pt" style:language-asian="en" style:country-asian="GB" style:font-weight-asian="normal" style:font-name-complex="Times New Roman1" style:font-size-complex="7pt" style:font-weight-complex="normal"/>
    </style:style>
    <style:style style:name="P275" style:family="paragraph" style:parent-style-name="Standard">
      <style:paragraph-properties fo:margin-left="0cm" fo:margin-right="0cm" fo:text-indent="0cm" style:auto-text-indent="false"/>
    </style:style>
    <style:style style:name="P276" style:family="paragraph" style:parent-style-name="Standard">
      <style:paragraph-properties fo:margin-left="0cm" fo:margin-right="0cm" fo:text-align="center" style:justify-single-word="false" fo:orphans="2" fo:widows="2" fo:hyphenation-ladder-count="no-limit" fo:text-indent="0cm" style:auto-text-indent="false"/>
      <style:text-properties fo:font-variant="normal" fo:text-transform="none" fo:color="#000000" style:font-name="Times New Roman" fo:font-size="10.5pt" fo:letter-spacing="normal" fo:font-style="normal" style:text-underline-style="none" fo:font-weight="normal" style:font-size-asian="10.5pt" style:font-style-asian="italic" style:font-weight-asian="bold" style:font-size-complex="10.5pt" style:font-style-complex="italic" style:font-weight-complex="bold" fo:hyphenate="false" fo:hyphenation-remain-char-count="2" fo:hyphenation-push-char-count="2"/>
    </style:style>
    <style:style style:name="P277" style:family="paragraph" style:parent-style-name="Standard">
      <style:paragraph-properties fo:margin-left="0cm" fo:margin-right="0cm" fo:text-align="center" style:justify-single-word="false" fo:orphans="2" fo:widows="2" fo:hyphenation-ladder-count="no-limit" fo:text-indent="0cm" style:auto-text-indent="false"/>
      <style:text-properties fo:font-variant="normal" fo:text-transform="none" fo:color="#000000" style:font-name="Helvetica Neue" fo:font-size="9.75pt" fo:letter-spacing="normal" fo:font-style="normal" style:text-underline-style="solid" style:text-underline-width="auto" style:text-underline-color="font-color" fo:font-weight="bold" style:font-size-asian="10.5pt" style:font-style-asian="normal" style:font-weight-asian="bold" style:font-weight-complex="bold" fo:hyphenate="false" fo:hyphenation-remain-char-count="2" fo:hyphenation-push-char-count="2"/>
    </style:style>
    <style:style style:name="P278" style:family="paragraph" style:parent-style-name="Standard">
      <style:paragraph-properties fo:margin-left="0cm" fo:margin-right="0cm" fo:text-indent="0cm" style:auto-text-indent="false"/>
      <style:text-properties fo:font-size="8pt" fo:language="en" fo:country="GB" style:font-size-asian="8pt" style:font-size-complex="8pt"/>
    </style:style>
    <style:style style:name="P279" style:family="paragraph" style:parent-style-name="Standard">
      <style:paragraph-properties fo:margin-left="0cm" fo:margin-right="0cm" fo:text-indent="0cm" style:auto-text-indent="false"/>
      <style:text-properties fo:font-size="8pt" fo:language="en" fo:country="GB" style:font-size-asian="8pt" style:font-size-complex="8pt" style:font-weight-complex="bold"/>
    </style:style>
    <style:style style:name="P280" style:family="paragraph" style:parent-style-name="Standard">
      <style:paragraph-properties fo:margin-left="0cm" fo:margin-right="0cm" fo:text-indent="0cm" style:auto-text-indent="false"/>
      <style:text-properties fo:font-size="8pt" fo:language="en" fo:country="GB" style:letter-kerning="true" style:font-size-asian="8pt" style:language-asian="en" style:country-asian="US" style:font-size-complex="8pt"/>
    </style:style>
    <style:style style:name="P281" style:family="paragraph" style:parent-style-name="Standard">
      <style:paragraph-properties fo:margin-left="0cm" fo:margin-right="0cm" fo:text-align="center" style:justify-single-word="false" fo:text-indent="0cm" style:auto-text-indent="false"/>
      <style:text-properties fo:font-size="8pt" fo:language="en" fo:country="GB" style:text-underline-style="solid" style:text-underline-width="auto" style:text-underline-color="font-color" fo:font-weight="bold" style:font-size-asian="8pt" style:font-weight-asian="bold" style:font-size-complex="8pt" style:font-weight-complex="bold"/>
    </style:style>
    <style:style style:name="P282" style:family="paragraph" style:parent-style-name="Standard">
      <style:paragraph-properties fo:margin-left="0cm" fo:margin-right="0cm" fo:text-indent="0cm" style:auto-text-indent="false"/>
      <style:text-properties fo:font-size="8pt" style:font-size-asian="8pt" style:font-size-complex="8pt"/>
    </style:style>
    <style:style style:name="P283" style:family="paragraph" style:parent-style-name="Standard">
      <style:paragraph-properties fo:margin-left="0cm" fo:margin-right="0cm" fo:text-indent="0cm" style:auto-text-indent="false"/>
      <style:text-properties fo:font-size="7pt" style:font-size-asian="7pt" style:font-size-complex="7pt"/>
    </style:style>
    <style:style style:name="P284" style:family="paragraph" style:parent-style-name="Standard">
      <style:paragraph-properties fo:margin-left="0cm" fo:margin-right="0cm" fo:text-indent="0cm" style:auto-text-indent="false"/>
      <style:text-properties fo:font-size="7pt" fo:language="en" fo:country="GB" style:font-size-asian="7pt" style:font-size-complex="7pt"/>
    </style:style>
    <style:style style:name="P285" style:family="paragraph" style:parent-style-name="Standard">
      <style:paragraph-properties fo:margin-left="0cm" fo:margin-right="0cm" fo:text-indent="0cm" style:auto-text-indent="false"/>
      <style:text-properties fo:font-size="7pt" fo:language="en" fo:country="GB" style:font-size-asian="7pt" style:font-size-complex="7pt" style:font-weight-complex="bold"/>
    </style:style>
    <style:style style:name="P286" style:family="paragraph" style:parent-style-name="Standard">
      <style:paragraph-properties fo:margin-left="0cm" fo:margin-right="0cm" fo:text-indent="0cm" style:auto-text-indent="false"/>
      <style:text-properties fo:font-size="7pt" fo:language="en" fo:country="GB" style:letter-kerning="true" style:font-size-asian="7pt" style:language-asian="en" style:country-asian="US" style:font-size-complex="7pt"/>
    </style:style>
    <style:style style:name="P287" style:family="paragraph" style:parent-style-name="Standard">
      <style:paragraph-properties fo:margin-left="0cm" fo:margin-right="0cm" fo:text-indent="0cm" style:auto-text-indent="false"/>
      <style:text-properties fo:font-size="7pt" fo:language="en" fo:country="GB" style:text-underline-style="solid" style:text-underline-width="auto" style:text-underline-color="font-color" fo:font-weight="bold" style:font-size-asian="7pt" style:font-weight-asian="bold" style:font-size-complex="7pt"/>
    </style:style>
    <style:style style:name="P288" style:family="paragraph" style:parent-style-name="Standard">
      <style:paragraph-properties fo:margin-left="0cm" fo:margin-right="0cm" fo:text-indent="0cm" style:auto-text-indent="false"/>
      <style:text-properties fo:font-size="7pt" fo:language="en" fo:country="GB" style:text-underline-style="solid" style:text-underline-width="auto" style:text-underline-color="font-color" fo:font-weight="bold" style:font-size-asian="7pt" style:font-weight-asian="bold" style:font-size-complex="7pt" style:font-weight-complex="bold"/>
    </style:style>
    <style:style style:name="P289" style:family="paragraph" style:parent-style-name="Standard">
      <style:paragraph-properties fo:margin-left="0cm" fo:margin-right="0cm" fo:text-align="center" style:justify-single-word="false" fo:text-indent="0cm" style:auto-text-indent="false"/>
      <style:text-properties fo:font-size="7pt" fo:language="en" fo:country="GB" style:text-underline-style="solid" style:text-underline-width="auto" style:text-underline-color="font-color" fo:font-weight="bold" style:font-size-asian="7pt" style:font-weight-asian="bold" style:font-size-complex="7pt" style:font-weight-complex="bold"/>
    </style:style>
    <style:style style:name="P290" style:family="paragraph" style:parent-style-name="Standard">
      <style:paragraph-properties fo:margin-left="0cm" fo:margin-right="0cm" fo:text-align="center" style:justify-single-word="false" fo:text-indent="0cm" style:auto-text-indent="false"/>
      <style:text-properties fo:font-size="7pt" fo:language="en" fo:country="GB" style:text-underline-style="solid" style:text-underline-width="auto" style:text-underline-color="font-color" fo:font-weight="bold" style:font-size-asian="7pt" style:font-weight-asian="bold" style:font-size-complex="7pt"/>
    </style:style>
    <style:style style:name="P291" style:family="paragraph" style:parent-style-name="Standard">
      <style:paragraph-properties fo:margin-left="0cm" fo:margin-right="0cm" fo:text-indent="0cm" style:auto-text-indent="false"/>
      <style:text-properties fo:font-size="7pt" fo:language="en" fo:country="GB" style:text-underline-style="solid" style:text-underline-width="auto" style:text-underline-color="font-color" fo:font-weight="bold" style:letter-kerning="true" style:font-size-asian="7pt" style:language-asian="en" style:country-asian="US" style:font-weight-asian="bold" style:font-size-complex="7pt"/>
    </style:style>
    <style:style style:name="P292" style:family="paragraph" style:parent-style-name="Standard">
      <style:paragraph-properties fo:margin-left="0cm" fo:margin-right="0cm" fo:text-align="center" style:justify-single-word="false" fo:text-indent="0cm" style:auto-text-indent="false"/>
      <style:text-properties fo:font-size="7pt" fo:language="en" fo:country="GB" style:text-underline-style="solid" style:text-underline-width="auto" style:text-underline-color="font-color" fo:font-weight="bold" style:letter-kerning="true" style:font-size-asian="7pt" style:language-asian="en" style:country-asian="US" style:font-weight-asian="bold" style:font-size-complex="7pt" style:font-weight-complex="bold"/>
    </style:style>
    <style:style style:name="P293" style:family="paragraph" style:parent-style-name="Standard">
      <style:paragraph-properties fo:margin-left="0cm" fo:margin-right="0cm" fo:text-align="center" style:justify-single-word="false" fo:text-indent="0cm" style:auto-text-indent="false"/>
      <style:text-properties fo:font-size="7pt" fo:language="en" fo:country="GB" style:text-underline-style="solid" style:text-underline-width="auto" style:text-underline-color="font-color" fo:font-weight="bold" style:letter-kerning="true" style:font-size-asian="7pt" style:language-asian="en" style:country-asian="US" style:font-weight-asian="bold" style:font-size-complex="7pt"/>
    </style:style>
    <style:style style:name="P294" style:family="paragraph" style:parent-style-name="Standard">
      <style:paragraph-properties fo:margin-left="0cm" fo:margin-right="0cm" fo:text-align="center" style:justify-single-word="false" fo:text-indent="0cm" style:auto-text-indent="false"/>
      <style:text-properties fo:font-size="9pt" style:text-underline-style="solid" style:text-underline-width="auto" style:text-underline-color="font-color" fo:font-weight="bold" style:font-size-asian="9pt" style:font-weight-asian="bold" style:font-size-complex="9pt" style:font-weight-complex="bold"/>
    </style:style>
    <style:style style:name="P295" style:family="paragraph" style:parent-style-name="Standard">
      <style:paragraph-properties fo:margin-left="0cm" fo:margin-right="0cm" fo:text-align="center" style:justify-single-word="false" fo:text-indent="0cm" style:auto-text-indent="false"/>
      <style:text-properties fo:font-size="9pt" style:text-underline-style="solid" style:text-underline-width="auto" style:text-underline-color="font-color" fo:font-weight="bold" style:font-size-asian="9pt" style:font-weight-asian="bold" style:font-size-complex="9pt"/>
    </style:style>
    <style:style style:name="P296" style:family="paragraph" style:parent-style-name="Standard">
      <style:paragraph-properties fo:margin-left="0cm" fo:margin-right="0cm" fo:text-align="center" style:justify-single-word="false" fo:text-indent="0cm" style:auto-text-indent="false"/>
      <style:text-properties fo:font-size="9pt" fo:language="en" fo:country="GB" style:text-underline-style="solid" style:text-underline-width="auto" style:text-underline-color="font-color" fo:font-weight="bold" style:font-size-asian="9pt" style:font-weight-asian="bold" style:font-size-complex="9pt" style:font-weight-complex="bold"/>
    </style:style>
    <style:style style:name="P297" style:family="paragraph" style:parent-style-name="Standard">
      <style:paragraph-properties fo:margin-left="0cm" fo:margin-right="0cm" fo:text-align="center" style:justify-single-word="false" fo:text-indent="0cm" style:auto-text-indent="false"/>
      <style:text-properties fo:font-size="9pt" fo:language="en" fo:country="GB" style:text-underline-style="solid" style:text-underline-width="auto" style:text-underline-color="font-color" fo:font-weight="bold" style:font-size-asian="9pt" style:font-weight-asian="bold" style:font-size-complex="9pt"/>
    </style:style>
    <style:style style:name="P298" style:family="paragraph" style:parent-style-name="Standard">
      <style:paragraph-properties fo:margin-left="0cm" fo:margin-right="0cm" fo:text-align="center" style:justify-single-word="false" fo:text-indent="0cm" style:auto-text-indent="false"/>
      <style:text-properties fo:font-size="9pt" fo:language="en" fo:country="GB" style:text-underline-style="solid" style:text-underline-width="auto" style:text-underline-color="font-color" fo:font-weight="bold" style:letter-kerning="true" style:font-size-asian="9pt" style:language-asian="en" style:country-asian="US" style:font-weight-asian="bold" style:font-size-complex="9pt"/>
    </style:style>
    <style:style style:name="P299" style:family="paragraph" style:parent-style-name="Standard">
      <style:paragraph-properties fo:margin-left="0cm" fo:margin-right="0cm" fo:text-align="center" style:justify-single-word="false" fo:text-indent="0cm" style:auto-text-indent="false"/>
      <style:text-properties fo:language="en" fo:country="GB" style:text-underline-style="solid" style:text-underline-width="auto" style:text-underline-color="font-color" fo:font-weight="bold" style:font-weight-asian="bold"/>
    </style:style>
    <style:style style:name="P300" style:family="paragraph" style:parent-style-name="Standard">
      <style:paragraph-properties fo:margin-left="0cm" fo:margin-right="0cm" fo:text-align="center" style:justify-single-word="false" fo:text-indent="0cm" style:auto-text-indent="false"/>
      <style:text-properties style:font-name="Arial" fo:font-size="16pt" fo:font-weight="bold" style:font-size-asian="16pt" style:font-weight-asian="bold"/>
    </style:style>
    <style:style style:name="P301" style:family="paragraph" style:parent-style-name="Text_20_body">
      <style:paragraph-properties fo:margin-left="0cm" fo:margin-right="0cm" fo:text-align="center" style:justify-single-word="false" fo:orphans="2" fo:widows="2" fo:text-indent="0cm" style:auto-text-indent="false"/>
      <style:text-properties fo:font-variant="normal" fo:text-transform="none" fo:color="#1d2228" style:font-name="Times New Roman" fo:font-size="11pt" fo:letter-spacing="normal" fo:font-style="normal" style:text-underline-style="solid" style:text-underline-width="auto" style:text-underline-color="font-color" fo:font-weight="bold" style:font-size-asian="11pt" style:font-weight-asian="bold" style:font-size-complex="11pt" style:font-weight-complex="bold"/>
    </style:style>
    <style:style style:name="P302" style:family="paragraph" style:parent-style-name="Text_20_body">
      <style:paragraph-properties fo:margin-left="0cm" fo:margin-right="0cm" fo:orphans="2" fo:widows="2" fo:text-indent="0cm" style:auto-text-indent="false"/>
      <style:text-properties fo:font-variant="normal" fo:text-transform="none" fo:color="#1d2228" style:font-name="Times New Roman" fo:font-size="10.5pt" fo:letter-spacing="normal" style:font-size-asian="10.5pt" style:font-size-complex="10.5pt"/>
    </style:style>
    <style:style style:name="P303" style:family="paragraph" style:parent-style-name="Text_20_body">
      <style:paragraph-properties fo:margin-left="0cm" fo:margin-right="0cm" fo:text-align="start" style:justify-single-word="false" fo:orphans="2" fo:widows="2" fo:text-indent="0cm" style:auto-text-indent="false"/>
      <style:text-properties fo:font-variant="normal" fo:text-transform="none" fo:color="#1d2228" style:font-name="Times New Roman" fo:font-size="10.5pt" fo:letter-spacing="normal" style:font-size-asian="10.5pt" style:font-size-complex="10.5pt"/>
    </style:style>
    <style:style style:name="P304" style:family="paragraph" style:parent-style-name="Text_20_body">
      <style:paragraph-properties fo:margin-left="0cm" fo:margin-right="0cm" fo:text-align="center" style:justify-single-word="false" fo:orphans="2" fo:widows="2" fo:text-indent="0cm" style:auto-text-indent="false"/>
      <style:text-properties fo:font-variant="normal" fo:text-transform="none" fo:color="#1d2228" style:font-name="Times New Roman" fo:font-size="10.5pt" fo:letter-spacing="normal" style:font-size-asian="10.5pt" style:font-size-complex="10.5pt"/>
    </style:style>
    <style:style style:name="P305" style:family="paragraph" style:parent-style-name="Text_20_body">
      <style:paragraph-properties fo:margin-left="0cm" fo:margin-right="0cm" fo:text-align="center" style:justify-single-word="false" fo:orphans="2" fo:widows="2" fo:text-indent="0cm" style:auto-text-indent="false"/>
      <style:text-properties fo:font-variant="normal" fo:text-transform="none" fo:color="#1d2228" style:font-name="Times New Roman" fo:font-size="10.5pt" fo:letter-spacing="normal" fo:font-style="normal" style:text-underline-style="solid" style:text-underline-width="auto" style:text-underline-color="font-color" fo:font-weight="bold" style:font-size-asian="10.5pt" style:font-weight-asian="bold" style:font-size-complex="10.5pt" style:font-weight-complex="bold"/>
    </style:style>
    <style:style style:name="P306" style:family="paragraph" style:parent-style-name="Text_20_body">
      <style:paragraph-properties fo:margin-left="0cm" fo:margin-right="0cm" fo:orphans="2" fo:widows="2" fo:text-indent="0cm" style:auto-text-indent="false"/>
      <style:text-properties fo:font-variant="normal" fo:text-transform="none" fo:color="#1d2228" fo:letter-spacing="normal"/>
    </style:style>
    <style:style style:name="P307" style:family="paragraph" style:parent-style-name="Text_20_body">
      <style:paragraph-properties fo:margin-left="0cm" fo:margin-right="0cm" fo:text-align="center" style:justify-single-word="false" fo:orphans="2" fo:widows="2" fo:text-indent="0cm" style:auto-text-indent="false"/>
      <style:text-properties fo:font-variant="normal" fo:text-transform="none" fo:color="#1d2228" fo:letter-spacing="normal"/>
    </style:style>
    <style:style style:name="P308" style:family="paragraph" style:parent-style-name="Text_20_body">
      <style:paragraph-properties fo:margin-left="0cm" fo:margin-right="0cm" fo:text-align="center" style:justify-single-word="false" fo:orphans="2" fo:widows="2" fo:text-indent="0cm" style:auto-text-indent="false"/>
      <style:text-properties fo:font-variant="normal" fo:text-transform="none" fo:color="#1d2228" fo:letter-spacing="normal" style:text-underline-style="solid" style:text-underline-width="auto" style:text-underline-color="font-color" fo:font-weight="bold" style:font-weight-asian="bold" style:font-weight-complex="bold"/>
    </style:style>
    <style:style style:name="P309" style:family="paragraph" style:parent-style-name="Text_20_body">
      <style:paragraph-properties fo:margin-left="0cm" fo:margin-right="0cm" fo:text-align="start" style:justify-single-word="false" fo:orphans="2" fo:widows="2" fo:text-indent="0cm" style:auto-text-indent="false"/>
      <style:text-properties fo:font-variant="normal" fo:text-transform="none" fo:color="#1d2228" fo:letter-spacing="normal"/>
    </style:style>
    <style:style style:name="P310" style:family="paragraph" style:parent-style-name="Text_20_body">
      <style:paragraph-properties fo:margin-left="0cm" fo:margin-right="0cm" fo:orphans="2" fo:widows="2" fo:text-indent="0cm" style:auto-text-indent="false"/>
      <style:text-properties fo:font-variant="normal" fo:text-transform="none" fo:color="#1d2228" style:font-name="Helvetica Neue" fo:font-size="9.75pt" fo:letter-spacing="normal" fo:font-style="normal" fo:font-weight="normal"/>
    </style:style>
    <style:style style:name="P311" style:family="paragraph" style:parent-style-name="Text_20_body">
      <style:paragraph-properties fo:margin-left="0cm" fo:margin-right="0cm" fo:text-align="center" style:justify-single-word="false" fo:orphans="2" fo:widows="2" fo:text-indent="0cm" style:auto-text-indent="false"/>
      <style:text-properties fo:font-variant="normal" fo:text-transform="none" fo:color="#1d2228" style:font-name="Helvetica Neue" fo:font-size="9.75pt" fo:letter-spacing="normal" fo:font-style="normal" style:text-underline-style="solid" style:text-underline-width="auto" style:text-underline-color="font-color" fo:font-weight="bold" style:font-weight-asian="bold" style:font-weight-complex="bold"/>
    </style:style>
    <style:style style:name="P312" style:family="paragraph" style:parent-style-name="Text_20_body">
      <style:paragraph-properties fo:margin-left="0cm" fo:margin-right="0cm" fo:orphans="2" fo:widows="2" fo:text-indent="0cm" style:auto-text-indent="false"/>
      <style:text-properties fo:font-variant="normal" fo:text-transform="none" fo:color="#1d2228" style:font-name="Arial1" fo:font-size="10.5pt" fo:letter-spacing="normal" fo:font-style="normal" fo:font-weight="normal"/>
    </style:style>
    <style:style style:name="P313" style:family="paragraph" style:parent-style-name="Text_20_body">
      <style:paragraph-properties fo:margin-left="0cm" fo:margin-right="0cm" fo:text-align="center" style:justify-single-word="false" fo:orphans="2" fo:widows="2" fo:text-indent="0cm" style:auto-text-indent="false"/>
      <style:text-properties fo:font-variant="normal" fo:text-transform="none" fo:color="#1d2228" style:font-name="Arial1" fo:font-size="10.5pt" fo:letter-spacing="normal" fo:font-style="normal" style:text-underline-style="solid" style:text-underline-width="auto" style:text-underline-color="font-color" fo:font-weight="bold" style:font-weight-asian="bold" style:font-weight-complex="bold"/>
    </style:style>
    <style:style style:name="P314" style:family="paragraph" style:parent-style-name="Text_20_body">
      <style:paragraph-properties fo:margin-left="0cm" fo:margin-right="0cm" fo:orphans="2" fo:widows="2" fo:text-indent="0cm" style:auto-text-indent="false"/>
      <style:text-properties fo:font-variant="normal" fo:text-transform="none" fo:color="#1d2228" fo:font-size="10pt" fo:letter-spacing="normal" style:font-size-asian="10pt" style:font-size-complex="10pt"/>
    </style:style>
    <style:style style:name="P315" style:family="paragraph" style:parent-style-name="Text_20_body">
      <style:paragraph-properties fo:margin-left="0cm" fo:margin-right="0cm" fo:orphans="2" fo:widows="2" fo:text-indent="0cm" style:auto-text-indent="false"/>
    </style:style>
    <style:style style:name="P316" style:family="paragraph" style:parent-style-name="Standard">
      <style:paragraph-properties fo:margin-left="0cm" fo:margin-right="0cm" fo:margin-top="0cm" fo:margin-bottom="0.353cm" fo:line-height="115%" fo:text-align="center" style:justify-single-word="false" fo:orphans="2" fo:widows="2" fo:text-indent="0cm" style:auto-text-indent="false" style:punctuation-wrap="hanging"/>
    </style:style>
    <style:style style:name="P317" style:family="paragraph" style:parent-style-name="Standard">
      <style:paragraph-properties fo:margin-left="0cm" fo:margin-right="0cm" fo:margin-top="0cm" fo:margin-bottom="0.353cm" fo:line-height="115%" fo:orphans="2" fo:widows="2" fo:text-indent="0cm" style:auto-text-indent="false" style:punctuation-wrap="hanging"/>
    </style:style>
    <style:style style:name="P318" style:family="paragraph" style:parent-style-name="Standard">
      <style:paragraph-properties fo:margin-left="0cm" fo:margin-right="0cm" fo:orphans="2" fo:widows="2" fo:text-indent="0cm" style:auto-text-indent="false" style:border-line-width-bottom="0.088cm 0.035cm 0.035cm" fo:padding="0.074cm" fo:border-left="none" fo:border-right="none" fo:border-top="none" fo:border-bottom="0.158cm double #000000" style:writing-mode="lr-tb" style:join-border="false"/>
      <style:text-properties fo:font-variant="normal" fo:text-transform="none" fo:color="#1d2228" style:font-name="Times New Roman" fo:font-size="10.5pt" fo:letter-spacing="normal" fo:font-style="normal" style:text-underline-style="none" fo:font-weight="normal" style:font-size-asian="10.5pt" style:font-weight-asian="bold" style:font-name-complex="Times New Roman" style:font-size-complex="10.5pt" style:font-weight-complex="bold"/>
    </style:style>
    <style:style style:name="P319" style:family="paragraph" style:parent-style-name="Standard">
      <style:paragraph-properties fo:text-align="center" style:justify-single-word="false" fo:orphans="2" fo:widows="2" style:writing-mode="lr-tb"/>
      <style:text-properties fo:font-variant="normal" fo:text-transform="none" fo:color="#1d2228" style:font-name="Times New Roman" fo:font-size="11pt" fo:letter-spacing="normal" fo:font-style="normal" style:text-underline-style="solid" style:text-underline-width="auto" style:text-underline-color="font-color" fo:font-weight="bold" style:font-size-asian="11pt" style:font-weight-asian="bold" style:font-name-complex="Times New Roman" style:font-size-complex="11pt" style:font-weight-complex="bold"/>
    </style:style>
    <style:style style:name="P320" style:family="paragraph" style:parent-style-name="Standard">
      <style:paragraph-properties fo:text-align="start" style:justify-single-word="false" fo:orphans="2" fo:widows="2" style:writing-mode="lr-tb"/>
      <style:text-properties style:font-name="Times New Roman" fo:font-size="10.5pt" style:font-size-asian="10.5pt" style:font-name-complex="Times New Roman" style:font-size-complex="10.5pt"/>
    </style:style>
    <style:style style:name="P321" style:family="paragraph" style:parent-style-name="Standard">
      <style:paragraph-properties fo:text-align="start" style:justify-single-word="false" fo:orphans="2" fo:widows="2" style:writing-mode="lr-tb"/>
      <style:text-properties style:font-name="Times New Roman" fo:font-size="11pt" style:font-size-asian="11pt" style:font-name-complex="Times New Roman" style:font-size-complex="11pt"/>
    </style:style>
    <style:style style:name="P322" style:family="paragraph" style:parent-style-name="Standard">
      <style:paragraph-properties fo:margin-top="0cm" fo:margin-bottom="0cm" fo:text-align="start" style:justify-single-word="false" fo:orphans="2" fo:widows="2" style:writing-mode="lr-tb"/>
      <style:text-properties fo:font-variant="normal" fo:text-transform="none" fo:color="#1d2228" style:font-name="Times New Roman" fo:font-size="11pt" fo:letter-spacing="normal" fo:font-style="normal" style:text-underline-style="solid" style:text-underline-width="auto" style:text-underline-color="font-color" fo:font-weight="bold" style:font-size-asian="11pt" style:font-weight-asian="bold" style:font-name-complex="Times New Roman" style:font-size-complex="11pt" style:font-weight-complex="bold"/>
    </style:style>
    <style:style style:name="P323" style:family="paragraph" style:parent-style-name="Standard">
      <style:paragraph-properties fo:margin-top="0cm" fo:margin-bottom="0cm" fo:text-align="start" style:justify-single-word="false" fo:orphans="2" fo:widows="2" style:writing-mode="lr-tb"/>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font-name-complex="Times New Roman" style:font-size-complex="10.5pt" style:font-weight-complex="bold"/>
    </style:style>
    <style:style style:name="P324" style:family="paragraph" style:parent-style-name="Text_20_body">
      <style:paragraph-properties fo:margin-top="0cm" fo:margin-bottom="0cm" fo:text-align="center" style:justify-single-word="false" fo:orphans="2" fo:widows="2" style:writing-mode="lr-tb"/>
      <style:text-properties fo:font-variant="normal" fo:text-transform="none" fo:color="#1d2228" style:font-name="Times New Roman" fo:font-size="11pt" fo:letter-spacing="normal" fo:font-style="normal" style:text-underline-style="solid" style:text-underline-width="auto" style:text-underline-color="font-color" fo:font-weight="bold" style:font-size-asian="11pt" style:font-weight-asian="bold" style:font-name-complex="Times New Roman" style:font-size-complex="11pt" style:font-weight-complex="bold"/>
    </style:style>
    <style:style style:name="P325" style:family="paragraph" style:parent-style-name="Text_20_body">
      <style:paragraph-properties fo:margin-top="0cm" fo:margin-bottom="0cm" fo:text-align="start" style:justify-single-word="false" fo:orphans="2" fo:widows="2" style:writing-mode="lr-tb"/>
      <style:text-properties fo:font-variant="normal" fo:text-transform="none" fo:color="#1d2228" style:font-name="Times New Roman" fo:font-size="11pt" fo:letter-spacing="normal" fo:font-style="normal" style:text-underline-style="solid" style:text-underline-width="auto" style:text-underline-color="font-color" fo:font-weight="bold" style:font-size-asian="11pt" style:font-weight-asian="bold" style:font-name-complex="Times New Roman" style:font-size-complex="11pt" style:font-weight-complex="bold"/>
    </style:style>
    <style:style style:name="P326" style:family="paragraph" style:parent-style-name="Text_20_body">
      <style:paragraph-properties fo:margin-top="0cm" fo:margin-bottom="0cm" fo:orphans="2" fo:widows="2" style:writing-mode="lr-tb"/>
      <style:text-properties fo:font-variant="normal" fo:text-transform="none" fo:color="#1d2228" style:font-name="Times New Roman" fo:font-size="10.5pt" fo:letter-spacing="normal" fo:font-style="normal" fo:font-weight="normal" style:font-size-asian="10.5pt" style:font-name-complex="Times New Roman" style:font-size-complex="10.5pt"/>
    </style:style>
    <style:style style:name="P327" style:family="paragraph" style:parent-style-name="Text_20_body">
      <style:paragraph-properties fo:margin-top="0cm" fo:margin-bottom="0cm" fo:text-align="start" style:justify-single-word="false" fo:orphans="2" fo:widows="2" style:writing-mode="lr-tb"/>
      <style:text-properties fo:font-variant="normal" fo:text-transform="none" fo:color="#1d2228" style:font-name="Times New Roman" fo:font-size="10.5pt" fo:letter-spacing="normal" fo:font-style="normal" style:text-underline-style="none" fo:font-weight="normal" style:font-size-asian="10.5pt" style:font-weight-asian="bold" style:font-name-complex="Times New Roman" style:font-size-complex="10.5pt" style:font-weight-complex="bold"/>
    </style:style>
    <style:style style:name="P328" style:family="paragraph" style:parent-style-name="Standard">
      <style:paragraph-properties fo:margin-top="0cm" fo:margin-bottom="0cm"/>
    </style:style>
    <style:style style:name="P329" style:family="paragraph" style:parent-style-name="Standard">
      <style:paragraph-properties fo:margin-top="0cm" fo:margin-bottom="0cm" fo:text-align="center" style:justify-single-word="false" fo:orphans="2" fo:widows="2"/>
    </style:style>
    <style:style style:name="P330" style:family="paragraph" style:parent-style-name="Standard">
      <style:paragraph-properties fo:margin-top="0cm" fo:margin-bottom="0cm" fo:text-align="center" style:justify-single-word="false" fo:orphans="2" fo:widows="2">
        <style:tab-stops>
          <style:tab-stop style:position="1.409cm"/>
        </style:tab-stops>
      </style:paragraph-properties>
    </style:style>
    <style:style style:name="P331" style:family="paragraph" style:parent-style-name="Standard">
      <style:paragraph-properties fo:margin-top="0cm" fo:margin-bottom="0cm" fo:text-align="center" style:justify-single-word="false" fo:orphans="2" fo:widows="2">
        <style:tab-stops>
          <style:tab-stop style:position="0.097cm"/>
        </style:tab-stops>
      </style:paragraph-properties>
    </style:style>
    <style:style style:name="P332" style:family="paragraph" style:parent-style-name="Standard">
      <style:paragraph-properties fo:margin-top="0cm" fo:margin-bottom="0cm" fo:text-align="start" style:justify-single-word="false" fo:orphans="2" fo:widows="2"/>
    </style:style>
    <style:style style:name="P333" style:family="paragraph" style:parent-style-name="Standard">
      <style:paragraph-properties fo:margin-top="0cm" fo:margin-bottom="0cm" fo:text-align="start" style:justify-single-word="false" fo:orphans="2" fo:widows="2">
        <style:tab-stops>
          <style:tab-stop style:position="0.097cm"/>
        </style:tab-stops>
      </style:paragraph-properties>
    </style:style>
    <style:style style:name="P334" style:family="paragraph" style:parent-style-name="Standard">
      <style:paragraph-properties fo:margin-top="0cm" fo:margin-bottom="0cm" fo:text-align="start" style:justify-single-word="false">
        <style:tab-stops>
          <style:tab-stop style:position="19.129cm"/>
          <style:tab-stop style:position="19.156cm"/>
        </style:tab-stops>
      </style:paragraph-properties>
      <style:text-properties style:font-name="Times New Roman" fo:font-size="10.5pt" fo:language="en" fo:country="GB" fo:font-style="normal" style:text-underline-style="none" fo:font-weight="bold" style:font-size-asian="10.5pt" style:font-style-asian="normal" style:font-weight-asian="bold"/>
    </style:style>
    <style:style style:name="P335" style:family="paragraph" style:parent-style-name="Standard">
      <style:paragraph-properties fo:margin-top="0cm" fo:margin-bottom="0cm" fo:line-height="108%" fo:text-align="justify" style:justify-single-word="false"/>
      <style:text-properties style:font-name="Times New Roman" fo:font-size="10.5pt" style:font-size-asian="10.5pt" style:font-name-complex="Times New Roman1" style:font-size-complex="10.5pt"/>
    </style:style>
    <style:style style:name="P336" style:family="paragraph" style:parent-style-name="Standard">
      <style:paragraph-properties fo:margin-top="0cm" fo:margin-bottom="0cm" fo:text-align="justify" style:justify-single-word="false"/>
      <style:text-properties style:font-name="Times New Roman" fo:font-size="10.5pt" style:font-size-asian="10.5pt" style:font-name-complex="Times New Roman1" style:font-size-complex="10.5pt"/>
    </style:style>
    <style:style style:name="P337" style:family="paragraph" style:parent-style-name="Standard">
      <style:paragraph-properties fo:margin-top="0cm" fo:margin-bottom="0cm" fo:text-align="start" style:justify-single-word="false"/>
      <style:text-properties style:font-name="Times New Roman" fo:font-size="10.5pt" style:font-size-asian="10.5pt" style:font-name-complex="Times New Roman1" style:font-size-complex="10.5pt"/>
    </style:style>
    <style:style style:name="P338" style:family="paragraph" style:parent-style-name="Standard">
      <style:paragraph-properties fo:margin-top="0cm" fo:margin-bottom="0cm" fo:line-height="108%" fo:text-align="justify" style:justify-single-word="false"/>
      <style:text-properties style:font-name="Times New Roman" fo:font-size="10.5pt" style:font-size-asian="10.5pt" style:language-asian="en" style:country-asian="GB" style:font-name-complex="Times New Roman1" style:font-size-complex="10.5pt"/>
    </style:style>
    <style:style style:name="P339" style:family="paragraph" style:parent-style-name="Standard">
      <style:paragraph-properties fo:margin-top="0cm" fo:margin-bottom="0cm" fo:line-height="108%" fo:text-align="justify" style:justify-single-word="false"/>
      <style:text-properties style:font-name="Times New Roman" fo:font-size="10.5pt" fo:font-weight="bold" style:font-size-asian="10.5pt" style:font-weight-asian="bold" style:font-name-complex="Times New Roman1" style:font-size-complex="10.5pt"/>
    </style:style>
    <style:style style:name="P340" style:family="paragraph" style:parent-style-name="Standard">
      <style:paragraph-properties fo:margin-top="0cm" fo:margin-bottom="0cm" fo:text-align="justify" style:justify-single-word="false"/>
      <style:text-properties style:font-name="Times New Roman" fo:font-size="10.5pt" fo:font-weight="bold" style:font-size-asian="10.5pt" style:font-weight-asian="bold" style:font-name-complex="Times New Roman1" style:font-size-complex="10.5pt"/>
    </style:style>
    <style:style style:name="P341" style:family="paragraph" style:parent-style-name="Standard">
      <style:paragraph-properties fo:margin-top="0cm" fo:margin-bottom="0cm" fo:text-align="justify" style:justify-single-word="false"/>
      <style:text-properties style:font-name="Times New Roman" fo:font-size="10.5pt" style:letter-kerning="true" style:font-name-asian="Times New Roman1" style:font-size-asian="10.5pt" style:language-asian="en" style:country-asian="GB" style:font-name-complex="Times New Roman1" style:font-size-complex="10.5pt" style:font-weight-complex="bold"/>
    </style:style>
    <style:style style:name="P342" style:family="paragraph" style:parent-style-name="Standard">
      <style:paragraph-properties fo:margin-top="0cm" fo:margin-bottom="0cm" fo:text-align="center" style:justify-single-word="false"/>
      <style:text-properties style:font-name="Times New Roman" fo:font-size="10.5pt" style:text-underline-style="solid" style:text-underline-width="auto" style:text-underline-color="font-color" fo:font-weight="bold" style:font-size-asian="10.5pt" style:font-weight-asian="bold" style:font-name-complex="Times New Roman1" style:font-size-complex="10.5pt" style:font-weight-complex="bold"/>
    </style:style>
    <style:style style:name="P343" style:family="paragraph" style:parent-style-name="Standard">
      <style:paragraph-properties fo:margin-top="0cm" fo:margin-bottom="0cm" fo:line-height="108%" fo:text-align="justify" style:justify-single-word="false"/>
      <style:text-properties style:font-name="Times New Roman" fo:font-size="10.5pt" style:text-underline-style="solid" style:text-underline-width="auto" style:text-underline-color="font-color" fo:font-weight="bold" style:font-size-asian="10.5pt" style:font-weight-asian="bold" style:font-name-complex="Times New Roman1" style:font-size-complex="10.5pt"/>
    </style:style>
    <style:style style:name="P344" style:family="paragraph" style:parent-style-name="Standard">
      <style:paragraph-properties fo:margin-top="0cm" fo:margin-bottom="0cm" fo:line-height="108%" fo:text-align="center" style:justify-single-word="false"/>
      <style:text-properties style:font-name="Times New Roman" fo:font-size="10.5pt" style:text-underline-style="solid" style:text-underline-width="auto" style:text-underline-color="font-color" fo:font-weight="bold" style:font-size-asian="10.5pt" style:font-weight-asian="bold" style:font-name-complex="Times New Roman1" style:font-size-complex="10.5pt"/>
    </style:style>
    <style:style style:name="P345" style:family="paragraph" style:parent-style-name="Standard">
      <style:paragraph-properties fo:margin-top="0cm" fo:margin-bottom="0cm" fo:line-height="108%" fo:text-align="center" style:justify-single-word="false"/>
      <style:text-properties style:font-name="Times New Roman" fo:font-size="10.5pt" style:text-underline-style="solid" style:text-underline-width="auto" style:text-underline-color="font-color" fo:font-weight="bold" style:font-size-asian="10.5pt" style:language-asian="en" style:country-asian="GB" style:font-weight-asian="bold" style:font-name-complex="Times New Roman1" style:font-size-complex="10.5pt" style:font-weight-complex="bold"/>
    </style:style>
    <style:style style:name="P346" style:family="paragraph" style:parent-style-name="Standard">
      <style:paragraph-properties fo:margin-top="0cm" fo:margin-bottom="0cm" fo:text-align="center" style:justify-single-word="false"/>
      <style:text-properties style:font-name="Times New Roman" fo:font-size="10.5pt" style:text-underline-style="solid" style:text-underline-width="auto" style:text-underline-color="font-color" fo:font-weight="bold" style:letter-kerning="true" style:font-name-asian="Times New Roman1" style:font-size-asian="10.5pt" style:language-asian="en" style:country-asian="GB" style:font-weight-asian="bold" style:font-name-complex="Times New Roman1" style:font-size-complex="10.5pt" style:font-weight-complex="bold"/>
    </style:style>
    <style:style style:name="P347" style:family="paragraph" style:parent-style-name="Standard">
      <style:paragraph-properties fo:margin-top="0cm" fo:margin-bottom="0cm" fo:line-height="108%" fo:text-align="start" style:justify-single-word="false"/>
      <style:text-properties style:font-name="Times New Roman" fo:font-size="10.5pt" style:text-underline-style="none" fo:font-weight="normal" style:font-size-asian="10.5pt" style:language-asian="en" style:country-asian="GB" style:font-weight-asian="normal" style:font-name-complex="Times New Roman1" style:font-size-complex="10.5pt" style:font-weight-complex="normal"/>
    </style:style>
    <style:style style:name="P348" style:family="paragraph" style:parent-style-name="Standard">
      <style:paragraph-properties fo:margin-top="0cm" fo:margin-bottom="0cm"/>
      <style:text-properties style:font-name="Times New Roman" fo:font-size="10pt" style:font-size-asian="10pt" style:font-name-complex="Times New Roman1" style:font-size-complex="10pt"/>
    </style:style>
    <style:style style:name="P349" style:family="paragraph" style:parent-style-name="Standard">
      <style:paragraph-properties fo:margin-top="0cm" fo:margin-bottom="0cm" fo:line-height="100%"/>
      <style:text-properties style:font-name="Times New Roman" fo:font-size="10pt" style:font-size-asian="10pt" style:font-name-complex="Times New Roman1" style:font-size-complex="10pt"/>
    </style:style>
    <style:style style:name="P350" style:family="paragraph" style:parent-style-name="Standard">
      <style:paragraph-properties fo:margin-top="0cm" fo:margin-bottom="0cm"/>
      <style:text-properties style:font-name="Times New Roman" fo:font-size="10pt" style:text-underline-style="solid" style:text-underline-width="auto" style:text-underline-color="font-color" fo:font-weight="bold" style:font-size-asian="10pt" style:font-weight-asian="bold" style:font-name-complex="Times New Roman1" style:font-size-complex="10pt"/>
    </style:style>
    <style:style style:name="P351" style:family="paragraph" style:parent-style-name="Standard">
      <style:paragraph-properties fo:margin-top="0cm" fo:margin-bottom="0cm" fo:line-height="100%"/>
      <style:text-properties style:font-name="Times New Roman" fo:font-size="10pt" style:text-underline-style="solid" style:text-underline-width="auto" style:text-underline-color="font-color" fo:font-weight="bold" style:font-size-asian="10pt" style:font-weight-asian="bold" style:font-name-complex="Times New Roman1" style:font-size-complex="10pt" style:font-weight-complex="bold"/>
    </style:style>
    <style:style style:name="P352" style:family="paragraph" style:parent-style-name="Standard">
      <style:paragraph-properties fo:margin-top="0cm" fo:margin-bottom="0cm" fo:text-align="center" style:justify-single-word="false" fo:orphans="2" fo:widows="2">
        <style:tab-stops>
          <style:tab-stop style:position="0.097cm"/>
        </style:tab-stops>
      </style:paragraph-properties>
      <style:text-properties fo:font-variant="normal" fo:text-transform="none" fo:color="#000000" style:font-name="Times New Roman" fo:font-size="10.5pt" fo:letter-spacing="normal" fo:font-style="italic" fo:font-weight="bold" style:font-size-asian="10.5pt" style:font-style-asian="italic" style:font-weight-asian="bold"/>
    </style:style>
    <style:style style:name="P353" style:family="paragraph" style:parent-style-name="Standard">
      <style:paragraph-properties fo:margin-top="0cm" fo:margin-bottom="0cm" fo:text-align="center" style:justify-single-word="false"/>
      <style:text-properties fo:font-variant="normal" fo:text-transform="none" fo:color="#000000" style:font-name="Times New Roman" fo:font-size="10.5pt" fo:letter-spacing="normal" fo:font-style="italic" style:text-underline-style="none" fo:font-weight="bold" style:font-size-asian="10.5pt" style:font-style-asian="italic" style:font-weight-asian="bold"/>
    </style:style>
    <style:style style:name="P354" style:family="paragraph" style:parent-style-name="Standard">
      <style:paragraph-properties fo:margin-top="0cm" fo:margin-bottom="0cm" fo:text-align="start" style:justify-single-word="false" fo:orphans="2" fo:widows="2"/>
      <style:text-properties fo:font-variant="normal" fo:text-transform="none" fo:color="#000000" style:font-name="Times New Roman" fo:font-size="10.5pt" fo:letter-spacing="normal" fo:font-style="normal" fo:font-weight="normal" style:font-size-asian="10.5pt" style:font-style-asian="normal" style:font-weight-asian="normal"/>
    </style:style>
    <style:style style:name="P355" style:family="paragraph" style:parent-style-name="Standard">
      <style:paragraph-properties fo:margin-top="0cm" fo:margin-bottom="0cm" fo:text-align="start" style:justify-single-word="false" fo:orphans="2" fo:widows="2">
        <style:tab-stops>
          <style:tab-stop style:position="0.097cm"/>
        </style:tab-stops>
      </style:paragraph-properties>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style>
    <style:style style:name="P356" style:family="paragraph" style:parent-style-name="Standard">
      <style:paragraph-properties fo:margin-top="0cm" fo:margin-bottom="0cm" fo:line-height="108%" fo:text-align="justify" style:justify-single-word="false"/>
      <style:text-properties fo:font-size="10.5pt" style:font-size-asian="10.5pt" style:font-size-complex="10.5pt"/>
    </style:style>
    <style:style style:name="P357" style:family="paragraph" style:parent-style-name="Standard">
      <style:paragraph-properties fo:margin-top="0cm" fo:margin-bottom="0cm" fo:line-height="108%" fo:text-align="start" style:justify-single-word="false"/>
      <style:text-properties fo:font-size="10.5pt" style:font-size-asian="10.5pt" style:font-size-complex="10.5pt"/>
    </style:style>
    <style:style style:name="P358" style:family="paragraph" style:parent-style-name="Standard">
      <style:paragraph-properties fo:margin-top="0cm" fo:margin-bottom="0cm" fo:text-align="justify" style:justify-single-word="false"/>
      <style:text-properties fo:font-size="10.5pt" style:font-size-asian="10.5pt" style:font-size-complex="10.5pt"/>
    </style:style>
    <style:style style:name="P359" style:family="paragraph" style:parent-style-name="Standard">
      <style:paragraph-properties fo:margin-top="0cm" fo:margin-bottom="0cm" fo:text-align="start" style:justify-single-word="false"/>
      <style:text-properties fo:font-size="10.5pt" style:font-size-asian="10.5pt" style:font-size-complex="10.5pt"/>
    </style:style>
    <style:style style:name="P360" style:family="paragraph" style:parent-style-name="Standard">
      <style:paragraph-properties fo:margin-top="0cm" fo:margin-bottom="0cm" fo:line-height="108%" fo:text-align="justify" style:justify-single-word="false"/>
      <style:text-properties fo:font-size="10.5pt" style:text-underline-style="none" fo:font-weight="normal" style:font-size-asian="10.5pt" style:font-weight-asian="normal" style:font-size-complex="10.5pt" style:font-weight-complex="normal"/>
    </style:style>
    <style:style style:name="P361" style:family="paragraph" style:parent-style-name="Standard">
      <style:paragraph-properties fo:margin-top="0cm" fo:margin-bottom="0cm" fo:line-height="100%"/>
    </style:style>
    <style:style style:name="P362" style:family="paragraph" style:parent-style-name="Standard">
      <style:paragraph-properties fo:margin-left="0cm" fo:margin-right="0.026cm" fo:margin-top="0cm" fo:margin-bottom="0cm" fo:text-align="center" style:justify-single-word="false" fo:text-indent="0cm" style:auto-text-indent="false" fo:padding="0cm" fo:border="none"/>
    </style:style>
    <style:style style:name="P363" style:family="paragraph" style:parent-style-name="Standard">
      <style:paragraph-properties fo:margin-left="0cm" fo:margin-right="0.026cm" fo:margin-top="0cm" fo:margin-bottom="0cm" fo:text-align="center" style:justify-single-word="false" fo:orphans="2" fo:widows="2" fo:text-indent="0cm" style:auto-text-indent="false" fo:padding="0cm" fo:border="none">
        <style:tab-stops>
          <style:tab-stop style:position="19.5cm"/>
        </style:tab-stops>
      </style:paragraph-properties>
    </style:style>
    <style:style style:name="P364" style:family="paragraph" style:parent-style-name="Standard">
      <style:paragraph-properties fo:margin-left="0cm" fo:margin-right="0.026cm" fo:margin-top="0cm" fo:margin-bottom="0cm" fo:text-align="center" style:justify-single-word="false" fo:orphans="2" fo:widows="2" fo:text-indent="0cm" style:auto-text-indent="false" fo:padding="0cm" fo:border="none">
        <style:tab-stops>
          <style:tab-stop style:position="9.525cm"/>
          <style:tab-stop style:position="19.5cm"/>
        </style:tab-stops>
      </style:paragraph-properties>
    </style:style>
    <style:style style:name="P365" style:family="paragraph" style:parent-style-name="Standard">
      <style:paragraph-properties fo:margin-left="0cm" fo:margin-right="0.026cm" fo:margin-top="0cm" fo:margin-bottom="0cm" fo:text-align="start" style:justify-single-word="false" fo:text-indent="0cm" style:auto-text-indent="false" fo:padding="0cm" fo:border="none"/>
    </style:style>
    <style:style style:name="P366" style:family="paragraph" style:parent-style-name="Standard">
      <style:paragraph-properties fo:margin-left="0cm" fo:margin-right="0.026cm" fo:margin-top="0cm" fo:margin-bottom="0cm" fo:text-align="start" style:justify-single-word="false" fo:orphans="2" fo:widows="2" fo:text-indent="0cm" style:auto-text-indent="false" fo:padding="0cm" fo:border="none">
        <style:tab-stops>
          <style:tab-stop style:position="19.5cm"/>
        </style:tab-stops>
      </style:paragraph-properties>
    </style:style>
    <style:style style:name="P367" style:family="paragraph" style:parent-style-name="Standard">
      <style:paragraph-properties fo:margin-left="0cm" fo:margin-right="0.026cm" fo:margin-top="0cm" fo:margin-bottom="0cm" fo:text-align="start" style:justify-single-word="false" fo:orphans="2" fo:widows="2" fo:text-indent="0cm" style:auto-text-indent="false" fo:padding="0cm" fo:border="none">
        <style:tab-stops>
          <style:tab-stop style:position="19.5cm"/>
        </style:tab-stops>
      </style:paragraph-properties>
      <style:text-properties fo:font-size="10.5pt" style:font-size-asian="10.5pt"/>
    </style:style>
    <style:style style:name="P368" style:family="paragraph" style:parent-style-name="Standard">
      <style:paragraph-properties fo:margin-left="0cm" fo:margin-right="0.026cm" fo:margin-top="0cm" fo:margin-bottom="0cm" fo:text-align="center" style:justify-single-word="false" fo:text-indent="0cm" style:auto-text-indent="false" fo:padding="0cm" fo:border="none"/>
      <style:text-properties fo:font-size="10.5pt" style:font-size-asian="10.5pt"/>
    </style:style>
    <style:style style:name="P369" style:family="paragraph" style:parent-style-name="Standard">
      <style:paragraph-properties fo:margin-left="0cm" fo:margin-right="0.026cm" fo:margin-top="0cm" fo:margin-bottom="0cm" fo:text-align="center" style:justify-single-word="false" fo:orphans="2" fo:widows="2" fo:text-indent="0cm" style:auto-text-indent="false" fo:padding="0cm" fo:border="none">
        <style:tab-stops>
          <style:tab-stop style:position="19.5cm"/>
        </style:tab-stops>
      </style:paragraph-properties>
      <style:text-properties fo:font-size="10.5pt" style:font-size-asian="10.5pt"/>
    </style:style>
    <style:style style:name="P370" style:family="paragraph" style:parent-style-name="Standard">
      <style:paragraph-properties fo:margin-left="0cm" fo:margin-right="0.026cm" fo:margin-top="0cm" fo:margin-bottom="0cm" fo:text-align="center" style:justify-single-word="false" fo:text-indent="0cm" style:auto-text-indent="false" fo:padding="0cm" fo:border="none"/>
      <style:text-properties style:font-name="Times New Roman" fo:font-size="10pt" fo:font-style="normal" style:text-underline-style="solid" style:text-underline-width="auto" style:text-underline-color="font-color" fo:font-weight="bold" style:font-size-asian="10pt" style:font-style-asian="normal" style:font-weight-asian="bold"/>
    </style:style>
    <style:style style:name="P371" style:family="paragraph" style:parent-style-name="Standard">
      <style:paragraph-properties fo:margin-left="0cm" fo:margin-right="0.026cm" fo:margin-top="0cm" fo:margin-bottom="0cm" fo:text-align="start" style:justify-single-word="false" fo:text-indent="0cm" style:auto-text-indent="false" fo:padding="0cm" fo:border="none"/>
      <style:text-properties fo:font-variant="normal" fo:text-transform="none" fo:color="#000000" style:font-name="Times New Roman" fo:font-size="10pt" fo:letter-spacing="normal" fo:language="en" fo:country="GB" fo:font-style="normal" style:text-underline-style="none" fo:font-weight="normal" style:font-size-asian="10pt" style:font-style-asian="normal" style:font-weight-asian="normal"/>
    </style:style>
    <style:style style:name="P372" style:family="paragraph" style:parent-style-name="Standard">
      <style:paragraph-properties fo:margin-left="0cm" fo:margin-right="0.026cm" fo:margin-top="0cm" fo:margin-bottom="0cm" fo:text-align="start" style:justify-single-word="false" fo:orphans="2" fo:widows="2" fo:text-indent="0cm" style:auto-text-indent="false" fo:padding="0cm" fo:border="none" style:writing-mode="lr-tb">
        <style:tab-stops>
          <style:tab-stop style:position="19.5cm"/>
        </style:tab-stops>
      </style:paragraph-properties>
      <style:text-properties fo:font-variant="normal" fo:text-transform="none" fo:color="#1d2228" style:font-name="Times New Roman" fo:font-size="10.5pt" fo:letter-spacing="normal" fo:font-style="normal" style:text-underline-style="none" fo:font-weight="normal" style:font-size-asian="10.5pt" style:font-weight-asian="bold" style:font-name-complex="Times New Roman" style:font-size-complex="10.5pt" style:font-weight-complex="bold"/>
    </style:style>
    <style:style style:name="P373" style:family="paragraph" style:parent-style-name="Standard">
      <style:paragraph-properties fo:margin-left="0cm" fo:margin-right="0.026cm" fo:margin-top="0cm" fo:margin-bottom="0cm" fo:text-align="center" style:justify-single-word="false" fo:orphans="2" fo:widows="2" fo:text-indent="0cm" style:auto-text-indent="false" fo:padding="0cm" fo:border="none" style:writing-mode="lr-tb">
        <style:tab-stops>
          <style:tab-stop style:position="1.409cm"/>
        </style:tab-stops>
      </style:paragraph-properties>
      <style:text-properties fo:font-variant="normal" fo:text-transform="none" fo:color="#1d2228" style:font-name="Times New Roman" fo:font-size="10.5pt" fo:letter-spacing="normal" fo:font-style="normal" style:text-underline-style="none" fo:font-weight="normal" style:font-size-asian="10.5pt" style:font-weight-asian="bold" style:font-name-complex="Times New Roman" style:font-size-complex="10.5pt" style:font-weight-complex="bold"/>
    </style:style>
    <style:style style:name="P374" style:family="paragraph" style:parent-style-name="Standard">
      <style:paragraph-properties fo:margin-left="0cm" fo:margin-right="0.026cm" fo:margin-top="0cm" fo:margin-bottom="0cm" fo:text-align="center" style:justify-single-word="false" fo:orphans="2" fo:widows="2" fo:text-indent="0cm" style:auto-text-indent="false" fo:padding="0cm" fo:border="none" style:writing-mode="lr-tb">
        <style:tab-stops>
          <style:tab-stop style:position="19.5cm"/>
        </style:tab-stops>
      </style:paragraph-properties>
      <style:text-properties fo:font-variant="normal" fo:text-transform="none" fo:color="#1d2228" style:font-name="Times New Roman" fo:font-size="10.5pt" fo:letter-spacing="normal" fo:font-style="normal" style:text-underline-style="none" fo:font-weight="normal" style:font-size-asian="10.5pt" style:font-weight-asian="bold" style:font-name-complex="Times New Roman" style:font-size-complex="10.5pt" style:font-weight-complex="bold"/>
    </style:style>
    <style:style style:name="P375" style:family="paragraph" style:parent-style-name="Standard">
      <style:paragraph-properties fo:margin-left="0cm" fo:margin-right="0.026cm" fo:margin-top="0cm" fo:margin-bottom="0cm" fo:text-align="center" style:justify-single-word="false" fo:orphans="2" fo:widows="2" fo:text-indent="0cm" style:auto-text-indent="false" fo:padding="0cm" fo:border="none" style:writing-mode="lr-tb">
        <style:tab-stops>
          <style:tab-stop style:position="1.409cm"/>
        </style:tab-stops>
      </style:paragraph-properties>
      <style:text-properties fo:font-style="normal" fo:font-weight="normal" style:font-weight-asian="bold" style:font-weight-complex="bold"/>
    </style:style>
    <style:style style:name="P376" style:family="paragraph" style:parent-style-name="Standard">
      <style:paragraph-properties fo:margin-left="0cm" fo:margin-right="0.026cm" fo:margin-top="0cm" fo:margin-bottom="0cm" fo:text-align="start" style:justify-single-word="false" fo:orphans="2" fo:widows="2" fo:text-indent="0cm" style:auto-text-indent="false" fo:padding="0cm" fo:border="none" style:writing-mode="lr-tb">
        <style:tab-stops>
          <style:tab-stop style:position="19.5cm"/>
        </style:tab-stops>
      </style:paragraph-properties>
    </style:style>
    <style:style style:name="P377" style:family="paragraph" style:parent-style-name="Standard">
      <style:paragraph-properties fo:margin-left="-0.025cm" fo:margin-right="0cm" fo:text-indent="0cm" style:auto-text-indent="false"/>
    </style:style>
    <style:style style:name="P378" style:family="paragraph" style:parent-style-name="Standard">
      <style:paragraph-properties fo:margin-left="-0.025cm" fo:margin-right="0cm" fo:text-align="center" style:justify-single-word="false" fo:text-indent="0cm" style:auto-text-indent="false"/>
    </style:style>
    <style:style style:name="P379" style:family="paragraph" style:parent-style-name="Standard">
      <style:paragraph-properties fo:margin-left="-0.025cm" fo:margin-right="0cm" fo:text-align="center" style:justify-single-word="false" fo:orphans="2" fo:widows="2" fo:text-indent="0cm" style:auto-text-indent="false">
        <style:tab-stops>
          <style:tab-stop style:position="1.409cm"/>
        </style:tab-stops>
      </style:paragraph-properties>
    </style:style>
    <style:style style:name="P380" style:family="paragraph" style:parent-style-name="Standard">
      <style:paragraph-properties fo:margin-left="-0.025cm" fo:margin-right="0cm" fo:text-align="center" style:justify-single-word="false" fo:text-indent="0cm" style:auto-text-indent="false"/>
      <style:text-properties style:font-name="Arial" fo:font-size="16pt" fo:font-weight="bold" style:font-size-asian="16pt" style:font-weight-asian="bold"/>
    </style:style>
    <style:style style:name="P381" style:family="paragraph" style:parent-style-name="Standard">
      <style:paragraph-properties fo:margin-left="-0.025cm" fo:margin-right="0cm" fo:text-align="center" style:justify-single-word="false" fo:text-indent="0cm" style:auto-text-indent="false">
        <style:tab-stops>
          <style:tab-stop style:position="1.409cm"/>
        </style:tab-stops>
      </style:paragraph-properties>
      <style:text-properties style:font-name="Arial" fo:font-size="16pt" fo:font-weight="bold" style:font-size-asian="16pt" style:font-weight-asian="bold"/>
    </style:style>
    <style:style style:name="P382" style:family="paragraph" style:parent-style-name="Standard">
      <style:paragraph-properties fo:margin-left="-0.025cm" fo:margin-right="0cm" fo:text-align="center" style:justify-single-word="false" fo:orphans="2" fo:widows="2" fo:text-indent="0cm" style:auto-text-indent="false"/>
      <style:text-properties style:font-name="Arial" fo:font-size="16pt" style:text-underline-style="none" fo:font-weight="bold" style:font-size-asian="16pt" style:font-weight-asian="bold"/>
    </style:style>
    <style:style style:name="P383" style:family="paragraph" style:parent-style-name="Standard">
      <style:paragraph-properties fo:margin-left="-0.025cm" fo:margin-right="0cm" fo:text-align="center" style:justify-single-word="false" fo:text-indent="0cm" style:auto-text-indent="false"/>
      <style:text-properties style:font-name="Arial" fo:font-size="20pt" fo:font-weight="bold" style:font-size-asian="20pt" style:font-weight-asian="bold"/>
    </style:style>
    <style:style style:name="P384" style:family="paragraph" style:parent-style-name="Standard">
      <style:paragraph-properties fo:margin-left="-0.025cm" fo:margin-right="0cm" fo:text-align="center" style:justify-single-word="false" fo:text-indent="0cm" style:auto-text-indent="false"/>
      <style:text-properties style:font-name="Arial" fo:font-size="12pt" fo:font-weight="bold" style:font-size-asian="12pt" style:font-weight-asian="bold"/>
    </style:style>
    <style:style style:name="P385" style:family="paragraph" style:parent-style-name="Standard">
      <style:paragraph-properties fo:margin-left="-0.025cm" fo:margin-right="0cm" fo:text-indent="0cm" style:auto-text-indent="false"/>
      <style:text-properties style:font-name="Arial" fo:font-size="12pt" fo:language="en" fo:country="GB" fo:font-weight="bold" style:letter-kerning="true" style:font-size-asian="12pt" style:font-weight-asian="bold"/>
    </style:style>
    <style:style style:name="P386" style:family="paragraph" style:parent-style-name="Standard">
      <style:paragraph-properties fo:margin-left="-0.025cm" fo:margin-right="0cm" fo:text-align="center" style:justify-single-word="false" fo:text-indent="0cm" style:auto-text-indent="false"/>
      <style:text-properties style:font-name="Arial" fo:font-size="12pt" fo:language="en" fo:country="GB" fo:font-weight="bold" style:letter-kerning="true" style:font-size-asian="12pt" style:font-weight-asian="bold"/>
    </style:style>
    <style:style style:name="P387" style:family="paragraph" style:parent-style-name="Standard">
      <style:paragraph-properties fo:margin-left="-0.025cm" fo:margin-right="0cm" fo:text-indent="0cm" style:auto-text-indent="false"/>
      <style:text-properties style:font-name="Arial" fo:font-size="12pt" style:font-size-asian="12pt"/>
    </style:style>
    <style:style style:name="P388" style:family="paragraph" style:parent-style-name="Standard">
      <style:paragraph-properties fo:margin-left="-0.025cm" fo:margin-right="0cm" fo:text-align="center" style:justify-single-word="false" fo:text-indent="0cm" style:auto-text-indent="false"/>
      <style:text-properties style:font-name="Arial" fo:font-size="12pt" style:font-size-asian="12pt"/>
    </style:style>
    <style:style style:name="P389" style:family="paragraph" style:parent-style-name="Standard">
      <style:paragraph-properties fo:margin-left="-0.025cm" fo:margin-right="0cm" fo:text-indent="0cm" style:auto-text-indent="false"/>
      <style:text-properties style:font-name="Arial" fo:font-size="12pt" style:text-underline-style="none" style:font-size-asian="12pt"/>
    </style:style>
    <style:style style:name="P390" style:family="paragraph" style:parent-style-name="Standard">
      <style:paragraph-properties fo:margin-left="-0.025cm" fo:margin-right="0cm" fo:text-align="center" style:justify-single-word="false" fo:text-indent="0cm" style:auto-text-indent="false"/>
      <style:text-properties style:font-name="Arial" fo:font-size="14pt" fo:font-weight="bold" style:font-size-asian="14pt" style:font-weight-asian="bold"/>
    </style:style>
    <style:style style:name="P391" style:family="paragraph" style:parent-style-name="Standard">
      <style:paragraph-properties fo:margin-left="-0.025cm" fo:margin-right="0cm" fo:text-align="start" style:justify-single-word="false" fo:text-indent="0cm" style:auto-text-indent="false">
        <style:tab-stops>
          <style:tab-stop style:position="1.434cm"/>
        </style:tab-stops>
      </style:paragraph-properties>
      <style:text-properties fo:font-size="14pt" style:text-underline-style="solid" style:text-underline-width="auto" style:text-underline-color="font-color" style:font-size-asian="14pt"/>
    </style:style>
    <style:style style:name="P392" style:family="paragraph" style:parent-style-name="Standard">
      <style:paragraph-properties fo:margin-left="-0.025cm" fo:margin-right="0cm" fo:text-align="start" style:justify-single-word="false" fo:text-indent="0cm" style:auto-text-indent="false">
        <style:tab-stops>
          <style:tab-stop style:position="1.434cm"/>
        </style:tab-stops>
      </style:paragraph-properties>
      <style:text-properties style:font-name="Times New Roman" fo:font-size="14pt" style:text-underline-style="solid" style:text-underline-width="auto" style:text-underline-color="font-color" style:font-size-asian="14pt"/>
    </style:style>
    <style:style style:name="P393" style:family="paragraph" style:parent-style-name="Standard">
      <style:paragraph-properties fo:margin-left="-0.025cm" fo:margin-right="0cm" fo:text-align="start" style:justify-single-word="false" fo:text-indent="0cm" style:auto-text-indent="false">
        <style:tab-stops>
          <style:tab-stop style:position="1.434cm"/>
        </style:tab-stops>
      </style:paragraph-properties>
      <style:text-properties style:font-name="Times New Roman" fo:font-size="14pt" style:text-underline-style="none" style:font-size-asian="14pt"/>
    </style:style>
    <style:style style:name="P394" style:family="paragraph" style:parent-style-name="Standard">
      <style:paragraph-properties fo:margin-left="-0.025cm" fo:margin-right="0cm" fo:text-align="center" style:justify-single-word="false" fo:orphans="2" fo:widows="2" fo:text-indent="0cm" style:auto-text-indent="false" fo:background-color="#ffffff">
        <style:tab-stops>
          <style:tab-stop style:position="19.475cm"/>
        </style:tab-stops>
        <style:background-image/>
      </style:paragraph-properties>
    </style:style>
    <style:style style:name="P395" style:family="paragraph" style:parent-style-name="Standard">
      <style:paragraph-properties fo:margin-left="-0.025cm" fo:margin-right="0cm" fo:margin-top="0cm" fo:margin-bottom="0cm" fo:text-align="center" style:justify-single-word="false" fo:orphans="2" fo:widows="2" fo:text-indent="0cm" style:auto-text-indent="false">
        <style:tab-stops>
          <style:tab-stop style:position="1.434cm"/>
        </style:tab-stops>
      </style:paragraph-properties>
    </style:style>
    <style:style style:name="P396" style:family="paragraph" style:parent-style-name="Standard">
      <style:paragraph-properties fo:margin-left="-0.025cm" fo:margin-right="0cm" fo:margin-top="0cm" fo:margin-bottom="0cm" fo:text-align="center" style:justify-single-word="false" fo:orphans="2" fo:widows="2" fo:text-indent="0cm" style:auto-text-indent="false">
        <style:tab-stops>
          <style:tab-stop style:position="1.434cm"/>
        </style:tab-stops>
      </style:paragraph-properties>
      <style:text-properties fo:font-size="11pt" fo:language="en" fo:country="GB" style:letter-kerning="true" style:font-size-asian="11pt"/>
    </style:style>
    <style:style style:name="P397" style:family="paragraph" style:parent-style-name="Standard">
      <style:paragraph-properties fo:text-align="start" style:justify-single-word="false" fo:orphans="2" fo:widows="2" fo:background-color="#ffffff">
        <style:background-image/>
      </style:paragraph-properties>
    </style:style>
    <style:style style:name="P398" style:family="paragraph" style:parent-style-name="Standard">
      <style:paragraph-properties fo:text-align="start" style:justify-single-word="false" fo:orphans="2" fo:widows="2" fo:background-color="#ffffff">
        <style:tab-stops>
          <style:tab-stop style:position="10.098cm"/>
          <style:tab-stop style:position="19.5cm"/>
        </style:tab-stops>
        <style:background-image/>
      </style:paragraph-properties>
    </style:style>
    <style:style style:name="P399" style:family="paragraph" style:parent-style-name="Standard">
      <style:paragraph-properties fo:text-align="start" style:justify-single-word="false" fo:orphans="2" fo:widows="2" fo:background-color="#ffffff">
        <style:tab-stops>
          <style:tab-stop style:position="19.129cm"/>
          <style:tab-stop style:position="19.156cm"/>
        </style:tab-stops>
        <style:background-image/>
      </style:paragraph-properties>
    </style:style>
    <style:style style:name="P400" style:family="paragraph" style:parent-style-name="Standard">
      <style:paragraph-properties fo:margin-left="-0.026cm" fo:margin-right="0cm" fo:text-align="start" style:justify-single-word="false" fo:orphans="2" fo:widows="2" fo:text-indent="0cm" style:auto-text-indent="false"/>
    </style:style>
    <style:style style:name="P401" style:family="paragraph" style:parent-style-name="Standard">
      <style:paragraph-properties fo:margin-left="-0.026cm" fo:margin-right="0cm" fo:text-align="center" style:justify-single-word="false" fo:orphans="2" fo:widows="2" fo:text-indent="0cm" style:auto-text-indent="false"/>
    </style:style>
    <style:style style:name="P402" style:family="paragraph" style:parent-style-name="Standard">
      <style:paragraph-properties fo:margin-left="-0.026cm" fo:margin-right="0cm" fo:text-align="start" style:justify-single-word="false" fo:orphans="2" fo:widows="2" fo:text-indent="0cm" style:auto-text-indent="false"/>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size-complex="10pt"/>
    </style:style>
    <style:style style:name="P403" style:family="paragraph" style:parent-style-name="Standard">
      <style:paragraph-properties fo:margin-left="-0.026cm" fo:margin-right="0cm" fo:text-align="center" style:justify-single-word="false" fo:orphans="2" fo:widows="2" fo:text-indent="0cm" style:auto-text-indent="false"/>
      <style:text-properties fo:font-variant="normal" fo:text-transform="none" fo:color="#000000" style:font-name="Times New Roman" fo:font-size="10pt" fo:letter-spacing="normal" fo:font-style="normal" style:text-underline-style="solid" style:text-underline-width="auto" style:text-underline-color="font-color" fo:font-weight="bold" style:font-size-asian="10pt" style:font-style-asian="normal" style:font-weight-asian="bold" style:font-size-complex="10pt" style:font-weight-complex="bold"/>
    </style:style>
    <style:style style:name="P404" style:family="paragraph" style:parent-style-name="Standard">
      <style:paragraph-properties fo:margin-top="0cm" fo:margin-bottom="0.212cm" fo:text-align="center" style:justify-single-word="false" fo:orphans="2" fo:widows="2">
        <style:tab-stops>
          <style:tab-stop style:position="9.597cm"/>
          <style:tab-stop style:position="19.5cm"/>
        </style:tab-stops>
      </style:paragraph-properties>
      <style:text-properties fo:font-variant="normal" fo:text-transform="none" fo:color="#000000" style:font-name="Times New Roman" fo:font-size="10.5pt" fo:letter-spacing="normal" style:text-underline-style="solid" style:text-underline-width="auto" style:text-underline-color="font-color" fo:font-weight="bold" style:font-size-asian="10.5pt" style:font-weight-asian="bold"/>
    </style:style>
    <style:style style:name="P405" style:family="paragraph" style:parent-style-name="Standard">
      <style:paragraph-properties fo:margin-left="0.025cm" fo:margin-right="0cm" fo:text-align="start" style:justify-single-word="false" fo:text-indent="0cm" style:auto-text-indent="false"/>
    </style:style>
    <style:style style:name="P406" style:family="paragraph" style:parent-style-name="Standard">
      <style:paragraph-properties fo:margin-left="0.025cm" fo:margin-right="0cm" fo:text-align="center" style:justify-single-word="false" fo:text-indent="0cm" style:auto-text-indent="false"/>
    </style:style>
    <style:style style:name="P407" style:family="paragraph" style:parent-style-name="Standard">
      <style:paragraph-properties fo:margin-left="0.025cm" fo:margin-right="0cm" fo:text-align="start" style:justify-single-word="false" fo:text-indent="0cm" style:auto-text-indent="false"/>
      <style:text-properties style:font-name="Times New Roman" fo:font-size="10pt" style:text-underline-style="none" fo:font-weight="normal" style:font-size-asian="10pt" style:font-weight-asian="normal"/>
    </style:style>
    <style:style style:name="P408" style:family="paragraph" style:parent-style-name="Text_20_body">
      <style:paragraph-properties fo:margin-left="0.026cm" fo:margin-right="0cm" fo:margin-top="0cm" fo:margin-bottom="0cm" fo:text-indent="-0.026cm" style:auto-text-indent="false"/>
    </style:style>
    <style:style style:name="P409" style:family="paragraph" style:parent-style-name="Text_20_body">
      <style:paragraph-properties fo:margin-left="0.026cm" fo:margin-right="0cm" fo:margin-top="0cm" fo:margin-bottom="0cm" fo:text-align="center" style:justify-single-word="false" fo:text-indent="-0.026cm" style:auto-text-indent="false"/>
    </style:style>
    <style:style style:name="P410" style:family="paragraph" style:parent-style-name="Text_20_body">
      <style:paragraph-properties fo:margin-left="0.026cm" fo:margin-right="0cm" fo:margin-top="0cm" fo:margin-bottom="0cm" fo:text-align="start" style:justify-single-word="false" fo:text-indent="-0.026cm" style:auto-text-indent="false"/>
    </style:style>
    <style:style style:name="P411" style:family="paragraph" style:parent-style-name="Standard">
      <style:paragraph-properties fo:margin-left="0cm" fo:margin-right="-1.012cm" fo:margin-top="0cm" fo:margin-bottom="0cm" fo:text-align="center" style:justify-single-word="false" fo:orphans="2" fo:widows="2" fo:text-indent="0cm" style:auto-text-indent="false">
        <style:tab-stops>
          <style:tab-stop style:position="0.097cm"/>
        </style:tab-stops>
      </style:paragraph-properties>
      <style:text-properties style:font-name="Arial" fo:font-size="10pt" fo:language="en" fo:country="GB" fo:font-style="italic" style:text-underline-style="none" fo:font-weight="bold" style:font-size-asian="10pt" style:font-style-asian="italic" style:font-weight-asian="bold"/>
    </style:style>
    <style:style style:name="P412" style:family="paragraph" style:parent-style-name="Standard">
      <style:paragraph-properties fo:margin-left="0cm" fo:margin-right="-1.012cm" fo:text-indent="0cm" style:auto-text-indent="false"/>
    </style:style>
    <style:style style:name="P413" style:family="paragraph" style:parent-style-name="Standard">
      <style:paragraph-properties fo:margin-left="0cm" fo:margin-right="-1.012cm" fo:text-indent="0cm" style:auto-text-indent="false"/>
      <style:text-properties fo:font-size="7pt" fo:language="en" fo:country="GB" style:font-size-asian="7pt" style:font-size-complex="7pt"/>
    </style:style>
    <style:style style:name="P414" style:family="paragraph" style:parent-style-name="Standard">
      <style:paragraph-properties fo:margin-left="0cm" fo:margin-right="-1.012cm" fo:text-indent="0cm" style:auto-text-indent="false"/>
      <style:text-properties fo:font-size="7pt" fo:language="en" fo:country="GB" style:font-size-asian="7pt" style:font-size-complex="7pt" style:font-weight-complex="bold"/>
    </style:style>
    <style:style style:name="P415" style:family="paragraph" style:parent-style-name="Standard">
      <style:paragraph-properties fo:margin-left="0cm" fo:margin-right="-1.012cm" fo:text-indent="0cm" style:auto-text-indent="false"/>
      <style:text-properties fo:font-size="7pt" fo:language="en" fo:country="GB" style:text-underline-style="solid" style:text-underline-width="auto" style:text-underline-color="font-color" fo:font-weight="bold" style:font-size-asian="7pt" style:font-weight-asian="bold" style:font-size-complex="7pt" style:font-weight-complex="bold"/>
    </style:style>
    <style:style style:name="P416" style:family="paragraph" style:parent-style-name="Standard">
      <style:paragraph-properties fo:margin-left="0cm" fo:margin-right="-1.012cm" fo:text-align="center" style:justify-single-word="false" fo:text-indent="0cm" style:auto-text-indent="false"/>
      <style:text-properties fo:font-size="7pt" fo:language="en" fo:country="GB" style:text-underline-style="solid" style:text-underline-width="auto" style:text-underline-color="font-color" fo:font-weight="bold" style:font-size-asian="7pt" style:font-weight-asian="bold" style:font-size-complex="7pt" style:font-weight-complex="bold"/>
    </style:style>
    <style:style style:name="P417" style:family="paragraph" style:parent-style-name="Standard">
      <style:paragraph-properties fo:margin-left="0cm" fo:margin-right="-1.012cm" fo:text-indent="0cm" style:auto-text-indent="false"/>
      <style:text-properties fo:font-size="8pt" fo:language="en" fo:country="GB" style:font-size-asian="8pt" style:font-size-complex="8pt" style:font-weight-complex="bold"/>
    </style:style>
    <style:style style:name="P418" style:family="paragraph" style:parent-style-name="Standard">
      <style:paragraph-properties fo:margin-left="0cm" fo:margin-right="-1.012cm" fo:text-indent="0cm" style:auto-text-indent="false"/>
      <style:text-properties fo:font-size="8pt" fo:language="en" fo:country="GB" style:text-underline-style="solid" style:text-underline-width="auto" style:text-underline-color="font-color" fo:font-weight="bold" style:font-size-asian="8pt" style:font-weight-asian="bold" style:font-size-complex="8pt" style:font-weight-complex="bold"/>
    </style:style>
    <style:style style:name="P419" style:family="paragraph" style:parent-style-name="Standard">
      <style:paragraph-properties fo:margin-left="0cm" fo:margin-right="-1.012cm" fo:text-align="center" style:justify-single-word="false" fo:text-indent="0cm" style:auto-text-indent="false"/>
      <style:text-properties fo:font-size="8pt" fo:language="en" fo:country="GB" style:text-underline-style="solid" style:text-underline-width="auto" style:text-underline-color="font-color" fo:font-weight="bold" style:letter-kerning="true" style:font-size-asian="8pt" style:language-asian="en" style:country-asian="US" style:font-weight-asian="bold" style:font-size-complex="8pt"/>
    </style:style>
    <style:style style:name="P420" style:family="paragraph" style:parent-style-name="Standard">
      <style:paragraph-properties fo:margin-left="0cm" fo:margin-right="-1.012cm" fo:text-indent="0cm" style:auto-text-indent="false"/>
      <style:text-properties fo:font-size="8pt" fo:language="en" fo:country="GB" style:letter-kerning="true" style:font-size-asian="8pt" style:language-asian="en" style:country-asian="US" style:font-size-complex="8pt"/>
    </style:style>
    <style:style style:name="P421" style:family="paragraph" style:parent-style-name="Standard">
      <style:paragraph-properties fo:margin-left="0cm" fo:margin-right="-1.012cm" fo:text-align="center" style:justify-single-word="false" fo:text-indent="0cm" style:auto-text-indent="false"/>
      <style:text-properties fo:font-size="9pt" fo:language="en" fo:country="GB" style:text-underline-style="solid" style:text-underline-width="auto" style:text-underline-color="font-color" fo:font-weight="bold" style:font-size-asian="9pt" style:font-weight-asian="bold" style:font-size-complex="9pt" style:font-weight-complex="bold"/>
    </style:style>
    <style:style style:name="P422" style:family="paragraph" style:parent-style-name="Standard">
      <style:paragraph-properties fo:margin-left="0cm" fo:margin-right="-1.012cm" fo:text-indent="0cm" style:auto-text-indent="false"/>
      <style:text-properties style:font-name="Arial" fo:font-size="10pt" fo:language="en" fo:country="GB" fo:font-style="italic" style:text-underline-style="none" fo:font-weight="bold" style:font-size-asian="10pt" style:font-style-asian="italic" style:font-weight-asian="bold"/>
    </style:style>
    <style:style style:name="P423" style:family="paragraph" style:parent-style-name="Standard">
      <style:paragraph-properties fo:margin-left="0cm" fo:margin-right="-1.012cm" fo:text-align="center" style:justify-single-word="false" fo:text-indent="0cm" style:auto-text-indent="false"/>
      <style:text-properties fo:language="en" fo:country="GB" style:text-underline-style="solid" style:text-underline-width="auto" style:text-underline-color="font-color" fo:font-weight="bold" style:font-weight-asian="bold" style:font-weight-complex="bold"/>
    </style:style>
    <style:style style:name="P424" style:family="paragraph" style:parent-style-name="Standard">
      <style:paragraph-properties fo:margin-left="-0.3cm" fo:margin-right="0cm" fo:text-align="center" style:justify-single-word="false" fo:text-indent="0cm" style:auto-text-indent="false"/>
      <style:text-properties fo:language="en" fo:country="GB" style:text-underline-style="solid" style:text-underline-width="auto" style:text-underline-color="font-color" fo:font-weight="bold" style:letter-kerning="true" style:language-asian="en" style:country-asian="US" style:font-weight-asian="bold"/>
    </style:style>
    <style:style style:name="P425" style:family="paragraph" style:parent-style-name="Standard">
      <style:paragraph-properties fo:margin-left="-0.3cm" fo:margin-right="0cm" fo:text-align="center" style:justify-single-word="false" fo:text-indent="0cm" style:auto-text-indent="false"/>
      <style:text-properties fo:language="en" fo:country="GB" style:text-underline-style="solid" style:text-underline-width="auto" style:text-underline-color="font-color" fo:font-weight="bold" style:font-weight-asian="bold" style:font-weight-complex="bold"/>
    </style:style>
    <style:style style:name="P426" style:family="paragraph" style:parent-style-name="Standard">
      <style:paragraph-properties fo:margin-left="-0.3cm" fo:margin-right="0cm" fo:text-align="center" style:justify-single-word="false" fo:text-indent="0cm" style:auto-text-indent="false"/>
      <style:text-properties fo:language="en" fo:country="GB" style:text-underline-style="solid" style:text-underline-width="auto" style:text-underline-color="font-color" fo:font-weight="bold" style:font-weight-asian="bold"/>
    </style:style>
    <style:style style:name="P427" style:family="paragraph" style:parent-style-name="Standard">
      <style:paragraph-properties fo:margin-left="-0.3cm" fo:margin-right="0cm" fo:text-indent="0cm" style:auto-text-indent="false"/>
      <style:text-properties fo:font-size="7pt" fo:language="en" fo:country="GB" style:letter-kerning="true" style:font-size-asian="7pt" style:language-asian="en" style:country-asian="US" style:font-size-complex="7pt"/>
    </style:style>
    <style:style style:name="P428" style:family="paragraph" style:parent-style-name="Standard">
      <style:paragraph-properties fo:margin-left="-0.3cm" fo:margin-right="0cm" fo:text-align="center" style:justify-single-word="false" fo:text-indent="0cm" style:auto-text-indent="false"/>
      <style:text-properties fo:font-size="7pt" fo:language="en" fo:country="GB" style:letter-kerning="true" style:font-size-asian="7pt" style:language-asian="en" style:country-asian="US" style:font-size-complex="7pt"/>
    </style:style>
    <style:style style:name="P429" style:family="paragraph" style:parent-style-name="Standard">
      <style:paragraph-properties fo:margin-left="-0.3cm" fo:margin-right="0cm" fo:text-indent="0cm" style:auto-text-indent="false"/>
      <style:text-properties fo:font-size="7pt" fo:language="en" fo:country="GB" style:font-size-asian="7pt" style:font-size-complex="7pt"/>
    </style:style>
    <style:style style:name="P430" style:family="paragraph" style:parent-style-name="Standard">
      <style:paragraph-properties fo:margin-left="-0.3cm" fo:margin-right="0cm" fo:text-align="center" style:justify-single-word="false" fo:text-indent="0cm" style:auto-text-indent="false"/>
      <style:text-properties fo:font-size="7pt" fo:language="en" fo:country="GB" style:font-size-asian="7pt" style:font-size-complex="7pt" style:font-weight-complex="bold"/>
    </style:style>
    <style:style style:name="P431" style:family="paragraph" style:parent-style-name="Standard">
      <style:paragraph-properties fo:margin-left="-0.3cm" fo:margin-right="0cm" fo:text-align="center" style:justify-single-word="false" fo:text-indent="0cm" style:auto-text-indent="false"/>
      <style:text-properties fo:font-size="7pt" fo:language="en" fo:country="GB" style:font-size-asian="7pt" style:font-size-complex="7pt"/>
    </style:style>
    <style:style style:name="P432" style:family="paragraph" style:parent-style-name="Standard">
      <style:paragraph-properties fo:margin-left="-0.3cm" fo:margin-right="0cm" fo:text-indent="0cm" style:auto-text-indent="false"/>
      <style:text-properties fo:font-size="7pt" fo:language="en" fo:country="GB" style:text-underline-style="solid" style:text-underline-width="auto" style:text-underline-color="font-color" fo:font-weight="bold" style:font-size-asian="7pt" style:font-weight-asian="bold" style:font-size-complex="7pt"/>
    </style:style>
    <style:style style:name="P433" style:family="paragraph" style:parent-style-name="Standard">
      <style:paragraph-properties fo:margin-left="-0.3cm" fo:margin-right="0cm" fo:text-align="center" style:justify-single-word="false" fo:text-indent="0cm" style:auto-text-indent="false"/>
      <style:text-properties fo:font-size="7pt" fo:language="en" fo:country="GB" style:text-underline-style="solid" style:text-underline-width="auto" style:text-underline-color="font-color" fo:font-weight="bold" style:font-size-asian="7pt" style:font-weight-asian="bold" style:font-size-complex="7pt"/>
    </style:style>
    <style:style style:name="P434" style:family="paragraph" style:parent-style-name="Standard">
      <style:paragraph-properties fo:margin-left="-0.3cm" fo:margin-right="0cm" fo:text-indent="0cm" style:auto-text-indent="false"/>
      <style:text-properties fo:font-size="7pt" fo:language="en" fo:country="GB" style:text-underline-style="solid" style:text-underline-width="auto" style:text-underline-color="font-color" fo:font-weight="bold" style:letter-kerning="true" style:font-size-asian="7pt" style:language-asian="en" style:country-asian="US" style:font-weight-asian="bold" style:font-size-complex="7pt"/>
    </style:style>
    <style:style style:name="P435" style:family="paragraph" style:parent-style-name="Standard">
      <style:paragraph-properties fo:margin-left="-0.3cm" fo:margin-right="0cm" fo:text-align="center" style:justify-single-word="false" fo:text-indent="0cm" style:auto-text-indent="false"/>
      <style:text-properties fo:font-size="7pt" fo:language="en" fo:country="GB" style:text-underline-style="solid" style:text-underline-width="auto" style:text-underline-color="font-color" fo:font-weight="bold" style:letter-kerning="true" style:font-size-asian="7pt" style:language-asian="en" style:country-asian="US" style:font-weight-asian="bold" style:font-size-complex="7pt"/>
    </style:style>
    <style:style style:name="P436" style:family="paragraph" style:parent-style-name="Standard">
      <style:paragraph-properties fo:margin-left="-0.3cm" fo:margin-right="0cm" fo:text-align="center" style:justify-single-word="false" fo:text-indent="0cm" style:auto-text-indent="false"/>
      <style:text-properties fo:font-size="8pt" fo:language="en" fo:country="GB" style:text-underline-style="solid" style:text-underline-width="auto" style:text-underline-color="font-color" fo:font-weight="bold" style:font-size-asian="8pt" style:font-weight-asian="bold" style:font-size-complex="8pt"/>
    </style:style>
    <style:style style:name="P437" style:family="paragraph" style:parent-style-name="Standard">
      <style:paragraph-properties fo:margin-left="-0.3cm" fo:margin-right="0cm" fo:text-align="center" style:justify-single-word="false" fo:text-indent="0cm" style:auto-text-indent="false"/>
      <style:text-properties fo:font-size="8pt" fo:language="en" fo:country="GB" style:text-underline-style="solid" style:text-underline-width="auto" style:text-underline-color="font-color" fo:font-weight="bold" style:letter-kerning="true" style:font-size-asian="8pt" style:language-asian="en" style:country-asian="US" style:font-weight-asian="bold" style:font-size-complex="8pt"/>
    </style:style>
    <style:style style:name="P438" style:family="paragraph" style:parent-style-name="Standard">
      <style:paragraph-properties fo:margin-left="-0.3cm" fo:margin-right="0cm" fo:text-indent="0cm" style:auto-text-indent="false"/>
      <style:text-properties fo:font-size="8pt" fo:language="en" fo:country="GB" style:font-size-asian="8pt" style:font-size-complex="8pt"/>
    </style:style>
    <style:style style:name="P439" style:family="paragraph" style:parent-style-name="Standard">
      <style:paragraph-properties fo:margin-left="-0.3cm" fo:margin-right="0cm" fo:text-indent="0cm" style:auto-text-indent="false"/>
      <style:text-properties fo:font-size="8pt" fo:language="en" fo:country="GB" style:font-size-asian="8pt" style:font-size-complex="8pt" style:font-weight-complex="bold"/>
    </style:style>
    <style:style style:name="P440" style:family="paragraph" style:parent-style-name="Standard">
      <style:paragraph-properties fo:margin-left="-0.3cm" fo:margin-right="0cm" fo:text-indent="0cm" style:auto-text-indent="false"/>
      <style:text-properties fo:font-size="8pt" fo:language="en" fo:country="GB" style:letter-kerning="true" style:font-size-asian="8pt" style:language-asian="en" style:country-asian="US" style:font-size-complex="8pt"/>
    </style:style>
    <style:style style:name="P441" style:family="paragraph" style:parent-style-name="Standard">
      <style:paragraph-properties fo:margin-left="-0.3cm" fo:margin-right="0cm" fo:text-align="center" style:justify-single-word="false" fo:text-indent="0cm" style:auto-text-indent="false"/>
      <style:text-properties fo:font-size="8pt" fo:language="en" fo:country="GB" style:letter-kerning="true" style:font-size-asian="8pt" style:language-asian="en" style:country-asian="US" style:font-size-complex="8pt"/>
    </style:style>
    <style:style style:name="P442" style:family="paragraph" style:parent-style-name="Standard">
      <style:paragraph-properties fo:margin-left="-0.3cm" fo:margin-right="0cm" fo:text-indent="0cm" style:auto-text-indent="false"/>
      <style:text-properties fo:font-size="8pt" style:text-underline-style="solid" style:text-underline-width="auto" style:text-underline-color="font-color" fo:font-weight="bold" style:font-size-asian="8pt" style:font-weight-asian="bold" style:font-size-complex="8pt"/>
    </style:style>
    <style:style style:name="P443" style:family="paragraph" style:parent-style-name="Standard">
      <style:paragraph-properties fo:margin-left="-0.3cm" fo:margin-right="0cm" fo:text-indent="0cm" style:auto-text-indent="false"/>
      <style:text-properties fo:font-size="9pt" fo:language="en" fo:country="GB" style:text-underline-style="solid" style:text-underline-width="auto" style:text-underline-color="font-color" fo:font-weight="bold" style:font-size-asian="9pt" style:font-weight-asian="bold" style:font-size-complex="9pt"/>
    </style:style>
    <style:style style:name="P444" style:family="paragraph" style:parent-style-name="Standard">
      <style:paragraph-properties fo:margin-left="-0.3cm" fo:margin-right="0cm" fo:text-align="center" style:justify-single-word="false" fo:text-indent="0cm" style:auto-text-indent="false"/>
      <style:text-properties fo:font-size="9pt" fo:language="en" fo:country="GB" style:text-underline-style="solid" style:text-underline-width="auto" style:text-underline-color="font-color" fo:font-weight="bold" style:font-size-asian="9pt" style:font-weight-asian="bold" style:font-size-complex="9pt"/>
    </style:style>
    <style:style style:name="P445" style:family="paragraph" style:parent-style-name="Standard">
      <style:paragraph-properties fo:margin-left="-0.3cm" fo:margin-right="0cm" fo:text-align="center" style:justify-single-word="false" fo:text-indent="0cm" style:auto-text-indent="false"/>
      <style:text-properties fo:font-size="9pt" fo:language="en" fo:country="GB" style:text-underline-style="solid" style:text-underline-width="auto" style:text-underline-color="font-color" fo:font-weight="bold" style:font-size-asian="9pt" style:font-weight-asian="bold" style:font-size-complex="9pt" style:font-weight-complex="bold"/>
    </style:style>
    <style:style style:name="P446" style:family="paragraph" style:parent-style-name="Standard">
      <style:paragraph-properties fo:margin-left="-0.3cm" fo:margin-right="0cm" fo:text-align="center" style:justify-single-word="false" fo:text-indent="0cm" style:auto-text-indent="false"/>
      <style:text-properties fo:font-size="9pt" fo:language="en" fo:country="GB" style:text-underline-style="solid" style:text-underline-width="auto" style:text-underline-color="font-color" fo:font-weight="bold" style:letter-kerning="true" style:font-size-asian="9pt" style:language-asian="en" style:country-asian="US" style:font-weight-asian="bold" style:font-size-complex="9pt"/>
    </style:style>
    <style:style style:name="P447" style:family="paragraph" style:parent-style-name="Standard">
      <style:paragraph-properties fo:margin-left="-0.3cm" fo:margin-right="0cm" fo:text-indent="0cm" style:auto-text-indent="false"/>
      <style:text-properties fo:font-size="9pt" fo:language="en" fo:country="GB" style:letter-kerning="true" style:font-size-asian="9pt" style:language-asian="en" style:country-asian="US" style:font-size-complex="9pt"/>
    </style:style>
    <style:style style:name="P448" style:family="paragraph" style:parent-style-name="Standard">
      <style:paragraph-properties fo:margin-left="-0.3cm" fo:margin-right="0cm" fo:text-align="center" style:justify-single-word="false" fo:text-indent="0cm" style:auto-text-indent="false"/>
      <style:text-properties fo:font-size="9pt" style:text-underline-style="solid" style:text-underline-width="auto" style:text-underline-color="font-color" fo:font-weight="bold" style:font-size-asian="9pt" style:font-weight-asian="bold" style:font-size-complex="9pt"/>
    </style:style>
    <style:style style:name="P449" style:family="paragraph" style:parent-style-name="Standard">
      <style:paragraph-properties fo:margin-left="-0.3cm" fo:margin-right="0cm" fo:text-align="center" style:justify-single-word="false" fo:text-indent="0cm" style:auto-text-indent="false"/>
      <style:text-properties fo:font-size="9pt" style:font-size-asian="9pt" style:font-size-complex="9pt"/>
    </style:style>
    <style:style style:name="P450" style:family="paragraph" style:parent-style-name="Standard">
      <style:paragraph-properties fo:margin-left="-0.3cm" fo:margin-right="0cm" fo:text-align="center" style:justify-single-word="false" fo:text-indent="0cm" style:auto-text-indent="false"/>
    </style:style>
    <style:style style:name="P451" style:family="paragraph" style:parent-style-name="Standard">
      <style:paragraph-properties fo:margin-left="-0.3cm" fo:margin-right="0cm" fo:text-align="center" style:justify-single-word="false" fo:text-indent="0cm" style:auto-text-indent="false"/>
      <style:text-properties fo:font-size="10pt" fo:language="en" fo:country="GB" style:text-underline-style="solid" style:text-underline-width="auto" style:text-underline-color="font-color" fo:font-weight="bold" style:letter-kerning="true" style:font-size-asian="10pt" style:language-asian="en" style:country-asian="US" style:font-weight-asian="bold" style:font-size-complex="10pt"/>
    </style:style>
    <style:style style:name="P452" style:family="paragraph" style:parent-style-name="Standard">
      <style:paragraph-properties fo:margin-left="-0.199cm" fo:margin-right="0cm" fo:text-indent="0cm" style:auto-text-indent="false"/>
      <style:text-properties fo:font-size="7pt" fo:language="en" fo:country="GB" style:letter-kerning="true" style:font-size-asian="7pt" style:language-asian="en" style:country-asian="US" style:font-size-complex="7pt"/>
    </style:style>
    <style:style style:name="P453" style:family="paragraph" style:parent-style-name="Standard">
      <style:paragraph-properties fo:margin-left="-0.199cm" fo:margin-right="0cm" fo:text-align="center" style:justify-single-word="false" fo:text-indent="0cm" style:auto-text-indent="false"/>
      <style:text-properties fo:language="en" fo:country="GB" style:text-underline-style="solid" style:text-underline-width="auto" style:text-underline-color="font-color" fo:font-weight="bold" style:font-weight-asian="bold"/>
    </style:style>
    <style:style style:name="P454" style:family="paragraph" style:parent-style-name="Standard">
      <style:paragraph-properties fo:margin-left="-0.199cm" fo:margin-right="0cm" fo:text-align="center" style:justify-single-word="false" fo:text-indent="0cm" style:auto-text-indent="false"/>
      <style:text-properties fo:font-size="9pt" fo:language="en" fo:country="GB" style:text-underline-style="solid" style:text-underline-width="auto" style:text-underline-color="font-color" fo:font-weight="bold" style:letter-kerning="true" style:font-size-asian="9pt" style:language-asian="en" style:country-asian="US" style:font-weight-asian="bold" style:font-size-complex="9pt" style:font-weight-complex="bold"/>
    </style:style>
    <style:style style:name="P455" style:family="paragraph" style:parent-style-name="Standard">
      <style:paragraph-properties fo:margin-left="-0.75cm" fo:margin-right="-1.012cm" fo:text-align="center" style:justify-single-word="false" fo:text-indent="0cm" style:auto-text-indent="false"/>
      <style:text-properties fo:font-size="9pt" fo:language="en" fo:country="GB" style:text-underline-style="solid" style:text-underline-width="auto" style:text-underline-color="font-color" fo:font-weight="bold" style:font-size-asian="9pt" style:font-weight-asian="bold" style:font-size-complex="9pt" style:font-weight-complex="bold"/>
    </style:style>
    <style:style style:name="P456" style:family="paragraph" style:parent-style-name="Standard">
      <style:paragraph-properties fo:margin-left="-0.75cm" fo:margin-right="-1.012cm" fo:text-align="center" style:justify-single-word="false" fo:text-indent="0cm" style:auto-text-indent="false"/>
      <style:text-properties fo:font-size="8pt" fo:language="en" fo:country="GB" style:font-size-asian="8pt" style:font-size-complex="8pt"/>
    </style:style>
    <style:style style:name="P457" style:family="paragraph" style:parent-style-name="Standard">
      <style:paragraph-properties fo:margin-left="0cm" fo:margin-right="-0.106cm" fo:margin-top="0cm" fo:margin-bottom="0cm" fo:text-align="start" style:justify-single-word="false" fo:orphans="2" fo:widows="2" fo:text-indent="0cm" style:auto-text-indent="false" style:writing-mode="lr-tb">
        <style:tab-stops>
          <style:tab-stop style:position="0.397cm"/>
        </style:tab-stops>
      </style:paragraph-properties>
    </style:style>
    <style:style style:name="P458" style:family="paragraph" style:parent-style-name="Standard">
      <style:paragraph-properties fo:margin-left="0cm" fo:margin-right="-0.106cm" fo:margin-top="0cm" fo:margin-bottom="0cm" fo:text-align="start" style:justify-single-word="false" fo:orphans="2" fo:widows="2" fo:text-indent="0cm" style:auto-text-indent="false">
        <style:tab-stops>
          <style:tab-stop style:position="0.397cm"/>
        </style:tab-stops>
      </style:paragraph-properties>
    </style:style>
    <style:style style:name="P459" style:family="paragraph" style:parent-style-name="Plain_20_Text">
      <style:paragraph-properties fo:text-align="start" style:justify-single-word="false"/>
      <style:text-properties style:font-name="Times New Roman" fo:font-size="10.5pt" fo:font-weight="bold" style:font-size-asian="10.5pt" style:font-weight-asian="bold" style:font-name-complex="Times New Roman1" style:font-size-complex="10.5pt"/>
    </style:style>
    <style:style style:name="P460" style:family="paragraph" style:parent-style-name="Plain_20_Text">
      <style:paragraph-properties fo:text-align="start" style:justify-single-word="false"/>
      <style:text-properties style:font-name="Times New Roman" fo:font-size="10.5pt" style:font-size-asian="10.5pt" style:font-name-complex="Times New Roman1" style:font-size-complex="10.5pt"/>
    </style:style>
    <style:style style:name="P461" style:family="paragraph" style:parent-style-name="Plain_20_Text">
      <style:paragraph-properties fo:text-align="start" style:justify-single-word="false"/>
      <style:text-properties fo:font-size="10.5pt" style:font-size-asian="10.5pt" style:font-size-complex="10.5pt"/>
    </style:style>
    <style:style style:name="P462" style:family="paragraph" style:parent-style-name="Standard" style:master-page-name="Standard">
      <style:paragraph-properties style:page-number="auto"/>
    </style:style>
    <style:style style:name="P463" style:family="paragraph" style:parent-style-name="Standard" style:master-page-name="Standard">
      <style:paragraph-properties fo:line-height="108%" fo:text-align="center" style:justify-single-word="false" style:page-number="auto"/>
      <style:text-properties style:font-name="Times New Roman" fo:font-size="10.5pt" fo:font-weight="bold" style:font-size-asian="10.5pt" style:font-weight-asian="bold" style:font-name-complex="Times New Roman1" style:font-size-complex="10.5pt"/>
    </style:style>
    <style:style style:name="P464" style:family="paragraph" style:parent-style-name="Standard" style:master-page-name="Standard">
      <style:paragraph-properties fo:margin-top="0cm" fo:margin-bottom="0cm" fo:text-align="center" style:justify-single-word="false" style:page-number="auto"/>
      <style:text-properties style:font-name="Times New Roman" fo:font-size="10.5pt" fo:font-weight="bold" style:font-size-asian="10.5pt" style:font-weight-asian="bold" style:font-name-complex="Times New Roman1" style:font-size-complex="10.5pt"/>
    </style:style>
    <style:style style:name="P465" style:family="paragraph" style:parent-style-name="Standard" style:list-style-name="">
      <style:paragraph-properties fo:margin-top="0cm" fo:margin-bottom="0cm" fo:line-height="100%" fo:text-align="justify" style:justify-single-word="false"/>
      <style:text-properties style:font-name="Times New Roman" fo:font-size="10.5pt" fo:font-weight="bold" style:letter-kerning="true" style:font-name-asian="Times New Roman1" style:font-size-asian="10.5pt" style:language-asian="en" style:country-asian="GB" style:font-weight-asian="bold" style:font-name-complex="Times New Roman1" style:font-size-complex="10.5pt" style:font-weight-complex="bold"/>
    </style:style>
    <style:style style:name="P466" style:family="paragraph" style:parent-style-name="Standard" style:list-style-name="">
      <style:paragraph-properties fo:margin-top="0cm" fo:margin-bottom="0cm" fo:line-height="100%" fo:text-align="justify" style:justify-single-word="false"/>
      <style:text-properties fo:font-size="10.5pt" style:font-size-asian="10.5pt" style:font-size-complex="10.5pt"/>
    </style:style>
    <style:style style:name="P467" style:family="paragraph" style:parent-style-name="Standard">
      <style:text-properties style:font-name="Arial" fo:font-size="12pt" style:text-underline-style="solid" style:text-underline-width="auto" style:text-underline-color="font-color" fo:font-weight="bold" style:font-size-asian="12pt" style:font-weight-asian="bold"/>
    </style:style>
    <style:style style:name="P468" style:family="paragraph" style:parent-style-name="Standard">
      <style:paragraph-properties fo:text-align="center" style:justify-single-word="false">
        <style:tab-stops>
          <style:tab-stop style:position="1.409cm"/>
        </style:tab-stops>
      </style:paragraph-properties>
    </style:style>
    <style:style style:name="P469" style:family="paragraph" style:parent-style-name="Standard" style:list-style-name="L2">
      <style:paragraph-properties fo:margin-left="0.026cm" fo:margin-right="-0.026cm" fo:text-indent="-0.026cm" style:auto-text-indent="false"/>
      <style:text-properties fo:font-size="10pt" style:font-size-asian="10pt" style:font-size-complex="10pt"/>
    </style:style>
    <style:style style:name="P470" style:family="paragraph" style:parent-style-name="Standard" style:list-style-name="L2">
      <style:paragraph-properties fo:margin-left="0.026cm" fo:margin-right="-0.026cm" fo:text-indent="-0.026cm" style:auto-text-indent="false"/>
      <style:text-properties fo:font-size="10pt" fo:language="en" fo:country="GB" style:font-size-asian="10pt" style:font-size-complex="10pt" style:font-weight-complex="bold"/>
    </style:style>
    <style:style style:name="P471" style:family="paragraph" style:parent-style-name="Standard" style:list-style-name="L2">
      <style:paragraph-properties fo:margin-left="0.026cm" fo:margin-right="-0.026cm" fo:text-indent="-0.026cm" style:auto-text-indent="false"/>
      <style:text-properties fo:font-size="10pt" fo:language="en" fo:country="GB" fo:font-weight="bold" style:font-size-asian="10pt" style:font-weight-asian="bold" style:font-size-complex="10pt" style:font-weight-complex="bold"/>
    </style:style>
    <style:style style:name="P472" style:family="paragraph" style:parent-style-name="Standard" style:list-style-name="L2">
      <style:paragraph-properties fo:margin-left="0.026cm" fo:margin-right="-0.026cm" fo:text-indent="-0.026cm" style:auto-text-indent="false"/>
      <style:text-properties fo:font-variant="normal" fo:text-transform="none" fo:color="#1d2228" style:font-name="Times New Roman" fo:font-size="10.5pt" fo:letter-spacing="normal" fo:font-style="normal" fo:font-weight="normal" style:font-size-asian="10.5pt" style:font-size-complex="10.5pt"/>
    </style:style>
    <style:style style:name="P473" style:family="paragraph" style:parent-style-name="Standard" style:list-style-name="L2">
      <style:paragraph-properties fo:margin-left="0.026cm" fo:margin-right="-0.026cm" fo:text-indent="-0.026cm" style:auto-text-indent="false"/>
      <style:text-properties fo:font-variant="normal" fo:text-transform="none" fo:color="#1d2228" style:font-name="Times New Roman" fo:font-size="10.5pt" fo:letter-spacing="normal" fo:font-style="italic" fo:font-weight="bold" style:font-size-asian="10.5pt" style:font-style-asian="italic" style:font-weight-asian="bold" style:font-size-complex="10.5pt" style:font-style-complex="italic" style:font-weight-complex="bold"/>
    </style:style>
    <style:style style:name="P474" style:family="paragraph" style:parent-style-name="Standard" style:list-style-name="L2">
      <style:paragraph-properties fo:margin-left="0.026cm" fo:margin-right="-0.026cm" fo:text-indent="-0.026cm" style:auto-text-indent="false"/>
      <style:text-properties fo:font-variant="normal" fo:text-transform="none" fo:color="#1d2228" style:font-name="Helvetica Neue" fo:font-size="10.5pt" fo:letter-spacing="normal" fo:font-style="normal" fo:font-weight="normal" style:font-size-asian="10.5pt" style:font-size-complex="10.5pt"/>
    </style:style>
    <style:style style:name="P475" style:family="paragraph" style:parent-style-name="Standard" style:list-style-name="L2">
      <style:paragraph-properties fo:margin-left="0.026cm" fo:margin-right="-0.026cm" fo:text-indent="-0.026cm" style:auto-text-indent="false"/>
      <style:text-properties fo:font-variant="normal" fo:text-transform="none" fo:color="#26282a" style:font-name="Helvetica Neue" fo:font-size="10.5pt" fo:letter-spacing="normal" fo:font-style="normal" fo:font-weight="bold" style:font-size-asian="10.5pt" style:font-size-complex="10.5pt"/>
    </style:style>
    <style:style style:name="P476" style:family="paragraph" style:parent-style-name="Standard" style:list-style-name="L2">
      <style:paragraph-properties fo:margin-left="0.026cm" fo:margin-right="-0.026cm" fo:text-indent="-0.026cm" style:auto-text-indent="false"/>
      <style:text-properties fo:font-variant="normal" fo:text-transform="none" fo:color="#26282a" style:font-name="Helvetica Neue" fo:font-size="10.5pt" fo:letter-spacing="normal" fo:font-style="normal" fo:font-weight="normal" style:font-size-asian="10.5pt" style:font-weight-asian="normal" style:font-size-complex="10.5pt" style:font-weight-complex="normal"/>
    </style:style>
    <style:style style:name="P477" style:family="paragraph" style:parent-style-name="Standard" style:list-style-name="L2">
      <style:paragraph-properties fo:margin-left="0.026cm" fo:margin-right="-0.026cm" fo:text-indent="-0.026cm" style:auto-text-indent="false"/>
      <style:text-properties fo:font-variant="normal" fo:text-transform="none" fo:color="#26282a" style:font-name="Helvetica Neue" fo:font-size="10.5pt" fo:letter-spacing="normal" fo:font-style="normal" fo:font-weight="normal" style:font-size-asian="10.5pt" style:font-style-asian="normal" style:font-weight-asian="normal" style:font-size-complex="10.5pt" style:font-style-complex="normal" style:font-weight-complex="normal"/>
    </style:style>
    <style:style style:name="P478" style:family="paragraph" style:parent-style-name="Standard" style:list-style-name="L2">
      <style:paragraph-properties fo:margin-left="0.026cm" fo:margin-right="-0.026cm" fo:text-indent="-0.026cm" style:auto-text-indent="false"/>
      <style:text-properties fo:font-variant="normal" fo:text-transform="none" fo:color="#26282a" style:font-name="Helvetica Neue" fo:font-size="10.5pt" fo:letter-spacing="normal" fo:font-style="italic" fo:font-weight="bold" style:font-size-asian="10.5pt" style:font-style-asian="italic" style:font-weight-asian="bold" style:font-size-complex="10.5pt" style:font-style-complex="italic" style:font-weight-complex="bold"/>
    </style:style>
    <style:style style:name="P479" style:family="paragraph" style:parent-style-name="Standard" style:list-style-name="L2">
      <style:paragraph-properties fo:margin-left="0.026cm" fo:margin-right="-0.026cm" fo:text-indent="-0.026cm" style:auto-text-indent="false"/>
      <style:text-properties fo:font-size="10.5pt" style:font-size-asian="10.5pt" style:font-size-complex="10.5pt"/>
    </style:style>
    <style:style style:name="P480" style:family="paragraph" style:parent-style-name="Standard" style:list-style-name="L2">
      <style:paragraph-properties fo:margin-left="0.026cm" fo:margin-right="-0.026cm" fo:text-indent="-0.026cm" style:auto-text-indent="false"/>
      <style:text-properties fo:color="#ff0000" style:font-name="Times New Roman" fo:font-size="10pt" fo:language="en" fo:country="GB" fo:font-weight="bold" style:font-size-asian="10pt" style:font-weight-asian="bold" style:font-name-complex="Times New Roman1" style:font-size-complex="10pt" style:font-weight-complex="bold"/>
    </style:style>
    <style:style style:name="P481" style:family="paragraph" style:parent-style-name="Standard" style:list-style-name="L3">
      <style:paragraph-properties fo:margin-left="-0.025cm" fo:margin-right="0cm" fo:orphans="2" fo:widows="2" fo:text-indent="0cm" style:auto-text-indent="false">
        <style:tab-stops>
          <style:tab-stop style:position="0cm"/>
        </style:tab-stops>
      </style:paragraph-properties>
      <style:text-properties fo:font-size="14pt" style:text-underline-style="solid" style:text-underline-width="auto" style:text-underline-color="font-color" style:font-size-asian="14pt"/>
    </style:style>
    <style:style style:name="P482" style:family="paragraph" style:parent-style-name="Standard" style:list-style-name="L3">
      <style:paragraph-properties fo:margin-left="-0.025cm" fo:margin-right="0cm" fo:orphans="2" fo:widows="2" fo:text-indent="0cm" style:auto-text-indent="false">
        <style:tab-stops>
          <style:tab-stop style:position="0cm"/>
        </style:tab-stops>
      </style:paragraph-properties>
      <style:text-properties style:font-name="Times New Roman" fo:font-size="14pt" style:text-underline-style="solid" style:text-underline-width="auto" style:text-underline-color="font-color" style:font-size-asian="14pt"/>
    </style:style>
    <style:style style:name="P483" style:family="paragraph" style:parent-style-name="Standard" style:list-style-name="L3">
      <style:paragraph-properties fo:margin-left="-0.025cm" fo:margin-right="0cm" fo:text-align="start" style:justify-single-word="false" fo:orphans="2" fo:widows="2" fo:text-indent="0cm" style:auto-text-indent="false">
        <style:tab-stops>
          <style:tab-stop style:position="0cm"/>
        </style:tab-stops>
      </style:paragraph-properties>
      <style:text-properties style:font-name="Times New Roman" fo:font-size="14pt" fo:font-weight="bold" style:font-size-asian="14pt" style:font-weight-asian="bold"/>
    </style:style>
    <style:style style:name="P484" style:family="paragraph" style:parent-style-name="Standard" style:list-style-name="L3">
      <style:paragraph-properties fo:margin-left="-0.025cm" fo:margin-right="0cm" fo:orphans="2" fo:widows="2" fo:text-indent="0cm" style:auto-text-indent="false">
        <style:tab-stops>
          <style:tab-stop style:position="0cm"/>
        </style:tab-stops>
      </style:paragraph-properties>
    </style:style>
    <style:style style:name="P485" style:family="paragraph" style:parent-style-name="Standard" style:list-style-name="L3">
      <style:paragraph-properties fo:margin-left="-0.025cm" fo:margin-right="0cm" fo:text-align="start" style:justify-single-word="false" fo:orphans="2" fo:widows="2" fo:text-indent="0cm" style:auto-text-indent="false">
        <style:tab-stops>
          <style:tab-stop style:position="0cm"/>
        </style:tab-stops>
      </style:paragraph-properties>
    </style:style>
    <style:style style:name="P486" style:family="paragraph" style:parent-style-name="Standard" style:list-style-name="L4">
      <style:paragraph-properties fo:margin-left="-0.025cm" fo:margin-right="0cm" fo:orphans="2" fo:widows="2" fo:text-indent="0cm" style:auto-text-indent="false">
        <style:tab-stops>
          <style:tab-stop style:position="0cm"/>
        </style:tab-stops>
      </style:paragraph-properties>
      <style:text-properties style:font-name="Arial" fo:font-size="12pt" style:font-size-asian="12pt"/>
    </style:style>
    <style:style style:name="P487" style:family="paragraph" style:parent-style-name="Standard" style:list-style-name="L3">
      <style:paragraph-properties fo:margin-left="0cm" fo:margin-right="0cm" fo:orphans="2" fo:widows="2" fo:text-indent="0cm" style:auto-text-indent="false">
        <style:tab-stops>
          <style:tab-stop style:position="0cm"/>
        </style:tab-stops>
      </style:paragraph-properties>
    </style:style>
    <style:style style:name="P488" style:family="paragraph" style:parent-style-name="Standard">
      <style:paragraph-properties fo:margin-left="0cm" fo:margin-right="0cm" fo:text-align="center" style:justify-single-word="false" fo:orphans="2" fo:widows="2" fo:text-indent="0cm" style:auto-text-indent="false" style:writing-mode="lr-tb"/>
      <style:text-properties fo:font-size="10pt" style:font-size-asian="10pt" style:font-size-complex="10pt"/>
    </style:style>
    <style:style style:name="P489" style:family="paragraph" style:parent-style-name="Standard">
      <style:paragraph-properties fo:margin-left="0cm" fo:margin-right="0cm" fo:text-align="start" style:justify-single-word="false" fo:orphans="2" fo:widows="2" fo:text-indent="0cm" style:auto-text-indent="false" style:writing-mode="lr-tb"/>
      <style:text-properties fo:font-size="10pt" style:font-size-asian="10pt" style:font-size-complex="10pt"/>
    </style:style>
    <style:style style:name="P490" style:family="paragraph" style:parent-style-name="Standard">
      <style:paragraph-properties fo:margin-left="-0.3cm" fo:margin-right="0cm" fo:text-align="center" style:justify-single-word="false" fo:text-indent="0cm" style:auto-text-indent="false"/>
    </style:style>
    <style:style style:name="P491" style:family="paragraph" style:parent-style-name="Text_20_body" style:list-style-name="L1">
      <style:paragraph-properties fo:margin-left="0cm" fo:margin-right="-0.503cm" fo:margin-top="0cm" fo:margin-bottom="0cm" fo:text-align="center" style:justify-single-word="false" fo:orphans="2" fo:widows="2" fo:text-indent="0cm" style:auto-text-indent="false">
        <style:tab-stops>
          <style:tab-stop style:position="0cm"/>
        </style:tab-stops>
      </style:paragraph-properties>
    </style:style>
    <style:style style:name="T1" style:family="text">
      <style:text-properties fo:font-variant="normal" fo:text-transform="none" fo:color="#000000" style:text-line-through-style="none" style:font-name="Times New Roman" fo:font-size="10.5pt" fo:letter-spacing="normal" fo:language="en" fo:country="GB" fo:font-style="italic" style:letter-kerning="true" style:font-size-asian="10.5pt" style:font-style-asian="italic" style:font-size-complex="10pt"/>
    </style:style>
    <style:style style:name="T2" style:family="text">
      <style:text-properties fo:font-variant="normal" fo:text-transform="none" fo:color="#000000" style:text-line-through-style="none" style:font-name="Times New Roman" fo:font-size="10.5pt" fo:letter-spacing="normal" fo:language="en" fo:country="GB" fo:font-style="italic" style:text-underline-style="none" fo:font-weight="bold" style:letter-kerning="true" style:font-size-asian="10.5pt" style:font-style-asian="italic" style:font-weight-asian="bold"/>
    </style:style>
    <style:style style:name="T3" style:family="text">
      <style:text-properties fo:font-variant="normal" fo:text-transform="none" fo:color="#000000" style:text-line-through-style="none" style:font-name="Times New Roman" fo:font-size="10.5pt" fo:letter-spacing="normal" fo:language="en" fo:country="GB" fo:font-style="italic" style:text-underline-style="none" fo:font-weight="bold" style:letter-kerning="true" style:font-size-asian="10.5pt" style:font-style-asian="italic" style:font-weight-asian="bold" style:font-size-complex="10.5pt"/>
    </style:style>
    <style:style style:name="T4" style:family="text">
      <style:text-properties fo:font-variant="normal" fo:text-transform="none" fo:color="#000000" style:text-line-through-style="none" style:font-name="Times New Roman" fo:font-size="10.5pt" fo:letter-spacing="normal" fo:language="en" fo:country="GB" fo:font-style="italic" style:text-underline-style="none" fo:font-weight="bold" style:letter-kerning="true" style:font-size-asian="10.5pt" style:font-style-asian="italic" style:font-weight-asian="bold" style:font-size-complex="10.5pt" style:font-style-complex="italic" style:font-weight-complex="bold"/>
    </style:style>
    <style:style style:name="T5" style:family="text">
      <style:text-properties fo:font-variant="normal" fo:text-transform="none" fo:color="#000000" style:text-line-through-style="none" style:font-name="Times New Roman" fo:font-size="10.5pt" fo:letter-spacing="normal" fo:language="en" fo:country="GB" fo:font-style="italic" style:text-underline-style="none" fo:font-weight="bold" style:letter-kerning="true" style:font-size-asian="10.5pt" style:font-style-asian="italic" style:font-weight-asian="bold" style:font-size-complex="10pt" style:font-style-complex="italic" style:font-weight-complex="bold"/>
    </style:style>
    <style:style style:name="T6" style:family="text">
      <style:text-properties fo:font-variant="normal" fo:text-transform="none" fo:color="#000000" style:text-line-through-style="none" style:font-name="Times New Roman" fo:font-size="10.5pt" fo:letter-spacing="normal" fo:language="en" fo:country="GB" fo:font-style="italic" style:text-underline-style="none" fo:font-weight="bold" style:letter-kerning="true" style:font-size-asian="10.5pt" style:font-style-asian="italic" style:font-weight-asian="bold" style:font-style-complex="italic" style:font-weight-complex="bold"/>
    </style:style>
    <style:style style:name="T7" style:family="text">
      <style:text-properties fo:font-variant="normal" fo:text-transform="none" fo:color="#000000" style:text-line-through-style="none" style:font-name="Times New Roman" fo:font-size="10.5pt" fo:letter-spacing="normal" fo:language="en" fo:country="GB" fo:font-style="italic" style:text-underline-style="none" fo:font-weight="normal" style:letter-kerning="true" style:font-size-asian="10.5pt" style:font-style-asian="italic" style:font-weight-asian="normal"/>
    </style:style>
    <style:style style:name="T8" style:family="text">
      <style:text-properties fo:font-variant="normal" fo:text-transform="none" fo:color="#000000" style:text-line-through-style="none" style:font-name="Times New Roman"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style>
    <style:style style:name="T9" style:family="text">
      <style:text-properties fo:font-variant="normal" fo:text-transform="none" fo:color="#000000" style:text-line-through-style="none" style:font-name="Times New Roman"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font-size-complex="10.5pt"/>
    </style:style>
    <style:style style:name="T10" style:family="text">
      <style:text-properties fo:font-variant="normal" fo:text-transform="none" fo:color="#000000" style:text-line-through-style="none" style:font-name="Times New Roman"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font-size-complex="10.5pt" style:font-style-complex="italic" style:font-weight-complex="bold"/>
    </style:style>
    <style:style style:name="T11" style:family="text">
      <style:text-properties fo:font-variant="normal" fo:text-transform="none" fo:color="#000000" style:text-line-through-style="none" style:font-name="Times New Roman"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font-size-complex="10.5pt" style:font-style-complex="italic" style:font-weight-complex="normal"/>
    </style:style>
    <style:style style:name="T12" style:family="text">
      <style:text-properties fo:font-variant="normal" fo:text-transform="none" fo:color="#000000" style:text-line-through-style="none" style:font-name="Times New Roman"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font-size-complex="10.5pt" style:font-weight-complex="bold"/>
    </style:style>
    <style:style style:name="T13" style:family="text">
      <style:text-properties fo:font-variant="normal" fo:text-transform="none" fo:color="#000000" style:text-line-through-style="none" style:font-name="Times New Roman"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font-name-complex="Times New Roman" style:font-size-complex="10.5pt" style:font-weight-complex="bold"/>
    </style:style>
    <style:style style:name="T14" style:family="text">
      <style:text-properties fo:font-variant="normal" fo:text-transform="none" fo:color="#000000" style:text-line-through-style="none" style:font-name="Times New Roman"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font-weight-complex="bold"/>
    </style:style>
    <style:style style:name="T15" style:family="text">
      <style:text-properties fo:font-variant="normal" fo:text-transform="none" fo:color="#000000" style:text-line-through-style="none" style:font-name="Times New Roman"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font-style-complex="normal" style:font-weight-complex="bold"/>
    </style:style>
    <style:style style:name="T16" style:family="text">
      <style:text-properties fo:font-variant="normal" fo:text-transform="none" fo:color="#000000" style:text-line-through-style="none" style:font-name="Times New Roman"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font-size-complex="10pt" style:font-style-complex="italic" style:font-weight-complex="bold"/>
    </style:style>
    <style:style style:name="T17"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style>
    <style:style style:name="T18"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style>
    <style:style style:name="T19"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font-style-complex="italic" style:font-weight-complex="normal"/>
    </style:style>
    <style:style style:name="T20"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font-style-complex="italic" style:font-weight-complex="bold"/>
    </style:style>
    <style:style style:name="T21"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font-weight-complex="normal"/>
    </style:style>
    <style:style style:name="T22"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font-style-complex="normal" style:font-weight-complex="normal"/>
    </style:style>
    <style:style style:name="T23"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font-weight-complex="bold"/>
    </style:style>
    <style:style style:name="T24"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tyle-complex="normal" style:font-weight-complex="bold"/>
    </style:style>
    <style:style style:name="T25"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tyle-complex="italic" style:font-weight-complex="bold"/>
    </style:style>
    <style:style style:name="T26"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name-complex="Times New Roman" style:font-size-complex="10.5pt" style:font-weight-complex="bold"/>
    </style:style>
    <style:style style:name="T27"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name-complex="Times New Roman" style:font-size-complex="10.5pt" style:font-style-complex="italic" style:font-weight-complex="bold"/>
    </style:style>
    <style:style style:name="T28"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weight-complex="normal"/>
    </style:style>
    <style:style style:name="T29"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pt"/>
    </style:style>
    <style:style style:name="T30"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pt" style:font-style-complex="italic" style:font-weight-complex="bold"/>
    </style:style>
    <style:style style:name="T31"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pt" style:font-weight-complex="normal"/>
    </style:style>
    <style:style style:name="T32"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1pt" style:font-weight-complex="normal"/>
    </style:style>
    <style:style style:name="T33" style:family="text">
      <style:text-properties fo:font-variant="normal" fo:text-transform="none" fo:color="#000000" style:text-line-through-style="none" style:font-name="Times New Roman" fo:font-size="10.5pt" fo:letter-spacing="normal" fo:language="en" fo:country="GB" fo:font-style="normal" style:text-underline-style="none" fo:font-weight="normal" style:font-size-asian="10.5pt" style:font-style-asian="normal" style:font-weight-asian="normal"/>
    </style:style>
    <style:style style:name="T34" style:family="text">
      <style:text-properties fo:font-variant="normal" fo:text-transform="none" fo:color="#000000" style:text-line-through-style="none" style:font-name="Times New Roman" fo:font-size="10.5pt" fo:letter-spacing="normal" fo:language="en" fo:country="GB" fo:font-style="normal" style:text-underline-style="none" fo:font-weight="bold" style:letter-kerning="true" style:font-size-asian="10.5pt" style:font-style-asian="normal" style:font-weight-asian="bold"/>
    </style:style>
    <style:style style:name="T35" style:family="text">
      <style:text-properties fo:font-variant="normal" fo:text-transform="none" fo:color="#000000" style:text-line-through-style="none" style:font-name="Times New Roman" fo:font-size="10.5pt" fo:letter-spacing="normal" fo:language="en" fo:country="GB" fo:font-style="normal" style:text-underline-style="none" fo:font-weight="bold" style:letter-kerning="true" style:font-size-asian="10.5pt" style:font-style-asian="normal" style:font-weight-asian="bold" style:font-size-complex="10.5pt"/>
    </style:style>
    <style:style style:name="T36" style:family="text">
      <style:text-properties fo:font-variant="normal" fo:text-transform="none" fo:color="#000000" style:text-line-through-style="none" style:font-name="Times New Roman" fo:font-size="10.5pt" fo:letter-spacing="normal" fo:language="en" fo:country="GB" fo:font-style="normal" style:text-underline-style="none" fo:font-weight="bold" style:letter-kerning="true" style:font-size-asian="10.5pt" style:font-style-asian="normal" style:font-weight-asian="bold" style:font-size-complex="10.5pt" style:font-style-complex="italic" style:font-weight-complex="bold"/>
    </style:style>
    <style:style style:name="T37" style:family="text">
      <style:text-properties fo:font-variant="normal" fo:text-transform="none" fo:color="#000000" style:text-line-through-style="none" style:font-name="Times New Roman" fo:font-size="10.5pt" fo:letter-spacing="normal" fo:language="en" fo:country="GB" fo:font-style="normal" style:text-underline-style="none" fo:font-weight="bold" style:letter-kerning="true" style:font-size-asian="10.5pt" style:font-style-asian="normal" style:font-weight-asian="bold" style:font-size-complex="10.5pt" style:font-weight-complex="bold"/>
    </style:style>
    <style:style style:name="T38" style:family="text">
      <style:text-properties fo:font-variant="normal" fo:text-transform="none" fo:color="#000000" style:text-line-through-style="none" style:font-name="Times New Roman" fo:font-size="10.5pt" fo:letter-spacing="normal" fo:language="en" fo:country="GB" fo:font-style="normal" style:text-underline-style="none" fo:font-weight="bold" style:letter-kerning="true" style:font-size-asian="10.5pt" style:font-style-asian="normal" style:font-weight-asian="bold" style:font-size-complex="10pt" style:font-style-complex="normal" style:font-weight-complex="bold"/>
    </style:style>
    <style:style style:name="T39" style:family="text">
      <style:text-properties fo:font-variant="normal" fo:text-transform="none" fo:color="#000000" style:text-line-through-style="none" style:font-name="Times New Roman" fo:font-size="10.5pt" fo:letter-spacing="normal" fo:language="en" fo:country="GB" fo:font-style="normal" style:text-underline-style="none" fo:font-weight="bold" style:letter-kerning="true" style:font-size-asian="10.5pt" style:font-style-asian="normal" style:font-weight-asian="bold" style:font-weight-complex="bold"/>
    </style:style>
    <style:style style:name="T40" style:family="text">
      <style:text-properties fo:font-variant="normal" fo:text-transform="none" fo:color="#000000" style:text-line-through-style="none" style:font-name="Times New Roman" fo:font-size="10.5pt" fo:letter-spacing="normal" fo:language="en" fo:country="GB" fo:font-style="normal" fo:font-weight="normal" style:letter-kerning="true" style:font-size-asian="10.5pt" style:font-style-asian="normal" style:font-weight-asian="normal" style:font-size-complex="10pt" style:font-style-complex="normal"/>
    </style:style>
    <style:style style:name="T41" style:family="text">
      <style:text-properties fo:font-variant="normal" fo:text-transform="none" fo:color="#000000" style:text-line-through-style="none" style:font-name="Times New Roman" fo:font-size="10.5pt" fo:letter-spacing="normal" fo:language="en" fo:country="GB" fo:font-style="normal" fo:font-weight="normal" style:letter-kerning="true" style:font-size-asian="10.5pt" style:font-style-asian="normal" style:font-weight-asian="normal" style:font-style-complex="normal" style:font-weight-complex="normal"/>
    </style:style>
    <style:style style:name="T42" style:family="text">
      <style:text-properties fo:font-variant="normal" fo:text-transform="none" fo:color="#000000" style:text-line-through-style="none" style:font-name="Times New Roman" fo:font-size="10.5pt" fo:letter-spacing="normal" fo:language="en" fo:country="GB" fo:font-style="normal" style:letter-kerning="true" style:font-size-asian="10.5pt" style:font-style-asian="normal"/>
    </style:style>
    <style:style style:name="T43" style:family="text">
      <style:text-properties fo:font-variant="normal" fo:text-transform="none" fo:color="#000000" style:text-line-through-style="none" style:font-name="Times New Roman" fo:font-size="10.5pt" fo:letter-spacing="normal" fo:font-style="normal" style:text-underline-style="none" fo:font-weight="normal" style:font-size-asian="10.5pt" style:font-style-asian="normal" style:font-weight-asian="normal"/>
    </style:style>
    <style:style style:name="T44" style:family="text">
      <style:text-properties fo:font-variant="normal" fo:text-transform="none" fo:color="#000000" style:text-line-through-style="none" style:font-name="Times New Roman" fo:letter-spacing="normal" fo:language="en" fo:country="GB" fo:font-style="normal" style:text-underline-style="none" fo:font-weight="normal" style:letter-kerning="true" style:font-style-asian="normal" style:font-weight-asian="normal"/>
    </style:style>
    <style:style style:name="T45" style:family="text">
      <style:text-properties fo:font-variant="normal" fo:text-transform="none" fo:color="#000000" style:text-line-through-style="none" style:font-name="Times New Roman" fo:letter-spacing="normal" fo:language="en" fo:country="GB" fo:font-style="normal" style:text-underline-style="none" fo:font-weight="normal" style:letter-kerning="true" style:font-style-asian="normal" style:font-weight-asian="normal" style:font-style-complex="italic" style:font-weight-complex="normal"/>
    </style:style>
    <style:style style:name="T46" style:family="text">
      <style:text-properties fo:font-variant="normal" fo:text-transform="none" fo:color="#000000" style:text-line-through-style="none" style:font-name="Times New Roman" fo:letter-spacing="normal" fo:language="en" fo:country="GB" fo:font-style="normal" style:text-underline-style="none" fo:font-weight="normal" style:letter-kerning="true" style:font-style-asian="normal" style:font-weight-asian="normal" style:font-size-complex="10.5pt" style:font-style-complex="italic" style:font-weight-complex="normal"/>
    </style:style>
    <style:style style:name="T47" style:family="text">
      <style:text-properties fo:font-variant="normal" fo:text-transform="none" fo:color="#000000" style:text-line-through-style="none" style:font-name="Times New Roman" fo:letter-spacing="normal" fo:language="en" fo:country="GB" fo:font-style="normal" style:text-underline-style="none" fo:font-weight="normal" style:letter-kerning="true" style:font-style-asian="normal" style:font-weight-asian="normal" style:font-size-complex="10pt"/>
    </style:style>
    <style:style style:name="T48" style:family="text">
      <style:text-properties fo:font-variant="normal" fo:text-transform="none" fo:color="#000000" style:text-line-through-style="none" style:font-name="Times New Roman" fo:letter-spacing="normal" fo:language="en" fo:country="GB" fo:font-style="normal" style:text-underline-style="none" fo:font-weight="normal" style:letter-kerning="true" style:font-style-asian="normal" style:font-weight-asian="normal" style:font-weight-complex="normal"/>
    </style:style>
    <style:style style:name="T49" style:family="text">
      <style:text-properties fo:font-variant="normal" fo:text-transform="none" fo:color="#000000" style:text-line-through-style="none" style:font-name="Times New Roman" fo:letter-spacing="normal" fo:language="en" fo:country="GB" fo:font-style="normal" style:text-underline-style="none" fo:font-weight="normal" style:letter-kerning="true" style:font-style-asian="normal" style:font-weight-asian="normal" style:font-style-complex="normal" style:font-weight-complex="normal"/>
    </style:style>
    <style:style style:name="T50" style:family="text">
      <style:text-properties fo:font-variant="normal" fo:text-transform="none" fo:color="#000000" style:text-line-through-style="none" style:font-name="Times New Roman" fo:letter-spacing="normal" fo:language="en" fo:country="GB" fo:font-style="normal" style:text-underline-style="none" fo:font-weight="normal" style:letter-kerning="true" style:font-style-asian="normal" style:font-weight-asian="normal" style:font-name-complex="Times New Roman1" style:font-style-complex="italic" style:font-weight-complex="normal"/>
    </style:style>
    <style:style style:name="T51" style:family="text">
      <style:text-properties fo:font-variant="normal" fo:text-transform="none" fo:color="#000000" style:text-line-through-style="none" style:font-name="Times New Roman" fo:letter-spacing="normal" fo:language="en" fo:country="GB" fo:font-style="normal" style:text-underline-style="none" fo:font-weight="bold" style:letter-kerning="true" style:font-style-asian="normal" style:font-weight-asian="bold" style:font-style-complex="italic" style:font-weight-complex="bold"/>
    </style:style>
    <style:style style:name="T52" style:family="text">
      <style:text-properties fo:font-variant="normal" fo:text-transform="none" fo:color="#000000" style:text-line-through-style="none" style:font-name="Times New Roman" fo:letter-spacing="normal" fo:language="en" fo:country="GB" fo:font-style="normal" style:text-underline-style="none" fo:font-weight="bold" style:letter-kerning="true" style:font-style-asian="normal" style:font-weight-asian="bold" style:font-name-complex="Times New Roman" style:font-size-complex="10.5pt" style:font-weight-complex="bold"/>
    </style:style>
    <style:style style:name="T53" style:family="text">
      <style:text-properties fo:font-variant="normal" fo:text-transform="none" fo:color="#000000" style:text-line-through-style="none" style:font-name="Times New Roman" fo:letter-spacing="normal" fo:language="en" fo:country="GB" fo:font-style="normal" style:text-underline-style="none" style:letter-kerning="true" style:font-style-asian="normal"/>
    </style:style>
    <style:style style:name="T54" style:family="text">
      <style:text-properties fo:font-variant="normal" fo:text-transform="none" fo:color="#000000" style:text-line-through-style="none" style:font-name="Times New Roman" fo:letter-spacing="normal" fo:language="en" fo:country="GB" fo:font-style="normal" style:text-underline-style="solid" style:text-underline-width="auto" style:text-underline-color="font-color" fo:font-weight="bold" style:letter-kerning="true" style:font-style-asian="normal" style:font-weight-asian="bold"/>
    </style:style>
    <style:style style:name="T55" style:family="text">
      <style:text-properties fo:font-variant="normal" fo:text-transform="none" fo:color="#000000" style:text-line-through-style="none" style:font-name="Times New Roman" fo:letter-spacing="normal" fo:language="en" fo:country="GB" fo:font-style="normal" style:text-underline-style="solid" style:text-underline-width="auto" style:text-underline-color="font-color" fo:font-weight="bold" style:letter-kerning="true" style:font-style-asian="normal" style:font-weight-asian="bold" style:font-style-complex="italic" style:font-weight-complex="bold"/>
    </style:style>
    <style:style style:name="T56" style:family="text">
      <style:text-properties fo:font-variant="normal" fo:text-transform="none" fo:color="#000000" style:text-line-through-style="none" style:font-name="Times New Roman" fo:letter-spacing="normal" fo:language="en" fo:country="GB" fo:font-style="normal" style:text-underline-style="solid" style:text-underline-width="auto" style:text-underline-color="font-color" fo:font-weight="bold" style:letter-kerning="true" style:font-style-asian="normal" style:font-weight-asian="bold" style:font-style-complex="italic" style:font-weight-complex="normal"/>
    </style:style>
    <style:style style:name="T57" style:family="text">
      <style:text-properties fo:font-variant="normal" fo:text-transform="none" fo:color="#000000" style:text-line-through-style="none" style:font-name="Times New Roman" fo:letter-spacing="normal" fo:language="en" fo:country="GB" fo:font-style="normal" style:text-underline-style="solid" style:text-underline-width="auto" style:text-underline-color="font-color" fo:font-weight="bold" style:letter-kerning="true" style:font-style-asian="normal" style:font-weight-asian="bold" style:font-weight-complex="bold"/>
    </style:style>
    <style:style style:name="T58" style:family="text">
      <style:text-properties fo:font-variant="normal" fo:text-transform="none" fo:color="#000000" style:text-line-through-style="none" style:font-name="Times New Roman" fo:letter-spacing="normal" fo:language="en" fo:country="GB" fo:font-style="normal" style:text-underline-style="solid" style:text-underline-width="auto" style:text-underline-color="font-color" fo:font-weight="bold" style:letter-kerning="true" style:font-style-asian="normal" style:font-weight-asian="bold" style:font-style-complex="normal" style:font-weight-complex="bold"/>
    </style:style>
    <style:style style:name="T59" style:family="text">
      <style:text-properties fo:font-variant="normal" fo:text-transform="none" fo:color="#000000" style:text-line-through-style="none" style:font-name="Times New Roman" fo:letter-spacing="normal" fo:language="en" fo:country="GB" fo:font-style="normal" style:text-underline-style="solid" style:text-underline-width="auto" style:text-underline-color="font-color" fo:font-weight="bold" style:letter-kerning="true" style:font-style-asian="normal" style:font-weight-asian="bold" style:font-name-complex="Times New Roman1" style:font-style-complex="italic" style:font-weight-complex="bold"/>
    </style:style>
    <style:style style:name="T60" style:family="text">
      <style:text-properties fo:font-variant="normal" fo:text-transform="none" fo:color="#000000" style:text-line-through-style="none" style:font-name="Times New Roman" fo:letter-spacing="normal" fo:language="en" fo:country="GB" fo:font-style="normal" style:letter-kerning="true" style:font-style-asian="normal"/>
    </style:style>
    <style:style style:name="T61" style:family="text">
      <style:text-properties fo:font-variant="normal" fo:text-transform="none" fo:color="#000000" style:text-line-through-style="none" style:font-name="Times New Roman" fo:letter-spacing="normal" fo:language="en" fo:country="GB" fo:font-style="normal" style:letter-kerning="true" style:font-style-asian="normal" style:font-name-complex="Times New Roman" style:font-size-complex="10.5pt" style:font-style-complex="italic" style:font-weight-complex="normal"/>
    </style:style>
    <style:style style:name="T62" style:family="text">
      <style:text-properties fo:font-variant="normal" fo:text-transform="none" fo:color="#000000" style:text-line-through-style="none" style:font-name="Times New Roman" fo:letter-spacing="normal" fo:language="en" fo:country="GB" fo:font-style="italic" style:text-underline-style="none" fo:font-weight="bold" style:letter-kerning="true" style:font-style-asian="italic" style:font-weight-asian="bold"/>
    </style:style>
    <style:style style:name="T63"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style>
    <style:style style:name="T64"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size-complex="11pt" style:font-style-complex="italic" style:font-weight-complex="bold"/>
    </style:style>
    <style:style style:name="T65"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size-complex="11pt" style:font-style-complex="normal" style:font-weight-complex="bold"/>
    </style:style>
    <style:style style:name="T66"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size-complex="11pt" style:font-weight-complex="bold"/>
    </style:style>
    <style:style style:name="T67"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size-complex="10pt"/>
    </style:style>
    <style:style style:name="T68"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name-complex="Times New Roman" style:font-weight-complex="bold"/>
    </style:style>
    <style:style style:name="T69"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size-complex="10.5pt"/>
    </style:style>
    <style:style style:name="T70"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size-complex="10.5pt" style:font-style-complex="normal" style:font-weight-complex="normal"/>
    </style:style>
    <style:style style:name="T71"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size-complex="10.5pt" style:font-weight-complex="normal"/>
    </style:style>
    <style:style style:name="T72"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weight-complex="bold"/>
    </style:style>
    <style:style style:name="T73" style:family="text">
      <style:text-properties fo:font-variant="normal" fo:text-transform="none" fo:color="#000000" style:text-line-through-style="none" style:font-name="Times New Roman" fo:font-size="11pt" fo:letter-spacing="normal" fo:language="en" fo:country="GB" fo:font-style="normal" style:text-underline-style="solid" style:text-underline-width="auto" style:text-underline-color="font-color" fo:font-weight="normal" style:letter-kerning="true" style:font-size-asian="11pt" style:font-style-asian="normal" style:font-weight-asian="normal" style:font-weight-complex="normal"/>
    </style:style>
    <style:style style:name="T74" style:family="text">
      <style:text-properties fo:font-variant="normal" fo:text-transform="none" fo:color="#000000" style:text-line-through-style="none" style:font-name="Times New Roman" fo:font-size="11pt" fo:letter-spacing="normal" fo:language="en" fo:country="GB" fo:font-style="normal" style:text-underline-style="none" fo:font-weight="bold" style:letter-kerning="true" style:font-size-asian="11pt" style:font-style-asian="normal" style:font-weight-asian="bold" style:font-size-complex="11pt" style:font-style-complex="italic" style:font-weight-complex="bold"/>
    </style:style>
    <style:style style:name="T75" style:family="text">
      <style:text-properties fo:font-variant="normal" fo:text-transform="none" fo:color="#000000" style:text-line-through-style="none" style:font-name="Times New Roman" fo:font-size="11pt" fo:letter-spacing="normal" fo:language="en" fo:country="GB" fo:font-style="normal" style:text-underline-style="none" fo:font-weight="bold" style:letter-kerning="true" style:font-size-asian="11pt" style:font-style-asian="normal" style:font-weight-asian="bold" style:font-size-complex="11pt" style:font-weight-complex="bold"/>
    </style:style>
    <style:style style:name="T76" style:family="text">
      <style:text-properties fo:font-variant="normal" fo:text-transform="none" fo:color="#000000" style:text-line-through-style="none" style:font-name="Times New Roman" fo:font-size="11pt" fo:letter-spacing="normal" fo:language="en" fo:country="GB" fo:font-style="normal" style:text-underline-style="none" fo:font-weight="bold" style:letter-kerning="true" style:font-size-asian="11pt" style:font-style-asian="normal" style:font-weight-asian="bold" style:font-name-complex="Times New Roman" style:font-size-complex="10.5pt" style:font-weight-complex="bold"/>
    </style:style>
    <style:style style:name="T77" style:family="text">
      <style:text-properties fo:font-variant="normal" fo:text-transform="none" fo:color="#000000" style:text-line-through-style="none" style:font-name="Times New Roman" fo:font-size="11pt" fo:letter-spacing="normal" fo:language="en" fo:country="GB" fo:font-style="normal" style:text-underline-style="none" fo:font-weight="normal" style:letter-kerning="true" style:font-size-asian="11pt" style:font-style-asian="normal" style:font-weight-asian="normal"/>
    </style:style>
    <style:style style:name="T78" style:family="text">
      <style:text-properties fo:font-variant="normal" fo:text-transform="none" fo:color="#000000" style:text-line-through-style="none" style:font-name="Times New Roman" fo:font-size="11pt" fo:letter-spacing="normal" fo:language="en" fo:country="GB" fo:font-style="normal" style:text-underline-style="none" fo:font-weight="normal" style:letter-kerning="true" style:font-size-asian="11pt" style:font-style-asian="normal" style:font-weight-asian="normal" style:font-size-complex="11pt"/>
    </style:style>
    <style:style style:name="T79" style:family="text">
      <style:text-properties fo:font-variant="normal" fo:text-transform="none" fo:color="#000000" style:text-line-through-style="none" style:font-name="Times New Roman" fo:font-size="11pt" fo:letter-spacing="normal" fo:language="en" fo:country="GB" fo:font-style="normal" style:text-underline-style="none" fo:font-weight="normal" style:letter-kerning="true" style:font-size-asian="11pt" style:font-style-asian="normal" style:font-weight-asian="normal" style:font-size-complex="11pt" style:font-weight-complex="normal"/>
    </style:style>
    <style:style style:name="T80" style:family="text">
      <style:text-properties fo:font-variant="normal" fo:text-transform="none" fo:color="#000000" style:text-line-through-style="none" style:font-name="Times New Roman" fo:font-size="11pt" fo:letter-spacing="normal" fo:language="en" fo:country="GB" fo:font-style="normal" style:text-underline-style="none" fo:font-weight="normal" style:letter-kerning="true" style:font-size-asian="11pt" style:font-style-asian="normal" style:font-weight-asian="normal" style:font-weight-complex="normal"/>
    </style:style>
    <style:style style:name="T81" style:family="text">
      <style:text-properties fo:font-variant="normal" fo:text-transform="none" fo:color="#000000" style:text-line-through-style="none" style:font-name="Times New Roman" fo:font-size="11pt" fo:letter-spacing="normal" fo:language="en" fo:country="GB" fo:font-style="italic" style:text-underline-style="none" fo:font-weight="bold" style:letter-kerning="true" style:font-size-asian="11pt" style:font-style-asian="italic" style:font-weight-asian="bold"/>
    </style:style>
    <style:style style:name="T82" style:family="text">
      <style:text-properties fo:font-variant="normal" fo:text-transform="none" fo:color="#000000" style:text-line-through-style="none" style:font-name="Times New Roman" fo:font-size="11pt" fo:letter-spacing="normal" fo:language="en" fo:country="GB" fo:font-style="italic" style:text-underline-style="none" fo:font-weight="bold" style:letter-kerning="true" style:font-size-asian="11pt" style:font-style-asian="italic" style:font-weight-asian="bold" style:font-size-complex="11pt"/>
    </style:style>
    <style:style style:name="T83" style:family="text">
      <style:text-properties fo:font-variant="normal" fo:text-transform="none" fo:color="#000000" style:text-line-through-style="none" style:font-name="Times New Roman" fo:font-size="11pt" fo:letter-spacing="normal" fo:language="en" fo:country="GB" fo:font-style="italic" style:text-underline-style="none" fo:font-weight="bold" style:letter-kerning="true" style:font-size-asian="11pt" style:font-style-asian="italic" style:font-weight-asian="bold" style:font-size-complex="11pt" style:font-style-complex="italic" style:font-weight-complex="bold"/>
    </style:style>
    <style:style style:name="T84" style:family="text">
      <style:text-properties fo:font-variant="normal" fo:text-transform="none" fo:color="#000000" style:text-line-through-style="none" style:font-name="Times New Roman" fo:font-size="11pt" fo:letter-spacing="normal" fo:language="en" fo:country="GB" fo:font-style="italic" style:text-underline-style="none" fo:font-weight="bold" style:letter-kerning="true" style:font-size-asian="11pt" style:font-style-asian="italic" style:font-weight-asian="bold" style:font-size-complex="11pt" style:font-weight-complex="bold"/>
    </style:style>
    <style:style style:name="T85" style:family="text">
      <style:text-properties fo:font-variant="normal" fo:text-transform="none" fo:color="#000000" style:text-line-through-style="none" style:font-name="Times New Roman" fo:font-size="11pt" fo:letter-spacing="normal" fo:language="en" fo:country="GB" style:text-underline-style="solid" style:text-underline-width="auto" style:text-underline-color="font-color" fo:font-weight="bold" style:letter-kerning="true" style:font-size-asian="11pt" style:font-style-asian="normal" style:font-name-complex="Times New Roman" style:font-size-complex="11pt" style:font-style-complex="normal"/>
    </style:style>
    <style:style style:name="T86"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style>
    <style:style style:name="T87"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size-complex="10pt"/>
    </style:style>
    <style:style style:name="T88"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size-complex="10pt" style:font-style-complex="italic" style:font-weight-complex="normal"/>
    </style:style>
    <style:style style:name="T89"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size-complex="10pt" style:font-style-complex="italic" style:font-weight-complex="bold"/>
    </style:style>
    <style:style style:name="T90"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size-complex="10pt" style:font-style-complex="normal" style:font-weight-complex="normal"/>
    </style:style>
    <style:style style:name="T91"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size-complex="10pt" style:font-weight-complex="normal"/>
    </style:style>
    <style:style style:name="T92"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size-complex="10pt" style:font-weight-complex="bold"/>
    </style:style>
    <style:style style:name="T93"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name-complex="Times New Roman" style:font-size-complex="10pt" style:font-weight-complex="bold"/>
    </style:style>
    <style:style style:name="T94"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name-complex="Times New Roman" style:font-size-complex="10pt" style:font-weight-complex="normal"/>
    </style:style>
    <style:style style:name="T95"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name-complex="Times New Roman" style:font-size-complex="10pt" style:font-style-complex="italic" style:font-weight-complex="normal"/>
    </style:style>
    <style:style style:name="T96"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name-complex="Times New Roman" style:font-size-complex="10.5pt" style:font-weight-complex="bold"/>
    </style:style>
    <style:style style:name="T97"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weight-complex="normal"/>
    </style:style>
    <style:style style:name="T98"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style-complex="normal" style:font-weight-complex="normal"/>
    </style:style>
    <style:style style:name="T99"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font-size-asian="10pt" style:font-style-asian="normal" style:font-weight-asian="normal"/>
    </style:style>
    <style:style style:name="T100" style:family="text">
      <style:text-properties fo:font-variant="normal" fo:text-transform="none" fo:color="#000000" style:text-line-through-style="none" style:font-name="Times New Roman" fo:font-size="10pt" fo:letter-spacing="normal" fo:language="en" fo:country="GB" fo:font-style="normal" style:text-underline-style="none" fo:font-weight="normal" style:font-size-asian="10pt" style:font-style-asian="normal" style:font-weight-asian="normal" style:font-size-complex="10pt"/>
    </style:style>
    <style:style style:name="T101"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letter-kerning="true" style:font-size-asian="10pt" style:font-style-asian="normal" style:font-weight-asian="bold"/>
    </style:style>
    <style:style style:name="T102"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letter-kerning="true" style:font-size-asian="10pt" style:font-style-asian="normal" style:font-weight-asian="bold" style:font-size-complex="10pt"/>
    </style:style>
    <style:style style:name="T103"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letter-kerning="true" style:font-size-asian="10pt" style:font-style-asian="normal" style:font-weight-asian="bold" style:font-size-complex="10pt" style:font-weight-complex="bold"/>
    </style:style>
    <style:style style:name="T104"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letter-kerning="true" style:font-size-asian="10pt" style:font-style-asian="normal" style:font-weight-asian="bold" style:font-size-complex="10pt" style:font-style-complex="normal" style:font-weight-complex="bold"/>
    </style:style>
    <style:style style:name="T105"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letter-kerning="true" style:font-size-asian="10pt" style:font-style-asian="normal" style:font-weight-asian="bold" style:font-size-complex="10pt" style:font-style-complex="italic" style:font-weight-complex="bold"/>
    </style:style>
    <style:style style:name="T106"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letter-kerning="true" style:font-size-asian="10pt" style:font-style-asian="normal" style:font-weight-asian="bold" style:font-size-complex="10pt" style:font-style-complex="italic" style:font-weight-complex="normal"/>
    </style:style>
    <style:style style:name="T107"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letter-kerning="true" style:font-size-asian="10pt" style:font-style-asian="normal" style:font-weight-asian="bold" style:font-size-complex="10pt" style:font-weight-complex="normal"/>
    </style:style>
    <style:style style:name="T108"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letter-kerning="true" style:font-size-asian="10pt" style:font-style-asian="normal" style:font-weight-asian="bold" style:font-weight-complex="bold"/>
    </style:style>
    <style:style style:name="T109"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letter-kerning="true" style:font-size-asian="10pt" style:font-style-asian="normal" style:font-weight-asian="bold" style:font-name-complex="Times New Roman" style:font-size-complex="10.5pt" style:font-weight-complex="bold"/>
    </style:style>
    <style:style style:name="T110"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letter-kerning="true" style:font-size-asian="10pt" style:font-style-asian="normal" style:font-weight-asian="normal" style:font-name-complex="Times New Roman" style:font-size-complex="10pt" style:font-weight-complex="bold"/>
    </style:style>
    <style:style style:name="T111" style:family="text">
      <style:text-properties fo:font-variant="normal" fo:text-transform="none" fo:color="#000000" style:text-line-through-style="none" style:font-name="Times New Roman" fo:font-size="10pt" fo:letter-spacing="normal" fo:language="en" fo:country="GB" fo:font-style="normal" style:text-underline-style="none" fo:font-weight="bold" style:font-size-asian="10pt" style:font-style-asian="normal" style:font-weight-asian="bold"/>
    </style:style>
    <style:style style:name="T112" style:family="text">
      <style:text-properties fo:font-variant="normal" fo:text-transform="none" fo:color="#000000" style:text-line-through-style="none" style:font-name="Times New Roman" fo:font-size="10pt" fo:letter-spacing="normal" fo:language="en" fo:country="GB" fo:font-style="normal" style:text-underline-style="none" style:letter-kerning="true" style:font-size-asian="10pt" style:font-style-asian="normal"/>
    </style:style>
    <style:style style:name="T113" style:family="text">
      <style:text-properties fo:font-variant="normal" fo:text-transform="none" fo:color="#000000" style:text-line-through-style="none" style:font-name="Times New Roman" fo:font-size="10pt" fo:letter-spacing="normal" fo:language="en" fo:country="GB" fo:font-style="normal" style:text-underline-style="none" style:letter-kerning="true" style:font-size-asian="10pt" style:font-style-asian="normal" style:font-name-complex="Times New Roman" style:font-size-complex="10.5pt" style:font-weight-complex="bold"/>
    </style:style>
    <style:style style:name="T114" style:family="text">
      <style:text-properties fo:font-variant="normal" fo:text-transform="none" fo:color="#000000" style:text-line-through-style="none"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style>
    <style:style style:name="T115" style:family="text">
      <style:text-properties fo:font-variant="normal" fo:text-transform="none" fo:color="#000000" style:text-line-through-style="none"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font-size-complex="10pt"/>
    </style:style>
    <style:style style:name="T116" style:family="text">
      <style:text-properties fo:font-variant="normal" fo:text-transform="none" fo:color="#000000" style:text-line-through-style="none"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font-size-complex="10pt" style:font-weight-complex="bold"/>
    </style:style>
    <style:style style:name="T117" style:family="text">
      <style:text-properties fo:font-variant="normal" fo:text-transform="none" fo:color="#000000" style:text-line-through-style="none"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font-size-complex="10pt" style:font-style-complex="italic" style:font-weight-complex="bold"/>
    </style:style>
    <style:style style:name="T118" style:family="text">
      <style:text-properties fo:font-variant="normal" fo:text-transform="none" fo:color="#000000" style:text-line-through-style="none"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font-size-complex="10pt" style:font-style-complex="normal" style:font-weight-complex="bold"/>
    </style:style>
    <style:style style:name="T119" style:family="text">
      <style:text-properties fo:font-variant="normal" fo:text-transform="none" fo:color="#000000" style:text-line-through-style="none"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font-weight-complex="bold"/>
    </style:style>
    <style:style style:name="T120" style:family="text">
      <style:text-properties fo:font-variant="normal" fo:text-transform="none" fo:color="#000000" style:text-line-through-style="none"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font-name-complex="Times New Roman" style:font-size-complex="10.5pt" style:font-weight-complex="bold"/>
    </style:style>
    <style:style style:name="T121" style:family="text">
      <style:text-properties fo:font-variant="normal" fo:text-transform="none" fo:color="#000000" style:text-line-through-style="none"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font-name-complex="Times New Roman" style:font-size-complex="10pt" style:font-weight-complex="bold"/>
    </style:style>
    <style:style style:name="T122" style:family="text">
      <style:text-properties fo:font-variant="normal" fo:text-transform="none" fo:color="#000000" style:text-line-through-style="none" style:font-name="Times New Roman" fo:font-size="10pt" fo:letter-spacing="normal" fo:language="en" fo:country="GB" fo:font-style="italic" style:text-underline-style="none" fo:font-weight="bold" style:letter-kerning="true" style:font-size-asian="10pt" style:font-style-asian="italic" style:font-weight-asian="bold"/>
    </style:style>
    <style:style style:name="T123" style:family="text">
      <style:text-properties fo:font-variant="normal" fo:text-transform="none" fo:color="#000000" style:text-line-through-style="none" style:font-name="Times New Roman" fo:font-size="10pt" fo:letter-spacing="normal" fo:language="en" fo:country="GB" fo:font-style="italic" style:text-underline-style="none" fo:font-weight="bold" style:letter-kerning="true" style:font-size-asian="10pt" style:font-style-asian="italic" style:font-weight-asian="bold" style:font-size-complex="10pt"/>
    </style:style>
    <style:style style:name="T124" style:family="text">
      <style:text-properties fo:font-variant="normal" fo:text-transform="none" fo:color="#000000" style:text-line-through-style="none" style:font-name="Times New Roman" fo:font-size="10pt" fo:letter-spacing="normal" fo:language="en" fo:country="GB" fo:font-style="italic" style:text-underline-style="none" fo:font-weight="bold" style:letter-kerning="true" style:font-size-asian="10pt" style:font-style-asian="italic" style:font-weight-asian="bold" style:font-size-complex="10pt" style:font-style-complex="italic" style:font-weight-complex="bold"/>
    </style:style>
    <style:style style:name="T125" style:family="text">
      <style:text-properties fo:font-variant="normal" fo:text-transform="none" fo:color="#000000" style:text-line-through-style="none" style:font-name="Times New Roman" fo:font-size="10pt" fo:letter-spacing="normal" fo:language="en" fo:country="GB" fo:font-style="italic" style:text-underline-style="none" fo:font-weight="bold" style:letter-kerning="true" style:font-size-asian="10pt" style:font-style-asian="italic" style:font-weight-asian="bold" style:font-size-complex="10pt" style:font-weight-complex="bold"/>
    </style:style>
    <style:style style:name="T126" style:family="text">
      <style:text-properties fo:font-variant="normal" fo:text-transform="none" fo:color="#000000" style:text-line-through-style="none" style:font-name="Times New Roman" fo:font-size="10pt" fo:letter-spacing="normal" fo:language="en" fo:country="GB" fo:font-style="italic" style:text-underline-style="none" fo:font-weight="bold" style:letter-kerning="true" style:font-size-asian="10pt" style:font-style-asian="italic" style:font-weight-asian="bold" style:font-name-complex="Times New Roman" style:font-size-complex="10.5pt" style:font-weight-complex="bold"/>
    </style:style>
    <style:style style:name="T127" style:family="text">
      <style:text-properties fo:font-variant="normal" fo:text-transform="none" fo:color="#000000" style:text-line-through-style="none" style:font-name="Times New Roman" fo:font-size="10pt" fo:letter-spacing="normal" fo:language="en" fo:country="GB" fo:font-style="italic" style:text-underline-style="none" fo:font-weight="bold" style:letter-kerning="true" style:font-size-asian="10pt" style:font-style-asian="italic" style:font-weight-asian="bold" style:font-name-complex="Times New Roman" style:font-size-complex="10.5pt" style:font-style-complex="italic" style:font-weight-complex="bold"/>
    </style:style>
    <style:style style:name="T128" style:family="text">
      <style:text-properties fo:font-variant="normal" fo:text-transform="none" fo:color="#000000" style:text-line-through-style="none" style:font-name="Times New Roman" fo:font-size="10pt" fo:letter-spacing="normal" fo:language="en" fo:country="GB" fo:font-style="italic" style:text-underline-style="none" fo:font-weight="bold" style:letter-kerning="true" style:font-size-asian="10pt" style:font-style-asian="italic" style:font-weight-asian="bold" style:font-style-complex="italic" style:font-weight-complex="bold"/>
    </style:style>
    <style:style style:name="T129" style:family="text">
      <style:text-properties fo:font-variant="normal" fo:text-transform="none" fo:color="#000000" style:text-line-through-style="none" style:font-name="Times New Roman" fo:font-size="10pt" fo:letter-spacing="normal" fo:language="en" fo:country="GB" fo:font-style="italic" style:text-underline-style="none" fo:font-weight="bold" style:font-size-asian="10pt" style:font-style-asian="italic" style:font-weight-asian="bold"/>
    </style:style>
    <style:style style:name="T130" style:family="text">
      <style:text-properties fo:font-variant="normal" fo:text-transform="none" fo:color="#000000" style:text-line-through-style="none" style:font-name="Times New Roman" fo:font-size="10pt" fo:letter-spacing="normal" fo:language="en" fo:country="GB" fo:font-style="italic" style:text-underline-style="none" fo:font-weight="normal" style:letter-kerning="true" style:font-size-asian="10pt" style:font-style-asian="italic" style:font-weight-asian="normal" style:font-size-complex="10pt"/>
    </style:style>
    <style:style style:name="T131" style:family="text">
      <style:text-properties fo:font-variant="normal" fo:text-transform="none" fo:color="#000000" style:text-line-through-style="none" style:font-name="Times New Roman" fo:font-size="10pt" fo:letter-spacing="normal" fo:language="en" fo:country="GB" fo:font-style="italic" style:text-underline-style="none" fo:font-weight="normal" style:letter-kerning="true" style:font-size-asian="10pt" style:font-style-asian="italic" style:font-weight-asian="normal" style:font-size-complex="10pt" style:font-style-complex="italic" style:font-weight-complex="normal"/>
    </style:style>
    <style:style style:name="T132" style:family="text">
      <style:text-properties fo:font-variant="normal" fo:text-transform="none" fo:color="#000000" style:text-line-through-style="none" style:font-name="Times New Roman" fo:font-size="10pt" fo:letter-spacing="normal" fo:font-style="normal" style:text-underline-style="none" fo:font-weight="normal" style:font-size-asian="10pt" style:font-style-asian="normal" style:font-weight-asian="normal" style:font-size-complex="10pt"/>
    </style:style>
    <style:style style:name="T133" style:family="text">
      <style:text-properties fo:font-variant="normal" fo:text-transform="none" fo:color="#000000" style:text-line-through-style="none" style:font-name="Times New Roman" fo:font-size="10pt" fo:letter-spacing="normal" fo:font-style="normal" style:text-underline-style="none" fo:font-weight="normal" style:font-size-asian="10pt" style:font-style-asian="normal" style:font-weight-asian="normal" style:font-size-complex="10pt" style:font-style-complex="normal" style:font-weight-complex="normal"/>
    </style:style>
    <style:style style:name="T134" style:family="text">
      <style:text-properties fo:font-variant="normal" fo:text-transform="none" fo:color="#000000" style:text-line-through-style="none" style:font-name="Times New Roman" fo:font-size="10pt" fo:letter-spacing="normal" fo:font-style="normal" style:text-underline-style="none" fo:font-weight="bold" style:font-size-asian="10pt" style:font-style-asian="normal" style:font-weight-asian="bold" style:font-size-complex="10pt"/>
    </style:style>
    <style:style style:name="T135" style:family="text">
      <style:text-properties fo:font-variant="normal" fo:text-transform="none" fo:color="#000000" style:text-line-through-style="none" style:font-name="Times New Roman" fo:font-size="10pt" fo:letter-spacing="normal" fo:font-style="normal" style:text-underline-style="solid" style:text-underline-width="auto" style:text-underline-color="font-color" fo:font-weight="bold" style:font-size-asian="10pt" style:font-style-asian="normal" style:font-weight-asian="bold" style:font-size-complex="10pt"/>
    </style:style>
    <style:style style:name="T136" style:family="text">
      <style:text-properties fo:font-variant="normal" fo:text-transform="none" fo:color="#000000" style:text-line-through-style="none" style:font-name="Times New Roman" fo:font-size="10pt" fo:letter-spacing="normal" fo:font-style="italic" style:text-underline-style="none" fo:font-weight="bold" style:font-size-asian="10pt" style:font-style-asian="italic" style:font-weight-asian="bold" style:font-size-complex="10pt"/>
    </style:style>
    <style:style style:name="T137" style:family="text">
      <style:text-properties fo:font-variant="normal" fo:text-transform="none" fo:color="#000000" style:text-line-through-style="none" style:font-name="Times New Roman" fo:font-size="10pt" fo:letter-spacing="normal" fo:font-style="italic" style:text-underline-style="none" fo:font-weight="bold" style:font-size-asian="10pt" style:font-style-asian="italic" style:font-weight-asian="bold" style:font-size-complex="10pt" style:font-style-complex="italic" style:font-weight-complex="bold"/>
    </style:style>
    <style:style style:name="T138" style:family="text">
      <style:text-properties fo:font-variant="normal" fo:text-transform="none" fo:color="#000000" style:text-line-through-style="none" style:font-name="Times New Roman" fo:font-size="13pt" fo:letter-spacing="normal" fo:language="en" fo:country="GB" fo:font-style="normal" style:text-underline-style="solid" style:text-underline-width="auto" style:text-underline-color="font-color" fo:font-weight="bold" style:letter-kerning="true" style:font-size-asian="13pt" style:font-style-asian="normal" style:font-weight-asian="bold"/>
    </style:style>
    <style:style style:name="T139" style:family="text">
      <style:text-properties fo:font-variant="normal" fo:text-transform="none" fo:color="#000000" style:text-line-through-style="none" style:font-name="Times New Roman" fo:font-size="13pt" fo:letter-spacing="normal" fo:language="en" fo:country="GB" fo:font-style="normal" style:text-underline-style="none" fo:font-weight="bold" style:letter-kerning="true" style:font-size-asian="13pt" style:font-style-asian="normal" style:font-weight-asian="bold"/>
    </style:style>
    <style:style style:name="T140" style:family="text">
      <style:text-properties fo:font-variant="normal" fo:text-transform="none" fo:color="#000000" style:text-line-through-style="none" style:font-name="Times New Roman" fo:font-size="13pt" fo:letter-spacing="normal" fo:language="en" fo:country="GB" fo:font-style="italic" style:text-underline-style="none" fo:font-weight="bold" style:letter-kerning="true" style:font-size-asian="13pt" style:font-style-asian="italic" style:font-weight-asian="bold"/>
    </style:style>
    <style:style style:name="T141" style:family="text">
      <style:text-properties fo:font-variant="normal" fo:text-transform="none" fo:color="#000000" style:text-line-through-style="none" style:font-name="Times New Roman" fo:font-size="9pt" fo:letter-spacing="normal" fo:language="en" fo:country="GB" fo:font-style="normal" style:text-underline-style="solid" style:text-underline-width="auto" style:text-underline-color="font-color" fo:font-weight="bold" style:letter-kerning="true" style:font-size-asian="9pt" style:font-style-asian="normal" style:font-weight-asian="bold" style:font-size-complex="9pt" style:font-style-complex="normal" style:font-weight-complex="bold"/>
    </style:style>
    <style:style style:name="T142" style:family="text">
      <style:text-properties fo:font-variant="normal" fo:text-transform="none" fo:color="#000000" style:text-line-through-style="none" style:font-name="Times New Roman" fo:font-size="12pt" fo:letter-spacing="normal" fo:language="en" fo:country="GB" fo:font-style="normal" style:text-underline-style="solid" style:text-underline-width="auto" style:text-underline-color="font-color" fo:font-weight="bold" style:letter-kerning="true" style:font-size-asian="12pt" style:font-style-asian="normal" style:font-weight-asian="bold" style:font-size-complex="12pt"/>
    </style:style>
    <style:style style:name="T143" style:family="text">
      <style:text-properties fo:font-variant="normal" fo:text-transform="none" fo:color="#000000" style:text-line-through-style="none" style:font-name="Times New Roman" fo:font-size="12pt" fo:letter-spacing="normal" fo:language="en" fo:country="GB" fo:font-style="normal" style:text-underline-style="solid" style:text-underline-width="auto" style:text-underline-color="font-color" fo:font-weight="bold" style:letter-kerning="true" style:font-size-asian="12pt" style:font-style-asian="normal" style:font-weight-asian="bold" style:font-size-complex="12pt" style:font-style-complex="normal" style:font-weight-complex="bold"/>
    </style:style>
    <style:style style:name="T144" style:family="text">
      <style:text-properties fo:font-variant="normal" fo:text-transform="none" fo:color="#000000" style:text-line-through-style="none" style:font-name="Times New Roman" fo:font-size="12pt" fo:letter-spacing="normal" fo:language="en" fo:country="GB" fo:font-style="italic" style:text-underline-style="solid" style:text-underline-width="auto" style:text-underline-color="font-color" fo:font-weight="bold" style:letter-kerning="true" style:font-size-asian="12pt" style:font-style-asian="italic" style:font-weight-asian="bold" style:font-size-complex="12pt" style:font-style-complex="italic" style:font-weight-complex="bold"/>
    </style:style>
    <style:style style:name="T145" style:family="text">
      <style:text-properties fo:font-variant="normal" fo:text-transform="none" fo:color="#000000" style:text-line-through-style="none" style:text-position="super 58%" style:font-name="Times New Roman" fo:font-size="10.5pt" fo:letter-spacing="normal" fo:language="en" fo:country="GB" fo:font-style="normal" style:text-underline-style="none" fo:font-weight="normal" style:letter-kerning="true" style:font-size-asian="10.5pt" style:font-style-asian="normal" style:font-weight-asian="normal"/>
    </style:style>
    <style:style style:name="T146" style:family="text">
      <style:text-properties fo:font-variant="normal" fo:text-transform="none" fo:color="#000000" style:text-line-through-style="none" style:text-position="super 58%"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style>
    <style:style style:name="T147" style:family="text">
      <style:text-properties fo:font-variant="normal" fo:text-transform="none" fo:color="#000000" style:text-line-through-style="none" style:text-position="super 58%"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font-style-complex="italic" style:font-weight-complex="normal"/>
    </style:style>
    <style:style style:name="T148" style:family="text">
      <style:text-properties fo:font-variant="normal" fo:text-transform="none" fo:color="#000000" style:text-line-through-style="none" style:text-position="super 58%"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font-weight-complex="normal"/>
    </style:style>
    <style:style style:name="T149" style:family="text">
      <style:text-properties fo:font-variant="normal" fo:text-transform="none" fo:color="#000000" style:text-line-through-style="none" style:text-position="super 58%"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font-style-complex="normal" style:font-weight-complex="normal"/>
    </style:style>
    <style:style style:name="T150" style:family="text">
      <style:text-properties fo:font-variant="normal" fo:text-transform="none" fo:color="#000000" style:text-line-through-style="none" style:text-position="super 58%" style:font-name="Times New Roman" fo:font-size="10.5pt" fo:letter-spacing="normal" fo:language="en" fo:country="GB" fo:font-style="normal" style:text-underline-style="none" fo:font-weight="normal" style:letter-kerning="true" style:font-size-asian="10.5pt" style:font-style-asian="normal" style:font-weight-asian="normal" style:font-name-complex="Times New Roman" style:font-size-complex="10.5pt" style:font-style-complex="italic" style:font-weight-complex="bold"/>
    </style:style>
    <style:style style:name="T151" style:family="text">
      <style:text-properties fo:font-variant="normal" fo:text-transform="none" fo:color="#000000" style:text-line-through-style="none" style:text-position="super 58%" style:font-name="Times New Roman" fo:font-size="10.5pt" fo:letter-spacing="normal" fo:language="en" fo:country="GB" fo:font-style="normal" style:text-underline-style="none" fo:font-weight="bold" style:letter-kerning="true" style:font-size-asian="10.5pt" style:font-style-asian="normal" style:font-weight-asian="bold" style:font-size-complex="10pt" style:font-style-complex="normal" style:font-weight-complex="bold"/>
    </style:style>
    <style:style style:name="T152" style:family="text">
      <style:text-properties fo:font-variant="normal" fo:text-transform="none" fo:color="#000000" style:text-line-through-style="none" style:text-position="super 58%" style:font-name="Times New Roman" fo:font-size="10.5pt" fo:letter-spacing="normal" fo:language="en" fo:country="GB" fo:font-style="italic" style:text-underline-style="none" fo:font-weight="bold" style:letter-kerning="true" style:font-size-asian="10.5pt" style:font-style-asian="italic" style:font-weight-asian="bold" style:font-size-complex="10.5pt" style:font-style-complex="italic" style:font-weight-complex="bold"/>
    </style:style>
    <style:style style:name="T153" style:family="text">
      <style:text-properties fo:font-variant="normal" fo:text-transform="none" fo:color="#000000" style:text-line-through-style="none" style:text-position="super 58%" style:font-name="Times New Roman" fo:letter-spacing="normal" fo:language="en" fo:country="GB" fo:font-style="normal" style:text-underline-style="none" fo:font-weight="normal" style:letter-kerning="true" style:font-style-asian="normal" style:font-weight-asian="normal"/>
    </style:style>
    <style:style style:name="T154" style:family="text">
      <style:text-properties fo:font-variant="normal" fo:text-transform="none" fo:color="#000000" style:text-line-through-style="none" style:text-position="super 58%" style:font-name="Times New Roman" fo:letter-spacing="normal" fo:language="en" fo:country="GB" fo:font-style="normal" style:text-underline-style="none" fo:font-weight="normal" style:letter-kerning="true" style:font-style-asian="normal" style:font-weight-asian="normal" style:font-style-complex="italic" style:font-weight-complex="normal"/>
    </style:style>
    <style:style style:name="T155" style:family="text">
      <style:text-properties fo:font-variant="normal" fo:text-transform="none" fo:color="#000000" style:text-line-through-style="none" style:text-position="super 58%" style:font-name="Times New Roman" fo:font-size="10pt" fo:letter-spacing="normal" fo:language="en" fo:country="GB" fo:font-style="normal" style:text-underline-style="none" fo:font-weight="normal" style:letter-kerning="true" style:font-size-asian="10pt" style:font-style-asian="normal" style:font-weight-asian="normal"/>
    </style:style>
    <style:style style:name="T156" style:family="text">
      <style:text-properties fo:font-variant="normal" fo:text-transform="none" fo:color="#000000" style:text-line-through-style="none" style:text-position="super 58%" style:font-name="Times New Roman" fo:font-size="10pt" fo:letter-spacing="normal" fo:language="en" fo:country="GB" fo:font-style="normal" style:text-underline-style="none" fo:font-weight="normal" style:letter-kerning="true" style:font-size-asian="10pt" style:font-style-asian="normal" style:font-weight-asian="normal" style:font-size-complex="10pt"/>
    </style:style>
    <style:style style:name="T157" style:family="text">
      <style:text-properties fo:font-variant="normal" fo:text-transform="none" fo:color="#000000" style:text-line-through-style="none" style:text-position="super 58%" style:font-name="Times New Roman" fo:font-size="10pt" fo:letter-spacing="normal" fo:language="en" fo:country="GB" fo:font-style="normal" style:text-underline-style="none" fo:font-weight="normal" style:letter-kerning="true" style:font-size-asian="10pt" style:font-style-asian="normal" style:font-weight-asian="normal" style:font-size-complex="10pt" style:font-style-complex="italic" style:font-weight-complex="bold"/>
    </style:style>
    <style:style style:name="T158" style:family="text">
      <style:text-properties fo:font-variant="normal" fo:text-transform="none" fo:color="#000000" style:text-line-through-style="none" style:text-position="super 58%" style:font-name="Times New Roman" fo:font-size="10pt" fo:letter-spacing="normal" fo:language="en" fo:country="GB" fo:font-style="normal" style:text-underline-style="none" fo:font-weight="normal" style:letter-kerning="true" style:font-size-asian="10pt" style:font-style-asian="normal" style:font-weight-asian="normal" style:font-size-complex="10pt" style:font-style-complex="normal" style:font-weight-complex="normal"/>
    </style:style>
    <style:style style:name="T159" style:family="text">
      <style:text-properties fo:font-variant="normal" fo:text-transform="none" fo:color="#000000" style:text-line-through-style="none" style:text-position="super 58%" style:font-name="Times New Roman" fo:font-size="10pt" fo:letter-spacing="normal" fo:language="en" fo:country="GB" fo:font-style="normal" style:text-underline-style="none" fo:font-weight="normal" style:letter-kerning="true" style:font-size-asian="10pt" style:font-style-asian="normal" style:font-weight-asian="normal" style:font-size-complex="10pt" style:font-weight-complex="normal"/>
    </style:style>
    <style:style style:name="T160" style:family="text">
      <style:text-properties fo:font-variant="normal" fo:text-transform="none" fo:color="#000000" style:text-line-through-style="none" style:text-position="super 58%" style:font-name="Times New Roman" fo:font-size="10pt" fo:letter-spacing="normal" fo:language="en" fo:country="GB" fo:font-style="normal" style:text-underline-style="none" fo:font-weight="bold" style:letter-kerning="true" style:font-size-asian="10pt" style:font-style-asian="normal" style:font-weight-asian="bold" style:font-size-complex="10pt"/>
    </style:style>
    <style:style style:name="T161" style:family="text">
      <style:text-properties fo:font-variant="normal" fo:text-transform="none" fo:color="#000000" style:text-line-through-style="none" style:text-position="super 58%"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style>
    <style:style style:name="T162" style:family="text">
      <style:text-properties fo:font-variant="normal" fo:text-transform="none" fo:color="#000000" style:text-line-through-style="none" style:text-position="super 58%" style:font-name="Times New Roman" fo:font-size="10pt" fo:letter-spacing="normal" fo:language="en" fo:country="GB" fo:font-style="italic" style:text-underline-style="none" fo:font-weight="bold" style:letter-kerning="true" style:font-size-asian="10pt" style:font-style-asian="italic" style:font-weight-asian="bold"/>
    </style:style>
    <style:style style:name="T163" style:family="text">
      <style:text-properties fo:font-variant="normal" fo:text-transform="none" fo:color="#000000" style:text-line-through-style="none" style:text-position="super 58%" style:font-name="Times New Roman" fo:font-size="10pt" fo:letter-spacing="normal" fo:language="en" fo:country="GB" fo:font-style="italic" style:text-underline-style="none" fo:font-weight="bold" style:letter-kerning="true" style:font-size-asian="10pt" style:font-style-asian="italic" style:font-weight-asian="bold" style:font-size-complex="10pt"/>
    </style:style>
    <style:style style:name="T164" style:family="text">
      <style:text-properties fo:font-variant="normal" fo:text-transform="none" fo:color="#000000" style:text-line-through-style="none" style:text-position="super 58%" style:font-name="Times New Roman" fo:font-size="10pt" fo:letter-spacing="normal" fo:language="en" fo:country="GB" fo:font-style="italic" style:text-underline-style="none" fo:font-weight="bold" style:letter-kerning="true" style:font-size-asian="10pt" style:font-style-asian="italic" style:font-weight-asian="bold" style:font-name-complex="Times New Roman" style:font-size-complex="10.5pt" style:font-weight-complex="bold"/>
    </style:style>
    <style:style style:name="T165" style:family="text">
      <style:text-properties fo:font-variant="normal" fo:text-transform="none" fo:color="#000000" style:text-line-through-style="none" style:text-position="super 58%"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size-complex="11pt" style:font-weight-complex="bold"/>
    </style:style>
    <style:style style:name="T166" style:family="text">
      <style:text-properties fo:font-variant="normal" fo:text-transform="none" fo:color="#000000" style:text-line-through-style="none" style:text-position="super 58%" style:font-name="Times New Roman" fo:font-size="11pt" fo:letter-spacing="normal" fo:language="en" fo:country="GB" fo:font-style="italic" style:text-underline-style="none" fo:font-weight="bold" style:letter-kerning="true" style:font-size-asian="11pt" style:font-style-asian="italic" style:font-weight-asian="bold" style:font-size-complex="11pt" style:font-weight-complex="bold"/>
    </style:style>
    <style:style style:name="T167" style:family="text">
      <style:text-properties fo:font-variant="normal" fo:text-transform="none" fo:color="#000000" style:text-line-through-style="none" style:text-position="super 58%" style:font-name="Times New Roman" fo:font-size="13pt" fo:letter-spacing="normal" fo:language="en" fo:country="GB" fo:font-style="italic" style:text-underline-style="none" fo:font-weight="bold" style:letter-kerning="true" style:font-size-asian="13pt" style:font-style-asian="italic" style:font-weight-asian="bold"/>
    </style:style>
    <style:style style:name="T168" style:family="text">
      <style:text-properties fo:font-variant="normal" fo:text-transform="none" fo:color="#000000" style:text-line-through-style="none" style:text-position="super 58%" style:font-name="Times New Roman" fo:font-size="12pt" fo:letter-spacing="normal" fo:language="en" fo:country="GB" fo:font-style="italic" style:text-underline-style="solid" style:text-underline-width="auto" style:text-underline-color="font-color" fo:font-weight="bold" style:letter-kerning="true" style:font-size-asian="12pt" style:font-style-asian="italic" style:font-weight-asian="bold" style:font-size-complex="12pt" style:font-style-complex="italic" style:font-weight-complex="bold"/>
    </style:style>
    <style:style style:name="T169" style:family="text">
      <style:text-properties fo:font-variant="normal" fo:text-transform="none" fo:color="#000000" style:text-line-through-style="none" fo:letter-spacing="normal" fo:language="en" fo:country="GB" fo:font-style="normal" style:text-underline-style="none" fo:font-weight="normal" style:letter-kerning="true" style:font-style-asian="normal" style:font-weight-asian="normal" style:font-style-complex="italic" style:font-weight-complex="normal"/>
    </style:style>
    <style:style style:name="T170" style:family="text">
      <style:text-properties fo:font-variant="normal" fo:text-transform="none" fo:color="#000000" style:text-line-through-style="none" fo:font-size="10.5pt" fo:letter-spacing="normal" fo:language="en" fo:country="GB" fo:font-style="normal" style:text-underline-style="none" fo:font-weight="normal" style:letter-kerning="true" style:font-size-asian="10.5pt" style:font-style-asian="normal" style:font-weight-asian="normal" style:font-size-complex="10.5pt" style:font-weight-complex="bold"/>
    </style:style>
    <style:style style:name="T171" style:family="text">
      <style:text-properties fo:font-variant="normal" fo:text-transform="none" fo:color="#000000" style:text-line-through-style="none" fo:font-size="10.5pt" fo:letter-spacing="normal" fo:language="en" fo:country="GB" fo:font-style="normal" style:text-underline-style="none" fo:font-weight="normal" style:letter-kerning="true" style:font-size-asian="10.5pt" style:font-style-asian="normal" style:font-weight-asian="normal" style:font-size-complex="10.5pt" style:font-weight-complex="normal"/>
    </style:style>
    <style:style style:name="T172" style:family="text">
      <style:text-properties fo:font-variant="normal" fo:text-transform="none" fo:color="#000000" style:text-line-through-style="none" style:font-name="Arial"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style>
    <style:style style:name="T173" style:family="text">
      <style:text-properties fo:font-variant="normal" fo:text-transform="none" fo:color="#000000" style:text-line-through-style="none" style:font-name="Arial" fo:font-size="10.5pt" fo:letter-spacing="normal" fo:language="en" fo:country="GB" fo:font-style="normal" style:text-underline-style="none" fo:font-weight="normal" style:letter-kerning="true" style:font-size-asian="10.5pt" style:font-style-asian="normal" style:font-weight-asian="normal"/>
    </style:style>
    <style:style style:name="T174" style:family="text">
      <style:text-properties fo:font-variant="normal" fo:text-transform="none" fo:color="#000000" style:text-line-through-style="none" style:font-name="Arial" fo:font-size="10pt" fo:letter-spacing="normal" fo:language="en" fo:country="GB" fo:font-style="italic" style:text-underline-style="none" fo:font-weight="bold" style:letter-kerning="true" style:font-size-asian="10pt" style:font-style-asian="italic" style:font-weight-asian="bold" style:font-size-complex="14pt"/>
    </style:style>
    <style:style style:name="T175" style:family="text">
      <style:text-properties fo:font-variant="normal" fo:text-transform="none" fo:color="#000000" style:text-line-through-style="none" style:font-name="Arial" fo:font-size="12pt" fo:letter-spacing="normal" fo:language="en" fo:country="GB" fo:font-style="normal" style:text-underline-style="none" fo:font-weight="bold" style:letter-kerning="true" style:font-size-asian="12pt" style:font-style-asian="normal" style:font-weight-asian="bold"/>
    </style:style>
    <style:style style:name="T176" style:family="text">
      <style:text-properties fo:font-variant="normal" fo:text-transform="none" fo:color="#000000" style:text-line-through-style="none" style:font-name="Arial" fo:font-size="16pt" fo:letter-spacing="normal" fo:language="en" fo:country="GB" fo:font-style="normal" style:text-underline-style="solid" style:text-underline-width="auto" style:text-underline-color="font-color" fo:font-weight="bold" style:letter-kerning="true" style:font-size-asian="16pt" style:font-style-asian="normal" style:font-weight-asian="bold"/>
    </style:style>
    <style:style style:name="T177" style:family="text">
      <style:text-properties fo:font-variant="normal" fo:text-transform="none" fo:color="#000000" style:text-line-through-style="none" style:font-name="Arial" fo:font-size="16pt" fo:letter-spacing="normal" fo:language="en" fo:country="GB" fo:font-style="italic" style:text-underline-style="solid" style:text-underline-width="auto" style:text-underline-color="font-color" fo:font-weight="bold" style:letter-kerning="true" style:font-size-asian="16pt" style:font-style-asian="italic" style:font-weight-asian="bold" style:font-size-complex="12pt" style:font-style-complex="italic" style:font-weight-complex="bold"/>
    </style:style>
    <style:style style:name="T178" style:family="text">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style>
    <style:style style:name="T179" style:family="text">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font-size-complex="10.5pt"/>
    </style:style>
    <style:style style:name="T180" style:family="text">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font-name-complex="Times New Roman" style:font-size-complex="10.5pt" style:font-weight-complex="bold"/>
    </style:style>
    <style:style style:name="T181" style:family="text">
      <style:text-properties fo:font-variant="normal" fo:text-transform="none" fo:color="#000000" style:font-name="Times New Roman" fo:font-size="10.5pt" fo:letter-spacing="normal" fo:font-style="normal" style:text-underline-style="solid" style:text-underline-width="auto" style:text-underline-color="font-color" fo:font-weight="bold" style:font-size-asian="10.5pt" style:font-style-asian="normal" style:font-weight-asian="bold" style:font-weight-complex="bold"/>
    </style:style>
    <style:style style:name="T182" style:family="text">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style>
    <style:style style:name="T183" style:family="text">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font-name-complex="Times New Roman" style:font-size-complex="10.5pt" style:font-weight-complex="bold"/>
    </style:style>
    <style:style style:name="T184" style:family="text">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font-weight-complex="normal"/>
    </style:style>
    <style:style style:name="T185" style:family="text">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font-size-complex="10.5pt"/>
    </style:style>
    <style:style style:name="T186" style:family="text">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font-size-complex="10.5pt" style:font-weight-complex="normal"/>
    </style:style>
    <style:style style:name="T187" style:family="text">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font-size-complex="10.5pt" style:font-weight-complex="bold"/>
    </style:style>
    <style:style style:name="T188" style:family="text">
      <style:text-properties fo:font-variant="normal" fo:text-transform="none" fo:color="#000000" style:font-name="Times New Roman" fo:font-size="10.5pt" fo:letter-spacing="normal" fo:font-style="normal" style:text-underline-style="none" fo:font-weight="normal" style:font-size-asian="10.5pt" style:font-style-asian="normal" style:font-weight-asian="normal" style:font-style-complex="normal" style:font-weight-complex="normal"/>
    </style:style>
    <style:style style:name="T189" style:family="text">
      <style:text-properties fo:font-variant="normal" fo:text-transform="none" fo:color="#000000" style:font-name="Times New Roman" fo:font-size="10.5pt" fo:letter-spacing="normal" fo:font-style="normal" style:text-underline-style="none" fo:font-weight="bold" style:font-size-asian="10.5pt" style:font-style-asian="normal" style:font-weight-asian="bold"/>
    </style:style>
    <style:style style:name="T190" style:family="text">
      <style:text-properties fo:font-variant="normal" fo:text-transform="none" fo:color="#000000" style:font-name="Times New Roman" fo:font-size="10.5pt" fo:letter-spacing="normal" fo:font-style="normal" style:text-underline-style="none" fo:font-weight="bold" style:font-size-asian="10.5pt" style:font-style-asian="normal" style:font-weight-asian="bold" style:font-weight-complex="bold"/>
    </style:style>
    <style:style style:name="T191" style:family="text">
      <style:text-properties fo:font-variant="normal" fo:text-transform="none" fo:color="#000000" style:font-name="Times New Roman" fo:font-size="10.5pt" fo:letter-spacing="normal" fo:font-style="normal" style:text-underline-style="none" fo:font-weight="bold" style:font-size-asian="10.5pt" style:font-style-asian="normal" style:font-weight-asian="bold" style:font-size-complex="10.5pt"/>
    </style:style>
    <style:style style:name="T192" style:family="text">
      <style:text-properties fo:font-variant="normal" fo:text-transform="none" fo:color="#000000" style:font-name="Times New Roman" fo:font-size="10.5pt" fo:letter-spacing="normal" fo:font-style="normal" style:text-underline-style="none" fo:font-weight="bold" style:font-size-asian="10.5pt" style:font-style-asian="normal" style:font-weight-asian="bold" style:font-size-complex="10.5pt" style:font-weight-complex="bold"/>
    </style:style>
    <style:style style:name="T193" style:family="text">
      <style:text-properties fo:font-variant="normal" fo:text-transform="none" fo:color="#000000" style:font-name="Times New Roman" fo:font-size="10.5pt" fo:letter-spacing="normal" fo:font-style="normal" fo:font-weight="normal" style:font-size-asian="10.5pt" style:font-style-asian="normal" style:font-weight-asian="normal"/>
    </style:style>
    <style:style style:name="T194" style:family="text">
      <style:text-properties fo:font-variant="normal" fo:text-transform="none" fo:color="#000000" style:font-name="Times New Roman" fo:font-size="10.5pt" fo:letter-spacing="normal" fo:font-style="normal" fo:font-weight="normal" style:font-size-asian="10.5pt" style:font-style-asian="normal" style:font-weight-asian="normal" style:font-size-complex="10.5pt"/>
    </style:style>
    <style:style style:name="T195" style:family="text">
      <style:text-properties fo:font-variant="normal" fo:text-transform="none" fo:color="#000000" style:font-name="Times New Roman" fo:font-size="10.5pt" fo:letter-spacing="normal" fo:font-style="normal" style:font-size-asian="10.5pt" style:font-style-asian="normal"/>
    </style:style>
    <style:style style:name="T196" style:family="text">
      <style:text-properties fo:font-variant="normal" fo:text-transform="none" fo:color="#000000" style:font-name="Times New Roman" fo:font-size="10.5pt" fo:letter-spacing="normal" fo:language="en" fo:country="GB" fo:font-style="normal" style:text-underline-style="none" fo:font-weight="normal" style:font-size-asian="10.5pt" style:font-style-asian="normal" style:font-weight-asian="normal"/>
    </style:style>
    <style:style style:name="T197" style:family="text">
      <style:text-properties fo:font-variant="normal" fo:text-transform="none" fo:color="#000000" style:font-name="Times New Roman" fo:font-size="10.5pt" fo:letter-spacing="normal" fo:language="en" fo:country="GB" fo:font-style="normal" style:text-underline-style="none" fo:font-weight="normal" style:font-size-asian="10.5pt" style:font-style-asian="normal" style:font-weight-asian="normal" style:font-size-complex="10.5pt"/>
    </style:style>
    <style:style style:name="T198" style:family="text">
      <style:text-properties fo:font-variant="normal" fo:text-transform="none" fo:color="#000000" style:font-name="Times New Roman" fo:font-size="10.5pt" fo:letter-spacing="normal" fo:language="en" fo:country="GB" fo:font-style="normal" style:text-underline-style="none" fo:font-weight="normal" style:font-size-asian="10.5pt" style:font-style-asian="normal" style:font-weight-asian="normal" style:font-size-complex="10.5pt" style:font-style-complex="italic" style:font-weight-complex="normal"/>
    </style:style>
    <style:style style:name="T199" style:family="text">
      <style:text-properties fo:font-variant="normal" fo:text-transform="none" fo:color="#000000" style:font-name="Times New Roman" fo:font-size="10.5pt" fo:letter-spacing="normal" fo:language="en" fo:country="GB" fo:font-style="normal" style:text-underline-style="none" fo:font-weight="normal" style:font-size-asian="10.5pt" style:font-style-asian="normal" style:font-weight-asian="normal" style:font-size-complex="10.5pt" style:font-style-complex="italic" style:font-weight-complex="bold"/>
    </style:style>
    <style:style style:name="T200" style:family="text">
      <style:text-properties fo:font-variant="normal" fo:text-transform="none" fo:color="#000000" style:font-name="Times New Roman" fo:font-size="10.5pt" fo:letter-spacing="normal" fo:language="en" fo:country="GB" fo:font-style="normal" style:text-underline-style="none" fo:font-weight="normal" style:font-size-asian="10.5pt" style:font-style-asian="normal" style:font-weight-asian="normal" style:font-size-complex="10.5pt" style:font-weight-complex="normal"/>
    </style:style>
    <style:style style:name="T201" style:family="text">
      <style:text-properties fo:font-variant="normal" fo:text-transform="none" fo:color="#000000" style:font-name="Times New Roman" fo:font-size="10.5pt" fo:letter-spacing="normal" fo:language="en" fo:country="GB" fo:font-style="normal" style:text-underline-style="none" fo:font-weight="normal" style:font-size-asian="10.5pt" style:font-style-asian="normal" style:font-weight-asian="normal" style:font-size-complex="11pt"/>
    </style:style>
    <style:style style:name="T202" style:family="text">
      <style:text-properties fo:font-variant="normal" fo:text-transform="none" fo:color="#000000" style:font-name="Times New Roman" fo:font-size="10.5pt" fo:letter-spacing="normal" fo:language="en" fo:country="GB" fo:font-style="normal" style:text-underline-style="none" fo:font-weight="normal" style:letter-kerning="true" style:font-size-asian="10.5pt" style:font-style-asian="normal" style:font-weight-asian="normal"/>
    </style:style>
    <style:style style:name="T203" style:family="text">
      <style:text-properties fo:font-variant="normal" fo:text-transform="none" fo:color="#000000" style:font-name="Times New Roman" fo:font-size="10.5pt" fo:letter-spacing="normal" fo:language="en" fo:country="GB" fo:font-style="normal" style:text-underline-style="solid" style:text-underline-width="auto" style:text-underline-color="font-color" fo:font-weight="bold" style:font-size-asian="10.5pt" style:font-style-asian="normal" style:font-weight-asian="bold"/>
    </style:style>
    <style:style style:name="T204" style:family="text">
      <style:text-properties fo:font-variant="normal" fo:text-transform="none" fo:color="#000000" style:font-name="Times New Roman" fo:font-size="10.5pt" fo:letter-spacing="normal" fo:language="en" fo:country="GB" fo:font-style="normal" style:text-underline-style="solid" style:text-underline-width="auto" style:text-underline-color="font-color" fo:font-weight="bold" style:font-size-asian="10.5pt" style:font-style-asian="normal" style:font-weight-asian="bold" style:font-size-complex="10.5pt"/>
    </style:style>
    <style:style style:name="T205" style:family="text">
      <style:text-properties fo:font-variant="normal" fo:text-transform="none" fo:color="#000000" style:font-name="Times New Roman" fo:font-size="10.5pt" fo:letter-spacing="normal" fo:language="en" fo:country="GB" fo:font-style="italic" style:text-underline-style="none" fo:font-weight="bold" style:font-size-asian="10.5pt" style:font-style-asian="italic" style:font-weight-asian="bold" style:font-size-complex="10.5pt"/>
    </style:style>
    <style:style style:name="T206" style:family="text">
      <style:text-properties fo:font-variant="normal" fo:text-transform="none" fo:color="#000000" style:font-name="Times New Roman" fo:font-size="10.5pt" fo:letter-spacing="normal" fo:language="en" fo:country="GB" fo:font-style="italic" style:text-underline-style="none" fo:font-weight="bold" style:font-size-asian="10.5pt" style:font-style-asian="italic" style:font-weight-asian="bold" style:font-size-complex="10.5pt" style:font-style-complex="italic" style:font-weight-complex="bold"/>
    </style:style>
    <style:style style:name="T207" style:family="text">
      <style:text-properties fo:font-variant="normal" fo:text-transform="none" fo:color="#000000" style:font-name="Times New Roman" fo:font-size="10.5pt" fo:letter-spacing="normal" fo:language="en" fo:country="GB" fo:font-style="italic" style:text-underline-style="none" fo:font-weight="bold" style:font-size-asian="10.5pt" style:font-style-asian="italic" style:font-weight-asian="bold" style:font-style-complex="italic" style:font-weight-complex="bold"/>
    </style:style>
    <style:style style:name="T208" style:family="text">
      <style:text-properties fo:font-variant="normal" fo:text-transform="none" fo:color="#000000" style:font-name="Times New Roman" fo:font-size="10.5pt" fo:letter-spacing="normal" fo:language="en" fo:country="GB" fo:font-style="italic" style:text-underline-style="none" fo:font-weight="normal" style:font-size-asian="10.5pt" style:font-style-asian="italic" style:font-weight-asian="normal" style:font-size-complex="10.5pt" style:font-style-complex="italic" style:font-weight-complex="normal"/>
    </style:style>
    <style:style style:name="T209" style:family="text">
      <style:text-properties fo:font-variant="normal" fo:text-transform="none" fo:color="#000000" style:font-name="Times New Roman" fo:font-size="10.5pt" fo:letter-spacing="normal" fo:language="en" fo:country="GB" fo:font-style="italic" style:text-underline-style="solid" style:text-underline-width="auto" style:text-underline-color="font-color" fo:font-weight="bold" style:font-size-asian="10.5pt" style:font-style-asian="italic" style:font-weight-asian="bold"/>
    </style:style>
    <style:style style:name="T210" style:family="text">
      <style:text-properties fo:font-variant="normal" fo:text-transform="none" fo:color="#000000" style:font-name="Times New Roman" fo:font-size="11pt" fo:letter-spacing="normal" fo:font-style="normal" style:text-underline-style="solid" style:text-underline-width="auto" style:text-underline-color="font-color" fo:font-weight="bold" style:font-size-asian="11pt" style:font-style-asian="normal" style:font-weight-asian="bold"/>
    </style:style>
    <style:style style:name="T211" style:family="text">
      <style:text-properties fo:font-variant="normal" fo:text-transform="none" fo:color="#000000" style:font-name="Times New Roman" fo:font-size="11pt" fo:letter-spacing="normal" fo:font-style="normal" style:text-underline-style="none" fo:font-weight="normal" style:font-size-asian="11pt" style:font-style-asian="normal" style:font-weight-asian="normal"/>
    </style:style>
    <style:style style:name="T212" style:family="text">
      <style:text-properties fo:font-variant="normal" fo:text-transform="none" fo:color="#000000" style:font-name="Times New Roman" fo:font-size="11pt" fo:letter-spacing="normal" fo:font-style="normal" style:text-underline-style="none" fo:font-weight="bold" style:font-size-asian="11pt" style:font-style-asian="normal" style:font-weight-asian="bold"/>
    </style:style>
    <style:style style:name="T213" style:family="text">
      <style:text-properties fo:font-variant="normal" fo:text-transform="none" fo:color="#000000" style:font-name="Times New Roman" fo:font-size="11pt" fo:letter-spacing="normal" fo:font-style="normal" fo:font-weight="normal" style:font-size-asian="11pt" style:font-style-asian="normal" style:font-weight-asian="normal"/>
    </style:style>
    <style:style style:name="T214" style:family="text">
      <style:text-properties fo:font-variant="normal" fo:text-transform="none" fo:color="#000000" style:font-name="Times New Roman" fo:font-size="11pt" fo:letter-spacing="normal" fo:language="en" fo:country="GB" fo:font-style="normal" style:text-underline-style="solid" style:text-underline-width="auto" style:text-underline-color="font-color" fo:font-weight="bold" style:font-size-asian="11pt" style:font-style-asian="normal" style:font-weight-asian="bold"/>
    </style:style>
    <style:style style:name="T215" style:family="text">
      <style:text-properties fo:font-variant="normal" fo:text-transform="none" fo:color="#000000" style:font-name="Times New Roman" fo:font-size="10pt" fo:letter-spacing="normal" fo:font-style="normal" fo:font-weight="normal" style:font-size-asian="10pt" style:font-style-asian="normal" style:font-weight-asian="normal"/>
    </style:style>
    <style:style style:name="T216" style:family="text">
      <style:text-properties fo:font-variant="normal" fo:text-transform="none" fo:color="#000000" style:font-name="Times New Roman" fo:font-size="10pt" fo:letter-spacing="normal" fo:font-style="normal" fo:font-weight="normal" style:font-size-asian="10pt" style:font-style-asian="normal" style:font-weight-asian="normal" style:font-size-complex="10pt"/>
    </style:style>
    <style:style style:name="T217" style:family="text">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style>
    <style:style style:name="T218" style:family="text">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size-complex="10pt"/>
    </style:style>
    <style:style style:name="T219" style:family="text">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size-complex="10pt" style:font-style-complex="normal" style:font-weight-complex="normal"/>
    </style:style>
    <style:style style:name="T220" style:family="text">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size-complex="10pt" style:font-style-complex="italic" style:font-weight-complex="bold"/>
    </style:style>
    <style:style style:name="T221" style:family="text">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size-complex="10pt" style:font-weight-complex="bold"/>
    </style:style>
    <style:style style:name="T222" style:family="text">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size-complex="10pt" style:font-weight-complex="normal"/>
    </style:style>
    <style:style style:name="T223" style:family="text">
      <style:text-properties fo:font-variant="normal" fo:text-transform="none" fo:color="#000000" style:font-name="Times New Roman" fo:font-size="10pt" fo:letter-spacing="normal" fo:font-style="normal" style:text-underline-style="none" fo:font-weight="normal" style:font-size-asian="10pt" style:font-style-asian="normal" style:font-weight-asian="normal" style:font-weight-complex="normal"/>
    </style:style>
    <style:style style:name="T224" style:family="text">
      <style:text-properties fo:font-variant="normal" fo:text-transform="none" fo:color="#000000" style:font-name="Times New Roman" fo:font-size="10pt" fo:letter-spacing="normal" fo:font-style="normal" style:text-underline-style="none" fo:font-weight="bold" style:font-size-asian="10pt" style:font-style-asian="normal" style:font-weight-asian="bold"/>
    </style:style>
    <style:style style:name="T225" style:family="text">
      <style:text-properties fo:font-variant="normal" fo:text-transform="none" fo:color="#000000" style:font-name="Times New Roman" fo:font-size="10pt" fo:letter-spacing="normal" fo:font-style="normal" style:text-underline-style="none" fo:font-weight="bold" style:font-size-asian="10pt" style:font-style-asian="normal" style:font-weight-asian="bold" style:font-size-complex="10pt"/>
    </style:style>
    <style:style style:name="T226" style:family="text">
      <style:text-properties fo:font-variant="normal" fo:text-transform="none" fo:color="#000000" style:font-name="Times New Roman" fo:font-size="10pt" fo:letter-spacing="normal" fo:font-style="normal" style:text-underline-style="none" fo:font-weight="bold" style:font-size-asian="10pt" style:font-style-asian="normal" style:font-weight-asian="bold" style:font-size-complex="10pt" style:font-weight-complex="bold"/>
    </style:style>
    <style:style style:name="T227" style:family="text">
      <style:text-properties fo:font-variant="normal" fo:text-transform="none" fo:color="#000000" style:font-name="Times New Roman" fo:font-size="10pt" fo:letter-spacing="normal" fo:font-style="normal" style:text-underline-style="solid" style:text-underline-width="auto" style:text-underline-color="font-color" fo:font-weight="bold" style:font-size-asian="10pt" style:font-style-asian="normal" style:font-weight-asian="bold" style:font-size-complex="10pt"/>
    </style:style>
    <style:style style:name="T228" style:family="text">
      <style:text-properties fo:font-variant="normal" fo:text-transform="none" fo:color="#000000" style:font-name="Times New Roman" fo:font-size="10pt" fo:letter-spacing="normal" fo:font-style="normal" style:text-underline-style="solid" style:text-underline-width="auto" style:text-underline-color="font-color" fo:font-weight="bold" style:font-size-asian="10pt" style:font-style-asian="normal" style:font-weight-asian="bold" style:font-size-complex="10pt" style:font-weight-complex="bold"/>
    </style:style>
    <style:style style:name="T229" style:family="text">
      <style:text-properties fo:font-variant="normal" fo:text-transform="none" fo:color="#000000" style:font-name="Times New Roman" fo:font-size="10pt" fo:letter-spacing="normal" fo:language="en" fo:country="GB" fo:font-style="normal" style:text-underline-style="solid" style:text-underline-width="auto" style:text-underline-color="font-color" fo:font-weight="bold" style:font-size-asian="10pt" style:font-style-asian="normal" style:font-weight-asian="bold"/>
    </style:style>
    <style:style style:name="T230" style:family="text">
      <style:text-properties fo:font-variant="normal" fo:text-transform="none" fo:color="#000000" style:font-name="Times New Roman" fo:font-size="10pt" fo:letter-spacing="normal" fo:language="en" fo:country="GB" fo:font-style="normal" style:text-underline-style="solid" style:text-underline-width="auto" style:text-underline-color="font-color" fo:font-weight="bold" style:font-size-asian="10pt" style:font-style-asian="normal" style:font-weight-asian="bold" style:font-size-complex="10pt"/>
    </style:style>
    <style:style style:name="T231" style:family="text">
      <style:text-properties fo:font-variant="normal" fo:text-transform="none" fo:color="#000000" style:font-name="Times New Roman" fo:font-size="10pt" fo:letter-spacing="normal" fo:language="en" fo:country="GB" fo:font-style="normal" style:text-underline-style="solid" style:text-underline-width="auto" style:text-underline-color="font-color" fo:font-weight="bold" style:font-size-asian="10pt" style:font-style-asian="normal" style:font-weight-asian="bold" style:font-size-complex="10pt" style:font-weight-complex="bold"/>
    </style:style>
    <style:style style:name="T232" style:family="text">
      <style:text-properties fo:font-variant="normal" fo:text-transform="none" fo:color="#000000" style:font-name="Times New Roman" fo:font-size="10pt" fo:letter-spacing="normal" fo:language="en" fo:country="GB" fo:font-style="normal" style:text-underline-style="solid" style:text-underline-width="auto" style:text-underline-color="font-color" fo:font-weight="bold" style:font-size-asian="10pt" style:font-style-asian="normal" style:font-weight-asian="bold" style:font-weight-complex="bold"/>
    </style:style>
    <style:style style:name="T233" style:family="text">
      <style:text-properties fo:font-variant="normal" fo:text-transform="none" fo:color="#000000" style:font-name="Times New Roman" fo:font-size="10pt" fo:letter-spacing="normal" fo:language="en" fo:country="GB" fo:font-style="normal" style:text-underline-style="solid" style:text-underline-width="auto" style:text-underline-color="font-color" fo:font-weight="bold" style:font-size-asian="10pt" style:font-style-asian="normal" style:font-weight-asian="bold" style:font-style-complex="normal"/>
    </style:style>
    <style:style style:name="T234" style:family="text">
      <style:text-properties fo:font-variant="normal" fo:text-transform="none" fo:color="#000000"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style>
    <style:style style:name="T235" style:family="text">
      <style:text-properties fo:font-variant="normal" fo:text-transform="none" fo:color="#000000" style:font-name="Times New Roman" fo:font-size="10pt" fo:letter-spacing="normal" fo:language="en" fo:country="GB" fo:font-style="normal" style:text-underline-style="none" fo:font-weight="normal" style:font-size-asian="10pt" style:font-style-asian="normal" style:font-weight-asian="normal"/>
    </style:style>
    <style:style style:name="T236" style:family="text">
      <style:text-properties fo:font-variant="normal" fo:text-transform="none" fo:color="#000000" style:font-name="Times New Roman" fo:font-size="10pt" fo:letter-spacing="normal" fo:language="en" fo:country="GB" fo:font-style="normal" style:text-underline-style="none" fo:font-weight="normal" style:font-size-asian="10pt" style:font-style-asian="normal" style:font-weight-asian="normal" style:font-size-complex="10pt"/>
    </style:style>
    <style:style style:name="T237" style:family="text">
      <style:text-properties fo:font-variant="normal" fo:text-transform="none" fo:color="#000000" style:font-name="Times New Roman" fo:font-size="10pt" fo:letter-spacing="normal" fo:language="en" fo:country="GB" fo:font-style="normal" style:text-underline-style="none" fo:font-weight="normal" style:font-size-asian="10pt" style:font-style-asian="normal" style:font-weight-asian="normal" style:font-weight-complex="normal"/>
    </style:style>
    <style:style style:name="T238" style:family="text">
      <style:text-properties fo:font-variant="normal" fo:text-transform="none" fo:color="#000000" style:font-name="Times New Roman" fo:font-size="10pt" fo:letter-spacing="normal" fo:language="en" fo:country="GB" fo:font-style="normal" style:text-underline-style="none" fo:font-weight="normal" style:letter-kerning="true" style:font-size-asian="10pt" style:font-style-asian="normal" style:font-weight-asian="normal"/>
    </style:style>
    <style:style style:name="T239" style:family="text">
      <style:text-properties fo:font-variant="normal" fo:text-transform="none" fo:color="#000000" style:font-name="Times New Roman" fo:font-size="10pt" fo:letter-spacing="normal" fo:language="en" fo:country="GB" fo:font-style="normal" style:text-underline-style="none" fo:font-weight="bold" style:font-size-asian="10pt" style:font-style-asian="normal" style:font-weight-asian="bold"/>
    </style:style>
    <style:style style:name="T240" style:family="text">
      <style:text-properties fo:font-variant="normal" fo:text-transform="none" fo:color="#000000" style:font-name="Times New Roman" fo:font-size="10pt" fo:letter-spacing="normal" fo:language="en" fo:country="GB" fo:font-style="italic" style:text-underline-style="solid" style:text-underline-width="auto" style:text-underline-color="font-color" fo:font-weight="bold" style:font-size-asian="10pt" style:font-style-asian="italic" style:font-weight-asian="bold"/>
    </style:style>
    <style:style style:name="T241" style:family="text">
      <style:text-properties fo:font-variant="normal" fo:text-transform="none" fo:color="#000000" style:font-name="Times New Roman" fo:font-size="10pt" fo:letter-spacing="normal" fo:language="en" fo:country="GB" fo:font-style="italic" style:text-underline-style="none" fo:font-weight="bold" style:font-size-asian="10pt" style:font-style-asian="italic" style:font-weight-asian="bold"/>
    </style:style>
    <style:style style:name="T242" style:family="text">
      <style:text-properties fo:font-variant="normal" fo:text-transform="none" fo:color="#000000" style:font-name="Times New Roman" fo:font-size="10pt" fo:letter-spacing="normal" fo:language="en" fo:country="GB" fo:font-style="italic" style:text-underline-style="none" fo:font-weight="bold" style:letter-kerning="true" style:font-size-asian="10pt" style:font-style-asian="italic" style:font-weight-asian="bold"/>
    </style:style>
    <style:style style:name="T243" style:family="text">
      <style:text-properties fo:font-variant="normal" fo:text-transform="none" fo:color="#000000" style:font-name="Times New Roman" fo:font-size="10pt" fo:letter-spacing="normal" fo:font-style="italic" style:text-underline-style="none" fo:font-weight="bold" style:font-size-asian="10pt" style:font-style-asian="italic" style:font-weight-asian="bold" style:font-size-complex="10pt"/>
    </style:style>
    <style:style style:name="T244" style:family="text">
      <style:text-properties fo:font-variant="normal" fo:text-transform="none" fo:color="#000000" style:font-name="Times New Roman" fo:font-size="10pt" fo:letter-spacing="normal" fo:font-style="italic" style:text-underline-style="none" fo:font-weight="bold" style:font-size-asian="10pt" style:font-style-asian="italic" style:font-weight-asian="bold" style:font-size-complex="10pt" style:font-style-complex="italic" style:font-weight-complex="bold"/>
    </style:style>
    <style:style style:name="T245" style:family="text">
      <style:text-properties fo:font-variant="normal" fo:text-transform="none" fo:color="#000000" style:font-name="Times New Roman" fo:letter-spacing="normal" fo:font-style="normal" style:text-underline-style="none" fo:font-weight="bold" style:font-style-asian="normal" style:font-weight-asian="bold"/>
    </style:style>
    <style:style style:name="T246" style:family="text">
      <style:text-properties fo:font-variant="normal" fo:text-transform="none" fo:color="#000000" style:font-name="Times New Roman" fo:letter-spacing="normal" fo:font-style="normal" style:text-underline-style="none" fo:font-weight="bold" style:font-style-asian="normal" style:font-weight-asian="bold" style:font-weight-complex="bold"/>
    </style:style>
    <style:style style:name="T247" style:family="text">
      <style:text-properties fo:font-variant="normal" fo:text-transform="none" fo:color="#000000" style:font-name="Times New Roman" fo:letter-spacing="normal" fo:font-style="normal" style:text-underline-style="none" fo:font-weight="bold" style:font-style-asian="normal" style:font-weight-asian="bold" style:font-size-complex="10pt"/>
    </style:style>
    <style:style style:name="T248" style:family="text">
      <style:text-properties fo:font-variant="normal" fo:text-transform="none" fo:color="#000000" style:font-name="Times New Roman" fo:letter-spacing="normal" fo:font-style="normal" style:text-underline-style="none" fo:font-weight="normal" style:font-style-asian="normal" style:font-weight-asian="normal"/>
    </style:style>
    <style:style style:name="T249" style:family="text">
      <style:text-properties fo:font-variant="normal" fo:text-transform="none" fo:color="#000000" style:font-name="Times New Roman" fo:letter-spacing="normal" fo:font-style="normal" style:text-underline-style="none" fo:font-weight="normal" style:font-style-asian="normal" style:font-weight-asian="normal" style:font-weight-complex="bold"/>
    </style:style>
    <style:style style:name="T250" style:family="text">
      <style:text-properties fo:font-variant="normal" fo:text-transform="none" fo:color="#000000" style:font-name="Times New Roman" fo:letter-spacing="normal" fo:font-style="normal" style:text-underline-style="none" fo:font-weight="normal" style:font-style-asian="normal" style:font-weight-asian="normal" style:font-weight-complex="normal"/>
    </style:style>
    <style:style style:name="T251" style:family="text">
      <style:text-properties fo:font-variant="normal" fo:text-transform="none" fo:color="#000000" style:font-name="Times New Roman" fo:letter-spacing="normal" fo:font-style="normal" style:text-underline-style="none" fo:font-weight="normal" style:font-style-asian="normal" style:font-weight-asian="normal" style:font-size-complex="10pt"/>
    </style:style>
    <style:style style:name="T252" style:family="text">
      <style:text-properties fo:font-variant="normal" fo:text-transform="none" fo:color="#000000" style:font-name="Times New Roman" fo:letter-spacing="normal" fo:font-style="normal" style:text-underline-style="solid" style:text-underline-width="auto" style:text-underline-color="font-color" fo:font-weight="bold" style:font-style-asian="normal" style:font-weight-asian="bold"/>
    </style:style>
    <style:style style:name="T253" style:family="text">
      <style:text-properties fo:font-variant="normal" fo:text-transform="none" fo:color="#000000" style:font-name="Times New Roman" fo:letter-spacing="normal" fo:font-style="normal" fo:font-weight="normal" style:font-style-asian="normal" style:font-weight-asian="normal"/>
    </style:style>
    <style:style style:name="T254" style:family="text">
      <style:text-properties fo:font-variant="normal" fo:text-transform="none" fo:color="#000000" style:font-name="Times New Roman" fo:letter-spacing="normal" fo:font-style="normal" fo:font-weight="bold" style:font-style-asian="normal" style:font-weight-asian="bold"/>
    </style:style>
    <style:style style:name="T255" style:family="text">
      <style:text-properties fo:font-variant="normal" fo:text-transform="none" fo:color="#000000" style:font-name="Times New Roman" fo:letter-spacing="normal" fo:font-style="italic" style:text-underline-style="none" fo:font-weight="bold" style:font-style-asian="italic" style:font-weight-asian="bold"/>
    </style:style>
    <style:style style:name="T256" style:family="text">
      <style:text-properties fo:font-variant="normal" fo:text-transform="none" fo:color="#000000" style:font-name="Times New Roman" fo:font-size="13pt" fo:letter-spacing="normal" fo:language="en" fo:country="GB" fo:font-style="normal" style:text-underline-style="solid" style:text-underline-width="auto" style:text-underline-color="font-color" fo:font-weight="bold" style:font-size-asian="13pt" style:font-style-asian="normal" style:font-weight-asian="bold"/>
    </style:style>
    <style:style style:name="T257" style:family="text">
      <style:text-properties fo:font-variant="normal" fo:text-transform="none" fo:color="#000000" style:font-name="Arial" fo:font-size="11pt" fo:letter-spacing="normal" fo:font-style="normal" style:text-underline-style="solid" style:text-underline-width="auto" style:text-underline-color="font-color" fo:font-weight="bold" style:font-size-asian="11pt" style:font-style-asian="normal" style:font-weight-asian="bold"/>
    </style:style>
    <style:style style:name="T258" style:family="text">
      <style:text-properties fo:font-variant="normal" fo:text-transform="none" fo:color="#000000" style:font-name="Arial" fo:font-size="11pt" fo:letter-spacing="normal" fo:font-style="normal" style:text-underline-style="none" fo:font-weight="bold" style:font-size-asian="11pt" style:font-style-asian="normal" style:font-weight-asian="bold"/>
    </style:style>
    <style:style style:name="T259" style:family="text">
      <style:text-properties fo:font-variant="normal" fo:text-transform="none" fo:color="#000000" style:font-name="Arial" fo:font-size="12pt" fo:letter-spacing="normal" fo:language="en" fo:country="GB" fo:font-style="italic" style:text-underline-style="none" fo:font-weight="bold" style:font-size-asian="12pt" style:font-style-asian="italic" style:font-weight-asian="bold"/>
    </style:style>
    <style:style style:name="T260" style:family="text">
      <style:text-properties fo:font-variant="normal" fo:text-transform="none" fo:color="#000000" style:font-name="Arial" fo:font-size="12pt" fo:letter-spacing="normal" fo:language="en" fo:country="GB" fo:font-style="italic" style:text-underline-style="solid" style:text-underline-width="auto" style:text-underline-color="font-color" fo:font-weight="bold" style:font-size-asian="12pt" style:font-style-asian="italic" style:font-weight-asian="bold"/>
    </style:style>
    <style:style style:name="T261" style:family="text">
      <style:text-properties fo:font-variant="normal" fo:text-transform="none" fo:color="#000000" style:text-position="super 58%" style:font-name="Times New Roman" fo:font-size="10.5pt" fo:letter-spacing="normal" fo:language="en" fo:country="GB" fo:font-style="normal" style:text-underline-style="none" fo:font-weight="normal" style:font-size-asian="10.5pt" style:font-style-asian="normal" style:font-weight-asian="normal"/>
    </style:style>
    <style:style style:name="T262" style:family="text">
      <style:text-properties fo:font-variant="normal" fo:text-transform="none" fo:color="#000000" style:text-position="super 58%" style:font-name="Times New Roman" fo:font-size="10.5pt" fo:letter-spacing="normal" fo:language="en" fo:country="GB" fo:font-style="normal" style:text-underline-style="none" fo:font-weight="normal" style:font-size-asian="10.5pt" style:font-style-asian="normal" style:font-weight-asian="normal" style:font-size-complex="10.5pt"/>
    </style:style>
    <style:style style:name="T263" style:family="text">
      <style:text-properties fo:font-variant="normal" fo:text-transform="none" fo:color="#000000" style:text-position="super 58%" style:font-name="Times New Roman" fo:font-size="10.5pt" fo:letter-spacing="normal" fo:font-style="normal" style:text-underline-style="none" fo:font-weight="normal" style:font-size-asian="10.5pt" style:font-style-asian="normal" style:font-weight-asian="normal"/>
    </style:style>
    <style:style style:name="T264" style:family="text">
      <style:text-properties fo:font-variant="normal" fo:text-transform="none" fo:color="#000000" style:text-position="super 58%" style:font-name="Times New Roman" fo:font-size="10.5pt" fo:letter-spacing="normal" fo:font-style="normal" style:text-underline-style="none" fo:font-weight="normal" style:font-size-asian="10.5pt" style:font-style-asian="normal" style:font-weight-asian="normal" style:font-style-complex="normal" style:font-weight-complex="normal"/>
    </style:style>
    <style:style style:name="T265" style:family="text">
      <style:text-properties fo:font-variant="normal" fo:text-transform="none" fo:color="#000000" style:text-position="super 58%" style:font-name="Times New Roman" fo:font-size="10.5pt" fo:letter-spacing="normal" fo:font-style="normal" style:text-underline-style="none" fo:font-weight="normal" style:font-size-asian="10.5pt" style:font-style-asian="normal" style:font-weight-asian="normal" style:font-weight-complex="normal"/>
    </style:style>
    <style:style style:name="T266" style:family="text">
      <style:text-properties fo:font-variant="normal" fo:text-transform="none" fo:color="#000000" style:text-position="super 58%" style:font-name="Times New Roman" fo:font-size="10.5pt" fo:letter-spacing="normal" fo:font-style="normal" style:text-underline-style="none" fo:font-weight="bold" style:font-size-asian="10.5pt" style:font-style-asian="normal" style:font-weight-asian="bold"/>
    </style:style>
    <style:style style:name="T267" style:family="text">
      <style:text-properties fo:font-variant="normal" fo:text-transform="none" fo:color="#000000" style:text-position="super 58%" style:font-name="Times New Roman" fo:font-size="10.5pt" fo:letter-spacing="normal" fo:font-style="normal" fo:font-weight="normal" style:font-size-asian="10.5pt" style:font-style-asian="normal" style:font-weight-asian="normal" style:font-size-complex="10.5pt"/>
    </style:style>
    <style:style style:name="T268" style:family="text">
      <style:text-properties fo:font-variant="normal" fo:text-transform="none" fo:color="#000000" style:text-position="super 58%" style:font-name="Times New Roman" fo:font-size="10.5pt" fo:letter-spacing="normal" fo:font-style="normal" style:text-underline-style="solid" style:text-underline-width="auto" style:text-underline-color="font-color" fo:font-weight="bold" style:font-size-asian="10.5pt" style:font-style-asian="normal" style:font-weight-asian="bold"/>
    </style:style>
    <style:style style:name="T269" style:family="text">
      <style:text-properties fo:font-variant="normal" fo:text-transform="none" fo:color="#000000" style:text-position="super 58%" style:font-name="Times New Roman" fo:font-size="10pt" fo:letter-spacing="normal" fo:font-style="normal" style:text-underline-style="none" fo:font-weight="normal" style:font-size-asian="10pt" style:font-style-asian="normal" style:font-weight-asian="normal" style:font-size-complex="10pt"/>
    </style:style>
    <style:style style:name="T270" style:family="text">
      <style:text-properties fo:font-variant="normal" fo:text-transform="none" fo:color="#000000" style:text-position="super 58%" fo:letter-spacing="normal" fo:font-style="normal" fo:font-weight="normal" style:font-style-asian="normal" style:font-weight-asian="normal"/>
    </style:style>
    <style:style style:name="T271" style:family="text">
      <style:text-properties fo:font-variant="normal" fo:text-transform="none" fo:color="#000000" style:text-position="super 58%" fo:letter-spacing="normal" fo:font-style="normal" style:text-underline-style="none" fo:font-weight="normal" style:font-style-asian="normal" style:font-weight-asian="normal"/>
    </style:style>
    <style:style style:name="T272" style:family="text">
      <style:text-properties fo:font-variant="normal" fo:text-transform="none" fo:color="#000000" style:text-position="super 58%" style:font-name="Arial" fo:font-size="12pt" fo:letter-spacing="normal" fo:language="en" fo:country="GB" fo:font-style="italic" style:text-underline-style="none" fo:font-weight="bold" style:font-size-asian="12pt" style:font-style-asian="italic" style:font-weight-asian="bold"/>
    </style:style>
    <style:style style:name="T273" style:family="text">
      <style:text-properties fo:font-variant="normal" fo:text-transform="none" fo:color="#000000" fo:letter-spacing="normal" fo:font-style="normal" style:text-underline-style="solid" style:text-underline-width="auto" style:text-underline-color="font-color" fo:font-weight="bold" style:font-style-asian="normal" style:font-weight-asian="bold"/>
    </style:style>
    <style:style style:name="T274" style:family="text">
      <style:text-properties fo:font-variant="normal" fo:text-transform="none" fo:color="#000000" fo:letter-spacing="normal" fo:font-style="normal" fo:font-weight="normal" style:font-style-asian="normal" style:font-weight-asian="normal"/>
    </style:style>
    <style:style style:name="T275" style:family="text">
      <style:text-properties fo:font-variant="normal" fo:text-transform="none" fo:color="#000000" fo:letter-spacing="normal" fo:font-style="normal" style:text-underline-style="none" fo:font-weight="bold" style:font-style-asian="normal" style:font-weight-asian="bold"/>
    </style:style>
    <style:style style:name="T276" style:family="text">
      <style:text-properties fo:font-variant="normal" fo:text-transform="none" fo:color="#000000" fo:letter-spacing="normal" fo:font-style="normal" style:text-underline-style="none" fo:font-weight="normal" style:font-style-asian="normal" style:font-weight-asian="normal"/>
    </style:style>
    <style:style style:name="T277" style:family="text">
      <style:text-properties fo:font-variant="normal" fo:text-transform="none" fo:color="#1d2228"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name-complex="Helvetica Neue" style:font-size-complex="9.75pt" style:font-style-complex="normal" style:font-weight-complex="normal"/>
    </style:style>
    <style:style style:name="T278" style:family="text">
      <style:text-properties fo:font-variant="normal" fo:text-transform="none" fo:color="#1d2228"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size-complex="11pt" style:font-style-complex="italic" style:font-weight-complex="bold"/>
    </style:style>
    <style:style style:name="T279" style:family="text">
      <style:text-properties fo:font-variant="normal" fo:text-transform="none" fo:color="#1d2228" style:text-line-through-style="none" style:font-name="Times New Roman" fo:font-size="11pt" fo:letter-spacing="normal" fo:language="en" fo:country="GB" fo:font-style="normal" style:text-underline-style="solid" style:text-underline-width="auto" style:text-underline-color="font-color" fo:font-weight="bold" style:letter-kerning="true" style:font-size-asian="11pt" style:font-style-asian="normal" style:font-weight-asian="bold" style:font-size-complex="11pt" style:font-style-complex="normal" style:font-weight-complex="bold"/>
    </style:style>
    <style:style style:name="T280" style:family="text">
      <style:text-properties fo:font-variant="normal" fo:text-transform="none" fo:color="#1d2228" style:text-line-through-style="none" style:font-name="Times New Roman" fo:font-size="11pt" fo:letter-spacing="normal" fo:language="en" fo:country="GB" fo:font-style="italic" style:text-underline-style="none" fo:font-weight="bold" style:letter-kerning="true" style:font-size-asian="11pt" style:font-style-asian="italic" style:font-weight-asian="bold" style:font-size-complex="11pt" style:font-style-complex="italic" style:font-weight-complex="bold"/>
    </style:style>
    <style:style style:name="T281" style:family="text">
      <style:text-properties fo:font-variant="normal" fo:text-transform="none" fo:color="#1d2228" style:text-line-through-style="none" style:font-name="Times New Roman" fo:font-size="11pt" fo:letter-spacing="normal" fo:language="en" fo:country="GB" fo:font-style="italic" style:text-underline-style="solid" style:text-underline-width="auto" style:text-underline-color="font-color" fo:font-weight="bold" style:letter-kerning="true" style:font-size-asian="11pt" style:font-style-asian="italic" style:font-weight-asian="bold" style:font-size-complex="11pt" style:font-style-complex="italic" style:font-weight-complex="bold"/>
    </style:style>
    <style:style style:name="T282" style:family="text">
      <style:text-properties fo:font-variant="normal" fo:text-transform="none" fo:color="#1d2228" style:text-line-through-style="none" style:font-name="Times New Roman" fo:letter-spacing="normal" fo:language="en" fo:country="GB" fo:font-style="normal" style:text-underline-style="none" fo:font-weight="normal" style:letter-kerning="true" style:font-style-asian="normal" style:font-weight-asian="normal" style:font-style-complex="italic" style:font-weight-complex="bold"/>
    </style:style>
    <style:style style:name="T283" style:family="text">
      <style:text-properties fo:font-variant="normal" fo:text-transform="none" fo:color="#1d2228" style:text-line-through-style="none" style:font-name="Times New Roman" fo:letter-spacing="normal" fo:language="en" fo:country="GB" fo:font-style="normal" style:text-underline-style="none" fo:font-weight="normal" style:letter-kerning="true" style:font-style-asian="normal" style:font-weight-asian="normal" style:font-style-complex="normal" style:font-weight-complex="normal"/>
    </style:style>
    <style:style style:name="T284" style:family="text">
      <style:text-properties fo:font-variant="normal" fo:text-transform="none" fo:color="#1d2228" style:text-line-through-style="none" style:font-name="Times New Roman" fo:letter-spacing="normal" fo:language="en" fo:country="GB" fo:font-style="normal" style:text-underline-style="none" fo:font-weight="normal" style:letter-kerning="true" style:font-style-asian="normal" style:font-weight-asian="bold" style:font-style-complex="italic" style:font-weight-complex="bold"/>
    </style:style>
    <style:style style:name="T285" style:family="text">
      <style:text-properties fo:font-variant="normal" fo:text-transform="none" fo:color="#1d2228" style:text-line-through-style="none" style:font-name="Times New Roman" fo:letter-spacing="normal" fo:language="en" fo:country="GB" fo:font-style="normal" style:text-underline-style="solid" style:text-underline-width="auto" style:text-underline-color="font-color" fo:font-weight="bold" style:letter-kerning="true" style:font-style-asian="normal" style:font-weight-asian="bold" style:font-style-complex="italic" style:font-weight-complex="bold"/>
    </style:style>
    <style:style style:name="T286" style:family="text">
      <style:text-properties fo:font-variant="normal" fo:text-transform="none" fo:color="#1d2228" style:text-line-through-style="none" style:font-name="Times New Roman" fo:letter-spacing="normal" fo:language="en" fo:country="GB" fo:font-style="italic" style:text-underline-style="none" fo:font-weight="bold" style:letter-kerning="true" style:font-style-asian="italic" style:font-weight-asian="bold" style:font-style-complex="italic" style:font-weight-complex="bold"/>
    </style:style>
    <style:style style:name="T287" style:family="text">
      <style:text-properties fo:font-variant="normal" fo:text-transform="none" fo:color="#1d2228" style:text-line-through-style="none"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font-name-complex="Times New Roman" style:font-size-complex="10.5pt" style:font-weight-complex="bold"/>
    </style:style>
    <style:style style:name="T288" style:family="text">
      <style:text-properties fo:font-variant="normal" fo:text-transform="none" fo:color="#1d2228" style:text-line-through-style="none" style:font-name="Times New Roman" fo:font-size="10pt" fo:letter-spacing="normal" fo:language="en" fo:country="GB" fo:font-style="normal" style:text-underline-style="solid" style:text-underline-width="auto" style:text-underline-color="font-color" fo:font-weight="bold" style:letter-kerning="true" style:font-size-asian="10pt" style:font-style-asian="normal" style:font-weight-asian="bold" style:font-name-complex="Times New Roman" style:font-size-complex="10pt" style:font-weight-complex="bold"/>
    </style:style>
    <style:style style:name="T289" style:family="text">
      <style:text-properties fo:font-variant="normal" fo:text-transform="none" fo:color="#1d2228" style:text-line-through-style="none" style:font-name="Times New Roman" fo:font-size="10pt" fo:letter-spacing="normal" fo:language="en" fo:country="GB" fo:font-style="normal" style:text-underline-style="none" fo:font-weight="normal" style:letter-kerning="true" style:font-size-asian="10pt" style:font-style-asian="normal" style:font-weight-asian="normal" style:font-name-complex="Times New Roman" style:font-size-complex="10.5pt" style:font-weight-complex="bold"/>
    </style:style>
    <style:style style:name="T290" style:family="text">
      <style:text-properties fo:font-variant="normal" fo:text-transform="none" fo:color="#1d2228" style:text-line-through-style="none" style:font-name="Times New Roman" fo:font-size="10pt" fo:letter-spacing="normal" fo:language="en" fo:country="GB" fo:font-style="italic" style:text-underline-style="none" fo:font-weight="bold" style:letter-kerning="true" style:font-size-asian="10pt" style:font-style-asian="italic" style:font-weight-asian="bold" style:font-size-complex="10pt" style:font-style-complex="italic" style:font-weight-complex="bold"/>
    </style:style>
    <style:style style:name="T291" style:family="text">
      <style:text-properties fo:font-variant="normal" fo:text-transform="none" fo:color="#1d2228"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font-style-complex="italic" style:font-weight-complex="normal"/>
    </style:style>
    <style:style style:name="T292" style:family="text">
      <style:text-properties fo:font-variant="normal" fo:text-transform="none" fo:color="#1d2228"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normal" style:font-size-complex="10.5pt" style:font-weight-complex="normal"/>
    </style:style>
    <style:style style:name="T293" style:family="text">
      <style:text-properties fo:font-variant="normal" fo:text-transform="none" fo:color="#1d2228" style:text-line-through-style="none" style:font-name="Times New Roman" fo:font-size="10.5pt" fo:letter-spacing="normal" fo:language="en" fo:country="GB" fo:font-style="normal" style:text-underline-style="none" fo:font-weight="normal" style:letter-kerning="true" style:font-size-asian="10.5pt" style:font-style-asian="normal" style:font-weight-asian="bold" style:font-size-complex="10.5pt" style:font-weight-complex="bold"/>
    </style:style>
    <style:style style:name="T294" style:family="text">
      <style:text-properties fo:font-variant="normal" fo:text-transform="none" fo:color="#1d2228" style:text-line-through-style="none" style:font-name="Times New Roman" fo:font-size="10.5pt" fo:letter-spacing="normal" fo:language="en" fo:country="GB" fo:font-style="normal" style:text-underline-style="none" fo:font-weight="bold" style:letter-kerning="true" style:font-size-asian="10.5pt" style:font-style-asian="normal" style:font-weight-asian="bold" style:font-size-complex="10.5pt" style:font-weight-complex="bold"/>
    </style:style>
    <style:style style:name="T295" style:family="text">
      <style:text-properties fo:font-variant="normal" fo:text-transform="none" fo:color="#1d2228" style:text-line-through-style="none" style:font-name="Times New Roman" fo:font-size="32pt" fo:letter-spacing="normal" fo:language="en" fo:country="GB" fo:font-style="normal" style:text-underline-style="none" fo:font-weight="bold" style:letter-kerning="true" style:font-size-asian="32pt" style:font-style-asian="normal" style:font-weight-asian="bold" style:font-size-complex="32pt" style:font-style-complex="italic" style:font-weight-complex="bold"/>
    </style:style>
    <style:style style:name="T296" style:family="text">
      <style:text-properties fo:font-variant="normal" fo:text-transform="none" fo:color="#1d2228" style:text-line-through-style="none" style:font-name="Times New Roman" fo:font-size="13pt" fo:letter-spacing="normal" fo:language="en" fo:country="GB" fo:font-style="italic" style:text-underline-style="none" fo:font-weight="bold" style:letter-kerning="true" style:font-size-asian="13pt" style:font-style-asian="italic" style:font-weight-asian="bold" style:font-name-complex="Times New Roman" style:font-size-complex="13pt" style:font-style-complex="italic" style:font-weight-complex="bold"/>
    </style:style>
    <style:style style:name="T297" style:family="text">
      <style:text-properties fo:font-variant="normal" fo:text-transform="none" fo:color="#1d2228" style:text-line-through-style="none" style:font-name="Times New Roman" fo:font-size="9.75pt" fo:letter-spacing="normal" fo:language="en" fo:country="GB" fo:font-style="italic" style:text-underline-style="none" fo:font-weight="bold" style:letter-kerning="true" style:font-size-asian="10.5pt" style:font-style-asian="italic" style:font-weight-asian="bold" style:font-size-complex="10.5pt" style:font-style-complex="italic" style:font-weight-complex="bold"/>
    </style:style>
    <style:style style:name="T298" style:family="text">
      <style:text-properties fo:font-variant="normal" fo:text-transform="none" fo:color="#1d2228" style:text-line-through-style="none" style:font-name="Times New Roman" fo:font-size="14pt" fo:letter-spacing="normal" fo:language="en" fo:country="GB" fo:font-style="italic" style:text-underline-style="none" fo:font-weight="bold" style:letter-kerning="true" style:font-size-asian="14pt" style:font-style-asian="italic" style:font-weight-asian="bold" style:font-size-complex="14pt" style:font-style-complex="italic" style:font-weight-complex="bold"/>
    </style:style>
    <style:style style:name="T299" style:family="text">
      <style:text-properties fo:font-variant="normal" fo:text-transform="none" fo:color="#1d2228" style:text-line-through-style="none" style:font-name="Times New Roman" fo:font-size="16pt" fo:letter-spacing="normal" fo:language="en" fo:country="GB" fo:font-style="italic" style:text-underline-style="none" fo:font-weight="bold" style:letter-kerning="true" style:font-size-asian="16pt" style:font-style-asian="italic" style:font-weight-asian="bold" style:font-size-complex="16pt" style:font-style-complex="italic" style:font-weight-complex="bold"/>
    </style:style>
    <style:style style:name="T300" style:family="text">
      <style:text-properties fo:font-variant="normal" fo:text-transform="none" fo:color="#1d2228" style:text-line-through-style="none" style:font-name="Times New Roman" fo:font-size="15pt" fo:letter-spacing="normal" fo:language="en" fo:country="GB" fo:font-style="italic" style:text-underline-style="none" fo:font-weight="bold" style:letter-kerning="true" style:font-size-asian="15pt" style:font-style-asian="italic" style:font-weight-asian="bold" style:font-size-complex="15pt" style:font-style-complex="italic" style:font-weight-complex="bold"/>
    </style:style>
    <style:style style:name="T301" style:family="text">
      <style:text-properties fo:font-variant="normal" fo:text-transform="none" fo:color="#1d2228" style:text-line-through-style="none" style:font-name="Helvetica Neue" fo:letter-spacing="normal" fo:language="en" fo:country="GB" fo:font-style="normal" style:text-underline-style="none" fo:font-weight="normal" style:letter-kerning="true" fo:background-color="#ffffff" style:font-size-asian="10.5pt" style:font-style-asian="normal" style:font-weight-asian="bold"/>
    </style:style>
    <style:style style:name="T302" style:family="text">
      <style:text-properties fo:font-variant="normal" fo:text-transform="none" fo:color="#1d2228" style:text-line-through-style="none" style:font-name="Helvetica Neue" fo:font-size="9.75pt" fo:letter-spacing="normal" fo:language="en" fo:country="GB" fo:font-style="normal" style:text-underline-style="none" fo:font-weight="normal" style:letter-kerning="true" style:font-size-asian="10.5pt" style:font-style-asian="normal" style:font-weight-asian="normal" style:font-size-complex="10.5pt" style:font-style-complex="italic" style:font-weight-complex="normal"/>
    </style:style>
    <style:style style:name="T303" style:family="text">
      <style:text-properties fo:font-variant="normal" fo:text-transform="none" fo:color="#1d2228" style:text-line-through-style="none" style:font-name="Helvetica Neue" fo:font-size="9.75pt" fo:letter-spacing="normal" fo:language="en" fo:country="GB" fo:font-style="normal" style:text-underline-style="none" fo:font-weight="bold" style:letter-kerning="true" style:font-size-asian="10.5pt" style:font-style-asian="normal" style:font-weight-asian="bold" style:font-size-complex="10.5pt" style:font-style-complex="italic" style:font-weight-complex="bold"/>
    </style:style>
    <style:style style:name="T304" style:family="text">
      <style:text-properties fo:font-variant="normal" fo:text-transform="none" fo:color="#1d2228" style:text-line-through-style="none" style:font-name="Helvetica Neue" fo:font-size="9.75pt" fo:letter-spacing="normal" fo:language="en" fo:country="GB" fo:font-style="normal" style:text-underline-style="solid" style:text-underline-width="auto" style:text-underline-color="font-color" fo:font-weight="normal" style:letter-kerning="true" style:font-size-asian="10.5pt" style:font-style-asian="normal" style:font-weight-asian="bold" style:font-size-complex="10.5pt" style:font-style-complex="italic" style:font-weight-complex="bold"/>
    </style:style>
    <style:style style:name="T305" style:family="text">
      <style:text-properties fo:font-variant="normal" fo:text-transform="none" fo:color="#1d2228" style:text-line-through-style="none" style:font-name="Arial1" fo:font-size="10.5pt" fo:letter-spacing="normal" fo:language="en" fo:country="GB" fo:font-style="normal" style:text-underline-style="solid" style:text-underline-width="auto" style:text-underline-color="font-color" fo:font-weight="bold" style:letter-kerning="true" style:font-size-asian="10.5pt" style:font-style-asian="normal" style:font-weight-asian="bold" style:font-size-complex="10.5pt" style:font-style-complex="italic" style:font-weight-complex="bold"/>
    </style:style>
    <style:style style:name="T306" style:family="text">
      <style:text-properties fo:font-variant="normal" fo:text-transform="none" fo:color="#1d2228" style:text-line-through-style="none" style:text-position="super 58%" style:font-name="Times New Roman" fo:letter-spacing="normal" fo:language="en" fo:country="GB" fo:font-style="normal" style:text-underline-style="none" fo:font-weight="normal" style:letter-kerning="true" style:font-style-asian="normal" style:font-weight-asian="normal" style:font-style-complex="italic" style:font-weight-complex="bold"/>
    </style:style>
    <style:style style:name="T307" style:family="text">
      <style:text-properties fo:font-variant="normal" fo:text-transform="none" fo:color="#1d2228" style:text-line-through-style="none" style:text-position="super 58%" style:font-name="Times New Roman" fo:letter-spacing="normal" fo:language="en" fo:country="GB" fo:font-style="italic" style:text-underline-style="none" fo:font-weight="bold" style:letter-kerning="true" style:font-style-asian="italic" style:font-weight-asian="bold" style:font-style-complex="italic" style:font-weight-complex="bold"/>
    </style:style>
    <style:style style:name="T308" style:family="text">
      <style:text-properties fo:font-variant="normal" fo:text-transform="none" fo:color="#1d2228" style:text-line-through-style="none" style:text-position="super 58%" style:font-name="Times New Roman" fo:font-size="14pt" fo:letter-spacing="normal" fo:language="en" fo:country="GB" fo:font-style="italic" style:text-underline-style="none" fo:font-weight="bold" style:letter-kerning="true" style:font-size-asian="14pt" style:font-style-asian="italic" style:font-weight-asian="bold" style:font-size-complex="14pt" style:font-style-complex="italic" style:font-weight-complex="bold"/>
    </style:style>
    <style:style style:name="T309" style:family="text">
      <style:text-properties fo:font-variant="normal" fo:text-transform="none" fo:color="#1d2228" style:text-line-through-style="none" style:text-position="super 58%" style:font-name="Times New Roman" fo:font-size="16pt" fo:letter-spacing="normal" fo:language="en" fo:country="GB" fo:font-style="italic" style:text-underline-style="none" fo:font-weight="bold" style:letter-kerning="true" style:font-size-asian="16pt" style:font-style-asian="italic" style:font-weight-asian="bold" style:font-size-complex="16pt" style:font-style-complex="italic" style:font-weight-complex="bold"/>
    </style:style>
    <style:style style:name="T310" style:family="text">
      <style:text-properties fo:font-variant="normal" fo:text-transform="none" fo:color="#1d2228" style:text-line-through-style="none" style:text-position="super 58%" style:font-name="Times New Roman" fo:font-size="15pt" fo:letter-spacing="normal" fo:language="en" fo:country="GB" fo:font-style="italic" style:text-underline-style="none" fo:font-weight="bold" style:letter-kerning="true" style:font-size-asian="15pt" style:font-style-asian="italic" style:font-weight-asian="bold" style:font-size-complex="15pt" style:font-style-complex="italic" style:font-weight-complex="bold"/>
    </style:style>
    <style:style style:name="T311" style:family="text">
      <style:text-properties fo:font-variant="normal" fo:text-transform="none" fo:color="#1d2228" style:font-name="Times New Roman" fo:font-size="11pt" fo:letter-spacing="normal" fo:language="en" fo:country="GB" fo:font-style="normal" style:text-underline-style="none" fo:font-weight="normal" style:font-size-asian="11pt" style:font-style-asian="normal" style:font-weight-asian="normal" style:font-size-complex="11pt"/>
    </style:style>
    <style:style style:name="T312" style:family="text">
      <style:text-properties fo:font-variant="normal" fo:text-transform="none" fo:color="#1d2228" style:font-name="Times New Roman" fo:font-size="10.5pt" fo:letter-spacing="normal" fo:font-style="normal" fo:font-weight="bold" style:font-size-asian="10.5pt" style:font-weight-asian="bold" style:font-size-complex="10.5pt" style:font-weight-complex="bold"/>
    </style:style>
    <style:style style:name="T313" style:family="text">
      <style:text-properties fo:font-variant="normal" fo:text-transform="none" fo:color="#1d2228" style:font-name="Times New Roman" fo:font-size="10.5pt" fo:letter-spacing="normal" fo:font-style="normal" fo:font-weight="normal" style:font-size-asian="10.5pt" style:font-size-complex="10.5pt"/>
    </style:style>
    <style:style style:name="T314" style:family="text">
      <style:text-properties fo:font-variant="normal" fo:text-transform="none" fo:color="#1d2228" fo:letter-spacing="normal" fo:font-style="normal" fo:font-weight="normal"/>
    </style:style>
    <style:style style:name="T315" style:family="text">
      <style:text-properties fo:font-variant="normal" fo:text-transform="none" fo:color="#1d2228" fo:letter-spacing="normal" fo:font-style="normal" style:text-underline-style="none" fo:font-weight="normal"/>
    </style:style>
    <style:style style:name="T316" style:family="text">
      <style:text-properties fo:font-variant="normal" fo:text-transform="none" fo:color="#1d2228" fo:letter-spacing="normal" fo:font-style="normal" fo:font-weight="bold" style:font-weight-asian="bold" style:font-weight-complex="bold"/>
    </style:style>
    <style:style style:name="T317" style:family="text">
      <style:text-properties fo:font-variant="normal" fo:text-transform="none" fo:color="#1d2228" fo:letter-spacing="normal" fo:font-style="normal" style:text-underline-style="solid" style:text-underline-width="auto" style:text-underline-color="font-color" fo:font-weight="bold" style:font-weight-asian="bold" style:font-weight-complex="bold"/>
    </style:style>
    <style:style style:name="T318" style:family="text">
      <style:text-properties fo:font-variant="normal" fo:text-transform="none" fo:color="#1d2228" fo:font-size="11pt" fo:letter-spacing="normal" fo:font-style="normal" style:text-underline-style="solid" style:text-underline-width="auto" style:text-underline-color="font-color" fo:font-weight="bold" style:font-size-asian="11pt" style:font-weight-asian="bold" style:font-size-complex="11pt" style:font-weight-complex="bold"/>
    </style:style>
    <style:style style:name="T319" style:family="text">
      <style:text-properties fo:font-variant="normal" fo:text-transform="none" fo:color="#1d2228" fo:font-size="11pt" fo:letter-spacing="normal" fo:font-style="normal" style:text-underline-style="none" fo:font-weight="bold" style:font-size-asian="11pt" style:font-weight-asian="bold" style:font-size-complex="11pt" style:font-weight-complex="bold"/>
    </style:style>
    <style:style style:name="T320" style:family="text">
      <style:text-properties fo:font-variant="normal" fo:text-transform="none" fo:color="#1d2228" fo:font-size="11pt" fo:letter-spacing="normal" fo:font-style="normal" style:text-underline-style="none" fo:font-weight="normal" style:font-size-asian="11pt" style:font-weight-asian="bold" style:font-size-complex="11pt" style:font-weight-complex="bold"/>
    </style:style>
    <style:style style:name="T321" style:family="text">
      <style:text-properties fo:font-variant="normal" fo:text-transform="none" fo:color="#1d2228" style:text-position="super 58%" style:font-name="Times New Roman" fo:font-size="10.5pt" fo:letter-spacing="normal" fo:font-style="normal" fo:font-weight="normal" style:font-size-asian="10.5pt" style:font-size-complex="10.5pt"/>
    </style:style>
    <style:style style:name="T322" style:family="text">
      <style:text-properties fo:font-variant="normal" fo:text-transform="none" fo:color="#1d2228" style:font-name="Helvetica Neue" fo:font-size="9.75pt" fo:letter-spacing="normal" fo:font-style="normal" fo:font-weight="normal"/>
    </style:style>
    <style:style style:name="T323" style:family="text">
      <style:text-properties fo:font-variant="normal" fo:text-transform="none" fo:color="#1d2228" style:font-name="Helvetica Neue" fo:font-size="9.75pt" fo:letter-spacing="normal" fo:font-style="normal" fo:font-weight="bold" style:font-weight-asian="bold" style:font-weight-complex="bold"/>
    </style:style>
    <style:style style:name="T324" style:family="text">
      <style:text-properties fo:font-variant="normal" fo:text-transform="none" fo:color="#26282a" style:font-name="Helvetica Neue" fo:letter-spacing="normal" fo:font-style="normal" fo:font-weight="normal" style:font-weight-asian="normal" style:font-weight-complex="normal"/>
    </style:style>
    <style:style style:name="T325" style:family="text">
      <style:text-properties fo:font-variant="normal" fo:text-transform="none" fo:color="#26282a" style:text-position="super 58%" style:font-name="Helvetica Neue" fo:letter-spacing="normal" fo:font-style="normal" fo:font-weight="normal" style:font-weight-asian="normal" style:font-weight-complex="normal"/>
    </style:style>
    <style:style style:name="T326" style:family="text">
      <style:text-properties fo:font-variant="normal" fo:text-transform="none" fo:color="#ff0000" style:text-line-through-style="none" style:font-name="Times New Roman" fo:letter-spacing="normal" fo:language="en" fo:country="GB" fo:font-style="normal" style:text-underline-style="none" fo:font-weight="normal" style:letter-kerning="true" style:font-style-asian="normal" style:font-weight-asian="normal" style:font-name-complex="Times New Roman1" style:font-style-complex="italic" style:font-weight-complex="normal"/>
    </style:style>
    <style:style style:name="T327" style:family="text">
      <style:text-properties style:font-name="Times New Roman"/>
    </style:style>
    <style:style style:name="T328" style:family="text">
      <style:text-properties style:font-name="Times New Roman" fo:font-size="10.5pt" style:text-underline-style="solid" style:text-underline-width="auto" style:text-underline-color="font-color" fo:font-weight="bold" style:font-size-asian="10.5pt" style:font-weight-asian="bold"/>
    </style:style>
    <style:style style:name="T329" style:family="text">
      <style:text-properties style:font-name="Times New Roman" fo:font-size="10.5pt" style:text-underline-style="solid" style:text-underline-width="auto" style:text-underline-color="font-color" fo:font-weight="bold" style:font-size-asian="10.5pt" style:font-weight-asian="bold" style:font-size-complex="10.5pt"/>
    </style:style>
    <style:style style:name="T330" style:family="text">
      <style:text-properties style:font-name="Times New Roman" fo:font-size="10.5pt" style:font-size-asian="10.5pt"/>
    </style:style>
    <style:style style:name="T331" style:family="text">
      <style:text-properties style:font-name="Times New Roman" fo:font-size="10.5pt" style:font-size-asian="10.5pt" style:font-size-complex="10.5pt"/>
    </style:style>
    <style:style style:name="T332" style:family="text">
      <style:text-properties style:font-name="Times New Roman" fo:font-size="10.5pt" style:text-underline-style="none" fo:font-weight="bold" style:font-size-asian="10.5pt" style:font-weight-asian="bold"/>
    </style:style>
    <style:style style:name="T333" style:family="text">
      <style:text-properties style:font-name="Times New Roman" fo:font-size="10.5pt" style:text-underline-style="none" fo:font-weight="normal" style:font-size-asian="10.5pt" style:font-weight-asian="normal"/>
    </style:style>
    <style:style style:name="T334" style:family="text">
      <style:text-properties style:font-name="Times New Roman" fo:font-size="10.5pt" style:text-underline-style="none" fo:font-weight="normal" style:font-size-asian="10.5pt" style:font-weight-asian="normal" style:font-size-complex="10.5pt"/>
    </style:style>
    <style:style style:name="T335" style:family="text">
      <style:text-properties style:font-name="Times New Roman" fo:font-size="10.5pt" style:text-underline-style="none" style:font-size-asian="10.5pt"/>
    </style:style>
    <style:style style:name="T336" style:family="text">
      <style:text-properties style:font-name="Times New Roman" fo:font-size="10.5pt" fo:font-weight="bold" style:font-size-asian="10.5pt" style:font-weight-asian="bold"/>
    </style:style>
    <style:style style:name="T337" style:family="text">
      <style:text-properties style:font-name="Times New Roman" fo:font-size="10.5pt" fo:language="en" fo:country="GB" fo:font-style="normal" style:text-underline-style="solid" style:text-underline-width="auto" style:text-underline-color="font-color" fo:font-weight="bold" style:letter-kerning="true" style:font-size-asian="10.5pt" style:font-style-asian="normal" style:font-weight-asian="bold"/>
    </style:style>
    <style:style style:name="T338" style:family="text">
      <style:text-properties style:font-name="Times New Roman" fo:font-size="10.5pt" fo:language="en" fo:country="GB" fo:font-style="normal" style:text-underline-style="none" fo:font-weight="normal" style:letter-kerning="true" style:font-size-asian="10.5pt" style:font-style-asian="normal" style:font-weight-asian="normal"/>
    </style:style>
    <style:style style:name="T339" style:family="text">
      <style:text-properties style:font-name="Times New Roman" fo:font-size="10.5pt" fo:language="en" fo:country="GB" fo:font-style="italic" style:text-underline-style="none" fo:font-weight="bold" style:letter-kerning="true" style:font-size-asian="10.5pt" style:font-style-asian="italic" style:font-weight-asian="bold"/>
    </style:style>
    <style:style style:name="T340" style:family="text">
      <style:text-properties style:font-name="Times New Roman" fo:font-size="10.5pt" fo:language="en" fo:country="GB" style:font-size-asian="10.5pt"/>
    </style:style>
    <style:style style:name="T341" style:family="text">
      <style:text-properties style:font-name="Times New Roman" fo:font-size="10.5pt" fo:font-style="italic" style:text-underline-style="none" fo:font-weight="bold" style:font-size-asian="10.5pt" style:font-style-asian="italic" style:font-weight-asian="bold" style:font-size-complex="10.5pt"/>
    </style:style>
    <style:style style:name="T342" style:family="text">
      <style:text-properties style:font-name="Times New Roman" fo:font-size="10.5pt" fo:font-style="italic" fo:font-weight="bold" style:font-size-asian="10.5pt" style:font-style-asian="italic" style:font-weight-asian="bold"/>
    </style:style>
    <style:style style:name="T343" style:family="text">
      <style:text-properties style:font-name="Times New Roman" fo:font-size="10.5pt" fo:font-style="italic" fo:font-weight="bold" style:font-size-asian="10.5pt" style:font-style-asian="italic" style:font-weight-asian="bold" style:font-size-complex="10.5pt" style:font-style-complex="italic" style:font-weight-complex="bold"/>
    </style:style>
    <style:style style:name="T344" style:family="text">
      <style:text-properties style:font-name="Times New Roman" fo:font-size="10.5pt" fo:font-style="normal" style:text-underline-style="none" fo:font-weight="normal" style:font-size-asian="10.5pt" style:font-style-asian="normal" style:font-weight-asian="normal"/>
    </style:style>
    <style:style style:name="T345" style:family="text">
      <style:text-properties style:font-name="Times New Roman" fo:font-size="10.5pt" fo:font-style="normal" style:font-size-asian="10.5pt" style:font-style-asian="normal"/>
    </style:style>
    <style:style style:name="T346" style:family="text">
      <style:text-properties style:font-name="Times New Roman" fo:font-size="10.5pt" fo:font-style="normal" fo:font-weight="normal" style:font-size-asian="10.5pt" style:font-style-asian="normal" style:font-weight-asian="normal"/>
    </style:style>
    <style:style style:name="T347" style:family="text">
      <style:text-properties style:font-name="Times New Roman" fo:font-size="10.5pt" fo:font-style="normal" fo:font-weight="bold" style:font-size-asian="10.5pt" style:font-style-asian="normal" style:font-weight-asian="bold"/>
    </style:style>
    <style:style style:name="T348" style:family="text">
      <style:text-properties style:font-name="Times New Roman" fo:font-size="10.5pt" fo:font-weight="normal" style:font-size-asian="10.5pt" style:font-size-complex="10.5pt"/>
    </style:style>
    <style:style style:name="T349" style:family="text">
      <style:text-properties style:font-name="Times New Roman" fo:font-size="11pt" fo:font-style="normal" style:text-underline-style="solid" style:text-underline-width="auto" style:text-underline-color="font-color" fo:font-weight="bold" style:font-size-asian="11pt" style:font-weight-asian="bold" style:font-size-complex="11pt" style:font-weight-complex="bold"/>
    </style:style>
    <style:style style:name="T350" style:family="text">
      <style:text-properties style:font-name="Times New Roman" fo:font-size="11pt" fo:font-style="italic" fo:font-weight="bold" style:font-size-asian="11pt" style:font-style-asian="italic" style:font-weight-asian="bold" style:font-size-complex="11pt"/>
    </style:style>
    <style:style style:name="T351" style:family="text">
      <style:text-properties style:font-name="Times New Roman" fo:font-size="10pt" fo:font-style="italic" style:text-underline-style="none" fo:font-weight="bold" style:font-size-asian="10pt" style:font-style-asian="italic" style:font-weight-asian="bold" style:font-size-complex="10pt"/>
    </style:style>
    <style:style style:name="T352" style:family="text">
      <style:text-properties style:font-name="Times New Roman" fo:font-size="10pt" fo:font-style="italic" style:text-underline-style="none" fo:font-weight="bold" style:font-size-asian="10pt" style:font-style-asian="italic" style:font-weight-asian="bold" style:font-size-complex="10pt" style:font-style-complex="italic" style:font-weight-complex="bold"/>
    </style:style>
    <style:style style:name="T353" style:family="text">
      <style:text-properties style:font-name="Times New Roman" fo:font-size="10pt" fo:font-style="italic" fo:font-weight="bold" style:font-size-asian="10pt" style:font-style-asian="italic" style:font-weight-asian="bold"/>
    </style:style>
    <style:style style:name="T354" style:family="text">
      <style:text-properties style:font-name="Times New Roman" fo:font-size="10pt" fo:font-style="italic" fo:font-weight="bold" style:font-size-asian="10pt" style:font-style-asian="italic" style:font-weight-asian="bold" style:font-size-complex="10pt"/>
    </style:style>
    <style:style style:name="T355" style:family="text">
      <style:text-properties style:font-name="Times New Roman" fo:font-size="10pt" fo:font-style="italic" fo:font-weight="bold" style:font-size-asian="10pt" style:font-style-asian="italic" style:font-weight-asian="bold" style:font-size-complex="10pt" style:font-style-complex="italic" style:font-weight-complex="bold"/>
    </style:style>
    <style:style style:name="T356" style:family="text">
      <style:text-properties style:font-name="Times New Roman" fo:font-size="10pt" fo:font-style="italic" fo:font-weight="bold" style:font-size-asian="10pt" style:font-style-asian="italic" style:font-weight-asian="bold" style:font-name-complex="Times New Roman1" style:font-size-complex="10pt"/>
    </style:style>
    <style:style style:name="T357" style:family="text">
      <style:text-properties style:font-name="Times New Roman" fo:font-size="10pt" fo:font-style="italic" fo:font-weight="bold" style:font-size-asian="10pt" style:font-style-asian="italic" style:font-weight-asian="bold" style:font-name-complex="Times New Roman1" style:font-size-complex="10pt" style:font-style-complex="italic"/>
    </style:style>
    <style:style style:name="T358" style:family="text">
      <style:text-properties style:font-name="Times New Roman" fo:font-size="10pt" fo:font-style="italic" fo:font-weight="bold" style:font-size-asian="10pt" style:font-style-asian="italic" style:font-weight-asian="bold" style:font-name-complex="Times New Roman1" style:font-size-complex="10pt" style:font-style-complex="italic" style:font-weight-complex="bold"/>
    </style:style>
    <style:style style:name="T359" style:family="text">
      <style:text-properties style:font-name="Times New Roman" fo:font-size="10pt" fo:font-style="normal" style:text-underline-style="none" fo:font-weight="normal" style:font-size-asian="10pt" style:font-style-asian="normal" style:font-weight-asian="normal"/>
    </style:style>
    <style:style style:name="T360" style:family="text">
      <style:text-properties style:font-name="Times New Roman" fo:font-size="10pt" fo:font-style="normal" style:text-underline-style="none" fo:font-weight="normal" style:font-size-asian="10pt" style:font-style-asian="normal" style:font-weight-asian="normal" style:font-size-complex="10pt"/>
    </style:style>
    <style:style style:name="T361" style:family="text">
      <style:text-properties style:font-name="Times New Roman" fo:font-size="10pt" fo:font-style="normal" style:text-underline-style="none" fo:font-weight="normal" style:font-size-asian="10pt" style:font-style-asian="normal" style:font-weight-asian="normal" style:font-size-complex="10pt" style:font-style-complex="normal" style:font-weight-complex="normal"/>
    </style:style>
    <style:style style:name="T362" style:family="text">
      <style:text-properties style:font-name="Times New Roman" fo:font-size="10pt" fo:font-style="normal" style:text-underline-style="none" fo:font-weight="bold" style:font-size-asian="10pt" style:font-style-asian="normal" style:font-weight-asian="bold" style:font-size-complex="10pt"/>
    </style:style>
    <style:style style:name="T363" style:family="text">
      <style:text-properties style:font-name="Times New Roman" fo:font-size="10pt" fo:font-style="normal" style:text-underline-style="solid" style:text-underline-width="auto" style:text-underline-color="font-color" fo:font-weight="bold" style:font-size-asian="10pt" style:font-style-asian="normal" style:font-weight-asian="bold"/>
    </style:style>
    <style:style style:name="T364" style:family="text">
      <style:text-properties style:font-name="Times New Roman" fo:font-size="10pt" fo:font-style="normal" style:text-underline-style="solid" style:text-underline-width="auto" style:text-underline-color="font-color" fo:font-weight="bold" style:font-size-asian="10pt" style:font-style-asian="normal" style:font-weight-asian="bold" style:font-size-complex="10pt"/>
    </style:style>
    <style:style style:name="T365" style:family="text">
      <style:text-properties style:font-name="Times New Roman" fo:font-size="10pt" fo:font-style="normal" style:text-underline-style="solid" style:text-underline-width="auto" style:text-underline-color="font-color" fo:font-weight="bold" fo:background-color="#ffffff" style:font-size-asian="10pt" style:font-weight-asian="bold" style:font-size-complex="10pt" style:font-weight-complex="bold"/>
    </style:style>
    <style:style style:name="T366" style:family="text">
      <style:text-properties style:font-name="Times New Roman" fo:font-size="10pt" fo:font-style="normal" fo:font-weight="normal" style:font-size-asian="10pt" style:font-style-asian="normal" style:font-weight-asian="normal" style:font-size-complex="10pt"/>
    </style:style>
    <style:style style:name="T367" style:family="text">
      <style:text-properties style:font-name="Times New Roman" fo:font-size="10pt" fo:font-style="normal" fo:font-weight="normal" style:font-size-asian="10pt" style:font-size-complex="10pt"/>
    </style:style>
    <style:style style:name="T368" style:family="text">
      <style:text-properties style:font-name="Times New Roman" fo:font-size="10pt" style:text-underline-style="none" fo:font-weight="normal" style:font-size-asian="10pt" style:font-weight-asian="normal"/>
    </style:style>
    <style:style style:name="T369" style:family="text">
      <style:text-properties style:font-name="Times New Roman" fo:font-size="10pt" style:text-underline-style="none" fo:font-weight="normal" style:font-size-asian="10pt" style:font-weight-asian="normal" style:font-size-complex="10pt"/>
    </style:style>
    <style:style style:name="T370" style:family="text">
      <style:text-properties style:font-name="Times New Roman" fo:font-size="10pt" style:text-underline-style="none" fo:font-weight="bold" style:font-size-asian="10pt" style:font-weight-asian="bold"/>
    </style:style>
    <style:style style:name="T371" style:family="text">
      <style:text-properties style:font-name="Times New Roman" fo:font-size="10pt" style:text-underline-style="none" fo:font-weight="bold" style:font-size-asian="10pt" style:font-weight-asian="bold" style:font-size-complex="10pt"/>
    </style:style>
    <style:style style:name="T372" style:family="text">
      <style:text-properties style:font-name="Times New Roman" fo:font-size="10pt" style:text-underline-style="none" fo:font-weight="bold" style:font-size-asian="10pt" style:font-weight-asian="bold" style:font-name-complex="Times New Roman1" style:font-size-complex="10pt"/>
    </style:style>
    <style:style style:name="T373" style:family="text">
      <style:text-properties style:font-name="Times New Roman" fo:font-size="10pt" style:text-underline-style="none" style:font-size-asian="10pt" style:font-name-complex="Times New Roman1" style:font-size-complex="10pt"/>
    </style:style>
    <style:style style:name="T374" style:family="text">
      <style:text-properties style:font-name="Times New Roman" fo:font-size="10pt" style:text-underline-style="solid" style:text-underline-width="auto" style:text-underline-color="font-color" fo:font-weight="bold" style:font-size-asian="10pt" style:font-weight-asian="bold"/>
    </style:style>
    <style:style style:name="T375" style:family="text">
      <style:text-properties style:font-name="Times New Roman" fo:font-size="10pt" style:text-underline-style="solid" style:text-underline-width="auto" style:text-underline-color="font-color" fo:font-weight="bold" style:font-size-asian="10pt" style:font-weight-asian="bold" style:font-size-complex="10pt"/>
    </style:style>
    <style:style style:name="T376" style:family="text">
      <style:text-properties style:font-name="Times New Roman" fo:font-size="10pt" style:text-underline-style="solid" style:text-underline-width="auto" style:text-underline-color="font-color" fo:font-weight="bold" style:font-size-asian="10pt" style:font-weight-asian="bold" style:font-weight-complex="bold"/>
    </style:style>
    <style:style style:name="T377" style:family="text">
      <style:text-properties style:font-name="Times New Roman" fo:font-size="10pt" style:text-underline-style="solid" style:text-underline-width="auto" style:text-underline-color="font-color" fo:font-weight="bold" style:font-size-asian="10pt" style:font-weight-asian="bold" style:font-name-complex="Times New Roman1" style:font-size-complex="10pt"/>
    </style:style>
    <style:style style:name="T378" style:family="text">
      <style:text-properties style:font-name="Times New Roman" fo:font-size="10pt" style:text-underline-style="solid" style:text-underline-width="auto" style:text-underline-color="font-color" fo:font-weight="bold" style:font-size-asian="10pt" style:font-weight-asian="bold" style:font-name-complex="Times New Roman1" style:font-size-complex="10pt" style:font-weight-complex="bold"/>
    </style:style>
    <style:style style:name="T379" style:family="text">
      <style:text-properties style:font-name="Times New Roman" fo:font-size="10pt" style:font-size-asian="10pt"/>
    </style:style>
    <style:style style:name="T380" style:family="text">
      <style:text-properties style:font-name="Times New Roman" fo:font-size="10pt" style:font-size-asian="10pt" style:font-size-complex="10pt"/>
    </style:style>
    <style:style style:name="T381" style:family="text">
      <style:text-properties style:font-name="Times New Roman" fo:font-size="10pt" style:font-size-asian="10pt" style:font-name-complex="Times New Roman1" style:font-size-complex="10pt"/>
    </style:style>
    <style:style style:name="T382" style:family="text">
      <style:text-properties style:font-name="Times New Roman" fo:font-size="10pt" style:font-size-asian="10pt" style:font-name-complex="Times New Roman1" style:font-size-complex="10pt" style:font-weight-complex="bold"/>
    </style:style>
    <style:style style:name="T383" style:family="text">
      <style:text-properties style:font-name="Times New Roman" fo:font-size="10pt" fo:font-weight="bold" style:font-size-asian="10pt" style:font-weight-asian="bold" style:font-size-complex="10pt"/>
    </style:style>
    <style:style style:name="T384" style:family="text">
      <style:text-properties style:font-name="Times New Roman" fo:font-size="10pt" fo:font-weight="bold" style:font-size-asian="10pt" style:font-weight-asian="bold" style:font-size-complex="10pt" style:font-weight-complex="bold"/>
    </style:style>
    <style:style style:name="T385" style:family="text">
      <style:text-properties style:font-name="Times New Roman" fo:font-size="10pt" fo:font-weight="normal" style:font-size-asian="10pt" style:font-weight-asian="normal"/>
    </style:style>
    <style:style style:name="T386" style:family="text">
      <style:text-properties style:font-name="Times New Roman" fo:font-size="10pt" fo:font-weight="normal" style:font-size-asian="10pt" style:font-weight-asian="normal" style:font-size-complex="10pt"/>
    </style:style>
    <style:style style:name="T387" style:family="text">
      <style:text-properties style:font-name="Times New Roman" fo:font-size="10pt" fo:font-weight="normal" style:font-size-asian="10pt" style:font-weight-asian="normal" style:font-size-complex="10pt" style:font-weight-complex="normal"/>
    </style:style>
    <style:style style:name="T388" style:family="text">
      <style:text-properties style:font-name="Times New Roman" fo:font-size="10pt" fo:language="en" fo:country="GB" style:text-underline-style="none" fo:font-weight="normal" style:letter-kerning="true" style:font-size-asian="10pt" style:font-weight-asian="normal"/>
    </style:style>
    <style:style style:name="T389" style:family="text">
      <style:text-properties style:font-name="Times New Roman" fo:font-size="10pt" fo:language="en" fo:country="GB" style:text-underline-style="none" fo:font-weight="normal" style:font-size-asian="10pt" style:font-weight-asian="normal"/>
    </style:style>
    <style:style style:name="T390" style:family="text">
      <style:text-properties style:font-name="Times New Roman" fo:font-size="10pt" fo:language="en" fo:country="GB" style:text-underline-style="solid" style:text-underline-width="auto" style:text-underline-color="font-color" fo:font-weight="bold" style:letter-kerning="true" style:font-size-asian="10pt" style:font-weight-asian="bold"/>
    </style:style>
    <style:style style:name="T391" style:family="text">
      <style:text-properties style:font-name="Times New Roman" fo:font-size="10pt" fo:language="en" fo:country="GB" fo:font-style="normal" style:text-underline-style="solid" style:text-underline-width="auto" style:text-underline-color="font-color" fo:font-weight="bold" style:font-size-asian="10pt" style:font-style-asian="normal" style:font-weight-asian="bold" style:font-size-complex="10pt"/>
    </style:style>
    <style:style style:name="T392" style:family="text">
      <style:text-properties style:font-name="Times New Roman" fo:font-size="10pt" fo:language="en" fo:country="GB" fo:font-style="normal" style:text-underline-style="none" fo:font-weight="normal" style:font-size-asian="10pt" style:font-style-asian="normal" style:font-weight-asian="normal"/>
    </style:style>
    <style:style style:name="T393" style:family="text">
      <style:text-properties style:font-name="Times New Roman" fo:font-size="10pt" fo:language="en" fo:country="GB" fo:font-style="italic" style:text-underline-style="none" fo:font-weight="bold" style:font-size-asian="10pt" style:font-style-asian="italic" style:font-weight-asian="bold"/>
    </style:style>
    <style:style style:name="T394" style:family="text">
      <style:text-properties style:font-name="Times New Roman" style:text-underline-style="solid" style:text-underline-width="auto" style:text-underline-color="font-color" fo:font-weight="bold" style:font-weight-asian="bold"/>
    </style:style>
    <style:style style:name="T395" style:family="text">
      <style:text-properties style:font-name="Times New Roman" style:text-underline-style="solid" style:text-underline-width="auto" style:text-underline-color="font-color" fo:font-weight="bold" style:font-weight-asian="bold" style:font-weight-complex="bold"/>
    </style:style>
    <style:style style:name="T396" style:family="text">
      <style:text-properties style:font-name="Times New Roman" style:text-underline-style="solid" style:text-underline-width="auto" style:text-underline-color="font-color" fo:font-weight="bold" style:font-weight-asian="bold" style:font-name-complex="Times New Roman1"/>
    </style:style>
    <style:style style:name="T397" style:family="text">
      <style:text-properties style:font-name="Times New Roman" fo:font-weight="normal" style:font-weight-asian="normal"/>
    </style:style>
    <style:style style:name="T398" style:family="text">
      <style:text-properties style:font-name="Times New Roman" style:font-name-complex="Times New Roman"/>
    </style:style>
    <style:style style:name="T399" style:family="text">
      <style:text-properties style:font-name="Times New Roman" style:font-name-complex="Times New Roman1"/>
    </style:style>
    <style:style style:name="T400" style:family="text">
      <style:text-properties style:font-name="Times New Roman" style:text-underline-style="none" fo:font-weight="normal" style:language-asian="en" style:country-asian="GB" style:font-weight-asian="normal" style:font-name-complex="Times New Roman1" style:font-weight-complex="normal"/>
    </style:style>
    <style:style style:name="T401" style:family="text">
      <style:text-properties style:font-name="Times New Roman" style:text-underline-style="none" fo:font-weight="bold" style:language-asian="en" style:country-asian="GB" style:font-weight-asian="bold" style:font-name-complex="Times New Roman1" style:font-weight-complex="normal"/>
    </style:style>
    <style:style style:name="T402" style:family="text">
      <style:text-properties style:font-name="Times New Roman" fo:font-weight="bold" style:font-weight-asian="bold" style:font-name-complex="Times New Roman1"/>
    </style:style>
    <style:style style:name="T403" style:family="text">
      <style:text-properties style:font-name="Times New Roman" fo:font-weight="bold" style:font-weight-asian="bold" style:font-name-complex="Times New Roman1" style:font-weight-complex="bold"/>
    </style:style>
    <style:style style:name="T404" style:family="text">
      <style:text-properties style:font-name="Times New Roman" fo:font-weight="bold" style:language-asian="en" style:country-asian="GB" style:font-weight-asian="bold" style:font-name-complex="Times New Roman1"/>
    </style:style>
    <style:style style:name="T405" style:family="text">
      <style:text-properties style:font-name="Times New Roman" fo:font-weight="bold" style:letter-kerning="true" style:font-name-asian="Times New Roman1" style:language-asian="en" style:country-asian="GB" style:font-weight-asian="bold" style:font-name-complex="Times New Roman1" style:font-weight-complex="bold"/>
    </style:style>
    <style:style style:name="T406" style:family="text">
      <style:text-properties style:font-name="Times New Roman" style:language-asian="en" style:country-asian="GB" style:font-name-complex="Times New Roman1"/>
    </style:style>
    <style:style style:name="T407" style:family="text">
      <style:text-properties style:font-name="Times New Roman" style:letter-kerning="true" style:font-name-asian="Times New Roman1" style:language-asian="en" style:country-asian="GB" style:font-name-complex="Times New Roman1" style:font-weight-complex="bold"/>
    </style:style>
    <style:style style:name="T408" style:family="text">
      <style:text-properties style:font-name="Times New Roman" fo:font-size="14pt" style:font-size-asian="14pt"/>
    </style:style>
    <style:style style:name="T409" style:family="text">
      <style:text-properties style:font-name="Times New Roman" fo:font-size="14pt" style:text-underline-style="solid" style:text-underline-width="auto" style:text-underline-color="font-color" style:font-size-asian="14pt"/>
    </style:style>
    <style:style style:name="T410" style:family="text">
      <style:text-properties style:font-name="Times New Roman" fo:font-size="14pt" style:text-underline-style="solid" style:text-underline-width="auto" style:text-underline-color="font-color" fo:font-weight="bold" style:font-size-asian="14pt" style:font-weight-asian="bold"/>
    </style:style>
    <style:style style:name="T411" style:family="text">
      <style:text-properties style:font-name="Times New Roman" fo:font-size="14pt" fo:font-weight="bold" style:font-size-asian="14pt" style:font-weight-asian="bold"/>
    </style:style>
    <style:style style:name="T412" style:family="text">
      <style:text-properties style:text-position="super 58%"/>
    </style:style>
    <style:style style:name="T413" style:family="text">
      <style:text-properties style:text-position="super 58%" style:font-name="Times New Roman" fo:font-size="10.5pt" style:font-size-asian="10.5pt"/>
    </style:style>
    <style:style style:name="T414" style:family="text">
      <style:text-properties style:text-position="super 58%" style:font-name="Times New Roman" fo:font-size="10.5pt" fo:font-style="italic" style:text-underline-style="none" fo:font-weight="bold" style:font-size-asian="10.5pt" style:font-style-asian="italic" style:font-weight-asian="bold" style:font-size-complex="10.5pt"/>
    </style:style>
    <style:style style:name="T415" style:family="text">
      <style:text-properties style:text-position="super 58%" style:font-name="Times New Roman" fo:font-size="10.5pt" style:text-underline-style="none" fo:font-weight="normal" style:font-size-asian="10.5pt" style:font-weight-asian="normal" style:font-size-complex="10.5pt"/>
    </style:style>
    <style:style style:name="T416" style:family="text">
      <style:text-properties style:text-position="super 58%" style:font-name="Times New Roman" fo:font-size="10.5pt" fo:font-style="normal" fo:font-weight="normal" style:font-size-asian="10.5pt" style:font-style-asian="normal" style:font-weight-asian="normal"/>
    </style:style>
    <style:style style:name="T417" style:family="text">
      <style:text-properties style:text-position="super 58%" style:font-name="Times New Roman" fo:font-weight="normal" style:font-weight-asian="normal"/>
    </style:style>
    <style:style style:name="T418" style:family="text">
      <style:text-properties style:text-position="super 58%" style:font-name="Times New Roman" fo:font-size="10pt" fo:font-weight="normal" style:font-size-asian="10pt" style:font-weight-asian="normal" style:font-size-complex="10pt"/>
    </style:style>
    <style:style style:name="T419" style:family="text">
      <style:text-properties style:text-position="super 58%" style:font-name="Times New Roman" fo:font-size="10pt" style:font-size-asian="10pt"/>
    </style:style>
    <style:style style:name="T420" style:family="text">
      <style:text-properties style:text-position="super 58%" style:font-name="Times New Roman" fo:font-size="10pt" style:font-size-asian="10pt" style:font-name-complex="Times New Roman1" style:font-size-complex="10pt"/>
    </style:style>
    <style:style style:name="T421" style:family="text">
      <style:text-properties style:text-position="super 58%" style:font-name="Times New Roman" fo:font-size="10pt" fo:font-style="italic" fo:font-weight="bold" style:font-size-asian="10pt" style:font-style-asian="italic" style:font-weight-asian="bold" style:font-name-complex="Times New Roman1" style:font-size-complex="10pt"/>
    </style:style>
    <style:style style:name="T422" style:family="text">
      <style:text-properties style:text-position="super 58%" style:font-name="Times New Roman" style:font-name-complex="Times New Roman1"/>
    </style:style>
    <style:style style:name="T423" style:family="text">
      <style:text-properties style:text-position="super 58%" style:font-name="Times New Roman" fo:font-weight="bold" style:font-weight-asian="bold" style:font-name-complex="Times New Roman1"/>
    </style:style>
    <style:style style:name="T424" style:family="text">
      <style:text-properties style:text-position="super 58%" fo:font-size="10.5pt" style:text-underline-style="solid" style:text-underline-width="auto" style:text-underline-color="font-color" fo:font-weight="bold" style:font-size-asian="10.5pt" style:font-weight-asian="bold" style:font-size-complex="10.5pt" style:font-weight-complex="bold"/>
    </style:style>
    <style:style style:name="T425" style:family="text">
      <style:text-properties style:text-position="super 58%" fo:font-size="10.5pt" style:font-size-asian="10.5pt"/>
    </style:style>
    <style:style style:name="T426" style:family="text">
      <style:text-properties style:text-position="super 58%" fo:font-size="10pt" style:text-underline-style="none" fo:font-weight="normal" style:font-size-asian="10pt" style:font-weight-asian="normal" style:font-size-complex="10pt" style:font-weight-complex="normal"/>
    </style:style>
    <style:style style:name="T427" style:family="text">
      <style:text-properties style:text-position="super 58%" fo:font-size="10pt" fo:language="en" fo:country="GB" style:font-size-asian="10pt" style:font-size-complex="10pt" style:font-weight-complex="bold"/>
    </style:style>
    <style:style style:name="T428" style:family="text">
      <style:text-properties style:text-position="super 58%" fo:font-size="7pt" fo:language="en" fo:country="GB" style:font-size-asian="7pt" style:font-size-complex="7pt"/>
    </style:style>
    <style:style style:name="T429" style:family="text">
      <style:text-properties style:text-position="super 58%" fo:font-size="7pt" fo:language="en" fo:country="GB" style:font-size-asian="7pt" style:font-size-complex="7pt" style:font-weight-complex="bold"/>
    </style:style>
    <style:style style:name="T430" style:family="text">
      <style:text-properties style:text-position="super 58%" fo:font-size="7pt" fo:language="en" fo:country="GB" style:letter-kerning="true" style:font-size-asian="7pt" style:language-asian="en" style:country-asian="US" style:font-size-complex="7pt"/>
    </style:style>
    <style:style style:name="T431" style:family="text">
      <style:text-properties style:text-position="super 58%" fo:font-size="7pt" fo:language="en" fo:country="GB" style:letter-kerning="true" style:font-name-asian="Calibri" style:font-size-asian="7pt" style:language-asian="en" style:country-asian="US" style:font-size-complex="7pt"/>
    </style:style>
    <style:style style:name="T432" style:family="text">
      <style:text-properties style:text-position="super 58%" fo:font-size="7pt" style:font-size-asian="7pt" style:font-size-complex="7pt"/>
    </style:style>
    <style:style style:name="T433" style:family="text">
      <style:text-properties style:text-underline-style="solid" style:text-underline-width="auto" style:text-underline-color="font-color" fo:font-weight="bold" style:font-weight-asian="bold" style:font-weight-complex="bold"/>
    </style:style>
    <style:style style:name="T434" style:family="text">
      <style:text-properties style:text-underline-style="solid" style:text-underline-width="auto" style:text-underline-color="font-color" style:font-weight-asian="bold" style:font-weight-complex="bold"/>
    </style:style>
    <style:style style:name="T435" style:family="text">
      <style:text-properties style:text-underline-style="solid" style:text-underline-width="auto" style:text-underline-color="font-color" fo:font-weight="normal" style:font-weight-asian="normal" style:font-weight-complex="normal"/>
    </style:style>
    <style:style style:name="T436" style:family="text">
      <style:text-properties fo:font-weight="bold" style:font-weight-asian="bold" style:font-weight-complex="bold"/>
    </style:style>
    <style:style style:name="T437" style:family="text">
      <style:text-properties style:font-name="Helvetica Neue" fo:font-size="11pt" fo:font-style="normal" style:text-underline-style="solid" style:text-underline-width="auto" style:text-underline-color="font-color" fo:font-weight="bold" style:font-size-asian="11pt" style:font-weight-asian="bold" style:font-size-complex="11pt" style:font-weight-complex="bold"/>
    </style:style>
    <style:style style:name="T438" style:family="text">
      <style:text-properties style:font-name="Helvetica Neue" fo:font-size="9.75pt" fo:font-style="normal" fo:font-weight="bold" style:font-weight-asian="bold" style:font-weight-complex="bold"/>
    </style:style>
    <style:style style:name="T439" style:family="text">
      <style:text-properties style:font-name="Helvetica Neue" fo:font-size="9.75pt" fo:font-style="normal" fo:font-weight="bold" style:font-style-asian="normal" style:font-weight-asian="bold" style:font-style-complex="normal" style:font-weight-complex="bold"/>
    </style:style>
    <style:style style:name="T440" style:family="text">
      <style:text-properties style:font-name="Helvetica Neue" fo:font-size="9.75pt" fo:font-style="normal" fo:font-weight="normal"/>
    </style:style>
    <style:style style:name="T441" style:family="text">
      <style:text-properties style:font-name="Helvetica Neue" fo:font-size="9.75pt" fo:font-style="normal" fo:font-weight="normal" style:font-weight-asian="normal" style:font-weight-complex="normal"/>
    </style:style>
    <style:style style:name="T442" style:family="text">
      <style:text-properties style:font-name="Helvetica Neue" fo:font-size="9.75pt" fo:font-style="normal" style:text-underline-style="none" fo:font-weight="bold" style:font-weight-asian="bold" style:font-weight-complex="bold"/>
    </style:style>
    <style:style style:name="T443" style:family="text">
      <style:text-properties style:font-name="Helvetica Neue" fo:font-size="9.75pt" fo:font-style="normal" style:text-underline-style="solid" style:text-underline-width="auto" style:text-underline-color="font-color" fo:font-weight="bold" style:font-weight-asian="bold" style:font-weight-complex="bold"/>
    </style:style>
    <style:style style:name="T444" style:family="text">
      <style:text-properties style:font-name-complex="Helvetica Neue" style:font-size-complex="9.75pt" style:font-style-complex="normal" style:font-weight-complex="normal"/>
    </style:style>
    <style:style style:name="T445" style:family="text">
      <style:text-properties style:text-underline-style="none"/>
    </style:style>
    <style:style style:name="T446" style:family="text">
      <style:text-properties style:text-underline-style="none" style:font-name-complex="Times New Roman" style:font-size-complex="10.5pt" style:font-weight-complex="bold"/>
    </style:style>
    <style:style style:name="T447" style:family="text">
      <style:text-properties style:text-underline-style="none" fo:font-weight="bold" style:font-weight-asian="bold" style:font-weight-complex="bold"/>
    </style:style>
    <style:style style:name="T448" style:family="text">
      <style:text-properties style:text-underline-style="none" style:font-weight-asian="bold" style:font-weight-complex="bold"/>
    </style:style>
    <style:style style:name="T449" style:family="text">
      <style:text-properties style:text-underline-style="none" fo:font-weight="normal" style:font-weight-asian="normal" style:font-weight-complex="normal"/>
    </style:style>
    <style:style style:name="T450" style:family="text">
      <style:text-properties fo:font-weight="normal"/>
    </style:style>
    <style:style style:name="T451" style:family="text">
      <style:text-properties fo:font-weight="normal" style:font-weight-asian="normal"/>
    </style:style>
    <style:style style:name="T452" style:family="text">
      <style:text-properties fo:font-weight="normal" style:font-weight-asian="normal" style:font-weight-complex="normal"/>
    </style:style>
    <style:style style:name="T453" style:family="text">
      <style:text-properties fo:font-style="normal" fo:font-weight="normal"/>
    </style:style>
    <style:style style:name="T454" style:family="text">
      <style:text-properties fo:font-style="normal" fo:font-weight="bold" style:font-weight-asian="bold" style:font-weight-complex="bold"/>
    </style:style>
    <style:style style:name="T455" style:family="text">
      <style:text-properties fo:font-style="normal" style:text-underline-style="solid" style:text-underline-width="auto" style:text-underline-color="font-color" fo:font-weight="bold" style:font-weight-asian="bold" style:font-weight-complex="bold"/>
    </style:style>
    <style:style style:name="T456" style:family="text">
      <style:text-properties fo:font-style="normal" style:text-underline-style="none" fo:font-weight="bold" style:font-weight-asian="bold" style:font-weight-complex="bold"/>
    </style:style>
    <style:style style:name="T457" style:family="text">
      <style:text-properties fo:font-style="normal" style:text-underline-style="none" fo:font-weight="normal"/>
    </style:style>
    <style:style style:name="T458" style:family="text">
      <style:text-properties fo:font-size="10.5pt" fo:font-weight="normal" style:font-size-asian="10.5pt" style:font-size-complex="10.5pt"/>
    </style:style>
    <style:style style:name="T459" style:family="text">
      <style:text-properties fo:font-size="10.5pt" style:text-underline-style="solid" style:text-underline-width="auto" style:text-underline-color="font-color" fo:font-weight="bold" style:font-size-asian="10.5pt" style:font-weight-asian="bold" style:font-size-complex="10.5pt" style:font-weight-complex="bold"/>
    </style:style>
    <style:style style:name="T460" style:family="text">
      <style:text-properties fo:font-size="10.5pt" style:font-size-asian="10.5pt"/>
    </style:style>
    <style:style style:name="T461" style:family="text">
      <style:text-properties fo:font-size="10.5pt" style:font-size-asian="10.5pt" style:font-size-complex="10.5pt"/>
    </style:style>
    <style:style style:name="T462" style:family="text">
      <style:text-properties fo:font-size="10.5pt" style:text-underline-style="none" fo:font-weight="normal" style:font-size-asian="10.5pt" style:font-size-complex="10.5pt"/>
    </style:style>
    <style:style style:name="T463" style:family="text">
      <style:text-properties fo:font-size="10.5pt" style:text-underline-style="none" fo:font-weight="normal" style:font-size-asian="10.5pt" style:font-weight-asian="normal"/>
    </style:style>
    <style:style style:name="T464" style:family="text">
      <style:text-properties fo:font-size="10.5pt" style:text-underline-style="none" fo:font-weight="normal" style:font-size-asian="10.5pt" style:font-weight-asian="normal" style:font-size-complex="10.5pt" style:font-weight-complex="normal"/>
    </style:style>
    <style:style style:name="T465" style:family="text">
      <style:text-properties fo:font-size="10.5pt" fo:font-weight="bold" style:font-size-asian="10.5pt" style:font-weight-asian="bold" style:font-size-complex="10.5pt" style:font-weight-complex="bold"/>
    </style:style>
    <style:style style:name="T466" style:family="text">
      <style:text-properties fo:font-size="10.5pt" fo:font-style="italic" fo:font-weight="bold" style:font-size-asian="10.5pt" style:font-style-asian="italic" style:font-weight-asian="bold" style:font-size-complex="10.5pt" style:font-style-complex="italic" style:font-weight-complex="bold"/>
    </style:style>
    <style:style style:name="T467" style:family="text">
      <style:text-properties style:font-style-complex="normal"/>
    </style:style>
    <style:style style:name="T468" style:family="text">
      <style:text-properties style:font-style-complex="normal" style:font-weight-complex="normal"/>
    </style:style>
    <style:style style:name="T469" style:family="text">
      <style:text-properties fo:background-color="#ffffff"/>
    </style:style>
    <style:style style:name="T470" style:family="text">
      <style:text-properties style:font-weight-asian="bold" style:font-weight-complex="bold"/>
    </style:style>
    <style:style style:name="T471" style:family="text">
      <style:text-properties fo:color="#1d2228" style:text-underline-style="none" style:font-weight-complex="bold"/>
    </style:style>
    <style:style style:name="T472" style:family="text">
      <style:text-properties fo:color="#1d2228" fo:font-size="11pt" style:text-underline-style="solid" style:text-underline-width="auto" style:text-underline-color="font-color" fo:font-weight="bold" style:font-size-asian="11pt" style:font-weight-asian="bold" style:font-size-complex="11pt" style:font-weight-complex="bold"/>
    </style:style>
    <style:style style:name="T473" style:family="text">
      <style:text-properties fo:color="#1d2228" fo:font-size="11pt" style:text-underline-style="none" fo:font-weight="bold" style:font-size-asian="11pt" style:font-weight-asian="bold" style:font-size-complex="11pt" style:font-weight-complex="bold"/>
    </style:style>
    <style:style style:name="T474" style:family="text">
      <style:text-properties fo:color="#1d2228" style:font-name="Times New Roman" fo:font-size="10.5pt" style:font-size-asian="10.5pt" style:font-size-complex="10.5pt"/>
    </style:style>
    <style:style style:name="T475" style:family="text">
      <style:text-properties fo:color="#1d2228" style:font-name="Times New Roman" fo:font-size="10.5pt" style:text-underline-style="none" style:font-size-asian="10.5pt" style:font-style-asian="normal" style:font-weight-asian="normal" style:font-size-complex="10.5pt"/>
    </style:style>
    <style:style style:name="T476" style:family="text">
      <style:text-properties fo:color="#1d2228" style:text-line-through-style="none" style:font-name="Times New Roman" fo:font-size="10.5pt" fo:language="en" fo:country="GB" style:text-underline-style="none" style:letter-kerning="true" style:font-size-asian="10.5pt" style:font-size-complex="10.5pt" style:font-style-complex="italic" style:font-weight-complex="normal"/>
    </style:style>
    <style:style style:name="T477" style:family="text">
      <style:text-properties fo:color="#000000" fo:font-size="10.5pt" style:font-size-asian="10.5pt" style:font-style-asian="normal" style:font-size-complex="10.5pt"/>
    </style:style>
    <style:style style:name="T478" style:family="text">
      <style:text-properties fo:color="#000000" fo:font-size="10.5pt" style:text-underline-style="none" fo:font-weight="normal" style:font-size-asian="10.5pt" style:font-style-asian="normal" style:font-weight-asian="normal" style:font-size-complex="10.5pt" style:font-weight-complex="normal"/>
    </style:style>
    <style:style style:name="T479" style:family="text">
      <style:text-properties fo:color="#000000" fo:font-size="10.5pt" style:text-underline-style="none" style:font-size-asian="10.5pt" style:font-size-complex="10.5pt"/>
    </style:style>
    <style:style style:name="T480" style:family="text">
      <style:text-properties fo:color="#000000" style:text-line-through-style="none" style:font-name="Times New Roman" fo:font-size="10pt" fo:language="en" fo:country="GB" style:text-underline-style="solid" style:text-underline-width="auto" style:text-underline-color="font-color" fo:font-weight="bold" style:letter-kerning="true" style:font-size-asian="10pt" style:font-style-asian="normal"/>
    </style:style>
    <style:style style:name="T481" style:family="text">
      <style:text-properties fo:color="#000000" style:text-line-through-style="none" style:font-name="Times New Roman" fo:font-size="10pt" fo:language="en" fo:country="GB" style:text-underline-style="solid" style:text-underline-width="auto" style:text-underline-color="font-color" fo:font-weight="bold" style:letter-kerning="true" style:font-size-asian="10pt" style:font-style-asian="normal" style:font-size-complex="10pt"/>
    </style:style>
    <style:style style:name="T482" style:family="text">
      <style:text-properties fo:color="#000000" style:text-line-through-style="none" style:font-name="Times New Roman" fo:font-size="10pt" fo:language="en" fo:country="GB" style:letter-kerning="true" style:font-size-asian="10pt" style:font-style-asian="normal" style:font-weight-asian="normal"/>
    </style:style>
    <style:style style:name="T483" style:family="text">
      <style:text-properties fo:color="#000000" style:text-line-through-style="none" style:font-name="Times New Roman" fo:font-size="10pt" fo:language="en" fo:country="GB" style:letter-kerning="true" style:font-size-asian="10pt" style:font-style-asian="normal" style:font-weight-asian="normal" style:font-size-complex="10pt"/>
    </style:style>
    <style:style style:name="T484" style:family="text">
      <style:text-properties fo:color="#000000" style:text-line-through-style="none" style:font-name="Times New Roman" fo:font-size="11pt" fo:language="en" fo:country="GB" fo:font-style="italic" fo:font-weight="bold" style:letter-kerning="true" style:font-size-asian="11pt" style:font-style-asian="italic" style:font-size-complex="11pt"/>
    </style:style>
    <style:style style:name="T485" style:family="text">
      <style:text-properties fo:color="#000000" style:text-line-through-style="none" style:font-name="Times New Roman" fo:language="en" fo:country="GB" style:text-underline-style="solid" style:text-underline-width="auto" style:text-underline-color="font-color" fo:font-weight="bold" style:letter-kerning="true" style:font-style-asian="normal"/>
    </style:style>
    <style:style style:name="T486" style:family="text">
      <style:text-properties fo:color="#000000" style:text-line-through-style="none" style:font-name="Times New Roman" fo:language="en" fo:country="GB" style:letter-kerning="true" style:font-style-asian="normal" style:font-weight-asian="normal"/>
    </style:style>
    <style:style style:name="T487" style:family="text">
      <style:text-properties fo:color="#000000" style:text-line-through-style="none" style:font-name="Times New Roman" fo:language="en" fo:country="GB" style:text-underline-style="none" style:letter-kerning="true" style:font-style-asian="normal" style:font-weight-asian="normal" style:font-weight-complex="normal"/>
    </style:style>
    <style:style style:name="T488" style:family="text">
      <style:text-properties fo:color="#000000" style:text-line-through-style="none" style:font-name="Times New Roman" fo:font-size="10.5pt" fo:language="en" fo:country="GB" style:text-underline-style="none" style:letter-kerning="true" style:font-size-asian="10.5pt" style:font-size-complex="10.5pt"/>
    </style:style>
    <style:style style:name="T489" style:family="text">
      <style:text-properties fo:color="#000000" style:font-name="Times New Roman" fo:font-size="10pt" fo:language="en" fo:country="GB" style:text-underline-style="none" fo:font-weight="normal" style:font-size-asian="10pt" style:font-weight-asian="normal"/>
    </style:style>
    <style:style style:name="T490" style:family="text">
      <style:text-properties fo:color="#000000" style:font-name="Times New Roman" fo:font-size="10pt" fo:language="en" fo:country="GB" style:text-underline-style="solid" style:text-underline-width="auto" style:text-underline-color="font-color" fo:font-weight="bold" style:font-size-asian="10pt" style:font-weight-asian="bold"/>
    </style:style>
    <style:style style:name="T491" style:family="text">
      <style:text-properties fo:color="#000000" style:font-name="Times New Roman" fo:font-size="10pt" fo:language="en" fo:country="GB" fo:font-style="normal" style:text-underline-style="none" fo:font-weight="normal" style:font-size-asian="10pt" style:font-style-asian="normal" style:font-weight-asian="normal"/>
    </style:style>
    <style:style style:name="T492" style:family="text">
      <style:text-properties fo:color="#000000" style:font-name="Times New Roman" fo:font-size="10pt" fo:language="en" fo:country="GB" fo:font-style="normal" style:text-underline-style="solid" style:text-underline-width="auto" style:text-underline-color="font-color" fo:font-weight="bold" style:font-size-asian="10pt" style:font-style-asian="normal" style:font-weight-asian="bold" style:font-weight-complex="bold"/>
    </style:style>
    <style:style style:name="T493" style:family="text">
      <style:text-properties fo:color="#000000" style:font-name="Times New Roman" fo:font-size="10pt" fo:language="en" fo:country="GB" fo:font-style="italic" style:text-underline-style="none" fo:font-weight="bold" style:font-size-asian="10pt" style:font-style-asian="italic" style:font-weight-asian="bold"/>
    </style:style>
    <style:style style:name="T494" style:family="text">
      <style:text-properties fo:color="#000000" style:font-name="Times New Roman" fo:font-size="10pt" fo:font-style="normal" style:text-underline-style="none" fo:font-weight="normal" style:font-size-asian="10pt" style:font-style-asian="normal" style:font-weight-asian="normal"/>
    </style:style>
    <style:style style:name="T495" style:family="text">
      <style:text-properties fo:color="#000000" style:font-name="Times New Roman" fo:font-size="10pt" fo:font-style="normal" style:text-underline-style="solid" style:text-underline-width="auto" style:text-underline-color="font-color" fo:font-weight="bold" style:font-size-asian="10pt" style:font-style-asian="normal" style:font-weight-asian="bold"/>
    </style:style>
    <style:style style:name="T496" style:family="text">
      <style:text-properties fo:color="#000000" style:font-name="Times New Roman" fo:font-size="10.5pt" fo:language="en" fo:country="GB" fo:font-style="normal" style:text-underline-style="none" fo:font-weight="normal" style:font-size-asian="10.5pt" style:font-style-asian="normal" style:font-weight-asian="normal"/>
    </style:style>
    <style:style style:name="T497" style:family="text">
      <style:text-properties fo:color="#000000" style:font-name="Times New Roman" fo:font-size="10.5pt" fo:language="en" fo:country="GB" fo:font-style="normal" style:text-underline-style="none" fo:font-weight="bold" style:font-size-asian="10.5pt" style:font-style-asian="normal" style:font-weight-asian="bold"/>
    </style:style>
    <style:style style:name="T498" style:family="text">
      <style:text-properties fo:color="#000000" style:font-name="Times New Roman" fo:font-size="10.5pt" fo:language="en" fo:country="GB" fo:font-style="normal" style:text-underline-style="solid" style:text-underline-width="auto" style:text-underline-color="font-color" fo:font-weight="bold" style:font-size-asian="10.5pt" style:font-style-asian="normal" style:font-weight-asian="bold"/>
    </style:style>
    <style:style style:name="T499" style:family="text">
      <style:text-properties fo:color="#000000" style:font-name="Times New Roman" fo:font-size="10.5pt" fo:language="en" fo:country="GB" style:text-underline-style="solid" style:text-underline-width="auto" style:text-underline-color="font-color" fo:font-weight="bold" style:font-size-asian="10.5pt" style:font-weight-asian="bold"/>
    </style:style>
    <style:style style:name="T500" style:family="text">
      <style:text-properties fo:color="#000000" style:font-name="Times New Roman" fo:font-size="10.5pt" fo:language="en" fo:country="GB" fo:font-weight="bold" style:font-size-asian="10.5pt" style:font-weight-asian="bold"/>
    </style:style>
    <style:style style:name="T501" style:family="text">
      <style:text-properties fo:color="#000000" style:text-position="super 58%" style:font-name="Times New Roman" fo:font-size="10.5pt" fo:language="en" fo:country="GB" fo:font-style="normal" style:text-underline-style="none" fo:font-weight="normal" style:font-size-asian="10.5pt" style:font-style-asian="normal" style:font-weight-asian="normal"/>
    </style:style>
    <style:style style:name="T502" style:family="text">
      <style:text-properties fo:color="#000000" fo:font-style="normal" style:text-underline-style="none" fo:font-weight="normal" style:font-style-asian="normal" style:font-weight-asian="normal" style:font-name-complex="Times New Roman" style:font-weight-complex="bold"/>
    </style:style>
    <style:style style:name="T503" style:family="text">
      <style:text-properties fo:color="#000000" fo:font-style="normal" style:text-underline-style="solid" style:text-underline-width="auto" style:text-underline-color="font-color" fo:font-weight="bold" style:font-style-asian="normal" style:font-weight-asian="bold" style:font-weight-complex="bold"/>
    </style:style>
    <style:style style:name="T504" style:family="text">
      <style:text-properties fo:font-size="10pt" style:font-size-asian="10pt" style:font-size-complex="10pt"/>
    </style:style>
    <style:style style:name="T505" style:family="text">
      <style:text-properties fo:font-size="10pt" style:text-underline-style="none" fo:font-weight="normal" style:font-size-asian="10pt" style:font-weight-asian="normal" style:font-size-complex="10pt" style:font-weight-complex="normal"/>
    </style:style>
    <style:style style:name="T506" style:family="text">
      <style:text-properties fo:font-size="10pt" fo:font-style="normal" fo:font-weight="bold" style:font-size-asian="10pt" style:font-weight-asian="bold" style:font-size-complex="10pt" style:font-weight-complex="bold"/>
    </style:style>
    <style:style style:name="T507" style:family="text">
      <style:text-properties fo:font-size="10pt" fo:font-style="normal" fo:font-weight="normal" style:font-size-asian="10pt" style:font-size-complex="10pt"/>
    </style:style>
    <style:style style:name="T508" style:family="text">
      <style:text-properties fo:font-size="10pt" fo:language="en" fo:country="GB" style:font-size-asian="10pt" style:font-size-complex="10pt" style:font-weight-complex="bold"/>
    </style:style>
    <style:style style:name="T509" style:family="text">
      <style:text-properties fo:font-style="italic" style:text-underline-style="none" fo:font-weight="bold" style:font-style-asian="italic" style:font-weight-asian="bold" style:font-style-complex="italic" style:font-weight-complex="bold"/>
    </style:style>
    <style:style style:name="T510" style:family="text">
      <style:text-properties fo:font-style="italic" fo:font-weight="bold" style:font-style-asian="italic" style:font-weight-asian="bold" style:font-style-complex="italic" style:font-weight-complex="bold"/>
    </style:style>
    <style:style style:name="T511" style:family="text">
      <style:text-properties fo:font-size="12pt" style:font-size-asian="12pt" style:font-size-complex="12pt"/>
    </style:style>
    <style:style style:name="T512"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513" style:family="text">
      <style:text-properties fo:font-size="12pt" style:text-underline-style="solid" style:text-underline-width="auto" style:text-underline-color="font-color" style:font-size-asian="12pt" style:font-size-complex="12pt"/>
    </style:style>
    <style:style style:name="T514" style:family="text">
      <style:text-properties fo:font-size="11pt" style:font-size-asian="11pt" style:font-size-complex="11pt"/>
    </style:style>
    <style:style style:name="T515" style:family="text">
      <style:text-properties fo:font-size="11pt" style:text-underline-style="solid" style:text-underline-width="auto" style:text-underline-color="font-color" fo:font-weight="bold" style:font-size-asian="11pt" style:font-weight-asian="bold"/>
    </style:style>
    <style:style style:name="T516" style:family="text">
      <style:text-properties style:font-name="Arial1" fo:font-size="10.5pt" fo:font-style="normal" fo:font-weight="bold" style:font-weight-asian="bold" style:font-weight-complex="bold"/>
    </style:style>
    <style:style style:name="T517" style:family="text">
      <style:text-properties style:font-name="Arial1" fo:font-size="10.5pt" fo:font-style="normal" fo:font-weight="normal"/>
    </style:style>
    <style:style style:name="T518" style:family="text">
      <style:text-properties style:font-name="Arial1" fo:font-size="10.5pt" fo:font-style="normal" style:text-underline-style="solid" style:text-underline-width="auto" style:text-underline-color="font-color" fo:font-weight="bold" style:font-weight-asian="bold" style:font-weight-complex="bold"/>
    </style:style>
    <style:style style:name="T519" style:family="text">
      <style:text-properties style:font-name="Arial1" fo:font-size="10.5pt" fo:font-style="normal" style:text-underline-style="none" fo:font-weight="bold" style:font-weight-asian="bold" style:font-weight-complex="bold"/>
    </style:style>
    <style:style style:name="T520" style:family="text">
      <style:text-properties style:font-style-asian="italic" style:font-weight-asian="bold" style:font-style-complex="italic" style:font-weight-complex="bold"/>
    </style:style>
    <style:style style:name="T521" style:family="text">
      <style:text-properties style:text-line-through-style="none" style:font-name="Times New Roman" fo:language="en" fo:country="GB" style:text-underline-style="none" style:letter-kerning="true" style:font-style-asian="normal" style:font-weight-asian="normal" style:font-weight-complex="normal"/>
    </style:style>
    <style:style style:name="T522" style:family="text">
      <style:text-properties style:text-line-through-style="none" style:font-name="Times New Roman" fo:language="en" fo:country="GB" style:text-underline-style="none" style:letter-kerning="true" style:font-style-asian="normal" style:font-weight-asian="normal" style:font-style-complex="italic" style:font-weight-complex="normal"/>
    </style:style>
    <style:style style:name="T523" style:family="text">
      <style:text-properties style:text-line-through-style="none" style:font-name="Times New Roman" fo:language="en" fo:country="GB" style:text-underline-style="solid" style:text-underline-width="auto" style:text-underline-color="font-color" fo:font-weight="bold" style:letter-kerning="true" style:font-style-asian="normal" style:font-weight-asian="bold" style:font-weight-complex="bold"/>
    </style:style>
    <style:style style:name="T524" style:family="text">
      <style:text-properties style:text-line-through-style="none" style:font-name="Times New Roman" fo:font-size="10.5pt" fo:language="en" fo:country="GB" style:text-underline-style="solid" style:text-underline-width="auto" style:text-underline-color="font-color" fo:font-weight="bold" style:letter-kerning="true" style:font-size-asian="10.5pt" style:font-style-asian="normal" style:font-weight-asian="bold" style:font-size-complex="10.5pt" style:font-style-complex="italic" style:font-weight-complex="bold"/>
    </style:style>
    <style:style style:name="T525" style:family="text">
      <style:text-properties style:text-line-through-style="none" style:font-name="Times New Roman" fo:font-size="10.5pt" fo:language="en" fo:country="GB" style:text-underline-style="solid" style:text-underline-width="auto" style:text-underline-color="font-color" style:letter-kerning="true" style:font-size-asian="10.5pt" style:font-style-asian="normal" style:font-weight-asian="bold" style:font-size-complex="10.5pt" style:font-style-complex="italic" style:font-weight-complex="normal"/>
    </style:style>
    <style:style style:name="T526" style:family="text">
      <style:text-properties style:text-line-through-style="none" style:font-name="Times New Roman" fo:font-size="10.5pt" fo:language="en" fo:country="GB" style:text-underline-style="none" style:letter-kerning="true" style:font-size-asian="10.5pt" style:font-style-asian="normal" style:font-weight-asian="bold" style:font-size-complex="10.5pt" style:font-style-complex="italic" style:font-weight-complex="normal"/>
    </style:style>
    <style:style style:name="T527" style:family="text">
      <style:text-properties fo:color="#ff0000" style:font-name="Times New Roman" fo:font-size="10pt" style:font-size-asian="10pt" style:font-name-complex="Times New Roman1" style:font-size-complex="10pt"/>
    </style:style>
    <style:style style:name="T528" style:family="text">
      <style:text-properties fo:color="#ff0000" style:font-name="Times New Roman" style:font-name-complex="Times New Roman1"/>
    </style:style>
    <style:style style:name="T529" style:family="text">
      <style:text-properties fo:color="#ff0000" style:font-name="Times New Roman" fo:font-weight="bold" style:font-weight-asian="bold" style:font-name-complex="Times New Roman1"/>
    </style:style>
    <style:style style:name="T530" style:family="text">
      <style:text-properties fo:color="#ff0000" style:font-name="Times New Roman" fo:font-weight="bold" style:language-asian="en" style:country-asian="GB" style:font-weight-asian="bold" style:font-name-complex="Times New Roman1"/>
    </style:style>
    <style:style style:name="T531" style:family="text">
      <style:text-properties fo:color="#ff0000" style:font-name="Times New Roman" fo:font-weight="bold" style:letter-kerning="true" style:font-name-asian="Times New Roman1" style:language-asian="en" style:country-asian="GB" style:font-weight-asian="bold" style:font-name-complex="Times New Roman1" style:font-weight-complex="bold"/>
    </style:style>
    <style:style style:name="T532" style:family="text">
      <style:text-properties fo:color="#ee0000" style:font-name="Times New Roman" fo:font-size="10pt" style:font-size-asian="10pt" style:font-name-complex="Times New Roman1" style:font-size-complex="10pt"/>
    </style:style>
    <style:style style:name="T533" style:family="text">
      <style:text-properties fo:language="en" fo:country="GB" style:text-underline-style="solid" style:text-underline-width="auto" style:text-underline-color="font-color" fo:font-weight="bold" style:letter-kerning="true" style:font-name-asian="Calibri" style:language-asian="en" style:country-asian="US" style:font-weight-asian="bold"/>
    </style:style>
    <style:style style:name="T534" style:family="text">
      <style:text-properties fo:language="en" fo:country="GB" style:text-underline-style="solid" style:text-underline-width="auto" style:text-underline-color="font-color" fo:font-weight="bold" style:letter-kerning="true" style:language-asian="en" style:country-asian="US" style:font-weight-asian="bold"/>
    </style:style>
    <style:style style:name="T535" style:family="text">
      <style:text-properties fo:language="en" fo:country="GB" style:letter-kerning="true" style:font-name-asian="Calibri" style:language-asian="en" style:country-asian="US"/>
    </style:style>
    <style:style style:name="T536" style:family="text">
      <style:text-properties fo:font-size="7pt" fo:language="en" fo:country="GB" style:text-underline-style="solid" style:text-underline-width="auto" style:text-underline-color="font-color" fo:font-weight="bold" style:font-size-asian="7pt" style:font-weight-asian="bold" style:font-size-complex="7pt"/>
    </style:style>
    <style:style style:name="T537" style:family="text">
      <style:text-properties fo:font-size="7pt" fo:language="en" fo:country="GB" style:text-underline-style="solid" style:text-underline-width="auto" style:text-underline-color="font-color" fo:font-weight="bold" style:font-size-asian="7pt" style:font-weight-asian="bold" style:font-size-complex="7pt" style:font-weight-complex="bold"/>
    </style:style>
    <style:style style:name="T538" style:family="text">
      <style:text-properties fo:font-size="7pt" fo:language="en" fo:country="GB" style:text-underline-style="solid" style:text-underline-width="auto" style:text-underline-color="font-color" fo:font-weight="bold" style:letter-kerning="true" style:font-size-asian="7pt" style:language-asian="en" style:country-asian="US" style:font-weight-asian="bold" style:font-size-complex="7pt"/>
    </style:style>
    <style:style style:name="T539" style:family="text">
      <style:text-properties fo:font-size="7pt" fo:language="en" fo:country="GB" style:text-underline-style="solid" style:text-underline-width="auto" style:text-underline-color="font-color" fo:font-weight="bold" style:letter-kerning="true" style:font-size-asian="7pt" style:language-asian="en" style:country-asian="US" style:font-weight-asian="bold" style:font-size-complex="7pt" style:font-weight-complex="normal"/>
    </style:style>
    <style:style style:name="T540" style:family="text">
      <style:text-properties fo:font-size="7pt" fo:language="en" fo:country="GB" style:text-underline-style="solid" style:text-underline-width="auto" style:text-underline-color="font-color" fo:font-weight="bold" style:letter-kerning="true" style:font-size-asian="7pt" style:language-asian="en" style:country-asian="US" style:font-weight-asian="bold" style:font-size-complex="7pt" style:font-weight-complex="bold"/>
    </style:style>
    <style:style style:name="T541" style:family="text">
      <style:text-properties fo:font-size="7pt" fo:language="en" fo:country="GB" style:text-underline-style="solid" style:text-underline-width="auto" style:text-underline-color="font-color" fo:font-weight="bold" style:letter-kerning="true" style:font-name-asian="Calibri" style:font-size-asian="7pt" style:language-asian="en" style:country-asian="US" style:font-weight-asian="bold" style:font-size-complex="7pt"/>
    </style:style>
    <style:style style:name="T542" style:family="text">
      <style:text-properties fo:font-size="7pt" fo:language="en" fo:country="GB" style:text-underline-style="solid" style:text-underline-width="auto" style:text-underline-color="font-color" style:font-size-asian="7pt" style:font-size-complex="7pt"/>
    </style:style>
    <style:style style:name="T543" style:family="text">
      <style:text-properties fo:font-size="7pt" fo:language="en" fo:country="GB" style:text-underline-style="solid" style:text-underline-width="auto" style:text-underline-color="font-color" style:letter-kerning="true" style:font-size-asian="7pt" style:language-asian="en" style:country-asian="US" style:font-size-complex="7pt"/>
    </style:style>
    <style:style style:name="T544" style:family="text">
      <style:text-properties fo:font-size="7pt" fo:language="en" fo:country="GB" style:text-underline-style="solid" style:text-underline-width="auto" style:text-underline-color="font-color" style:letter-kerning="true" style:font-name-asian="Calibri" style:font-size-asian="7pt" style:language-asian="en" style:country-asian="US" style:font-size-complex="7pt"/>
    </style:style>
    <style:style style:name="T545" style:family="text">
      <style:text-properties fo:font-size="7pt" fo:language="en" fo:country="GB" style:font-size-asian="7pt" style:font-size-complex="7pt"/>
    </style:style>
    <style:style style:name="T546" style:family="text">
      <style:text-properties fo:font-size="7pt" fo:language="en" fo:country="GB" style:font-size-asian="7pt" style:font-size-complex="7pt" style:font-weight-complex="bold"/>
    </style:style>
    <style:style style:name="T547" style:family="text">
      <style:text-properties fo:font-size="7pt" fo:language="en" fo:country="GB" fo:font-weight="bold" style:font-size-asian="7pt" style:font-weight-asian="bold" style:font-size-complex="7pt"/>
    </style:style>
    <style:style style:name="T548" style:family="text">
      <style:text-properties fo:font-size="7pt" fo:language="en" fo:country="GB" fo:font-weight="bold" style:font-size-asian="7pt" style:font-weight-asian="bold" style:font-size-complex="7pt" style:font-weight-complex="bold"/>
    </style:style>
    <style:style style:name="T549" style:family="text">
      <style:text-properties fo:font-size="7pt" fo:language="en" fo:country="GB" fo:font-weight="bold" style:letter-kerning="true" style:font-size-asian="7pt" style:language-asian="en" style:country-asian="US" style:font-weight-asian="bold" style:font-size-complex="7pt"/>
    </style:style>
    <style:style style:name="T550" style:family="text">
      <style:text-properties fo:font-size="7pt" fo:language="en" fo:country="GB" fo:font-weight="bold" style:letter-kerning="true" style:font-name-asian="Calibri" style:font-size-asian="7pt" style:language-asian="en" style:country-asian="US" style:font-weight-asian="bold" style:font-size-complex="7pt"/>
    </style:style>
    <style:style style:name="T551" style:family="text">
      <style:text-properties fo:font-size="7pt" fo:language="en" fo:country="GB" style:letter-kerning="true" style:font-size-asian="7pt" style:language-asian="en" style:country-asian="US" style:font-size-complex="7pt"/>
    </style:style>
    <style:style style:name="T552" style:family="text">
      <style:text-properties fo:font-size="7pt" fo:language="en" fo:country="GB" style:letter-kerning="true" style:font-size-asian="7pt" style:language-asian="en" style:country-asian="US" style:font-size-complex="7pt" style:font-weight-complex="bold"/>
    </style:style>
    <style:style style:name="T553" style:family="text">
      <style:text-properties fo:font-size="7pt" fo:language="en" fo:country="GB" style:letter-kerning="true" style:font-name-asian="Calibri" style:font-size-asian="7pt" style:language-asian="en" style:country-asian="US" style:font-size-complex="7pt"/>
    </style:style>
    <style:style style:name="T554" style:family="text">
      <style:text-properties fo:font-size="7pt" fo:language="en" fo:country="GB" fo:font-style="italic" style:text-underline-style="solid" style:text-underline-width="auto" style:text-underline-color="font-color" style:font-size-asian="7pt" style:font-style-asian="italic" style:font-size-complex="7pt"/>
    </style:style>
    <style:style style:name="T555" style:family="text">
      <style:text-properties fo:font-size="7pt" fo:language="en" fo:country="GB" style:text-underline-style="none" fo:font-weight="normal" style:letter-kerning="true" style:font-size-asian="7pt" style:language-asian="en" style:country-asian="US" style:font-weight-asian="normal" style:font-size-complex="7pt" style:font-weight-complex="normal"/>
    </style:style>
    <style:style style:name="T556" style:family="text">
      <style:text-properties fo:font-size="7pt" style:font-size-asian="7pt" style:font-size-complex="7pt"/>
    </style:style>
    <style:style style:name="T557" style:family="text">
      <style:text-properties fo:font-size="7pt" style:font-size-asian="7pt" style:font-size-complex="7pt" style:font-weight-complex="bold"/>
    </style:style>
    <style:style style:name="T558" style:family="text">
      <style:text-properties fo:font-size="7pt" style:text-underline-style="solid" style:text-underline-width="auto" style:text-underline-color="font-color" fo:font-weight="bold" style:font-size-asian="7pt" style:font-weight-asian="bold" style:font-size-complex="7pt"/>
    </style:style>
    <style:style style:name="T559" style:family="text">
      <style:text-properties fo:font-size="7pt" style:text-underline-style="solid" style:text-underline-width="auto" style:text-underline-color="font-color" style:font-size-asian="7pt" style:font-size-complex="7pt"/>
    </style:style>
    <style:style style:name="T560" style:family="text">
      <style:text-properties fo:font-size="7pt" fo:font-weight="bold" style:font-size-asian="7pt" style:font-weight-asian="bold" style:font-size-complex="7pt"/>
    </style:style>
    <style:style style:name="T561" style:family="text">
      <style:text-properties fo:font-size="9pt" fo:language="en" fo:country="GB" style:text-underline-style="solid" style:text-underline-width="auto" style:text-underline-color="font-color" fo:font-weight="bold" style:font-size-asian="9pt" style:font-weight-asian="bold" style:font-size-complex="9pt" style:font-weight-complex="bold"/>
    </style:style>
    <style:style style:name="T562" style:family="text">
      <style:text-properties fo:font-size="9pt" fo:language="en" fo:country="GB" style:text-underline-style="solid" style:text-underline-width="auto" style:text-underline-color="font-color" fo:font-weight="bold" style:letter-kerning="true" style:font-size-asian="9pt" style:language-asian="en" style:country-asian="US" style:font-weight-asian="bold" style:font-size-complex="9pt"/>
    </style:style>
    <style:style style:name="T563" style:family="text">
      <style:text-properties fo:font-size="9pt" style:text-underline-style="solid" style:text-underline-width="auto" style:text-underline-color="font-color" fo:font-weight="bold" style:font-size-asian="9pt" style:font-weight-asian="bold" style:font-size-complex="9pt"/>
    </style:style>
    <style:style style:name="T564" style:family="text">
      <style:text-properties fo:font-size="8pt" fo:language="en" fo:country="GB" style:letter-kerning="true" style:font-size-asian="8pt" style:language-asian="en" style:country-asian="US" style:font-size-complex="8pt"/>
    </style:style>
    <style:style style:name="T565" style:family="text">
      <style:text-properties fo:font-size="8pt" fo:language="en" fo:country="GB" style:letter-kerning="true" style:font-name-asian="Calibri" style:font-size-asian="8pt" style:language-asian="en" style:country-asian="US" style:font-size-complex="8pt"/>
    </style:style>
    <style:style style:name="T566" style:family="text">
      <style:text-properties fo:font-size="8pt" fo:language="en" fo:country="GB" style:text-underline-style="solid" style:text-underline-width="auto" style:text-underline-color="font-color" fo:font-weight="bold" style:font-size-asian="8pt" style:font-weight-asian="bold" style:font-size-complex="8pt"/>
    </style:style>
    <style:style style:name="T567" style:family="text">
      <style:text-properties fo:font-size="8pt" fo:language="en" fo:country="GB" style:text-underline-style="solid" style:text-underline-width="auto" style:text-underline-color="font-color" fo:font-weight="bold" style:font-size-asian="8pt" style:font-weight-asian="bold" style:font-size-complex="8pt" style:font-weight-complex="bold"/>
    </style:style>
    <style:style style:name="T568" style:family="text">
      <style:text-properties fo:font-size="8pt" fo:language="en" fo:country="GB" style:text-underline-style="solid" style:text-underline-width="auto" style:text-underline-color="font-color" fo:font-weight="bold" style:letter-kerning="true" style:font-size-asian="8pt" style:language-asian="en" style:country-asian="US" style:font-weight-asian="bold" style:font-size-complex="8pt"/>
    </style:style>
    <style:style style:name="T569" style:family="text">
      <style:text-properties fo:font-size="8pt" fo:language="en" fo:country="GB" style:text-underline-style="solid" style:text-underline-width="auto" style:text-underline-color="font-color" fo:font-weight="bold" style:letter-kerning="true" style:font-name-asian="Calibri" style:font-size-asian="8pt" style:language-asian="en" style:country-asian="US" style:font-weight-asian="bold" style:font-size-complex="8pt"/>
    </style:style>
    <style:style style:name="T570" style:family="text">
      <style:text-properties fo:font-size="8pt" fo:language="en" fo:country="GB" style:text-underline-style="solid" style:text-underline-width="auto" style:text-underline-color="font-color" style:font-size-asian="8pt" style:font-size-complex="8pt"/>
    </style:style>
    <style:style style:name="T571" style:family="text">
      <style:text-properties fo:font-size="8pt" fo:language="en" fo:country="GB" fo:font-weight="bold" style:font-size-asian="8pt" style:font-weight-asian="bold" style:font-size-complex="8pt"/>
    </style:style>
    <style:style style:name="T572" style:family="text">
      <style:text-properties fo:font-size="8pt" fo:language="en" fo:country="GB" fo:font-weight="bold" style:font-size-asian="8pt" style:font-weight-asian="bold" style:font-size-complex="8pt" style:font-weight-complex="bold"/>
    </style:style>
    <style:style style:name="T573" style:family="text">
      <style:text-properties fo:font-size="8pt" fo:language="en" fo:country="GB" fo:font-weight="bold" style:letter-kerning="true" style:font-size-asian="8pt" style:language-asian="en" style:country-asian="US" style:font-weight-asian="bold" style:font-size-complex="8pt"/>
    </style:style>
    <style:style style:name="T574" style:family="text">
      <style:text-properties fo:font-size="8pt" fo:language="en" fo:country="GB" style:font-size-asian="8pt" style:font-size-complex="8pt"/>
    </style:style>
    <style:style style:name="T575" style:family="text">
      <style:text-properties fo:font-size="8pt" fo:language="en" fo:country="GB" style:font-size-asian="8pt" style:font-size-complex="8pt" style:font-weight-complex="bold"/>
    </style:style>
    <style:style style:name="T576" style:family="text">
      <style:text-properties fo:font-size="8pt" fo:language="en" fo:country="GB" fo:font-style="italic" style:font-size-asian="8pt" style:font-style-asian="italic" style:font-size-complex="8pt"/>
    </style:style>
    <style:style style:name="T577" style:family="text">
      <style:text-properties fo:font-size="8pt" fo:language="en" fo:country="GB" style:text-underline-style="none" fo:font-weight="normal" style:letter-kerning="true" style:font-size-asian="8pt" style:language-asian="en" style:country-asian="US" style:font-weight-asian="normal" style:font-size-complex="8pt" style:font-weight-complex="normal"/>
    </style:style>
    <style:style style:name="T578" style:family="text">
      <style:text-properties fo:font-size="8pt" fo:language="en" fo:country="GB" style:text-underline-style="none" fo:font-weight="normal" style:font-size-asian="8pt" style:font-weight-asian="normal" style:font-size-complex="8pt" style:font-weight-complex="normal"/>
    </style:style>
    <style:style style:name="T579" style:family="text">
      <style:text-properties style:font-name="Arial" fo:font-size="16pt" fo:font-weight="bold" style:font-size-asian="16pt" style:font-weight-asian="bold"/>
    </style:style>
    <style:style style:name="T580" style:family="text">
      <style:text-properties style:font-name="Arial" fo:font-size="16pt" style:text-underline-style="none" fo:font-weight="bold" style:font-size-asian="16pt" style:font-weight-asian="bold"/>
    </style:style>
    <style:style style:name="T581" style:family="text">
      <style:text-properties style:font-name="Arial" fo:font-size="12pt" fo:language="en" fo:country="GB" fo:font-weight="bold" style:letter-kerning="true" style:font-size-asian="12pt" style:font-weight-asian="bold"/>
    </style:style>
    <style:style style:name="T582" style:family="text">
      <style:text-properties style:font-name="Arial" fo:font-size="12pt" style:font-size-asian="12pt"/>
    </style:style>
    <style:style style:name="T583" style:family="text">
      <style:text-properties style:font-name="Arial" fo:font-size="12pt" fo:font-style="italic" fo:font-weight="bold" style:font-size-asian="12pt" style:font-style-asian="italic" style:font-weight-asian="bold"/>
    </style:style>
    <style:style style:name="T584" style:family="text">
      <style:text-properties style:font-name="Arial" fo:font-size="12pt" fo:font-style="italic" fo:font-weight="normal" style:font-size-asian="12pt" style:font-style-asian="italic" style:font-weight-asian="normal"/>
    </style:style>
    <style:style style:name="T585" style:family="text">
      <style:text-properties style:font-name="Arial" fo:font-size="12pt" style:text-underline-style="none" style:font-size-asian="12pt"/>
    </style:style>
    <text:list-style style:name="L1">
      <text:list-level-style-number text:level="1" style:num-format="1">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format="1">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format="1">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0"><text:span text:style-name="Teletype"><text:span text:style-name="T64">BURY HOMES (Cracking Condition!);</text:span></text:span></text:p>
      <text:p text:style-name="P199"><text:span text:style-name="Teletype"><text:span text:style-name="T19">1959/0 £4 Each; Southend, Bolton FAC, Newport, Bradford City, Tranmere £3,</text:span></text:span></text:p>
      <text:p text:style-name="P199"><text:span text:style-name="Teletype"><text:span text:style-name="T19">1960/1 Port Vale, Swindon, Bristol City £4, Newport, Brentford, </text:span></text:span></text:p>
      <text:p text:style-name="P199"><text:span text:style-name="Teletype"><text:span text:style-name="T19">1961/2 Charlton, Sunderland, Walsall, Norwich, Sheff Utd FAC £4, Torquay, Barnsley, L Orient, Southend, </text:span></text:span></text:p>
      <text:p text:style-name="P199"><text:span text:style-name="Teletype"><text:span text:style-name="T19">1962/3 £3 Each; Leeds £5, Charlton, Preston, Sheff Utd L Cup £5, Southampton (May), </text:span></text:span></text:p>
      <text:p text:style-name="P199"><text:span text:style-name="Teletype"><text:span text:style-name="T19">1963/4 Norwich, Cardiff (ph) £2, Derby, Grimsby, Southampton (Nov) £3, Newcastle £3, Northampton £3, Swindon, Huddersfield, Swansea, Scunthorpe, Middlesbrough £3, Portsmouth (Apr) £3, </text:span></text:span></text:p>
      <text:p text:style-name="P199"><text:span text:style-name="Teletype"><text:span text:style-name="T19">1964/5 Swansea, L Orient, Bolton, Plymouth £3, Preston, Man City £3, Crystal Pal, St Mirren Fr (4 pages) £5, Middlesbrough £3, Ipswich, Charlton, Rotherham, </text:span></text:span></text:p>
      <text:p text:style-name="P199"><text:span text:style-name="Teletype"><text:span text:style-name="T19">1965/6 £2-50p Each; Bristol City, Norwich, Huddersfield Lge £3+L Cup £4, Birmingham (ph) £1-50p, Crystal Pal, Bolton, Charlton, L Orient, Wolves, Preston, </text:span></text:span></text:p>
      <text:p text:style-name="P199"><text:span text:style-name="Teletype"><text:span text:style-name="T19">1966/7 £2-50p Each; Rochdale L Cup £3, Bolton, Derby, Huddersfield, Bristol City £3, Preston, Birmingham £3, </text:span></text:span></text:p>
      <text:p text:style-name="P199"><text:span text:style-name="Teletype"><text:span text:style-name="T19">Coventry (neat woc) £1-50p, Blackburn (nof), Millwall, Cardiff £3, Ipswich, £3, <text:s/></text:span></text:span></text:p>
      <text:p text:style-name="P199"><text:span text:style-name="Teletype"><text:span text:style-name="T19">1967/8 £2 Each; Oldham, Grimsby L Cup (sl cr), Scunthorpe, Swindon, Gillingham, Northampton, Oxford Utd, Brighton, Walsall, </text:span></text:span></text:p>
      <text:p text:style-name="P199"><text:span text:style-name="Teletype"><text:span text:style-name="T19">L Orient, Stockport, Watford £3, </text:span></text:span></text:p>
      <text:p text:style-name="P199"><text:span text:style-name="Teletype"><text:span text:style-name="T19">1968/9 £2 Each; Carlisle, Stockport L Cup, Cardiff, Charlton, Preston, Blackburn, Aston Villa, Huddersfield FAC £3, </text:span></text:span></text:p>
      <text:p text:style-name="P199"><text:span text:style-name="Teletype"><text:span text:style-name="T19">Derby (Jan) £3, Bolton, Blackpool, Huddersfield Lge, Birmingham, Bristol City, Portsmouth, </text:span></text:span></text:p>
      <text:p text:style-name="P199"><text:span text:style-name="Teletype"><text:span text:style-name="T19">1969/0 £2 Each; Fulham, Reading, Barnsley, Stockport, Tranmere, </text:span></text:span></text:p>
      <text:p text:style-name="P199"><text:span text:style-name="Teletype"><text:span text:style-name="T19">1970/1 £2 Each; Oldham L Cup, Port Vale, Notts Co FAC £3, Torquay, </text:span></text:span></text:p>
      <text:p text:style-name="P199"><text:span text:style-name="Teletype"><text:span text:style-name="T19">1972/3 £2 Each; Man City L Cup (v sl stain), Chelsea, Derby, </text:span></text:span></text:p>
      <text:p text:style-name="P200"><text:span text:style-name="Teletype"><text:span text:style-name="T64">BURNLEY HOMES (Cracking Condition!)</text:span></text:span></text:p>
      <text:p text:style-name="P199"><text:span text:style-name="Teletype"><text:span text:style-name="T19">1947/8 Wolves (fold) £14, Preston (Xmas Day, sl fold, sl mk), </text:span></text:span></text:p>
      <text:p text:style-name="P199"><text:span text:style-name="Teletype"><text:span text:style-name="T19">1951/2 Man City (t/c), </text:span></text:span></text:p>
      <text:p text:style-name="P199"><text:span text:style-name="Teletype"><text:span text:style-name="T19">1952/3 Arsenal (wof) £5, </text:span></text:span></text:p>
      <text:p text:style-name="P199"><text:span text:style-name="Teletype"><text:span text:style-name="T19">1954/5 Sunderland, </text:span></text:span></text:p>
      <text:p text:style-name="P199"><text:span text:style-name="Teletype"><text:span text:style-name="T19">1955/6 Cardiff (v sl rs) £6, Vienna F.C. Fr (8 pages, rs) £8, Blackpool (t/c, rs) £4, </text:span></text:span></text:p>
      <text:p text:style-name="P199"><text:span text:style-name="Teletype"><text:span text:style-name="T19">1956/7 Blackpool (sl rs), Cardiff (sl tear), Chesterfield FAC (sotp), New Brighton FAC £10, Newcastle, Aston Villa (sl worn), </text:span></text:span></text:p>
      <text:p text:style-name="P199"><text:span text:style-name="Teletype"><text:span text:style-name="T19">1957/8 Bolton, Sheff Wed, Blackpool, Everton, Nottingham For £4, </text:span></text:span></text:p>
      <text:p text:style-name="P199"><text:span text:style-name="Teletype"><text:span text:style-name="T19">1958/9 Man City (sotp), W.B.A (ph) £1-50p, Luton, Blackburn, Nottingham For (neat woc), Leeds £5, Portsmouth Lge £4+FAC £4, Aston Villa (ph) £1-50p, West Ham £5, Blackpool, Preston, Man Utd £5, </text:span></text:span></text:p>
      <text:p text:style-name="P199"><text:span text:style-name="Teletype"><text:span text:style-name="T19">1959/0 Blackpool £4, </text:span></text:span></text:p>
      <text:p text:style-name="P199"><text:span text:style-name="Teletype"><text:span text:style-name="T19">1960/1 Hamburg E Cup, Reims E Cup (includes revised team sheet) £6, Reims E Cup £3, Man City, Cardiff, Fulham, </text:span></text:span></text:p>
      <text:p text:style-name="P199"><text:span text:style-name="Teletype"><text:span text:style-name="T19">Man Utd (1 x t/c) £4, West Ham (Nov)+(Apr) £5, Brentford L Cup (ph at top, fold, tear) £5, Leicester, Everton (sotp), Newcastle, </text:span></text:span></text:p>
      <text:p text:style-name="P199"><text:span text:style-name="Teletype"><text:span text:style-name="T19">Brighton FAC £4, Sheff Wed Lge+FAC £4, Swansea FAC £4, Blackburn (t/c), Nottingham For, Aston Villa (25</text:span></text:span><text:span text:style-name="Teletype"><text:span text:style-name="T147">th</text:span></text:span><text:span text:style-name="Teletype"><text:span text:style-name="T19"> Mar) £5+(10</text:span></text:span><text:span text:style-name="Teletype"><text:span text:style-name="T147">th</text:span></text:span><text:span text:style-name="Teletype"><text:span text:style-name="T19"> Apr)</text:span></text:span></text:p>
      <text:p text:style-name="P199"><text:span text:style-name="Teletype"><text:span text:style-name="T19">1961/2 Leicester, Everton Lge+FAC, Aston Villa (sotp), Sheff Utd (Lge), Arsenal, Sheff Wed, Man City, L Orient FAC £4, Fulham, </text:span></text:span></text:p>
      <text:p text:style-name="P199"><text:span text:style-name="Teletype"><text:span text:style-name="T19">West Ham (neat sotp), Man Utd £4, Blackburn (fold), </text:span></text:span></text:p>
      <text:p text:style-name="P199"><text:span text:style-name="Teletype"><text:span text:style-name="T19">1962/3 Everton, Arsenal, Leicester, L Orient £4, Blackpool (t/c) £2, Sheff Utd (t/c) £2, Man City, Ipswich, Sheff Wed, </text:span></text:span></text:p>
      <text:p text:style-name="P199"><text:span text:style-name="Teletype"><text:span text:style-name="T19">Birmingham (Jan), Liverpool (Lge) £3, Blackburn, Nottingham For, Man Utd £4, Colin McDonald XI (Test) £5, </text:span></text:span></text:p>
      <text:p text:style-name="P199"><text:span text:style-name="Teletype"><text:span text:style-name="T19">1963/4 Fulham, Blackburn, Blackpool, Aston Villa, Nottingham For, Man Utd £3, Everton, Huddersfield FAC £3, </text:span></text:span></text:p>
      <text:p text:style-name="P199"><text:span text:style-name="Teletype"><text:span text:style-name="T19">Leicester (Feb, sl worn)+(Mar) £3, West Ham, Stoke, Bolton, Liverpool (t/c), </text:span></text:span></text:p>
      <text:p text:style-name="P199"><text:span text:style-name="Teletype"><text:span text:style-name="T19">1964/5 Blackpool, Spurs, Everton, Nottingham For, Blackburn, Leeds £3, Leicester, Liverpool, Sheff Utd, Fulham, Brentford FAC, Birmingham, Arsenal, Sheff Wed, Sunderland (fold, nof), Aston Villa, Stoke, </text:span></text:span></text:p>
      <text:p text:style-name="P199"><text:span text:style-name="Teletype"><text:span text:style-name="T19">1965/6 Blackpool, Arsenal, Blackburn, Southampton L Cup £3, Stoke L Cup £3+Lge, Aston Villa, Bournemouth FAC £3-50p, Everton, Sunderland, Liverpool (fold), </text:span></text:span></text:p>
      <text:p text:style-name="P199"><text:span text:style-name="Teletype"><text:span text:style-name="T19">1966/7 Sheff Utd, Fulham, Fulham (t/c+ team changes sheet) £3, Shrewsbury L Cup, Blackpool, Leicester, Man City, </text:span></text:span></text:p>
      <text:p text:style-name="P199"><text:span text:style-name="Teletype"><text:span text:style-name="T19">Lusanne ICFC £3, Aston Villa (t/c), Stoke, W.B.A, Newcastle, SS Napoli ICFC £3, Everton FAC £3+Lge, Man Utd £3, Chelsea, Liverpool, Nottingham For, Sheff Wed (sl stain), Sunderland (t/c), Arsenal, </text:span></text:span></text:p>
      <text:p text:style-name="P199"><text:span text:style-name="Teletype"><text:span text:style-name="T19">1967/8 West Ham Lge+FAC£3, Spurs, Cardiff L Cup, Sunderland, Fulham (+ t/c sheet) £3, Nottingham For L Cup £2, Liverpool, Chelsea, Newcastle, Everton, </text:span></text:span></text:p>
      <text:p text:style-name="P199"><text:span text:style-name="Teletype"><text:span text:style-name="T19">Arsenal L Cup £2-50p+Lge, Lge+(t/c sheet) £3, Wolves, Man Utd, Man City, Southampton, W.B.A, Leicester, Stoke (+t/c sheet) £3, </text:span></text:span></text:p>
      <text:p text:style-name="P199"><text:span text:style-name="Teletype"><text:span text:style-name="T19">1968/9 Southampton, Coventry, Grimsby L Cup, Man Utd, Chelsea, Liverpool, West Ham, Leicester L Cup+Lge, Leeds (v sl mk), Ipswich, Wolves, Swindon L Cup semi-final £5, Arsenal, Stoke, Derby FAC £3, Q.P.R, Sunderland FAC (nof) £2+Lge, </text:span></text:span></text:p>
      <text:p text:style-name="P199"><text:span text:style-name="Teletype"><text:span text:style-name="T19">Man City (t/c), Spurs, Sheff Wed, </text:span></text:span></text:p>
      <text:p text:style-name="P199"><text:span text:style-name="Teletype"><text:span text:style-name="T19">1969/0 Sunderland, Spurs, Man City (t/c), Arsenal, Ipswich, Rotherham L Cup, Crystal Pal, Man Utd L Cup+Lge, Sheff Wed, Coventry, Liverpool, Wolves, West Ham (t/c), Derby, Nottingham For, Southampton, Stoke, </text:span></text:span></text:p>
      <text:p text:style-name="P199"><text:span text:style-name="Teletype"><text:span text:style-name="T19">1970/1 £1-50p |Each; Liverpool, Man Utd (t/c, Chelsea, Arsenal, Hearts Texaco Cup £3, Wolves, Coventry (sl cr), Man City, Spurs, Ipswich, Blackpool, Derby, </text:span></text:span></text:p>
      <text:p text:style-name="P199"><text:span text:style-name="Teletype"><text:span text:style-name="T10">1971/2 £1-50p Each;</text:span></text:span><text:span text:style-name="Teletype"><text:span text:style-name="T19"> Luton, Bristol City, Q.P.R, L Orient, Cardiff, Man Utd L Cup £2, Middlesbrough, Swindon, Portsmouth, Oxford Utd, Watford (t/c) £1, Millwall, Preston, </text:span></text:span><text:span text:style-name="Teletype"><text:span text:style-name="T10">1972/3 £1-50p Each;</text:span></text:span><text:span text:style-name="Teletype"><text:span text:style-name="T19"> Carlisle £2, Preston, Blackpool, Middlesbrough, Swindon, </text:span></text:span></text:p>
      <text:p text:style-name="P227"><text:span text:style-name="Teletype"><text:span text:style-name="T19">L Orient, Nottingham For, Portsmouth (Jan postponed) £3, Hull, Sheff Wed (+ t/c sheet, wob), </text:span></text:span></text:p>
      <text:p text:style-name="P199"><text:span text:style-name="Teletype"><text:span text:style-name="T10">1973/4 £1-50p Each;</text:span></text:span><text:span text:style-name="Teletype"><text:span text:style-name="T19"> Hearts Texaco Cup £3, East Fife Texaco Cup £3, Q.P.R, Cardiff L Cup £2,, Man Utd, Plymouth L Cup £2, Stoke, Arsenal, Liverpool, Sheff Utd, Ipswich, </text:span></text:span><text:span text:style-name="Teletype"><text:span text:style-name="T10">1974/5 £1 Each;</text:span></text:span><text:span text:style-name="Teletype"><text:span text:style-name="T36"> </text:span></text:span><text:span text:style-name="Teletype"><text:span text:style-name="T19">Chelsea, Leeds, Man City, West Ham, </text:span></text:span><text:span text:style-name="Teletype"><text:span text:style-name="T10">1975/6</text:span></text:span><text:span text:style-name="Teletype"><text:span text:style-name="T19"> Middlesbrough £1, Arsenal (sl faded) £1, </text:span></text:span><text:span text:style-name="Teletype"><text:span text:style-name="T10">1978/9</text:span></text:span><text:span text:style-name="Teletype"><text:span text:style-name="T19"> Cardiff £1, Sunderland £1, </text:span></text:span><text:span text:style-name="Teletype"><text:span text:style-name="T10">1979/0</text:span></text:span><text:span text:style-name="Teletype"><text:span text:style-name="T19"> Notts Co £1, </text:span></text:span><text:span text:style-name="Teletype"><text:span text:style-name="T10">1980/1</text:span></text:span><text:span text:style-name="Teletype"><text:span text:style-name="T19"> Runcorn FAC £1-50p, </text:span></text:span><text:span text:style-name="Teletype"><text:span text:style-name="T10">1982/3</text:span></text:span><text:span text:style-name="Teletype"><text:span text:style-name="T19"> Shrewsbury £1, </text:span></text:span></text:p>
      <text:p text:style-name="P199"><text:span text:style-name="Teletype"><text:span text:style-name="T10">1988/9</text:span></text:span><text:span text:style-name="Teletype"><text:span text:style-name="T19"> Peterborough 50p,</text:span></text:span><text:span text:style-name="Teletype"><text:span text:style-name="T45"> </text:span></text:span><text:span text:style-name="Teletype"><text:span text:style-name="T55">1989/0</text:span></text:span><text:span text:style-name="Teletype"><text:span text:style-name="T45"> Stockport L Daf £1, </text:span></text:span><text:span text:style-name="Teletype"><text:span text:style-name="T55">1990/1</text:span></text:span><text:span text:style-name="Teletype"><text:span text:style-name="T45"> Doncaster FAC £1-50p, </text:span></text:span></text:p>
      <text:p text:style-name="P200"><text:span text:style-name="Teletype"><text:span text:style-name="T64">1</text:span></text:span></text:p>
      <text:p text:style-name="P200"><text:soft-page-break/><text:span text:style-name="Teletype"><text:span text:style-name="T296">﻿</text:span></text:span><text:span text:style-name="Teletype"><text:span text:style-name="T296">1934/5 BRIGHTON v Arsenal FAC (sl cr, sl mk) £195, </text:span></text:span></text:p>
      <text:p text:style-name="P258">1933/4 TORQUAY UTD v Plymouth Argyle Devon Professional Cup (fold, loose staple) £195, </text:p>
      <text:p text:style-name="P243"/>
      <text:p text:style-name="P245"><text:span text:style-name="T434">Aston Villa Aways;</text:span><text:span text:style-name="T448"> </text:span><text:span text:style-name="T450">1947/8 Derby £12, Manchester United (sl cr) £18, 1948/9 Burnley (sl cr), Charlton (sl cr, sl tear) £7, Derby £10 Sheffield Utd, Sunderland (rs) £18, </text:span></text:p>
      <text:p text:style-name="P243"/>
      <text:p text:style-name="P260">QUALITY ITEMS;</text:p>
      <text:p text:style-name="P243">1953/4 Birmingham v West Ham, <text:tab/><text:tab/><text:tab/><text:tab/>1973/4 Boston v Derby C FAC £4, </text:p>
      <text:p text:style-name="P243">1948/9 Bournemouth v Walsall (rust mark),<text:tab/><text:tab/><text:tab/>1952/3 Bristol City v Colchester (sl cr) £10, </text:p>
      <text:p text:style-name="P243">1952/3 Bristol Rov Res v Ipswich Res s/s (folds), <text:tab/><text:tab/><text:tab/>1951/2 Coventry Res v Ipswich Res s/s £10, </text:p>
      <text:p text:style-name="P243">1948/9 Darlington v Southport (sl cr) £12, <text:tab/><text:tab/><text:tab/>1946/7 Derby v Liverpool (folds) £16, </text:p>
      <text:p text:style-name="P249"><text:span text:style-name="T520">1954/5 Everton v Chelsea (sl cr) £9, <text:tab/><text:tab/><text:tab/><text:tab/></text:span><text:span text:style-name="T453">1953/4 Frome v Bristol Rov Colts (sl cr) £10,</text:span></text:p>
      <text:p text:style-name="P243">1949/0 Gateshead v Oldham (cr, frayed at top some sello) £6, <text:tab/>1948/9 @ HEARTS; Scottish XI v British Army (sello edges), </text:p>
      <text:p text:style-name="P243">1949/0 Ipswich Res v Brentford Res (rs), <text:tab/><text:tab/><text:tab/><text:tab/>1961/2 Morecambe v Weymouth FAC £4, </text:p>
      <text:p text:style-name="P243">1957 FAC SF @ Sheff Wed; Birmingham v Manchester United £5, 1945/6 Southampton v Swansea £10, </text:p>
      <text:p text:style-name="P243"/>
      <text:p text:style-name="P259">NON LEAGUE;</text:p>
      <text:p text:style-name="P243">1960/1 Bath v All Stars Tony Book Testimonial<text:tab/><text:tab/><text:tab/>1963/4 Cambridge City v Kings Lynn Culey Cup sc £3</text:p>
      <text:p text:style-name="P243">1953/4 Clapton v Walthamstow LSC (Abandoned woc) £6, <text:tab/>1999 Consett v Sunderland FR £2, </text:p>
      <text:p text:style-name="P243">1955/6 Cromer v Thorpe (sl cr), <text:tab/><text:tab/><text:tab/><text:tab/><text:tab/>1963/4 Enfield v Wimbledon Amateur Cup £3, </text:p>
      <text:p text:style-name="P243">2008 Gateshead v Sunderland FR £2, <text:tab/><text:tab/><text:tab/><text:tab/>1980/1 Newport IOW v Chelsea FR £2, </text:p>
      <text:p text:style-name="P243">1967/8 Oxford C v Tow Law Amateur Cup £2, <text:tab/><text:tab/><text:tab/>1981/2 Southport v S Liverpool LJC £2,</text:p>
      <text:p text:style-name="P243">1959/0 Tooting v Wimbledon £3, <text:tab/><text:tab/><text:tab/><text:tab/>1963/4 Tooting v Millwall FR £3, </text:p>
      <text:p text:style-name="P243">1982/3 Tow Law v Altrincham Trophy £2, <text:tab/><text:tab/><text:tab/>1955/6 Walthamstow v Wimbledon (sl cr), </text:p>
      <text:p text:style-name="P243">1957/8 Walthamstow v Pegasus Amateur Cup, <text:tab/><text:tab/><text:tab/>1987/8 Walthamstow v Leatherhead last season £2, </text:p>
      <text:p text:style-name="P260">WIMBLEDON HOMES;</text:p>
      <text:p text:style-name="P243">1962/3 Southall FAAC £3, Crystal Palace LCC (sl cr) £3, 1963/4 Sutton Thames Cup £3, 1964/5 Charlton LCC (sl cr, sl mk) £3,</text:p>
      <text:p text:style-name="P260">PETERBOROUGH HOMES;</text:p>
      <text:p text:style-name="P243">1952/3 Hull Res (sl cr), Grimsby Res (sl cr), 1953/4 Bradford Pk Ave Res (fold), 1954/5 Nottingham For Res (sl cr), </text:p>
      <text:p text:style-name="P243">1955/6 Kings Lynn (sl cr), <text:span text:style-name="T398">1960/1 Millwall £4, Fulham £4, Brentford £4, Shrewsbury £3, 1963/4 Tottenham H 4,, </text:span></text:p>
      <text:p text:style-name="P260">WEST HAM HOMES;</text:p>
      <text:p text:style-name="P248"><text:span text:style-name="T513">(</text:span>1946/7 large single sheets other than a slight fold they are in excellent/mint condition) £20 Each;</text:p>
      <text:p text:style-name="P243">Leicester, Manchester City, Tottenham H, Newcastle (white colour), Birmingham (white colour), </text:p>
      <text:p text:style-name="P200"><text:span text:style-name="Teletype"><text:span text:style-name="T64"/></text:span></text:p>
      <text:p text:style-name="P7"><text:span text:style-name="Teletype"><text:span text:style-name="T63">GREAT RUN OF MODERN EUROPEAN FINALS ALL IN FABULOUS CONDITION;</text:span></text:span></text:p>
      <text:p text:style-name="P7"><text:span text:style-name="Teletype"><text:span text:style-name="T63">EUROPEAN CUP/CHAMPIONS LEAGUE FINALS;</text:span></text:span></text:p>
      <text:p text:style-name="P241">1979 Malmo v Nottingham For £5, <text:tab/><text:tab/><text:tab/><text:tab/>1983 Hamburg v Juventus £20,</text:p>
      <text:p text:style-name="P241">1985 Liverpool v Juventus £3, <text:tab/><text:tab/><text:tab/><text:tab/><text:tab/>1986 Barcelona v Steaua Bucharest £9,</text:p>
      <text:p text:style-name="P269"><text:span text:style-name="Teletype"><text:span text:style-name="T292">1988 Eindhoven v Benfica £3, <text:tab/><text:tab/><text:tab/><text:tab/><text:tab/></text:span></text:span><text:span text:style-name="Teletype"><text:span text:style-name="T21">1999 Man Utd v Bayern Munich £18, <text:tab/><text:tab/><text:tab/><text:tab/></text:span></text:span></text:p>
      <text:p text:style-name="P269"><text:span text:style-name="Teletype"><text:span text:style-name="T21">2005 AC Milan v Liverpool (still in original bag) £12,</text:span></text:span></text:p>
      <text:p text:style-name="P16"><text:span text:style-name="Teletype"><text:span text:style-name="T21">2006 Barcelona v Arsenal £4, <text:tab/><text:tab/><text:tab/><text:tab/><text:tab/>2007 AC Milan v Liverpool £2-50p, </text:span></text:span></text:p>
      <text:p text:style-name="P16"><text:span text:style-name="Teletype"><text:span text:style-name="T21">2008 Man Utd v Chelsea (still in original bag) £3, <text:tab/><text:tab/><text:tab/>2009 Barcelona v Man Utd £3, </text:span></text:span></text:p>
      <text:p text:style-name="P16"><text:span text:style-name="Teletype"><text:span text:style-name="T21">2010 Bayern Munich v Inter Milan £5,<text:tab/><text:tab/><text:tab/><text:tab/>2011 Barcelona v Man Utd (still in original bag!) £4, </text:span></text:span></text:p>
      <text:p text:style-name="P16"><text:span text:style-name="Teletype"><text:span text:style-name="T21">2012 Bayern Munich v Chelsea £3-50p, <text:tab/><text:tab/><text:tab/><text:tab/>2013 Borussia Dortmund v Bayern Munich £4, </text:span></text:span></text:p>
      <text:p text:style-name="P16"><text:span text:style-name="Teletype"><text:span text:style-name="T21">2014 Real Madrid v Atletico Madrid £4, <text:tab/><text:tab/><text:tab/><text:tab/>2015 Juventus v Barcelona £6, </text:span></text:span></text:p>
      <text:p text:style-name="P16"><text:span text:style-name="Teletype"><text:span text:style-name="T21">2016 Real Madrid v Atletico Madrid £5, <text:tab/><text:tab/><text:tab/><text:tab/>2017 Juventus v Real Madrid £5, </text:span></text:span></text:p>
      <text:p text:style-name="P16"><text:span text:style-name="Teletype"><text:span text:style-name="T21">2018 Real Madrid v Liverpool £6, <text:tab/><text:tab/><text:tab/><text:tab/>2019 Spurs v Liverpool £5, </text:span></text:span></text:p>
      <text:p text:style-name="P16"><text:span text:style-name="Teletype"><text:span text:style-name="T21">2020 Paris St Germain v Bayern Munich £5, <text:tab/><text:tab/><text:tab/>2021 Man City v Chelsea £6, </text:span></text:span></text:p>
      <text:p text:style-name="P16"><text:span text:style-name="Teletype"><text:span text:style-name="T21">2022 Liverpool v Real Madrid £4, <text:tab/><text:tab/><text:tab/><text:tab/>2024 Borussia Dortmund v Real Madrid £4, </text:span></text:span></text:p>
      <text:p text:style-name="P7"><text:span text:style-name="Teletype"><text:span text:style-name="T12">UEFA/EUROPA LEAGUE FINALS;</text:span></text:span></text:p>
      <text:p text:style-name="P266"><text:span text:style-name="Teletype"><text:span text:style-name="T521">1979 Red Star v Borussia £2, </text:span></text:span></text:p>
      <text:p text:style-name="P16"><text:span text:style-name="Teletype"><text:span text:style-name="T21">1999 Parma v Marseille £8,<text:tab/><text:tab/><text:tab/><text:tab/><text:tab/>2000 Galatasary v Arsenal £5,</text:span></text:span></text:p>
      <text:p text:style-name="P16"><text:span text:style-name="Teletype"><text:span text:style-name="T21">2001 Alaves v Liverpool £2-50p, <text:tab/><text:tab/><text:tab/><text:tab/><text:tab/>2002 Feyenoord v Borussia Dortmund £2-50p,</text:span></text:span></text:p>
      <text:p text:style-name="P16"><text:span text:style-name="Teletype"><text:span text:style-name="T21">2003 Celtic v Porto £12,<text:tab/><text:tab/><text:tab/><text:tab/><text:tab/><text:tab/>2004 Valencia v Marseille £3, </text:span></text:span></text:p>
      <text:p text:style-name="P16"><text:span text:style-name="Teletype"><text:span text:style-name="T21">2005 Sporting v CSKA Moscow £2-50p,<text:tab/><text:tab/><text:tab/><text:tab/>2006 Middlesbrough v Seville £3, </text:span></text:span></text:p>
      <text:p text:style-name="P16"><text:span text:style-name="Teletype"><text:span text:style-name="T21">2007 Espanyol v Seville £2-50p,<text:tab/><text:tab/><text:tab/><text:tab/><text:tab/>2008 St Petersburg v Rangers £2-50p, </text:span></text:span></text:p>
      <text:p text:style-name="P16"><text:span text:style-name="Teletype"><text:span text:style-name="T21">2009 Shakhtor Donetsk v Werder Bremen £2-50p, <text:tab/><text:tab/>2011 Porto v Braga £3,</text:span></text:span></text:p>
      <text:p text:style-name="P16"><text:span text:style-name="Teletype"><text:span text:style-name="T21">2012 Atletico Madrid v Athletic Bilbao £3,<text:tab/><text:tab/><text:tab/>2013 Benfica v Chelsea £3, </text:span></text:span></text:p>
      <text:p text:style-name="P16"><text:span text:style-name="Teletype"><text:span text:style-name="T21">2014 Seville v Benfica £3,<text:tab/><text:tab/><text:tab/><text:tab/><text:tab/>2015 Dnipro v Seville £3, </text:span></text:span></text:p>
      <text:p text:style-name="P16"><text:span text:style-name="Teletype"><text:span text:style-name="T21">2016 Liverpool v Seville £3, <text:tab/><text:tab/><text:tab/><text:tab/><text:tab/>2017 Ajax v Man Utd £5,</text:span></text:span></text:p>
      <text:p text:style-name="P16"><text:span text:style-name="Teletype"><text:span text:style-name="T21">2018 Marseille v Atletico Madrid £3,<text:tab/><text:tab/><text:tab/><text:tab/>2019 Chelsea v Arsenal £8, </text:span></text:span></text:p>
      <text:p text:style-name="P16"><text:span text:style-name="Teletype"><text:span text:style-name="T21">2020 Seville v Inter Milan £3, <text:tab/><text:tab/><text:tab/><text:tab/><text:tab/>2021 Villerreal v Man Utd £3, </text:span></text:span></text:p>
      <text:p text:style-name="P16"><text:span text:style-name="Teletype"><text:span text:style-name="T21">2022 Eintracht Frankfurt v Rangers £5, <text:tab/><text:tab/><text:tab/><text:tab/>2024 Atalanta v Bayer Leverkusen £5,</text:span></text:span><text:span text:style-name="Teletype"><text:span text:style-name="T291"><text:tab/><text:tab/><text:tab/><text:tab/></text:span></text:span></text:p>
      <text:p text:style-name="P200"><text:span text:style-name="Teletype"><text:span text:style-name="T64">2</text:span></text:span></text:p>
      <text:p text:style-name="P200"><text:soft-page-break/><text:span text:style-name="Teletype"><text:span text:style-name="T64">1920's &amp; 1930's MEMORABILIA;</text:span></text:span></text:p>
      <text:p text:style-name="P203"><text:span text:style-name="Teletype"><text:span text:style-name="T19">FAMOUS CLUB COLOURS &amp; PLAYERS (Mid 1920's, each set of 9 players are in colour were presented with Adventure magazine, they all show signs of wear but are about a 100 years old!) £18 Each;</text:span></text:span></text:p>
      <text:p text:style-name="P203"><text:span text:style-name="Teletype"><text:span text:style-name="T19">Lot 1) F Knowles (Stockport), S Furniss (Bristol Rov), C Jones (Burnley), R Hill (Millwall), M Gilhooley (Sunderland), </text:span></text:span></text:p>
      <text:p text:style-name="P203"><text:span text:style-name="Teletype"><text:span text:style-name="T19">Bob Wallace (Linfield), J McDougall, S Abbot (Portsmouth), T Robb (Hamilton,</text:span></text:span></text:p>
      <text:p text:style-name="P203"><text:span text:style-name="Teletype"><text:span text:style-name="T19">Lot 2) S Davidson (Middlesbrough), A Grimsdale (Spurs), B Manderson (Rangers), W McCracken (Newcastle), </text:span></text:span></text:p>
      <text:p text:style-name="P203"><text:span text:style-name="Teletype"><text:span text:style-name="T19">F Barson (Man Utd), G Kay (West Ham), J Kitchen (Hull), A Wright (Hearts), F Moss (Aston Villa), </text:span></text:span></text:p>
      <text:p text:style-name="P203"><text:span text:style-name="Teletype"><text:span text:style-name="T19">Lot 3) J Feebury (Brighton), A Walker (Accrington), C White (Watford), W Lockett (Northampton), M Nimmo (Barrow), </text:span></text:span></text:p>
      <text:p text:style-name="P203"><text:span text:style-name="Teletype"><text:span text:style-name="T19">J Birch (Q.P.R), J Walker (Reading), J Scraggs (Airdrie), J Archibald (Aberdare), </text:span></text:span></text:p>
      <text:p text:style-name="P203"><text:span text:style-name="Teletype"><text:span text:style-name="T19">Lot 4) R Freeman (Oldham), H Baverstock (Blackpool), A Sturgess (Sheff Utd), J Osmond (Clapton Orient), </text:span></text:span></text:p>
      <text:p text:style-name="P203"><text:span text:style-name="Teletype"><text:span text:style-name="T19">L Banfield (Bristol City), S Proudfoot (Falkirk), C Deacey (Grimsby), D Jones (Leicester), R McGregor (Morton), </text:span></text:span></text:p>
      <text:p text:style-name="P203"><text:span text:style-name="Teletype"><text:span text:style-name="T19">Lot 4) T McInally (Third Lanark), A Tirrell (Luton), W Cope (Wrexham), T Peers (Port Vale), W Pillinger (Merthyr), </text:span></text:span></text:p>
      <text:p text:style-name="P203"><text:span text:style-name="Teletype"><text:span text:style-name="T19">J Roulson (Swansea), J McColgan (Albion Rovers), G Hendry (Belfast Distillery), T Davidson (Durham City), </text:span></text:span></text:p>
      <text:p text:style-name="P203"><text:span text:style-name="Teletype"><text:span text:style-name="T19">Lot 5) F Sutcliffe (Darlington), H Wilkinson (Southport), E Hall (Halifax), A Rawlings (Preston), F Craig (Plymouth), </text:span></text:span></text:p>
      <text:p text:style-name="P203"><text:span text:style-name="Teletype"><text:span text:style-name="T19">W Ashurst (Notts Co), A Bradford (Ashington), R McFarlane (Partick), J McColl (Hibernians), </text:span></text:span></text:p>
      <text:p text:style-name="P203"><text:span text:style-name="Teletype"><text:span text:style-name="T19">Lot 6) J Crosbie (Birmingham), C Stepheson (Huddersfield), W Wainscoat (Barnsley), J Armstrong (Nottingham For), </text:span></text:span></text:p>
      <text:p text:style-name="P203"><text:span text:style-name="Teletype"><text:span text:style-name="T19">A Ducat (Fulham), H Hart (Everton), D Howie (Bradford Pk Ave), V Milne (Aberdeen), C Brown (Motherwell), </text:span></text:span></text:p>
      <text:p text:style-name="P203"><text:span text:style-name="Teletype"><text:span text:style-name="T19">Lot 7) E Perry (Crewe), J Loney (Dumbarton), R Thomson (Tranmere), J Baker (Leeds), J McAlpine (Queens Pk), </text:span></text:span></text:p>
      <text:p text:style-name="P203"><text:span text:style-name="Teletype"><text:span text:style-name="T19">H Fleming (Swindon), W Hodkins (Hartlepool), J Broad (Stoke), M McCulloch (Nelson), </text:span></text:span></text:p>
      <text:p text:style-name="P203"><text:span text:style-name="Teletype"><text:span text:style-name="T19">Lot 8) W Whalley (Charlton), J Connor (Newport), J Evans (Southend), W Dennis (Stalybridge Celtic), P Hendren (Brentford), </text:span></text:span></text:p>
      <text:p text:style-name="P203"><text:span text:style-name="Teletype"><text:span text:style-name="T19">H Rae (Clyde), S Stevens (Coventry), D Lawson (St Mirren), H Leddy (Chesterfield), </text:span></text:span></text:p>
      <text:p text:style-name="P202"><text:span text:style-name="Teletype"><text:span text:style-name="T64">1920's Adventure series of Coloured Photos of Star Footballers in pairs (2 to a card with folds 1 ¼” x 2”) £15 Each;</text:span></text:span></text:p>
      <text:p text:style-name="P203"><text:span text:style-name="Teletype"><text:span text:style-name="T19">W Chadwick (Everton) &amp; A McInroy (Sunderland), W Gibson (Newcastle) &amp; G Beel (Burnley), </text:span></text:span></text:p>
      <text:p text:style-name="P203"><text:span text:style-name="Teletype"><text:span text:style-name="T19">W Butler (Bolton) &amp; Samson Haden (Arsenal), </text:span></text:span></text:p>
      <text:p text:style-name="P202"><text:span text:style-name="Teletype"><text:span text:style-name="T64">1920's Adventure Booklets in pretty good condition £15 Each;</text:span></text:span><text:span text:style-name="Teletype"><text:span text:style-name="T19"> </text:span></text:span></text:p>
      <text:p text:style-name="P203"><text:span text:style-name="Teletype"><text:span text:style-name="T19">50 Star Players of 1924 (Part One, 16 small colour pages, 25 players inc C Moore Man Utd &amp; C Buchan Sunderland), </text:span></text:span></text:p>
      <text:p text:style-name="P203"><text:span text:style-name="Teletype"><text:span text:style-name="T19">Star Fooballers of 1924 (Part Two, 16 small colour pages, 25 players inc W Brown West Ham &amp; J Elkes Spurs),</text:span></text:span></text:p>
      <text:p text:style-name="P203"><text:span text:style-name="Teletype"><text:span text:style-name="T19">The Cup Fighters of 1925 (Part One, 16 small pages, 24 x colour pictures inc Huddersfield team photo), </text:span></text:span></text:p>
      <text:p text:style-name="P203"><text:span text:style-name="Teletype"><text:span text:style-name="T19">Great Players of Today 1925c (16 small pages, 20 x colour pictures inc team groups of Everton, West Ham &amp; Sunderland), </text:span></text:span></text:p>
      <text:p text:style-name="P202"><text:span text:style-name="Teletype"><text:span text:style-name="T64">1930's FOOTBALL WEEKLY BOOKS/MAGAZINES £10 Each;</text:span></text:span></text:p>
      <text:p text:style-name="P203"><text:span text:style-name="Teletype"><text:span text:style-name="T19">Book Of 100 Famous Football Clubs (36 x C5 pages of 'potted histories' of a 100 clubs from England &amp; Scotland, fold, rs),</text:span></text:span></text:p>
      <text:p text:style-name="P203"><text:span text:style-name="Teletype"><text:span text:style-name="T19">1936c Book Of 650 Football Stars (36 x C5 pages of famous players careers at a glance, fold, rs), </text:span></text:span><text:span text:style-name="Teletype"><text:span text:style-name="T277">﻿</text:span></text:span></text:p>
      <text:p text:style-name="P233"><text:span text:style-name="T444">﻿</text:span><text:span text:style-name="T437">BLACKPOOL COLLECTION;</text:span></text:p>
      <text:p text:style-name="P242"><text:span text:style-name="T433">BLACKPOOL HOME 1946/7;</text:span><text:span text:style-name="T448"> Brentford (1st home after the war, sl cr. minor trim to right edge) £25, </text:span></text:p>
      <text:p text:style-name="P252"><text:span text:style-name="T434">BLACKPOOL AWAYS 1946/7 £18 Each;</text:span><text:span text:style-name="T458"> Wolves (fold, sof), Derby, Brentford (rs), Arsenal £10, Chelsea (sl cr) £12, </text:span></text:p>
      <text:p text:style-name="P242">Grimsby (sl cr, rs) £20, Sheffield Utd, Sheffield Wed FAC (sl mk) £15, </text:p>
      <text:p text:style-name="P252"><text:span text:style-name="T434">BLACKPOOL HOMES 1952/3;</text:span><text:span text:style-name="T458"> Bolton (sl cr), Charlton (fold, news), </text:span></text:p>
      <text:p text:style-name="P252"><text:span text:style-name="T434">BLACKPOOL AWAYS 1952/3;</text:span><text:span text:style-name="T458"> Arsenal League £4+FAC £5, Derby (sl cr), Newcastle (sl cr) £10, Sheffield Wed Lge (sl cr), W.BA. (sl cr), Cardiff (sl cr), Portsmouth (sl cr), Wolves (sl cr), Chelsea £5, Aston Villa, Manchester United (sl cr) £12, </text:span></text:p>
      <text:p text:style-name="P252"><text:span text:style-name="T434">BLACKPOOL HOMES 1954/5;</text:span><text:span text:style-name="T458"> Spurs £8, Everton, Sheff Wed, Aston Villa, Wolves (sl mk), Preston, Newcastle (rs), Man City, </text:span></text:p>
      <text:p text:style-name="P253"><text:span text:style-name="T434">BLACKPOOL AWAYS 1954/5;</text:span><text:span text:style-name="T458"> Newcastle (score/scorers). Man City (small number), Aston Villa (sl cr), Portsmouth (sl cr), Everton (sl cr), Huddersfield (sl cr). Bolton, Sheffield Utd (sl cr), Manchester United (sl cr) £10, Leicester (small number, sl mk), </text:span></text:p>
      <text:p text:style-name="P237"><text:span text:style-name="T434">1957/8 </text:span><text:span text:style-name="T470">Homes;</text:span><text:span text:style-name="T450"> Leeds £6, Luton, Arsenal, Aston Villa, Sunderland, Manchester City, Burnley, Portsmouth (sl mks) Tottenham, Leicester, Bolton, Sheffield Wed (sl cr), Nottingham Forest (sl cr), Preston (worn) £2, Newcastle (sl cr),</text:span></text:p>
      <text:p text:style-name="P235"><text:span text:style-name="T436">Aways;</text:span> Arsenal (sl cr), Aston Villa (sl cr), Birmingham, Chelsea (h/t scores), Everton, Manchester City (rs), Nottingham Forest, Manchester Utd (t/m) £2, Portsmouth, Sheffield Wed (sl cr), Tottenham (sl cr, sl tear), West Ham FAC (sl cr, sl tear), Wolves (t/c),</text:p>
      <text:p text:style-name="P237"><text:span text:style-name="T434">1960/1</text:span><text:span text:style-name="T470"> Homes;</text:span><text:span text:style-name="T450"> Aston Villa, Everton, Bolton (sl cr), Chelsea (sl cr), Fulham (sl cr), Birmingham, Leicester (sl cr), Blackburn, </text:span></text:p>
      <text:p text:style-name="P235">West Ham, Manchester United (sof, sl cr), W.B.A, Newcastle, Manchester City (sl cr), <text:span text:style-name="T343">Aberdeen Fr £5, </text:span></text:p>
      <text:p text:style-name="P235"><text:span text:style-name="T436">Aways;</text:span> Arsenal, Cardiff (fold), Chelsea, Everton, Fulham, Leicester, Manchester City, Manchester United (sl cr), Preston, Scunthorpe FAC (score and scorers on front), Sheffield Wed, Tottenham (cr), West Ham (sl cr), Wolves (sl cr),</text:p>
      <text:p text:style-name="P237"><text:span text:style-name="T434">1961/2</text:span><text:span text:style-name="T448"> Homes;</text:span><text:span text:style-name="T450"> Tottenham (sl cr), Blackburn, West Ham (sl cr), Bolton, Everton (sl mks), Sheffield Wed (sl mks), </text:span></text:p>
      <text:p text:style-name="P237"><text:span text:style-name="T450">W.B.A Lge+FAC, Wolves (cr), Aston Villa, Arsenal, Birmingham, Burnley (sl cr), </text:span><text:span text:style-name="T348">Port Vale L Cup, £3 Sheffield Utd LCup s/s £8,</text:span></text:p>
      <text:p text:style-name="P235"><text:span text:style-name="T436">Aways;</text:span> Arsenal, Birmingham, Blackburn, Bolton, Cardiff, Chelsea, Everton, Ipswich, Leicester (sl cr), Manchester United (sl cr), Nottingham Forest, Sheffield Utd, Sheffield Wed (rs), Tottenham (sl pen mks), W.B.A, Wolves, <text:span text:style-name="T510">Scunthorpe Fr £3, </text:span></text:p>
      <text:p text:style-name="P237"><text:span text:style-name="T434">1962/3</text:span><text:span text:style-name="T470"> Homes;</text:span><text:span text:style-name="T450"> Wolves, Nottingham Forest, Tottenham (cr), Manchester United, Fulham, Bolton, Liverpool (sl cr), </text:span></text:p>
      <text:p text:style-name="P235">Sheffield Wed (sl cr), Aston Villa, Leicester (sl cr), Everton. Blackburn, Arsenal, </text:p>
      <text:p text:style-name="P235"><text:span text:style-name="T436">Aways; </text:span>Arsenal, Aston Villa (sl mks), Birmingham, Blackburn, Bolton, Burnley, Everton, Fulham, Ipswich, Leicester, L Orient £3, Liverpool, Norwich FAC, Nottingham Forest, Sheffield Utd, Sheffield Wed (sl mks), Tottenham, W.B.A, West Ham, Wolves,</text:p>
      <text:p text:style-name="P237"><text:span text:style-name="T434">1963/4</text:span><text:span text:style-name="T470"> Homes;</text:span><text:span text:style-name="T450"> Sheffield Utd, West Ham (sl cr), Aston Villa, Manchester United, Wolves, Fulham (fold), Ipswich (sl cr), W.B.A, Leicester, Liverpool, Tottenham, Manchester City, Stoke (sl cr), Burnley, Bolton (fold), Birmingham (sl cr), Blackburn (sl cr), Arsenal, Sheffield Wed (8 pages, sl mk), </text:span></text:p>
      <text:p text:style-name="P235"><text:span text:style-name="T436">Aways;</text:span> Arsenal, Birmingham, Blackburn, Bolton, Burnley, Chelsea, Everton, Fulham, Ipswich, Leicester (sl cr), Liverpool (sl cr), Manchester United (sl cr), Norwich L Cup, Nottingham Forest, Sheffield Utd (rs), Sheffield Wed, Stoke (nof), Tottenham, </text:p>
      <text:p text:style-name="P235">W.B.A Lge+FAC (sl cr), Wolves (h/t scores), </text:p>
      <text:p text:style-name="P239"/>
      <text:p text:style-name="P238">3</text:p>
      <text:p text:style-name="P237"><text:soft-page-break/><text:span text:style-name="T434">1964/5</text:span><text:span text:style-name="T470"> Homes;</text:span><text:span text:style-name="T450"> Blackburn (sl cr), Leeds, Aston Villa (sl cr), Newcastle L Cup (fold), Sunderland, Tottenham, Everton, West Ham, <text:s/>Manchester United, Nottingham Forest, Burnley, Liverpool, Wolves, Leicester, Sheffield Utd, W.B.A, Fulham, Arsenal, Stoke,</text:span></text:p>
      <text:p text:style-name="P235"><text:span text:style-name="T433">Aways;</text:span> Aston Villa (sl cr), Birmingham, Blackburn, Burnley, Chelsea, Everton, Leeds (rs, t/m) £1, Liverpool, Manchester Utd (cr), Nottingham Forest, Sheffield Utd, Sheffield Wed (rs), Stoke (rs), Sunderland L Cup+Lge, W.B.A, Wolves, Tottenham H, </text:p>
      <text:p text:style-name="P237"><text:span text:style-name="T434">1965/6</text:span><text:span text:style-name="T470"> Homes;</text:span><text:span text:style-name="T450"> Fulham, Burnley (sl cr), Liverpool (sl cr), Leicester, Sunderland, Gillingham L Cup, Darlington L Cup, Arsenal, <text:s/>Manchester United (sl cr), W.B.A, Sheffield Wed, Stoke, Chelsea (sof), Everton (sl cr) Manchester City FAC, Tottenham, </text:span></text:p>
      <text:p text:style-name="P235">Aston Villa (sl cr), West Ham (t/c), Leeds (rs), Sheffield Utd, Nottingham For, <text:span text:style-name="T343">Northampton (scarce, sl cr) £8, </text:span></text:p>
      <text:p text:style-name="P235"><text:span text:style-name="T436">Aways;</text:span> Arsenal, Barrow LSC £3, Burnley, Chelsea, Everton, Leeds, Leicester, Liverpool (sl cr), Manchester City FAC, Manchester United, Newcastle, Northampton £3, Nottingham Forest, Sheffield Utd, Stoke, Sunderland, W.B.A, West Ham (sl cr),</text:p>
      <text:p text:style-name="P237"><text:span text:style-name="T434">1966/7</text:span><text:span text:style-name="T470"> Homes;</text:span><text:span text:style-name="T450"> Leicester, Southampton, Liverpool (fold), Aston Villa, Manchester United Lge £3+L Cup (fold), Manchester City, </text:span></text:p>
      <text:p text:style-name="P235">Chelsea L Cup (t/c), Newcastle (cr), Fulham Lge+L Cup, Tottenham, Stoke, West Ham Lge+L Cup (t/c), Sheffield Wed, </text:p>
      <text:p text:style-name="P235">West Ham, Sunderland, Arsenal, Burnley (cr), Nottingham Forest, Leeds, Chelsea (t/c), Sheffield Utd, Everton, W.B.A (sl cr),</text:p>
      <text:p text:style-name="P235"><text:span text:style-name="T436">Aways;</text:span> Arsenal (fold), Aston Villa (sl cr), Birmingham, Burnley (folds), Chelsea Lge+L Cup, Everton (sl cr), Fulham (sl cr), Leeds, Leicester, Liverpool, Manchester City, Manchester United (sl cr), Newcastle, Nottingham Forest, Sheffield Utd, Sheffield Wed, <text:s/>Southampton, Stoke, Sunderland, Tottenham, W.B.A (sl cr, sl mks), West Ham, </text:p>
      <text:p text:style-name="P235"/>
      <text:p text:style-name="P233"><text:span text:style-name="T444">﻿</text:span><text:span text:style-name="T349">DERBY COUNTY HOMES 1946/7 £15 Each;</text:span></text:p>
      <text:p text:style-name="P241">Aston Villa (sl cr, sl mk), Blackpool (sl cr), Blackburn (sl cr), Middlesbrough (fold, sl mks), Preston (no staple, sl cr, sl mks), </text:p>
      <text:p text:style-name="P241">Chelsea Lge (sl cr) £18, Grimsby (folds), Everton (folds), Sunderland (sl cr,neat sof), Stoke (rust mks, fold), Brentford (sl cr), </text:p>
      <text:p text:style-name="P241">Bolton (sl cr), Wolves (sl cr), Charlton (sl mks), Huddersfield (sl cr, small piece off back corner) £10, Arsenal (rs, sl cr), Sheff Utd, </text:p>
      <text:p text:style-name="P250">EVERTON HOMES 1954/5 £8 Each;</text:p>
      <text:p text:style-name="P241">Aston Villa (sl cr), Charlton, Spurs (opposition noted, sl cr), Newcastle (sl cr, writing on one page), Portsmouth, Burnley (sl cr), Huddersfield (cr, opposition noted), Southend FAC (sl cr), Wolves, Sheff Utd (sl cr), Sheff Wed, Bolton (sl cr), Leicester (fold), Blackpool, Sunderland (sl cr, sl mks), Cardiff (sl cr), W.B.A (sl cr), Sodingen Fr (sl cr, sl mks) £12, Preston (fold), Arsenal (cr, mks)</text:p>
      <text:p text:style-name="P241"/>
      <text:p text:style-name="P112">FAC FINALS;</text:p>
      <text:p text:style-name="P243">1950 Arsenal v Liverpool £35,<text:tab/><text:tab/><text:tab/><text:tab/><text:tab/>1957 Aston Villa v Man Utd £15,<text:tab/><text:tab/><text:tab/><text:tab/><text:tab/></text:p>
      <text:p text:style-name="P243">1958 Bolton v Man Utd £10, <text:tab/><text:tab/><text:tab/><text:tab/><text:tab/>1959 Luton v Nottingham For (sl cr) £5, <text:tab/><text:tab/> <text:tab/><text:tab/></text:p>
      <text:p text:style-name="P243">1960 Blackburn v Wolves £3,<text:tab/><text:tab/><text:tab/><text:tab/><text:tab/>1961 Leicester v Spurs £6, <text:tab/><text:tab/><text:tab/><text:tab/><text:tab/></text:p>
      <text:p text:style-name="P243">1962 Burnley v Spurs £5, <text:tab/><text:tab/><text:tab/><text:tab/><text:tab/>1963 Leicester v Man Utd £5, <text:tab/><text:tab/><text:tab/><text:tab/></text:p>
      <text:p text:style-name="P243">1965 Leeds v Liverpool £7,<text:tab/><text:tab/><text:tab/><text:tab/><text:tab/>1966 Everton v Sheff Wed £3,</text:p>
      <text:p text:style-name="P243">1968 Everton v W.B.A £2, <text:tab/><text:tab/><text:tab/><text:tab/><text:tab/>1969 Leicester v Man City £2, <text:tab/><text:tab/><text:tab/><text:tab/><text:tab/></text:p>
      <text:p text:style-name="P243">1970 Chelsea v Leeds £3, <text:tab/><text:tab/><text:tab/><text:tab/><text:tab/>1970 @ MAN UTD; Chelsea v Leeds Replay £15, <text:tab/><text:tab/></text:p>
      <text:p text:style-name="P243">1973 Leeds v Sunderland £4, <text:tab/><text:tab/><text:tab/><text:tab/><text:tab/>1976 Man Utd v Southampton (sl mk) £3, <text:tab/><text:tab/><text:tab/></text:p>
      <text:p text:style-name="P243">1981 Man City v Spurs Replay £2, <text:tab/><text:tab/><text:tab/><text:tab/>1982 Q.P.R v Spurs £2, <text:tab/><text:tab/><text:tab/><text:tab/><text:tab/><text:tab/></text:p>
      <text:p text:style-name="P243">1984 Everton v Watford £1,<text:tab/><text:tab/><text:tab/><text:tab/><text:tab/>1989 Everton v Liverpool £2, <text:tab/><text:tab/><text:tab/><text:tab/><text:tab/></text:p>
      <text:p text:style-name="P246"><text:span text:style-name="T453">2009</text:span><text:span text:style-name="T468">﻿ Chelsea v Everton £3, </text:span></text:p>
      <text:p text:style-name="P319">PETERBOROUGH HOMES;</text:p>
      <text:p text:style-name="P320"><text:span text:style-name="T433">1952/3</text:span> Symington (cover only) £1, Grantham Res (rs, sl sello) £7, <text:bookmark text:name="yiv4303949135AppleMailSignature"/><text:span text:style-name="T433">1953/4</text:span> Northampton 'A' (cover only) £1, Goole £7, </text:p>
      <text:p text:style-name="P320"><text:bookmark text:name="yiv4303949135AppleMailSignature1"/><text:span text:style-name="T433">1954/5 £6 Each;</text:span> Rotherham, Bradford C (sl mks), Mansfield, Bradford Pk Ave, Grantham (sl cr), Corby (sl cr, mks), </text:p>
      <text:p text:style-name="P320">Yarmouth ECL, <text:bookmark text:name="yiv4303949135AppleMailSignature2"/><text:span text:style-name="T433">1955/6 £6 Each;</text:span> Rotherham, Nottingham For (mk, sellotape) £3 Lincoln Res, Grimsby Res, Eyensbury ECL, <text:bookmark text:name="yiv4303949135AppleMailSignature3"/><text:span text:style-name="T433">1956/7</text:span> Bradford C £5, Goole, <text:span text:style-name="T433">1957/8</text:span> Chelmsford ECL £4, Notts Co £4, Doncaster (sof), March Town £4,<text:bookmark text:name="yiv4303949135AppleMailSignature4"/><text:span text:style-name="T433">1958/9</text:span> Ashington £4, South Africa Fr £6, Wisbech Bancroft Cup (sl cr) £5, <text:bookmark text:name="yiv4303949135AppleMailSignature5"/><text:span text:style-name="T433">1959/0 (Last season non-league) £5 Each;</text:span> North Shields, South Shields, Wisbech Bancroft Cup (sl cr), Sutton (sl mk), Worcester Midland Floodlit Cup (fold) £6, Sheffield Utd Fr (sell spine, fold) £1.50p, </text:p>
      <text:p text:style-name="P321"><text:span text:style-name="T464">Horden Colliery, </text:span><text:span text:style-name="T459">1960/1 (1</text:span><text:span text:style-name="T424">st</text:span><text:span text:style-name="T459"> season league);</text:span><text:span text:style-name="T461"> Hartlepool (ph) £1, Crystal Palace (sl cr), Stockport (sl cr), Southport £4, York (sl cr), Oldham (sl mk), <text:s/>Leicester Fr (sl mk), All Stars Fr (sl mk), Millwall, Darlington, Carlisle £4, Exeter £5, Gillingham (sl cr) £4, </text:span></text:p>
      <text:p text:style-name="P320">Corby NSCSF (sl mk), Portsmouth Fr (sl cr) £4, Chester (ph) £1, Workington (ph) £1, Bradford Pk Ave (ph) £1, Barrow (ph) £1, Accrington (sl mk) £4, Northampton NSC Final £4, <text:bookmark text:name="yiv4303949135AppleMailSignature7"/><text:span text:style-name="T433">1961/2 £2 Each;</text:span><text:span text:style-name="T447"> </text:span>Bristol City, Blackburn L Cup (nof), Odense Fr £3, Newport, Hull, Coventry, Q.P.R (ph), Huddersfield Test, <text:bookmark text:name="yiv4303949135AppleMailSignature8"/><text:span text:style-name="T433">1962/3</text:span> Burnley Fr £3, <text:span text:style-name="T433">1963/4</text:span> Hapoel Fr, <text:bookmark text:name="yiv4303949135AppleMailSignature10"/><text:span text:style-name="T433">1964/5</text:span> Southend (sell spine, sl mks) 50p, Exeter, <text:bookmark text:name="yiv4303949135AppleMailSignature11"/><text:span text:style-name="T433">1965/6</text:span> Brighton, Swansea,<text:bookmark text:name="yiv4303949135AppleMailSignature12"/> <text:span text:style-name="T433">1967/8</text:span> Southport (sl mk), <text:bookmark text:name="yiv4303949135AppleMailSignature13"/><text:span text:style-name="T433">1968/9</text:span> WBA L Cup £2,<text:bookmark text:name="yiv4303949135AppleMailSignature14"/> </text:p>
      <text:p text:style-name="P320"><text:span text:style-name="T433">Hull, 1976/7</text:span> Fulham L Cup (inc Best &amp; Moore) £2, <text:bookmark text:name="yiv4303949135AppleMailSignature15"/><text:span text:style-name="T433">1979/0</text:span> Rochdale, </text:p>
      <text:p text:style-name="P223"><text:span text:style-name="T318">PRESTON NORTH END HOMES;</text:span><text:span text:style-name="T319"> </text:span><text:span text:style-name="T314">1957/8 Everton (sl mk), 1958/9 Everton (sl mk, sl sello) £2, 1961/2 Derby (sl cr). <text:s text:c="6"/>Norwich (sl cr), 1962/3 Luton, Bury (sl cr), 1963/4 Plymouth (sl cr, nof, sello) £1, Huddersfield (sl cr, nof, sello) £1, <text:s text:c="22"/>Newcastle (sl cr), Portsmouth (sl cr), 1964/5 Coventry (fold), 1965/6 Middlesbrough (sl cr), Coventry, Bolton (4 pages, stain), Plymouth, 1966/7 Birmingham (sl cr), Ipswich (sl mks), Plymouth (sl cr), Norwich (sl cr), Rotherham.1967/8 Hull, <text:s text:c="47"/>1974/5 Bournemouth (sl mk), Crystal Palace, Halifax, Hereford (sl mks), 1975/6 Mansfield, 1981/2 Bristol Rov, <text:s text:c="42"/></text:span><text:span text:style-name="T318">MANCHESTER CITY HOMES;</text:span><text:span text:style-name="T319"> </text:span><text:span text:style-name="T314">1956/7 Everton, 1958/9 Everton (sl cr), 1959/0 Grenchen Fr (sl cr) £4, 1961/2 Torino Fr £4, 1963/4 Preston, 1964/5 Preston, 1965/6 Bristol City, Crystal Palace, Moscow Dynamo Fr £3, Rotherham, Plymouth, <text:s text:c="48"/>1966/7 Aston Villa, 1967/8 Dortmund Fr £2, Nottingham For (t/m) 50p, Sparta Prague Fr £2, 1968/9 Manchester Utd (t/m), <text:s text:c="27"/>Wolves (t/m, sl mk) 50p, 1970/1 Gornik ECWC £2, 1976/7 Birmingham, 1983/4 Oldham, <text:s text:c="67"/></text:span><text:span text:style-name="T318">NOTTINGHAM FOREST HOMES;</text:span><text:span text:style-name="T314"> 1956/7 Middlesbrough, Sheffield Utd, 1957/8 Sunderland, Leicester, Bolton, Everton, 1958/9 Everton, Bolton (sl cr), 1959/0 Everton, 1961/2 Valencia ICFC £4, Blackpool (sof), Manchester City (sof, sl mk), <text:s text:c="25"/>1962/3 Everton (sl cr), 1964/5 Everton, <text:s/>Arsenal (sl cr), 1965/6 Manchester United, Valencia Fr £2 Everton, 1967/8 Eintracht ICFC, Zurich ICFC, 1978/9 Wolves, <text:s/>Grasshoppers E Cup £2, Cologne E Cup S/F £2, 1979/0 Dynamo Berlin E Cup, 1980/1 Sofia E Cup, </text:span><text:span text:style-name="T315">1983/4 Sturm Graz UEFA, 1984/5 Brugge v Nottingham For UEFA £2, <text:s text:c="139"/><text:tab/> <text:s text:c="90"/></text:span><text:span text:style-name="T317">4</text:span></text:p>
      <text:p text:style-name="P223"><text:soft-page-break/><text:span text:style-name="T320"><text:tab/><text:tab/><text:tab/><text:tab/><text:tab/><text:tab/><text:tab/></text:span><text:span text:style-name="T318">NON LEAGUE;</text:span><text:span text:style-name="T319"> <text:s text:c="80"/></text:span><text:span text:style-name="T315">1999/0</text:span><text:span text:style-name="T314"> Aldershot v Farnborough £2, <text:tab/><text:tab/>1985/6 Bangor v A Madrid ECWC £2, <text:tab/>1993/4 Bedford v Peterborough Fr £3, 1964/5 Bridgwater v Dorchester, <text:tab/><text:tab/><text:tab/>1967/8 Bridgwater v Bideford, <text:s text:c="87"/>1952/3 Corinthian Casuals v Finchley LSC Replay, <text:tab/><text:tab/><text:tab/><text:tab/><text:tab/> <text:s text:c="77"/>1963/4 Croydon Amateurs v Willesden £3, <text:tab/>1969/0 Dover v Dallas FR £2, <text:s text:c="80"/></text:span><text:span text:style-name="T316">ENFIELD HOMES;</text:span><text:span text:style-name="T314"> 1954/5 Hitchin (sm sello, sl cr), 1960/1 Hornchurch (sl cr), Duisburg Fr (sl mks) £4, 1962/3 Sutton (sl cr), Tooting Amateur Cup, 1963/4 Whitby Amateur Cup, 1966/7 Hendon, 1968/9 Wycombe, Leatherhead Amateur Cup, Hampton MSC, <text:s/>Harwich and Parkeston Amateur Cup Replay, Skelmersdale Amateur Cup, 1969/0 Southall MSC, 1972/3 St Albans, <text:s text:c="32"/>1984/5 Wealdstone Trophy S/F, <text:s text:c="23"/>1991/2 Gravesend v Dartford Service Cup, <text:tab/>1963/4 Hendon v Walthamstow, <text:s text:c="5"/>1975/6 Hendon v Basingstoke, <text:s text:c="24"/>1974/5 Highgate v Walthamstow Fr, <text:tab/><text:tab/> <text:s text:c="95"/>1974/5 Highgate v Alvechurch WSC Replay, <text:s/>1967/8 Hounslow v Leatherhead £2, <text:tab/><text:tab/>1955/6 Ilford v Oxford City (sl cr), 1962/3 Maidstone v Walthamstow £3, <text:tab/> <text:s text:c="6"/>2021/2 Northwich v Bury FA Vase £3, <text:tab/>1956/7 Oxford City v Bromley (rs), 1963/4 Oxford City v Hendon, <text:tab/> <text:s text:c="9"/><text:tab/> <text:s text:c="6"/>1961/2 Romford v Clacton, <text:s text:c="76"/><text:tab/><text:tab/><text:tab/><text:tab/><text:tab/><text:tab/><text:tab/> <text:s text:c="124"/></text:span><text:span text:style-name="T317">TOOTING AND MITCHAM HOMES;</text:span><text:span text:style-name="T314"> 1963/4 Leytonstone, 1964/5 Leytonstone, <text:s text:c="96"/>1995/6 Tow Law v Crook, <text:tab/><text:tab/><text:tab/>1996/7 Whitby v Banstead Vase S/F £2, <text:s text:c="70"/></text:span><text:span text:style-name="T317">WALTHAMSTOW HOMES;</text:span><text:span text:style-name="T314"> 1954/5 Corinthian Casuals (sl cr), Woking (fold), 1955/6 Ilford (fold), Leyton Essex Cup, <text:s text:c="21"/>1956/7 Kingstonian London Amateur Cup, Dagenham London Amateur Cup, 1958/9 St Albans (fold), 1961/2 Woking (sl cr), <text:s text:c="45"/>1965/6 Enfield (cr), 1967/8 Enfield, 1968/9 Dulwich, <text:s text:c="147"/></text:span><text:span text:style-name="T317">WIMBLEDON HOMES £3 EACH;</text:span><text:span text:style-name="T314"> 1961/2 Flushing Fr, Redhill Surrey Cup, 1962/3 Dulwich, 1965/6 Cambridge City (sl cr), Hereford, Hereford, <text:s/>1974/5 Kettering, <text:s text:c="159"/><text:tab/><text:tab/><text:tab/><text:tab/><text:tab/><text:tab/><text:tab/></text:span><text:span text:style-name="T318">GENERAL LEAGUE;</text:span><text:span text:style-name="T319"> <text:s text:c="85"/></text:span><text:span text:style-name="T317">BARROW HOMES</text:span><text:span text:style-name="T314">; 1957/8 Crewe, 1959/0 Southport, Carlisle £4, 1962/3 Doncaster (cr), 1963/4 Halifax £3, Oxford Utd £3, 1965/6 Halifax, 1968/9 Swindon £2, <text:s text:c="156"/></text:span><text:span text:style-name="T317">BIRMINGHAM HOMES</text:span><text:span text:style-name="T314">; 1957/8 Barcelona Fairs Cup S/F £4, 1961/2 Chelsea, 1963/4 Ferencvaros Fr £3, 1964/5 Blackburn, <text:s/>1965/6 Carlisle (sl mks), L Orient (sl cr), <text:s text:c="142"/>1964/5 Blackburn v Sheffield Wed, <text:tab/><text:tab/>1966/7 Bolton v Hull,<text:tab/><text:tab/>1956/7 Bournemouth v Aldershot £6 <text:s text:c="54"/>1965/6 Bournemouth v Peterborough, <text:tab/><text:tab/>1965/6 Bournemouth v Oxford Utd (sl cr), <text:s text:c="77"/>1977/8 Bradford C v Bury (sello) 50p,<text:tab/><text:tab/>1978/9 Bradford City v Burnley L Cup (sl mks), <text:s text:c="72"/>1985/6 @ HUDDERSFIELD; Bradford City v Manchester United Fr £3, <text:tab/><text:tab/>1987/8 Bury v Manchester United L Cup £3, 1959 Crusaders v Norwich City FR £5,<text:tab/><text:tab/>1972/3 Crystal Pal v Man City, <text:tab/>1964/5 Derby v Preston (sello), <text:s text:c="40"/>1966/7 Derby v Hull (rs),<text:tab/><text:tab/><text:tab/>1965/6 Everton v Tottenham, <text:tab/>1966/7 Everton v Manchester United, <text:s text:c="28"/>1967/8 Everton v Tottenham, <text:s text:c="175"/></text:span><text:span text:style-name="T317">GATESHEAD HOMES £6 EACH;</text:span><text:span text:style-name="T314"> 1957/8 Halifax, Hartlepool, Darlington (small number), 1958/9 Southport, <text:s text:c="43"/>1972/3 Hereford v Hartlepool £2, <text:tab/>1963/4 Huddersfield v Derby (sl sello), <text:s text:c="76"/>1965/6 Huddersfield v Bristol City (rs), <text:tab/>1964/5 Middlesbrough v Swindon, <text:s text:c="96"/>1956/7 Millwall v Banik Ostrava Fr, <text:tab/>1964/5 Millwall v Southport, <text:tab/><text:tab/><text:tab/>1968/9 Notts Co v Bradford Pk Ave £2, <text:s text:c="53"/>1978/9 Notts Co v Preston, <text:tab/><text:tab/>1979/0 Notts Co v Preston (cr),<text:tab/><text:tab/><text:tab/>1962/3 Oxford Utd v Crewe £3, <text:s text:c="54"/>1963/4 Oxford v Aldershot, <text:tab/><text:tab/>1963/4 Oxford v Carlisle, <text:tab/><text:tab/><text:tab/>1968/9 Oxford Utd v Hull, <text:s text:c="58"/>1968/9 Plymouth v Southport (nof), <text:tab/>1965/6 Southampton v Preston, <text:tab/><text:tab/><text:tab/>1968/9 Southport v Barrow L Cup £2, <text:s text:c="48"/>1987/8 Stoke v Blackburn (sl cr), <text:tab/>1962/3 Tottenham v Rangers ECWC (folds), <text:tab/>1963/4 Watford v Hull, <text:s text:c="105"/></text:span></text:p>
      <text:p text:style-name="P223"><text:span text:style-name="T317">WORKINGTON HOMES;</text:span><text:span text:style-name="T314"> 1957/8 Halifax <text:s/>£4, 1959/0 Rochdale, Barrow (sl cr), 1963/4 Southport (cr), Bradford City, <text:s text:c="23"/>1964/5 Blackburn L Cup (sl cr) £3, Norwich L Cup £3, Bristol Rov, 1965/6 Ipswich L Cup (cr) £2-50p, 1965/6 York £2-50p, <text:s text:c="6"/>1967/8 Doncaster (nof), 1971/2 Lincoln (sello spine) 50p, 1974/5 Darlington, </text:span></text:p>
      <text:p text:style-name="P7"><text:span text:style-name="Teletype"><text:span text:style-name="T63">SOUTHPORT HOMES COLLECTION (Good condition);</text:span></text:span></text:p>
      <text:p text:style-name="P79">1955/6 Coventry Testimonial £2, 1957/8 Bury (ph) £1, Chester £2, Crewe (ph) £1, 1959/0 Workington £3, 1960/1 Workington £2, 1961/2 Bradford City (sl mks) £1, 1962/3 Mansfield £1, Stockport £1, 1963/4 Chesterfield £1, 1964/5 Chesterfield £1, </text:p>
      <text:p text:style-name="P79">Tranmere £1, Notts Co £1, Bradford City £1, Newport £1, Lincoln £1, Oxford Utd £1, 1965/6 Stockport £1, 1966/7 Lincoln £1, 1967/8 Scunthorpe £1, Everton FAC £1, Bristol Rov £1, 1968/9 Newcastle L Cup £2, 1972/3 Workington 50p, </text:p>
      <text:p text:style-name="P7"><text:span text:style-name="Teletype"><text:span text:style-name="T63">SOUTHPORT AWAYS COLLECTION (Good condition) ALL JUST £1 EACH;</text:span></text:span></text:p>
      <text:p text:style-name="P79">ALDERSHOT; 1960/1, 1962/3, 1964/5, 1965/6, 1966/7, 1970/1, 1971/2, BOURNEMOUTH; 1967/8, 1969/0, 1970/1, BRADFORD CITY; 1963/4, 1965/6, 1966/7, BRIGHTON; 1963/4, 1964/5, 1967/8, 1968/9,BRISTOL ROV; 1967/8, </text:p>
      <text:p text:style-name="P79">BURY; 1967/8, CAMBRIDGE UTD; 1970/1, 1971/2, 1973/4, 1974/5, CHESTERFIELD; 1962/3, COLCHESTER; 1967/8, CREWE; 1964 (sm nof, fold), 1965/6, 1966/7, 1976/7, DARLINGTON; 1960/1, 1961/2, 1963/4 1964/5, 1965/6, </text:p>
      <text:p text:style-name="P79">DONCASTER; 1962/3 (May, sof, sl mk, sl worn), 1965/6, GILLINGHAM; 1961/2, 1962/3, 1963/4, 1967/8, 1968/9, 1969/0, 1971/2, GRIMSBY; 1970/1, HARTLEPOOL; 1965/6, 1976/7 £2, LINCOLN; 1962/3, LUTON; 1965/6 1966/7,</text:p>
      <text:p text:style-name="P79">MANSFIELD; 1969/0, MILLWALL; 1959/0 (sl worn), 1961/2, NEWPORT; 1962/3, 1963/4, 1964/5, 1970/1, </text:p>
      <text:p text:style-name="P79">NORTHAMPTON; 1967/8, NOTTS CO; 1959/0, 1964/5, 1965/6, 1972/3 L Cup, OLDHAM; 1970/1, L ORIENT; 1967/8, 1968/9, 1969/0, OXFORD UTD; 1962/3, 1963/4, READING; 1967/8, 1968/9, 1969/0, 1964/5 (foxing), <text:span text:style-name="T446">SCUNTHORPE; 1967/8, SOUTHEND; 1966/7, 1970/1, 1971/2, STOCKPORT; 1960/1 FAC (fold, sl stain), 1961/2, 1962/3, 1963/4, 1964/5, 1965/6, </text:span></text:p>
      <text:p text:style-name="P86">1966/7 (sl cr), 1967/8, 1968/9, 1971/2, 1972/3, TRANMERE; 1963/4, 1964/5, 1965/6, 1967/8, 1968/9, 1969/0,</text:p>
      <text:p text:style-name="P225"><text:span text:style-name="T471">WATFORD; 1975/6, WREXHAM; 1961/2, 1964/5 FAC (sl cr, woc), <text:tab/><text:tab/><text:tab/><text:tab/><text:tab/><text:tab/><text:tab/><text:tab/><text:tab/><text:tab/><text:tab/><text:tab/><text:tab/><text:tab/><text:tab/></text:span><text:span text:style-name="T472">5</text:span></text:p>
      <text:p text:style-name="P224"><text:soft-page-break/><text:span text:style-name="T472">SOUTHPORT HOMES £2 </text:span><text:span text:style-name="T473">EACH; </text:span><text:span text:style-name="T471">1979/0 Gainsborough, 1980/1 Buxton, 1982/3 Morecambe (nof), Marine, Mossley, <text:s text:c="26"/>1986/7 Horwich, 1988/9 Caernarfon, 1991/2 Gainsborough, 1993/4 Altrincham, 1994/5 Gateshead, <text:s text:c="2"/></text:span></text:p>
      <text:p text:style-name="P324">FA CUP SECTION;</text:p>
      <text:p text:style-name="P326">1958/9 Barrow v Wolves, <text:tab/><text:tab/><text:tab/>1959/0 Bath v Brighton £4, <text:tab/><text:tab/>1965/6 Bedford v Everton £5, <text:tab/><text:tab/></text:p>
      <text:p text:style-name="P326">1965/6 Birmingham v Leicester, <text:tab/><text:tab/><text:tab/>1989/0 Bishop Auckland v Barrow £2, <text:tab/>1989/0 Bishop Auckland v Crewe £2, <text:tab/></text:p>
      <text:p text:style-name="P326">1971/2 Boston v Portsmouth £2, <text:tab/><text:tab/><text:tab/>1956/7 Bournemouth v Tottenham (folds) £5, <text:tab/></text:p>
      <text:p text:style-name="P326">1956/7 Bournemouth v Man Utd (folds) £8, <text:tab/>1961/2 Bournemouth v Margate £3, <text:tab/>1969/0 Bradford C v Tottenham £2, <text:tab/></text:p>
      <text:p text:style-name="P326">1973/4 Bradford C v Alvechurch £2, <text:tab/><text:tab/>1975/6 Bradford C v Tooting £2, <text:tab/><text:tab/></text:p>
      <text:p text:style-name="P326">1982/3 Cardiff v Wokingham (4 pages) replay £2,<text:tab/>1965/6 Corinthian Casuals v Watford £3, <text:tab/>1979/0 Croydon v Millwall £2, <text:tab/><text:tab/></text:p>
      <text:p text:style-name="P326">1962/3 Derby v Peterborough, <text:tab/><text:tab/><text:tab/>1980/1 @ SPURS' Enfield v Barnsley £2,<text:tab/>1981/2 Enfield v C Palace £2, <text:tab/><text:tab/></text:p>
      <text:p text:style-name="P326">1975/6 Falmouth v Barnstaple (sl cr) £2, <text:tab/><text:tab/>1966/7 Folkestone v Swansea £3, <text:tab/></text:p>
      <text:p text:style-name="P326">1961/2 Gateshead v Workington (sl cr) £6, <text:tab/>1970/1 Grantham v Rotherham (sl cr) £3, <text:tab/> <text:s text:c="78"/>1956/7 Huddersfield v Peterborough £5, <text:tab/><text:tab/>1974/5 Leatherhead v Colchester (11<text:span text:style-name="T412">th</text:span> Dec) £3,<text:tab/> <text:s text:c="64"/>1976/7 Leatherhead v Wimbledon £3, <text:tab/><text:tab/>1953/4 Manchester City v Tottenham (selol spine, (sl cr), <text:tab/><text:tab/></text:p>
      <text:p text:style-name="P326">1967/8 Middlesbrough v Hull, <text:tab/><text:tab/><text:tab/>1988/9 Middlesbrough v Coventry £2, </text:p>
      <text:p text:style-name="P326"><text:span text:style-name="T433">NOTTINGHAM FOREST FAC HOMES;</text:span> 1956/7 Gillingham (sof) £5, 1961/2 Sheffield Wed, 1962/3 Southampton £3, </text:p>
      <text:p text:style-name="P326">1964/5 Norwich, 1966/7 Everton (sl cr), Plymouth, </text:p>
      <text:p text:style-name="P326">1959/0 Notts Co v Bath (sl cr) £4, <text:tab/><text:tab/>1972/3 Notts Co v Lancaster £3, <text:tab/><text:tab/>1963/4 Oxford Utd v Folkestone, </text:p>
      <text:p text:style-name="P326">1963/4 Oxford Utd v Blackburn, </text:p>
      <text:p text:style-name="P326"><text:span text:style-name="T433">PETERBOROUGH FAC HOMES;</text:span> 1952/3 Torquay £10, 1955/6 Ipswich £7, Swindon £6, <text:s/>1956/7 Lincoln, 1958/9 Fulham, </text:p>
      <text:p text:style-name="P326">1959/0 Bury Town £4, Shrewsbury (cr), 1960/1 Aston Villa, 1961/2 Colchester, @ NORWICH; Colchester 2nd replay (4 pages) £4, Sheffield Utd, 1962/3 Enfield £3, 1964/5 Salisbury, Swansea, 1967/8 Falmouth (sl cr) £2, 1974/5 Weymouth (sl cr) £2,<text:tab/></text:p>
      <text:p text:style-name="P326">1962/3 Poole v Watford £4, </text:p>
      <text:p text:style-name="P326"><text:span text:style-name="T433">PRESTON FAC HOMES;</text:span> 1953/4 Ipswich (sl cr), 1959/0 Brighton, 1961/2 Weymouth, 71/2 Man Utd (sl cr, sof), 82/3 Shepshed, </text:p>
      <text:p text:style-name="P326">1965/6 QPR v Guildford (sl cr) £3, <text:tab/><text:tab/>1961/2 Romford v Watford (sl cr), <text:tab/>1971/2 Rossendale v Bolton £2,</text:p>
      <text:p text:style-name="P326">1959/0 Rotherham v Arsenal, <text:tab/><text:tab/><text:tab/>1979/0 @ SOUTHAMPTON; Salisbury v Millwall £2, </text:p>
      <text:p text:style-name="P326">2002/3 Southport v Notts Co £3, <text:tab/><text:tab/><text:tab/>1977/8 Stoke v Blyth Spartans (sl cr), <text:tab/>1969/0 Sutton v Leeds £3,</text:p>
      <text:p text:style-name="P326">1967/8 Swansea v Enfield £2, <text:tab/><text:tab/><text:tab/>2006/7 Tamworth v Norwich, <text:tab/><text:tab/>1958/9 Tooting v Northampton £5, </text:p>
      <text:p text:style-name="P326">1964/5 Tooting v Crystal Palace £3, <text:tab/><text:tab/>1964/5 Torquay v Tottenham, <text:tab/><text:tab/></text:p>
      <text:p text:style-name="P326">1967/8 Tow Law v Mansfield £2, <text:tab/><text:tab/>1956/7 Walthamstow v Great Yarmouth (ph), </text:p>
      <text:p text:style-name="P326">1962/3 Wimbledon v Colchester £4, <text:tab/><text:tab/>1965/6 @ WOLVES; Manchester City v Everton single sheet £4, </text:p>
      <text:p text:style-name="P326">1978/9 Worcester v Plymouth £2, <text:tab/><text:tab/>1982/3 Worcester v Wrexham £2, <text:tab/>1979/0 Yeovil v Norwich £3,</text:p>
      <text:p text:style-name="P326">1957/8 York v Bolton £4, </text:p>
      <text:p text:style-name="P325">FA CUP SEMI-FINALS;<text:span text:style-name="T462"> 1954 Preston v Sheffield Wed £9, 1965 Manchester United v Leeds £4, </text:span></text:p>
      <text:p text:style-name="P327"/>
      <text:p text:style-name="P42">NORTHERN IRELAND HOMES;</text:p>
      <text:p text:style-name="P79">1953 Scotland (sl sell mks) £12, 1955 Scotland £6, 1957 Portugal WC £4, Wales (sl cr) £3, Scotland £2, 1958 England £4, </text:p>
      <text:p text:style-name="P79">1959 Scotland £2, Wales £2, 1960 England £3, W Germany WC (sl cr) £2, 1961 Wales £7, Scotland (sl cr) £2, Greece WC £2, </text:p>
      <text:p text:style-name="P79">1962 Poland £1-50p, 1963 Scotland £1-50p, Spain £2, 1964 Uruguay £2, England £3, Switzerland WC £2, 1965 Holland WC £3, Wales £1-50p, 1966 W Germany £4, England £3, 1967 Wales £2, Scotland £2, 1969 England £1-50p, Russia £1-50p, </text:p>
      <text:p text:style-name="P151"><text:span text:style-name="T193">1972 Spain @ Hull 50p, 1973 Cyprus 50p, </text:span><text:span text:style-name="T178">NORTHERN IRELAND AWAY;</text:span><text:span text:style-name="T193"> 1962 Holland (rs) £6, </text:span></text:p>
      <text:p text:style-name="P97">SCOTLAND HOMES;</text:p>
      <text:p text:style-name="P79">1954 England (sl cr) £5, 1955 Portugal £6, Wales £8, 1956 England £5, 1957 Switzerland WC £2, Spain WC £2, 1958 Hungary £2, Ireland £2, 1959 W Germany £1-50p, Wales (cr) £1, 1960 England (folds) £1, Poland £1-50p, Ireland £2, 1961 Ireland WC £1-50p, Czechoslovakia WC (sl cr) £2, Wales (sl cr) £2, 1962 England £2, Uruguay (sl cr) £2, Ireland 50p, 1963 Austria 50p, Wales £1-50p, 1964 England £2, Finland 50p, Ireland 50p, 1965 Spain 50p, Poland WC £1, Wales 50p, 1966 England £1, Holland 50p, </text:p>
      <text:p text:style-name="P79">Portugal 50p, Brazil £1, Ireland 50p, 1967 Russia 50p, Wales 50p, 1968 England £1, W Germany £1, Austria 50p, 1969 Ireland 50p, Cyprus 50p, 1970 England £1, Denmark 50p, 1971 Belgium 50p, 1972 Wales 50p, England £1, </text:p>
      <text:p text:style-name="P151"><text:span text:style-name="T178">SCOTLAND AWAYS;</text:span><text:span text:style-name="T193"> 1959 Holland £10, 1960 Austria £1-50p, 1968 Holland £1-50p, </text:span></text:p>
      <text:p text:style-name="P82">REPUBLIC OF IRELAND HOMES £1 Each;</text:p>
      <text:p text:style-name="P78">1951 Germany (sof) £12, 1953 France (sell spine, sof, fold) £1-50p, Luxembourg (folds, nob) £7, 1955 Holland (sl cr) £3-50p, </text:p>
      <text:p text:style-name="P78">1956 Germany £3, 1958 Poland £2, 1959 Sweden £1-50p, Czechoslovakia 50p, 1961 Czechoslovakia, 1962 Austria (sl cr), </text:p>
      <text:p text:style-name="P78">1968 Poland 50p, Austria 50p, Denmark World Cup 50p, 1969 Czechoslovakia World Cup 50p, </text:p>
      <text:p text:style-name="P151"><text:span text:style-name="T178">REPUBLIC OF IRELAND AWAY;</text:span><text:span text:style-name="T193"> 1966 Belgium (sl cr) £1-50p, </text:span></text:p>
      <text:p text:style-name="P147"><text:span text:style-name="T193"><text:s/></text:span><text:span text:style-name="T210">WALES HOMES;</text:span><text:span text:style-name="T193"> </text:span></text:p>
      <text:p text:style-name="P79">1953 England (sl cr) £5, 1954 Yugoslavia £3, Scotland (sl cr) £3, 1955 England £3, 1956 Ireland (sl cr) £3, Scotland (sl cr) £3,</text:p>
      <text:p text:style-name="P79">1957 Czechoslovakia World Cup (sl cr) £2, East Germany £3, England £2, 1958 Israel World Cup (sl cr) £2, Ireland (sl cr) £1-50p, Scotland £1-50p, 1960 Ireland £2, Scotland £1-50p, 1961 Spain World Cup 50p, England £1, 1962 Ireland (sl cr) £2, Scotland 50p, </text:p>
      <text:p text:style-name="P79">1963 Hungary 50p, England 50p, 1964 Scotland 50p, 1965 Greece WC 50p, England 50p, </text:p>
      <text:p text:style-name="P323"/>
      <text:p text:style-name="P322"><text:span text:style-name="T477">WALES AWAY;</text:span><text:span text:style-name="T478"> </text:span><text:span text:style-name="T477">1964 </text:span><text:span text:style-name="T478">Denmark £2, </text:span></text:p>
      <text:p text:style-name="P8"><text:span text:style-name="Teletype"><text:span text:style-name="T76"/></text:span></text:p>
      <text:p text:style-name="P240"/>
      <text:p text:style-name="P240">6</text:p>
      <text:p text:style-name="P119"><text:soft-page-break/>SOME TORQUAY SPECIALS;</text:p>
      <text:p text:style-name="P125">1932/3 TORQUAY RESERVES v Cardiff Reserves(Western Lge, sl damage at staple, fo,lds) £100</text:p>
      <text:p text:style-name="P125">1934/5 TORQUAY RESERVES v Cardiff Reserves (Western Lge, folds) £100,</text:p>
      <text:p text:style-name="P125">1937/8 TORQUAY RESERVES v Folkestone (Southern Lge, sl cr) £100,</text:p>
      <text:p text:style-name="P125">1938/9 TORQUAY v Mansfield (Div III South, sl cr) £195,</text:p>
      <text:p text:style-name="P106"/>
      <text:p text:style-name="P250">ECWC FINALS;</text:p>
      <text:p text:style-name="P241">1962 A Madrid v Fiorentina £4, <text:tab/><text:tab/><text:tab/><text:tab/><text:tab/>1963 A Madrid v Tottenham H £15, </text:p>
      <text:p text:style-name="P241">1968 Hamburg v AC Milan £15, <text:s/><text:tab/><text:tab/><text:tab/><text:tab/><text:tab/>1976 Anderlecht v West Ham £15, </text:p>
      <text:p text:style-name="P241">1983 Aberdeen v Real Madrid £20,<text:tab/><text:tab/><text:tab/><text:tab/>1984 Juventus v Porto £3, </text:p>
      <text:p text:style-name="P267"><text:span text:style-name="Teletype"><text:span text:style-name="T476">1987 Ajax v Leipzig £3, <text:tab/></text:span></text:span></text:p>
      <text:p text:style-name="P106"/>
      <text:p text:style-name="P118">PRE 1960 SECTION; </text:p>
      <text:p text:style-name="P121">1951/2 Accrington v Lincoln (small tape inside tiny piece off cover) £4, </text:p>
      <text:p text:style-name="P121">1951/2 Brighton v Torquay (4 Pages, sl cr, 1ph professionally repaired) £5, </text:p>
      <text:p text:style-name="P121">1959/0 Gateshead v Rochdale (sl cr) £12,</text:p>
      <text:p text:style-name="P121">1953/4 Luton v West Ham (folds) £3, </text:p>
      <text:p text:style-name="P121">1940/1 Shelbourne v Limerick (sl cr) £14, </text:p>
      <text:p text:style-name="P146"><text:span text:style-name="T328">NON LEAGUE SECTION;</text:span><text:span text:style-name="T330"> </text:span></text:p>
      <text:p text:style-name="P121">1965/6 @ Chelsea Alvechurch v Wealdstone Amateur Cup S/F £2, </text:p>
      <text:p text:style-name="P121">1952/3 Durham v Staffordshire Boys North Counties Final single sheet (sl cr, sl tears) £4, </text:p>
      <text:p text:style-name="P121">1960/1 Eton Manor v Snowdon CW £1,</text:p>
      <text:p text:style-name="P121">1955/6 Enfield v Sutton (fold, sl tears) £2, </text:p>
      <text:p text:style-name="P121">1960/1 Lockheed Leamington v Halesowen £1, </text:p>
      <text:p text:style-name="P121">1957/8 Maidenhead v Marlow Amateur Cup £2, </text:p>
      <text:p text:style-name="P121">1976/7 Mossley v Gateshead (rs) £1, </text:p>
      <text:p text:style-name="P121">1950/1 Tonbridge v Barry T (sl cr, rs) £6,</text:p>
      <text:p text:style-name="P244">1964/5 Tottenham H v Wimbledon Met Lge Cup £2, </text:p>
      <text:p text:style-name="P244">1957/8 Woodford v Tufnell Park £1-50p, </text:p>
      <text:p text:style-name="P240">SPECIALS;</text:p>
      <text:p text:style-name="P235">1956/7 Blackpool v Tottenham H £4,<text:tab/><text:tab/><text:tab/>1955/6 Bournemouth v Torquay (sl cr) £4,<text:line-break/>1977/8 Gateshead v Worksop (4 pages) £2, <text:tab/><text:tab/>1951/2 Leicester v Rotherham (sl mk, sl cr) £6,<text:line-break/>1980/1 Newport IOW v Chelsea Fr £2,<text:tab/><text:tab/><text:tab/>1957/8 Wellington v Sutton (rs) £3,<text:tab/><text:tab/><text:tab/></text:p>
      <text:p text:style-name="P235">1958/9 Yiewsley v Exeter £3,<text:tab/><text:tab/><text:tab/><text:tab/><text:span text:style-name="T469">1952/3 Aldershot Res v Ipswich Res single sheet (t/c) £10,</text:span></text:p>
      <text:p text:style-name="P236">1954/5 Huddersfield v Arsenal (rs) £4,<text:tab/><text:tab/><text:tab/>1949/0 Ipswich Res v Watford Res (sl cr, no staple) £12,</text:p>
      <text:p text:style-name="P236">1953/4 Sheffield Wednesday v Arsenal £5,<text:tab/><text:tab/>1948/9 Southend v Torquay (sl cr) £10,</text:p>
      <text:p text:style-name="P264"><text:span text:style-name="Teletype"><text:span text:style-name="T301">1957/8 Yeovil v Hereford £4,</text:span></text:span></text:p>
      <text:p text:style-name="P200"><text:span text:style-name="Teletype"><text:span text:style-name="T64"/></text:span></text:p>
      <text:p text:style-name="P200"><text:span text:style-name="Teletype"><text:span text:style-name="T64">CHESTER HOMES (Cracking Condition!);</text:span></text:span></text:p>
      <text:p text:style-name="P199"><text:span text:style-name="Teletype"><text:span text:style-name="T10">1958/9</text:span></text:span><text:span text:style-name="Teletype"><text:span text:style-name="T19"> Crewe £4, 1959/0 Exeter £4, </text:span></text:span><text:span text:style-name="Teletype"><text:span text:style-name="T10">1960/1 £4 Each;</text:span></text:span><text:span text:style-name="Teletype"><text:span text:style-name="T19"> Oldham, Hartlepool, Darlington, Doncaster (neat sotp) £3, </text:span></text:span></text:p>
      <text:p text:style-name="P199"><text:span text:style-name="Teletype"><text:span text:style-name="T10">1961/2 £4 Each;</text:span></text:span><text:span text:style-name="Teletype"><text:span text:style-name="T19"> Wrexham, Aldershot, </text:span></text:span><text:span text:style-name="Teletype"><text:span text:style-name="T10">1962/3</text:span></text:span><text:span text:style-name="Teletype"><text:span text:style-name="T19"> Stockport (nof), York £3, Tranmere FAC £4, Hartlepool £3, Brentford £3, </text:span></text:span></text:p>
      <text:p text:style-name="P199"><text:span text:style-name="Teletype"><text:span text:style-name="T4">Oxford Utd (1</text:span></text:span><text:span text:style-name="Teletype"><text:span text:style-name="T152">st</text:span></text:span><text:span text:style-name="Teletype"><text:span text:style-name="T4"> season) £5, </text:span></text:span><text:span text:style-name="Teletype"><text:span text:style-name="T10">1963/4 £3 Each;</text:span></text:span><text:span text:style-name="Teletype"><text:span text:style-name="T19"> Newport, Rochdale L Cup, Workington, Stockport (sotp) £2-50p, </text:span></text:span></text:p>
      <text:p text:style-name="P199"><text:span text:style-name="Teletype"><text:span text:style-name="T19">Torquay (nof, sotp) £2, </text:span></text:span><text:span text:style-name="Teletype"><text:span text:style-name="T10">1964/5</text:span></text:span><text:span text:style-name="Teletype"><text:span text:style-name="T19"> Wrexham L Cup £3, York £3, Brighton, Tranmere (v sl mk), Aldershot £3, Crewe FAC £3, </text:span></text:span></text:p>
      <text:p text:style-name="P199"><text:span text:style-name="Teletype"><text:span text:style-name="T19">Stockport (v sl mk), Bangor W Cup £5, Chesterfield, Wrexham Lge £3, Darlington (sof, sotp), </text:span></text:span><text:span text:style-name="Teletype"><text:span text:style-name="T10">1965/6 £2-50p Each; </text:span></text:span><text:span text:style-name="Teletype"><text:span text:style-name="T19">Halifax, Barnsley, Newport Lge+W Cup (1 x ph), Chesterfield, Hartlepool, Wigan FAC £3-50p, Southport, Doncaster, Colchester, Torquay, Newcastle FAC £4, Darlington, Luton £3, </text:span></text:span><text:span text:style-name="Teletype"><text:span text:style-name="T10">1966/7 £2 Each;</text:span></text:span><text:span text:style-name="Teletype"><text:span text:style-name="T19"> Tranmere Lge+L Cup (sl mk), Southend, Crewe (sl cr), York, Wrexham, Rochdale, Newport, Halifax, Stockport, Middlesbrough FAC £4, Port Vale, Lincoln, Notts Co, Hartlepool, Chesterfield, Barnsley, </text:span></text:span><text:span text:style-name="Teletype"><text:span text:style-name="T4">Crewe C Bowl £4, Stockport Fr £5, </text:span></text:span><text:span text:style-name="Teletype"><text:span text:style-name="T10">1967/8 £2 Each;</text:span></text:span><text:span text:style-name="Teletype"><text:span text:style-name="T19"> Port Vale, Exeter, Halifax, Rochdale, Wrexham, Newport, Swansea, Lincoln, Chesterfield FAC £3, Southend (neat woc), Darlington, Doncaster, York, Hartlepool, </text:span></text:span><text:span text:style-name="Teletype"><text:span text:style-name="T4">Bangor W Cup (sl cello) £3, </text:span></text:span></text:p>
      <text:p text:style-name="P199"><text:span text:style-name="Teletype"><text:span text:style-name="T10">1968/9 £2 Each;</text:span></text:span><text:span text:style-name="Teletype"><text:span text:style-name="T19"> Tranmere L Cup (14</text:span></text:span><text:span text:style-name="Teletype"><text:span text:style-name="T147">th</text:span></text:span><text:span text:style-name="Teletype"><text:span text:style-name="T19"> Aug) £3+(28</text:span></text:span><text:span text:style-name="Teletype"><text:span text:style-name="T147">th</text:span></text:span><text:span text:style-name="Teletype"><text:span text:style-name="T19"> Aug) £4, Doncaster, Chesterfield, Southend, Wrexham, Lincoln Lge+FAC £3, Notts Co (nof), Grimsby, Peterborough, Exeter £3, </text:span></text:span><text:span text:style-name="Teletype"><text:span text:style-name="T4">Dumbarton Fr £5, </text:span></text:span><text:span text:style-name="Teletype"><text:span text:style-name="T36">1969/0 £2 Each;</text:span></text:span><text:span text:style-name="Teletype"><text:span text:style-name="T19"> <text:s/>Notts Co (5 x autos to cover, sof) £5, Swansea, Brentford, Chesterfield, Doncaster FAC, Port Vale, Lincoln, Darlington, Scunthorpe, Newport, Colchester, Grimsby, </text:span></text:span></text:p>
      <text:p text:style-name="P199"><text:span text:style-name="Teletype"><text:span text:style-name="T10">1970/1</text:span></text:span><text:span text:style-name="Teletype"><text:span text:style-name="T19"> Derby FAC £2, <text:s/></text:span></text:span><text:span text:style-name="Teletype"><text:span text:style-name="T36">1974/5</text:span></text:span><text:span text:style-name="Teletype"><text:span text:style-name="T19"> Brentford £1, </text:span></text:span></text:p>
      <text:p text:style-name="P311">FRIENDLY PROGRAMMES £2 EACH;</text:p>
      <text:p text:style-name="P314"><text:span text:style-name="Teletype"><text:span text:style-name="T303">SCARBOROUGH</text:span></text:span><text:span text:style-name="Teletype"><text:span text:style-name="T302"> V HULL 31/7/1993, V HULL/MANSFIELD/SHEFF UTD 2003/4 Joint Issue, <text:s text:c="81"/></text:span></text:span><text:span text:style-name="Teletype"><text:span text:style-name="T303">HULL</text:span></text:span><text:span text:style-name="Teletype"><text:span text:style-name="T302"> V GRIMSBY 3/8/1993 York Electric Cup, </text:span></text:span><text:span text:style-name="Teletype"><text:span text:style-name="T303">NEWCASTLE TOWN</text:span></text:span><text:span text:style-name="Teletype"><text:span text:style-name="T302"> V HULL 20/7/1994, <text:s text:c="69"/></text:span></text:span><text:span text:style-name="Teletype"><text:span text:style-name="T303">WINTERTON RANGERS</text:span></text:span><text:span text:style-name="Teletype"><text:span text:style-name="T302"> V HULL 28/7/2004, </text:span></text:span><text:span text:style-name="Teletype"><text:span text:style-name="T303">BRISTOL CITY</text:span></text:span><text:span text:style-name="Teletype"><text:span text:style-name="T302"> V CHELSEA 7/8/1984 S/S £3, <text:s text:c="74"/></text:span></text:span><text:span text:style-name="Teletype"><text:span text:style-name="T303">POOLE TOWN</text:span></text:span><text:span text:style-name="Teletype"><text:span text:style-name="T302"> V ASTON VILLA 10/4/1984 £3, </text:span></text:span><text:span text:style-name="Teletype"><text:span text:style-name="T303">MAIDSTONE</text:span></text:span><text:span text:style-name="Teletype"><text:span text:style-name="T302"> V WIMBLEDON 8/8/1987 S/S £4, <text:s text:c="56"/></text:span></text:span><text:span text:style-name="Teletype"><text:span text:style-name="T303">WINCHESTER CITY</text:span></text:span><text:span text:style-name="Teletype"><text:span text:style-name="T302"> V BOURNEMOUTH 14/7/2005, </text:span></text:span><text:span text:style-name="Teletype"><text:span text:style-name="T303">NORTHWICH VIC</text:span></text:span><text:span text:style-name="Teletype"><text:span text:style-name="T302"> V MAN UTD 30/4/1984, <text:s text:c="76"/></text:span></text:span><text:span text:style-name="Teletype"><text:span text:style-name="T303">BOURNEMOUTH</text:span></text:span><text:span text:style-name="Teletype"><text:span text:style-name="T302"> V QPR 5/8/1970, SEATTLE 29/7/1987 (S/S), PORTSMOUTH 1981/82 (S/S), BIRMINGHAM 2/8/1986 (S/S), FULHAM 11/8/1984 (S/S), All £3 each, </text:span></text:span><text:span text:style-name="Teletype"><text:span text:style-name="T303">WIMBORNE</text:span></text:span><text:span text:style-name="Teletype"><text:span text:style-name="T302"> V BOURNEMOUTH 12/8/1986 (S/S) £3, <text:s text:c="69"/></text:span></text:span><text:span text:style-name="Teletype"><text:span text:style-name="T303">WEYMOUTH</text:span></text:span><text:span text:style-name="Teletype"><text:span text:style-name="T302"> V BOURNEMOUTH 8/8/1984 (S/S) £3, </text:span></text:span><text:span text:style-name="Teletype"><text:span text:style-name="T303">DOVER</text:span></text:span><text:span text:style-name="Teletype"><text:span text:style-name="T302"> V WHU 25/7/1989, </text:span></text:span><text:span text:style-name="Teletype"><text:span text:style-name="T303">SOUTHAMPTON</text:span></text:span><text:span text:style-name="Teletype"><text:span text:style-name="T302"> V GOTHENBURG 7/3/1978, </text:span></text:span><text:span text:style-name="Teletype"><text:span text:style-name="T303">NEWCASTLE TOWN</text:span></text:span><text:span text:style-name="Teletype"><text:span text:style-name="T302"> V MAN UTD X1 26/9/2001, </text:span></text:span></text:p>
      <text:p text:style-name="P12"><text:span text:style-name="Teletype"><text:span text:style-name="T11"/></text:span></text:p>
      <text:p text:style-name="P12"><text:span text:style-name="Teletype"><text:span text:style-name="T11">7</text:span></text:span></text:p>
      <text:p text:style-name="P313"/>
      <text:p text:style-name="P313"><text:soft-page-break/>YOUTH CUP £2.50 Each;</text:p>
      <text:p text:style-name="P306"><text:span text:style-name="T438">EASTLIEGH</text:span><text:span text:style-name="T440"> V CHIPPENHAM TOWN 4/11/20, </text:span><text:span text:style-name="T438">SCUNTHORPE UTD</text:span><text:span text:style-name="T440"> V GUISELEY 16/11/21, </text:span><text:span text:style-name="T438">BURNLEY</text:span><text:span text:style-name="T440"> V PLYMOUTH 5/1/18, </text:span><text:span text:style-name="T438">COVENTRY</text:span><text:span text:style-name="T440"> V MAN UTD 7/4/1986, </text:span><text:span text:style-name="T516">SUNDERLAND</text:span><text:span text:style-name="T517"> V CHELSEA 13/1/2011, </text:span><text:span text:style-name="T516">BURY</text:span><text:span text:style-name="T517"> V TRANMERE 30/10/2006, <text:s text:c="33"/></text:span><text:span text:style-name="T516">MAN CITY</text:span><text:span text:style-name="T517"> V BLACKBURN 19/10/1993 Lancs Cup, V EVERTON 3/4/2021 £3, V BIRMINGHAM 12/3/2021 £3, </text:span><text:span text:style-name="T516">NORTHAMPTON</text:span><text:span text:style-name="T517"> V TRANMERE 10/12/2008, </text:span><text:span text:style-name="T516">TRANMERE</text:span><text:span text:style-name="T517"> V BURSCOUGH 27/3/2007 Liverpool Sen Cup s/f, </text:span><text:span text:style-name="T516">WYCOMBE</text:span><text:span text:style-name="T517"> V TRANMERE 14/12/2005, </text:span><text:span text:style-name="T516">CAMMELL LAIRD</text:span><text:span text:style-name="T517"> V TRANMERE 2/11/2005 Cheshire Sen Cup, </text:span><text:span text:style-name="T516">CHESTERFIELD</text:span><text:span text:style-name="T517"> V TRANMERE 18/11/2005, </text:span><text:span text:style-name="T516">BLACKPOOL</text:span><text:span text:style-name="T517"> V TRANMERE 28/11/2005, </text:span><text:span text:style-name="T516">DERBY</text:span><text:span text:style-name="T517"> V WHU 18/12/?? <text:s text:c="44"/></text:span><text:span text:style-name="T516">CAMBRIDGE UTD</text:span><text:span text:style-name="T517"> V TRANMERE 23/11/2006, </text:span><text:span text:style-name="T516">DARLINGTON</text:span><text:span text:style-name="T517"> V TRANMERE 29/10/2008, </text:span><text:span text:style-name="T516">HULL</text:span><text:span text:style-name="T517"> V MAN CITY 1/12/92, <text:s text:c="54"/></text:span><text:span text:style-name="T516">PRESTON</text:span><text:span text:style-name="T517"> V TRANMERE 28/2/2005 Lancs (t/c)+12/4/2006 YOUTH CUP NORTHERN FINAL; <text:s text:c="49"/></text:span><text:span text:style-name="T516">SOLIHULL MOORS</text:span><text:span text:style-name="T517"> V TRANMERE 19/11/2008, </text:span><text:span text:style-name="T516">SHEFF WED</text:span><text:span text:style-name="T517"> V BARNSLEY 30/11/2022, <text:s text:c="58"/></text:span><text:span text:style-name="T516">WIGAN</text:span><text:span text:style-name="T517"> V TRANMERE 26/1/2008 Lancs YC, </text:span><text:span text:style-name="T516">DONCASTER</text:span><text:span text:style-name="T517"> V HULL 25/10/2000, V SHEFF WED 10/11/2004, <text:s text:c="30"/>V EMLEY 6/10/1999, </text:span><text:span text:style-name="T516">COLCHESTER</text:span><text:span text:style-name="T517"> V LEEDS 27/1/2000 REP £3, </text:span><text:span text:style-name="T516">WHU</text:span><text:span text:style-name="T517"> V EVERTON 27/11/??, <text:s text:c="39"/></text:span><text:span text:style-name="T516">BRADFORD CITY</text:span><text:span text:style-name="T517"> V MAN CITY 14/1/2000, </text:span><text:span text:style-name="T438">READING</text:span><text:span text:style-name="T440"> V SOUTH LONDON 7/3/1980 (Schools), </text:span></text:p>
      <text:p text:style-name="P313">BLACKPOOL RESERVES (Home) £3 EACH;</text:p>
      <text:p text:style-name="P306"><text:span text:style-name="T516">PRESTON;</text:span><text:span text:style-name="T517"> 11/4/1990, 23/10/1990, 14/11/1984, 27/3/1984,10/9/2008, 30/1/2008, 24/8/2005, 25/11/1980, <text:s text:c="13"/></text:span><text:span text:style-name="T438">WIGAN;</text:span><text:span text:style-name="T440"> 23/11/1988, 30/10/1984, 17/1/1990, 19/9/1990, 6/1/1987, 2/5/2023 LC Final, 15/11/20002, 3/11/1988, 30/10/1984, </text:span><text:span text:style-name="T438">BOLTON;</text:span><text:span text:style-name="T440"> 7/2/1990, 26/2/1985, </text:span><text:span text:style-name="T438">BRADFORD CITY;</text:span><text:span text:style-name="T440"> 14/3/1991, 24/10/1988, 5/11/1986, 18/3/1986, 8/9/1993, <text:s text:c="21"/></text:span><text:span text:style-name="T438">MIDDLESBROUGH;</text:span><text:span text:style-name="T440"> 21/9/1992, </text:span><text:span text:style-name="T442">COVENTRY</text:span><text:span text:style-name="T440"> 6/1/1993, </text:span><text:span text:style-name="T438">ROTHERHAM;</text:span><text:span text:style-name="T440"> 22/9/1988, 18/10/1989, 12/11/1985, 31/8/2005 LC, </text:span><text:span text:style-name="T438">ROCHDALE;</text:span><text:span text:style-name="T440"> 17/3/??, 2008/09, 8/2/2006, 1/12/2004, 5/3/2003, 2007/08, </text:span><text:span text:style-name="T438">WOLVES;</text:span><text:span text:style-name="T440"> 25/3/1992 ,21/9/1989, 20/9/1984, </text:span><text:span text:style-name="T438">WREXHAM;</text:span><text:span text:style-name="T440"> 2008/095/4/2006, 27//4/2005, 23/4/2003, 20/9/2000, </text:span><text:span text:style-name="T438">YORK</text:span><text:span text:style-name="T440"> 27/4/1989, 27/8/1986, 10/1/1996 ,10/12/1985, </text:span><text:span text:style-name="T438">SCUNTHORPE; </text:span><text:span text:style-name="T440">19/3/1985, 27/3/2003, 16/8/2000, </text:span><text:span text:style-name="T438">BARNSLEY;</text:span><text:span text:style-name="T440"> 5/12/1990, </text:span><text:span text:style-name="T438">HULL;</text:span><text:span text:style-name="T440"> 30/1/1991, </text:span><text:span text:style-name="T438">LEEDS;</text:span><text:span text:style-name="T440"> 8/10/1987, 23/4/1985, </text:span><text:span text:style-name="T438">LINCOLN;</text:span><text:span text:style-name="T440"> 12/9/2001, 8/5/2001, </text:span><text:span text:style-name="T438">LIVERPOOL;</text:span><text:span text:style-name="T440"> 1980/81, </text:span><text:span text:style-name="T438">EVERTON;</text:span><text:span text:style-name="T440"> 14/10/1992, 1980/81, </text:span><text:span text:style-name="T438">GRIMSBY;</text:span><text:span text:style-name="T440"> 6/3/1991, 25/11/1987, 24/9/1986 , 5/2/1986, 13/3/2002, </text:span><text:span text:style-name="T438">SHEFF WED;</text:span><text:span text:style-name="T440"> 14/12/1994, 14/12/1994, 1980/81, </text:span><text:span text:style-name="T438">MANSFIELD;</text:span><text:span text:style-name="T440"> 18/10/88, 18/4/91, 12/1/2005, </text:span><text:span text:style-name="T438">MACCLESFIELD;</text:span><text:span text:style-name="T440"> 10/9/2003, 12/3/2003, </text:span><text:span text:style-name="T438">MAN CITY;</text:span><text:span text:style-name="T440"> 9/1/2012, 20/8/2008, 12/5/2007, 13/3/1996,</text:span><text:span text:style-name="T438"> MAN UTD;</text:span><text:span text:style-name="T440"> 9/2/2005, 5/1/88, 1980/81, </text:span><text:span text:style-name="T438">MORCAMBE;</text:span><text:span text:style-name="T440"> 2008/09, 23/4/2008, 2009/10, </text:span><text:span text:style-name="T438">NEWCASTLE;</text:span><text:span text:style-name="T440"> 26/4/1995, </text:span><text:span text:style-name="T438">OLDHAM;</text:span><text:span text:style-name="T440"> 14/14/2010, 16/8/2006, 23/3/2005, 20/8/2003, 10/1/1984, </text:span><text:span text:style-name="T438">SHREWSBURY;</text:span><text:span text:style-name="T440"> 7/9/2005,18/4/2001, </text:span><text:span text:style-name="T438">STOCKPORT;</text:span><text:span text:style-name="T440"> 15/1/2003, 13/2/2002, </text:span><text:span text:style-name="T438">TRANMERE;</text:span><text:span text:style-name="T440"> 2008/09, 18/4/2007, 3/4/2006, 7/12/2005 LC, 2009/10, </text:span><text:span text:style-name="T438">WALSALL;</text:span><text:span text:style-name="T440"> 5/12/2001, </text:span><text:span text:style-name="T438">WBA; </text:span><text:span text:style-name="T440">1979/80, </text:span><text:span text:style-name="T438">HUDDERSFIELD</text:span><text:span text:style-name="T440"> 11/11/1992, 16/12/1986, </text:span><text:span text:style-name="T438">SHEFF UTD;</text:span><text:span text:style-name="T440"> 26/1/1988, 6/10/1999, 1980/81, </text:span><text:span text:style-name="T438">DARLINGTON; </text:span><text:span text:style-name="T440">20/12/1988, 20/1/1987, 5/12/2000, </text:span><text:span text:style-name="T438">TRANMERE;</text:span><text:span text:style-name="T440"> 18/4/2007, </text:span><text:span text:style-name="T438">NEWCASTLE;</text:span><text:span text:style-name="T440"> 26/4/1995, </text:span><text:span text:style-name="T438">NOTTS CO</text:span><text:span text:style-name="T440"> 10/1/1989, 12/4/1984, 22/10/1986, 4/9/1985, </text:span><text:span text:style-name="T438">ACCRINGTON;</text:span><text:span text:style-name="T440"> 21/4/2010, 24/10/2007, 30/8/2006, 2008/09, </text:span><text:span text:style-name="T438">ASTON VILLA;</text:span><text:span text:style-name="T440"> 1980/81, </text:span><text:span text:style-name="T438">BARROW;</text:span><text:span text:style-name="T440"> 12/9/2023, </text:span><text:span text:style-name="T438">BURNLEY;</text:span><text:span text:style-name="T440"> 15/10/2008, 5/3/2008, 1995/96, <text:s text:c="19"/></text:span><text:span text:style-name="T438">BURY;</text:span><text:span text:style-name="T440"> 2008/9, 2/4/2008, 1/9/2004,</text:span><text:span text:style-name="T438"> CARLISLE; </text:span><text:span text:style-name="T440">2008/09, 31/3/??, 19/3/2008, 26/1/2005, 8/10/2003, </text:span><text:span text:style-name="T438">CHESTER;</text:span><text:span text:style-name="T440"> 14/11/2007, 1/2/2008, </text:span><text:span text:style-name="T438">DONCASTER; </text:span><text:span text:style-name="T440">2/10/2002, 26/10/2001, 13/3/1989, </text:span><text:span text:style-name="T438">HUDDERSFIELD;</text:span><text:span text:style-name="T440"> 4/10/1995, 1980/81,</text:span></text:p>
      <text:p text:style-name="P311">BLACKPOOL RESERVES HOMES WITH PUNCH HOLES (NOT EFFECTING TEXT) £2 EACH;</text:p>
      <text:p text:style-name="P306"><text:span text:style-name="T438">YORK;</text:span><text:span text:style-name="T440"> 10/12/1985, 14/11/1990, 27/4/1989, </text:span><text:span text:style-name="T438">WOLVES; </text:span><text:span text:style-name="T440">21/2/1984, 21/9/1989, 8/4/1986, 20/9/1984, </text:span><text:span text:style-name="T438">WIGAN;</text:span><text:span text:style-name="T440"> 6/1/1987, 19/9/1990, 17/1/1990, </text:span><text:span text:style-name="T438">SUNDERLAND;</text:span><text:span text:style-name="T440"> 20/12/1989, 7/4/1988, 21/4/1986, </text:span><text:span text:style-name="T438">SCUNTHORPE;</text:span><text:span text:style-name="T440"> 3/12/1986, 4/12/1989 , 5/9/1990, 28/9/1988 , 19/3/1985, </text:span><text:span text:style-name="T438">PRESTON;</text:span><text:span text:style-name="T440"> 15/1/1986 , 23/10/1990, 11/4/1990, 14/11/1984, 27/3/1984, </text:span><text:span text:style-name="T438">GRIMSBY;</text:span><text:span text:style-name="T440"> 3/4/1985, 24/10/1989, </text:span><text:span text:style-name="T438">MIDDLESBROUGH;</text:span><text:span text:style-name="T440"> 9/1/1991, 11/10/1989, 10/5/1989, 29/10/1985, 11/12/1984, </text:span><text:span text:style-name="T438">LIVERPOOL;</text:span><text:span text:style-name="T440"> 10/11/1987, </text:span><text:span text:style-name="T438">HUDDERSFELD;</text:span><text:span text:style-name="T440"> 16/12/1986, </text:span><text:span text:style-name="T438">GRIMSBY;</text:span><text:span text:style-name="T440"> 25/11/1987, 24/9/1986, 5/2/1986, </text:span><text:span text:style-name="T438">DONCASTER;</text:span><text:span text:style-name="T440"> 29/11/1986, 27/11/1984, <text:s text:c="19"/></text:span><text:span text:style-name="T438">DERBY;</text:span><text:span text:style-name="T440"> 2/9/1987, </text:span><text:span text:style-name="T438">DARLINGTON</text:span><text:span text:style-name="T440"> 20/12/1988, 20/1/1987, </text:span><text:span text:style-name="T438">BURNLEY;</text:span><text:span text:style-name="T440"> 4/9/1984, </text:span><text:span text:style-name="T438">MANSFIELD;</text:span><text:span text:style-name="T440"> 18/10/1988, <text:s text:c="34"/></text:span><text:span text:style-name="T438">BARNSLEY;</text:span><text:span text:style-name="T440"> 23/8/1989, 13/10/1986, 6/12/1987, </text:span><text:span text:style-name="T438">BOLTON;</text:span><text:span text:style-name="T440"> 11/3/1987, 12/5/1989, 26/2/1985, 7/2/1990, <text:s text:c="65"/></text:span><text:span text:style-name="T438">SHEFF WED;</text:span><text:span text:style-name="T440"> 26/4/1988 (small paper loss), </text:span><text:span text:style-name="T438">SHEFF UTD;</text:span><text:span text:style-name="T440"> 26/1/1988, </text:span><text:span text:style-name="T438">STOKE;</text:span><text:span text:style-name="T440"> 7/9/1988 (small paper loss), 18/2/1986, <text:s text:c="21"/></text:span><text:span text:style-name="T438">WBA;</text:span><text:span text:style-name="T440"> 28/11/1990 , 20/2/1990, </text:span><text:span text:style-name="T438">BRADFORD CITY;</text:span><text:span text:style-name="T440"> 20/9/1983, 19/1/1988, 24/10/1988, 5/11/1986, 18/3/1986, <text:s text:c="36"/></text:span><text:span text:style-name="T438">PORT VALE;</text:span><text:span text:style-name="T440"> 8/10/1985, 11/2/1987, 4/10/1990, 9/5/1985, 11/2/1987, </text:span><text:span text:style-name="T438">OLDHAM;</text:span><text:span text:style-name="T440"> 27/3/1991, 10/1/1984, 23/10/1985, <text:s text:c="48"/></text:span><text:span text:style-name="T438">ASTON VILLA;</text:span><text:span text:style-name="T440"> 22/3/1988, </text:span><text:span text:style-name="T438">LEICESTER;</text:span><text:span text:style-name="T440"> 24/2/1988, </text:span><text:span text:style-name="T438">ROTHERHAM;</text:span><text:span text:style-name="T440"> 16/2/1987, 22/10/1984, 18/10/1989, 22/9/1988 £4, 16/2/1987, </text:span><text:span text:style-name="T438">NOTTS CO;</text:span><text:span text:style-name="T440"> 10/1/1989, 12/4/1984, </text:span><text:span text:style-name="T438">NOTT'M FOREST;</text:span><text:span text:style-name="T440"> 4/5/1988,</text:span></text:p>
      <text:p text:style-name="P311">BLACKPOOL RESERVES (AWAY) £3 EACH;</text:p>
      <text:p text:style-name="P306"><text:span text:style-name="T438">ACCRINGTON;</text:span><text:span text:style-name="T440"> 24/2/2009, </text:span><text:span text:style-name="T438">BOLTON;</text:span><text:span text:style-name="T440"> 10/1/2023, </text:span><text:span text:style-name="T438">BURNLEY;</text:span><text:span text:style-name="T440"> 27/4/2009, </text:span><text:span text:style-name="T438">CARLISLE; </text:span><text:span text:style-name="T440">21/4/2004, </text:span><text:span text:style-name="T438">FLEETWOOD;</text:span><text:span text:style-name="T440"> 20/12/2022, </text:span><text:span text:style-name="T438">MACCLESFIELD;</text:span><text:span text:style-name="T440"> 16/10/2002, </text:span><text:span text:style-name="T438">MAN CITY;</text:span><text:span text:style-name="T440"> 15/4/2009, 8/4/2008, 6/9/2006, 2/5/1995, </text:span><text:span text:style-name="T438">OLDHAM;</text:span><text:span text:style-name="T440"> 4/11/2009, <text:s text:c="43"/></text:span><text:span text:style-name="T438">PRESTON; </text:span><text:span text:style-name="T440">26/9/2023, 24/1/2023, 14/10/2009, 11/10/1993, </text:span><text:span text:style-name="T438">ROCHDALE;</text:span><text:span text:style-name="T440"> 8/3/2010, 18/2/2004, </text:span><text:span text:style-name="T438">WIGAN U23;</text:span><text:span text:style-name="T440"> 15/1/2020, </text:span><text:span text:style-name="T438">WREXHAM U18;</text:span><text:span text:style-name="T440"> 23/9/2023, 6/11/2022</text:span></text:p>
      <text:p text:style-name="P311">TRANMERE RESERVES (Home) £2 EACH;</text:p>
      <text:p text:style-name="P306"><text:span text:style-name="T438">BURY</text:span><text:span text:style-name="T440"> 30/4/2007, </text:span><text:span text:style-name="T438">ACCRINGTON;</text:span><text:span text:style-name="T440"> 25/4/2007, </text:span><text:span text:style-name="T438">BLACKPOOL;</text:span><text:span text:style-name="T440"> 4/4/2007, 21/9/2005, </text:span><text:span text:style-name="T438">PRESTON; </text:span><text:span text:style-name="T440">13/9/2006, 15/4/2009, </text:span><text:span text:style-name="T438">BURNLEY;</text:span><text:span text:style-name="T440"> 27/8/2008, </text:span><text:span text:style-name="T438">MAN CITY;</text:span><text:span text:style-name="T440"> 18/10/2006, 25/3/2009, </text:span><text:span text:style-name="T438">MORCAMBE;</text:span><text:span text:style-name="T440"> 8/4/2009, </text:span><text:span text:style-name="T438">CHESTER;</text:span><text:span text:style-name="T440"> 25/10/2006 LC, 7/3/2007, </text:span><text:span text:style-name="T438">CARLISLE;</text:span><text:span text:style-name="T440"> 14/3/2007, 11/2/2009, </text:span><text:span text:style-name="T438">MACCLESFIELD;</text:span><text:span text:style-name="T440"> 17/9/2008 LC, </text:span><text:span text:style-name="T438">ROCHDALE;</text:span><text:span text:style-name="T440"> 10/1/2007, 11/1/2006, 4/3/2009, <text:s text:c="10"/></text:span><text:span text:style-name="T438">OLDHAM; </text:span><text:span text:style-name="T440"><text:s/>30/8/2006, </text:span><text:span text:style-name="T438">SHEFF UTD 'B'; </text:span><text:span text:style-name="T440">30/8/2005 LC, </text:span><text:span text:style-name="T438">WREXHAM; </text:span><text:span text:style-name="T440">26/10/2005, </text:span><text:span text:style-name="T438">SHREWSBURY;</text:span><text:span text:style-name="T440"> 3/1/2007 LC, </text:span></text:p>
      <text:p text:style-name="P313">EVERTON AWAY RESERVES £2.50 EACH; </text:p>
      <text:p text:style-name="P306"><text:span text:style-name="T516">MAN UTD;</text:span><text:span text:style-name="T517"> 23/4/2011, 22/3/2007, 30/8/2007, 22/1/2004,</text:span><text:span text:style-name="T516"> TRANMERE;</text:span><text:span text:style-name="T517"> 16/12/2003 Liverpool Senior Cup Final, <text:s text:c="6"/></text:span><text:span text:style-name="T516">WIGAN;</text:span><text:span text:style-name="T517"> 28/11/2007, </text:span><text:span text:style-name="T516">MIDDLESBROUGH;</text:span><text:span text:style-name="T517"> 2/10/2007, 10/2/2009, 4/11/2003, 22/4/2003, </text:span><text:span text:style-name="T516">SUNDERLAND;</text:span><text:span text:style-name="T517"> 19/11/2001, 23/4/2001, </text:span><text:span text:style-name="T516">BIRMINGHAM;</text:span><text:span text:style-name="T517"> <text:s/>22/10/2003, </text:span><text:span text:style-name="T516">MAN CITY; </text:span><text:span text:style-name="T517">26/2/2008, 9/12/2003, </text:span><text:span text:style-name="T516">WOLVES;</text:span><text:span text:style-name="T517"> 26/11/2003, </text:span><text:span text:style-name="T516">WBA;</text:span><text:span text:style-name="T517"> 21/3/2014, 16/2/2004, </text:span><text:span text:style-name="T516">NEWCASTLE;</text:span><text:span text:style-name="T517"> 26/1/2004, 5/3/2001, LIVERPOOL 4/12/2007, 29/9/2003, </text:span><text:span text:style-name="T516">BRADFORD CITY;</text:span><text:span text:style-name="T517"> 6/5/2003, </text:span></text:p>
      <text:p text:style-name="P311">8</text:p>
      <text:p text:style-name="P311"/>
      <text:p text:style-name="P311"><text:soft-page-break/>TRANMERE RESERVES (AWAY) £2 EACH;</text:p>
      <text:p text:style-name="P315"><text:span text:style-name="T323">ROCHDALE; </text:span><text:span text:style-name="T322">7/9/2005, 26/11/2008, 24/9/2008, 16/8/2006, </text:span><text:span text:style-name="T323">ACCRINGTON; </text:span><text:span text:style-name="T322">14/2/2007, </text:span><text:span text:style-name="T323">BLACKBURN;</text:span><text:span text:style-name="T322"> 6/11/2006 LC, </text:span><text:span text:style-name="T323">PRESTON;</text:span><text:span text:style-name="T322"> 24/1/2007, 25/2/2009, </text:span><text:span text:style-name="T323">OLDHAM;</text:span><text:span text:style-name="T322"> 2006/07, </text:span><text:span text:style-name="T323">MAN CITY;</text:span><text:span text:style-name="T322"> 21/3/2007, 14/10/2008, </text:span><text:span text:style-name="T323">MACCLESFIELD;</text:span><text:span text:style-name="T322"> 18/2/2009, </text:span><text:span text:style-name="T323">CHESTER;</text:span><text:span text:style-name="T322"> 11/10/2006, 22/2/2006, </text:span><text:span text:style-name="T323">BURY; </text:span><text:span text:style-name="T322">11/3/2009, 4/10/2006, 23/11/2005, </text:span><text:span text:style-name="T323">BURNLEY;</text:span><text:span text:style-name="T322"> 18/3/2008, 30/4/2006, 18/3/2006, </text:span><text:span text:style-name="T323">BLACKPOOL;</text:span><text:span text:style-name="T322"> 2007/08, 18/4/2007, 3/4/2006, 7/12/2005, </text:span><text:span text:style-name="T323">CARLISLE;</text:span><text:span text:style-name="T322"> 6/9/2006, 30/11/2005, </text:span><text:span text:style-name="T323">WREXHAM;</text:span><text:span text:style-name="T322"> 10/4/2007, 10/4/2006, 27/2/2006 LC, </text:span><text:span text:style-name="T323">SHREWSBURY;</text:span><text:span text:style-name="T322"> 3/10/2005, </text:span><text:span text:style-name="Teletype"><text:span text:style-name="T303">ROTHERHAM;</text:span></text:span><text:span text:style-name="Teletype"><text:span text:style-name="T302"> 22/3/2006 LC S/F, 11/10/2005,</text:span></text:span></text:p>
      <text:p text:style-name="P307"><text:span text:style-name="T518">NON LEAGUE</text:span><text:span text:style-name="T517">; </text:span></text:p>
      <text:p text:style-name="P306"><text:span text:style-name="T438">PETERBOROUGH </text:span><text:span text:style-name="T440">V HORDEN COL 27/2/1960, V CAMBRIDGE CITY 19/12/1959, V WORCESTER CITY 29/2/1960, <text:s text:c="33"/>V SCARBOROUGH 23/4/1960, V GAINSBOROUGH 13/2/1960 + 15/4/1960 , V BLYTHE SPARTAN 23/1/1960, <text:s text:c="32"/>V DENABY UN 28/11/1959, V BOSTON UTD 15/2/1960 MFC, V SOUTH AFRICAN TOURING TEAM FR 8/11/1958, <text:s text:c="29"/>V LINCOLN CITY FAC 5/1/1957, </text:span><text:span text:style-name="T516">YEOVIL;</text:span><text:span text:style-name="T517"> V NUNEATON B 10/12/1966, </text:span><text:span text:style-name="T516">RAMSGATE</text:span><text:span text:style-name="T517">; V CANTERBURY 5/4/1956, <text:s text:c="18"/>V FOLKESTONE 11/2/1961 + 27/2/1960, V MARGATE 22/12/1962, V NUNEATON 16/9/1961, <text:s text:c="47"/>V WHITSTABLE 12/4/1956, </text:span><text:span text:style-name="T516">TOOTING &amp; M</text:span><text:span text:style-name="T517"> V HILLINGDON B 17/10/1966, V WISBECH 31/10/1959, <text:s text:c="38"/>V SOUTHALL 13/11/1954, V ENFIELD FAC 20/10/1962, V KINGSTONIAN 4/5/1957, V WOKING 30/4/1958, <text:s text:c="44"/>V WOKINGHAM 22/2/1983, </text:span><text:span text:style-name="T516">LOWESTOFT;</text:span><text:span text:style-name="T517"> V CHATTERIS TOWN 13/9/1969, V STOWMARKET 21/3/1970 + 7/2/1970, </text:span><text:span text:style-name="T516">DORCHESTER;</text:span><text:span text:style-name="T517"> V BIDEFORD 6/9/1972, </text:span><text:span text:style-name="T516">ST ALBANS;</text:span><text:span text:style-name="T517"> V BISHOPS STORTFORD 12/5/1956 Charity Cup Final, </text:span></text:p>
      <text:p text:style-name="P313">BIG MATCH; </text:p>
      <text:p text:style-name="P310">REAL MADRID V PARTIZAN BELGRADE 11/5/1966 European Cup Final (slcr) £5, </text:p>
      <text:p text:style-name="P312">ENGLAND V WALES 30/3/1957 Schools,<text:tab/><text:tab/><text:tab/>ENGLAND V SCOTLAND 15/4/1967</text:p>
      <text:p text:style-name="P312">SCOTLAND V ENGLAND 22/3/1961 £3 + 17/3/1965<text:tab/><text:tab/>JEUNESSE V CELTIC 28/9/1977 £4</text:p>
      <text:p text:style-name="P312">LILYWHITE PROG TOTTENHAM JANUARY 1963 £3</text:p>
      <text:p text:style-name="P311">RESERVES / UNDER 21/23 £2.50 Each; </text:p>
      <text:p text:style-name="P306"><text:span text:style-name="T438">BRISTOL CITY</text:span><text:span text:style-name="T440"> V IPSWICH 25/2/1961 (T/C) £6, V NOTT'M FOREST 8/4/1961, V BRISTOL ROVERS YOUTH 30/9/1961 £7 </text:span><text:span text:style-name="T438">TOTTENHAM</text:span><text:span text:style-name="T440"> V BOURNEMOUTH 14/11/1959 £8, BURNLEY V DERBY 25/8/1962 (slcr) £8 S/S, <text:s text:c="57"/></text:span><text:span text:style-name="T438">LIVERPOOL</text:span><text:span text:style-name="T440"> V MAN UTD 19/4/2007, </text:span><text:span text:style-name="T438">LEICESTER</text:span><text:span text:style-name="T440"> V IPSWICH 27/2/1965 £4, </text:span><text:span text:style-name="T438">MAN UTD </text:span><text:span text:style-name="T440">V ASTON VILLA 2/9/1998, <text:s text:c="31"/>V SHEFF WED 18/8/1999, V LEEDS 8/12/1994, V BOLTON 12/4/2000, V LIVERPOOL 17/4/2000, VEVERTON 13/11/1999, BLACKBURN 16/11/1999, </text:span><text:span text:style-name="T438">NOTT'M FOREST</text:span><text:span text:style-name="T440"> V LEICESTER 3/4/1991 + 18/9/1989 + 18/11/1992, V CHELSEA 11/1/2000 + 2/11/2000 + 28/3/2002 +15/10/2002,</text:span><text:span text:style-name="T438"> BRISTOL CITY U19</text:span><text:span text:style-name="T440"> V MAN UTD U19 17/7/??, </text:span><text:span text:style-name="T438">MIDDLESBROUGH</text:span><text:span text:style-name="T440"> V MAN UTD 1/5/2003 + 29/8/2001, </text:span><text:span text:style-name="T438">WOLVES</text:span><text:span text:style-name="T440"> V MAN CITY 30/9/1998, </text:span><text:span text:style-name="T438">MAN CITY </text:span><text:span text:style-name="T440">V BURY 1999/00, </text:span><text:span text:style-name="T438">OLDHAM</text:span><text:span text:style-name="T440"> 99/00 + 98/99 Man Sen Cup, <text:s text:c="40"/>V LIVERPOOL 9/4/2021 £3, V WOLVES U18 12/9/2020, V DERBY 12/9/2020, V BLACKPOOL 26/9/1964 (Token removed) + 25/11/1961,</text:span><text:span text:style-name="T438"> SHREWSBURY</text:span><text:span text:style-name="T440"> V HEREFORD 17/9/1985, </text:span><text:span text:style-name="T438">LUTON</text:span><text:span text:style-name="T440"> V BRENTFORD 26/3/2001, <text:s text:c="57"/></text:span><text:span text:style-name="T438">LEEDS</text:span><text:span text:style-name="T440"> V MIDDLESBROUGH U19 / DERBY U17 22/23/1/1999 Joint issue), </text:span><text:span text:style-name="T438">DONCASTER</text:span><text:span text:style-name="T440"> V HULL 11/11/2003 LC, <text:s text:c="40"/></text:span><text:span text:style-name="T438">SHEFF UTD</text:span><text:span text:style-name="T440"> V WIGAN 17/2/2026, V PETERBOROUGH 10/2/2026, V BOURNEMOUTH 27/1/2026 LC + 23/3/2026, <text:s text:c="64"/>V HUDDERSFIELD U18 28/3/2026, V BRISTOL CITY 13/4/2026, V SWANSEA 21/4/2026, V NORWICH 27/4/2026, <text:s text:c="30"/></text:span><text:span text:style-name="T438">SHEFF WED</text:span><text:span text:style-name="T440"> V COVENTRY 20/9/1972 £6, V CARDIFF 10/4/2026, V BRENTFORD U18 11/4/2026, V CREWE U21 20/4/2026, <text:s text:c="90"/>V BARNSLEY U21 14/4/2026, V PETERBOROUGH U18 28/4/2026, HUDDERSFIELD U18 28/3/2026, <text:s text:c="56"/></text:span><text:span text:style-name="T438">SHREWSBURY</text:span><text:span text:style-name="T440"> V BRISTOL CITY 12/3/1986 £3, </text:span><text:span text:style-name="T438">NOTTS COUNTY</text:span><text:span text:style-name="T440"> V EVERTON 28/2/1996, V HUDDERSFIELD 2/10/1996, </text:span><text:span text:style-name="T438">BOLTON</text:span><text:span text:style-name="T440"> V SHEFF UTD 28/8/1958 £4, </text:span><text:span text:style-name="T438">WBA</text:span><text:span text:style-name="T440"> V NEWCASTLE 1/10/1960, V HUDDERSFIELD 11/3/1967, <text:s text:c="40"/>V BLACKPOOL 8/4/1967 (t/c), </text:span><text:span text:style-name="T438">BARNSLEY U21</text:span><text:span text:style-name="T440"> V BURNLEY U21 14/5/2024, </text:span><text:span text:style-name="T438">ALDERSHOT</text:span><text:span text:style-name="T440"> V ENFIELD 18/10/1989 <text:s text:c="88"/></text:span><text:span text:style-name="T438">SHEFF WED</text:span><text:span text:style-name="T440"> V STOCKSBRIDGE PARK STEELS 3/12/2025 Sheff Senior Cup, </text:span><text:span text:style-name="T438">IRLAM</text:span><text:span text:style-name="T440"> V MAN UTD 12/12/1986 £3, <text:s text:c="44"/></text:span><text:span text:style-name="T438">ISLAND SENIOR (I O MAN) X1</text:span><text:span text:style-name="T440"> V MAN UTD 26/3/1989 £4, </text:span><text:span text:style-name="T438">ISLE OF MA</text:span><text:span text:style-name="T440">N V MAN UTD 7/4/1985 £3, <text:s text:c="54"/></text:span><text:span text:style-name="T438">SCUNTHORPE UTD U23</text:span><text:span text:style-name="T440"> V SALFORD 19/1/2023 , U23 V NEWCASTLE 29/11/2019, U23 V WBA 4/10/2019</text:span></text:p>
      <text:p text:style-name="P311">PIRATE PROGRAMMES £2.50 EACH;</text:p>
      <text:p text:style-name="P310">LAZIO V CHELSEA 7/12/1999, AC MILAN V CHELSEA 26/10/1999, VIKTORIA ZIZKOV 29/9/1994, CSKA MOSCOW 2/11/2004,</text:p>
      <text:p text:style-name="P311">FAC PROGRAMMES;</text:p>
      <text:p text:style-name="P306"><text:span text:style-name="T438">SUNDERLAND</text:span><text:span text:style-name="T440"> V CARDIFF 14/2/1972 , V FOREST 30/1/1965 (With newspaper clipping) £3, </text:span><text:span text:style-name="T438">SHEFF WED</text:span><text:span text:style-name="T440"> V LEEDS 7/1/1961, </text:span><text:span text:style-name="T438">DONCASTER</text:span><text:span text:style-name="T440"> V BRISTOL ROVERS 31/1/1956, </text:span><text:span text:style-name="T438">OLDHAM</text:span><text:span text:style-name="T440"> V WHU 1965/66, </text:span><text:span text:style-name="T438">BARNSLEY</text:span><text:span text:style-name="T440"> V FOREST 16/2/1957, <text:s text:c="45"/></text:span><text:span text:style-name="T438">NEWPORT</text:span><text:span text:style-name="T440"> V ARSENAL 26/1/1957, SOUTHAMPTON 30/1/1968, </text:span><text:span text:style-name="T438">BARROW</text:span><text:span text:style-name="T440"> V SOUTHAMPTON 28/1/1967, <text:s text:c="60"/></text:span><text:span text:style-name="T438">MAN C</text:span><text:span text:style-name="T440"> V SOUTHAMPTON 9/1/1960, </text:span><text:span text:style-name="T438">SOUTHAMPTON</text:span><text:span text:style-name="T440"> V ORIENT 28/1/1961, V MAN UTD 4/1/1964, V NEWCASTLE 3/1/1970, V BRISTOL CITY 2/1/1971, V WATFORD 30/1/1960, V LEICESTER 24/1/1970, V NEWPORT COUNTY 27/1/1968, <text:s text:c="25"/>V BARROW 1/2/1967, V YORK 26/1/1971, </text:span><text:span text:style-name="T438">QPR</text:span><text:span text:style-name="T440"> V SOUTHAMPTON 6/12/1958, </text:span><text:span text:style-name="T438">BOURNEMOUTH</text:span><text:span text:style-name="T440"> V LUTON 15/11/1969, <text:s text:c="24"/>V BRISTOL ROV 16/11/1963, V NORTHAMPTON 9/12/1967, V MAN UTD 2/3/1957 (tape mk, slcr) £6, <text:s text:c="72"/>V SOUTHEND 11/12/1971, V BRISTOL CITY 5/12/1964, CAMBRIDGE UTD 18/11/1972, COLCHESTER 9/12/1972, <text:s text:c="35"/></text:span><text:span text:style-name="T438">MAN UTD</text:span><text:span text:style-name="T440"> V SOUTHAMPTON 19/1/1972, </text:span><text:span text:style-name="T438">EXETER</text:span><text:span text:style-name="T440"> V BOURNEMOUTH 5/11/1960, </text:span><text:span text:style-name="T438">ORIENT</text:span><text:span text:style-name="T440"> V BOURNEMOUTH 5/1/1974, </text:span><text:span text:style-name="T438">HEREFORD</text:span><text:span text:style-name="T440"> V BOURNEMOUTH 17/12/1975, </text:span><text:span text:style-name="T438">NEWCASTLE</text:span><text:span text:style-name="T440"> V BOURNEMOUTH 13/1/1973, <text:s text:c="61"/></text:span><text:span text:style-name="T438">COLCHESTER</text:span><text:span text:style-name="T440"> V BOURNEMOUTH 11/12/1972, </text:span><text:span text:style-name="T438">WALSALL</text:span><text:span text:style-name="T440"> V BOURNEMOUTH 15/1/1972, <text:s text:c="62"/></text:span><text:span text:style-name="T438">BRADFORD CITY </text:span><text:span text:style-name="T440">V BOURNEMOUTH 30/1/1960, </text:span><text:span text:style-name="T438">WBA</text:span><text:span text:style-name="T440"> V SOUTHAMPTON 17/2/1968, V </text:span><text:span text:style-name="T441">YORK</text:span><text:span text:style-name="T440"> 23/1/1971, <text:s text:c="30"/></text:span><text:span text:style-name="T438">NOTT'M FOREST</text:span><text:span text:style-name="T440"> V SOUTHAMPTON 8/4/1963 (@ SPURS), </text:span></text:p>
      <text:p text:style-name="P315"><text:span text:style-name="T322">HANDBOOKS; </text:span><text:span text:style-name="Teletype"><text:span text:style-name="T304">IPSWICH 1960/61 £7</text:span></text:span><text:span text:style-name="Teletype"><text:span text:style-name="T305">,</text:span></text:span></text:p>
      <text:p text:style-name="P222"><text:span text:style-name="Teletype"><text:span text:style-name="T305">9</text:span></text:span></text:p>
      <text:p text:style-name="P222"><text:soft-page-break/><text:span text:style-name="Teletype"><text:span text:style-name="T305">GENERAL LEAGUE;</text:span></text:span></text:p>
      <text:p text:style-name="P306"><text:span text:style-name="T438">EVERTON</text:span><text:span text:style-name="T440"> V DERBY 9/12/1950, </text:span><text:span text:style-name="T438">TORQUAY</text:span><text:span text:style-name="T440"> V BOURNEMOUTH LC 25/9/1961, </text:span><text:span text:style-name="T439">BIRMINGHAM</text:span><text:span text:style-name="T440"> V BRISTOL CITY 10/2/1951, </text:span><text:span text:style-name="T438">ASTON VILLA </text:span><text:span text:style-name="T440">V WHU 29/12/1945 £20, V LEICESTER CITY 9/12/1944 £20, </text:span><text:span text:style-name="T438">CHELSEA</text:span><text:span text:style-name="T440"> V ASTON VILLA 9/2/1946 £12, <text:s text:c="27"/>V PORTSMOUTH 17/1/1959 (13 Pompey auto's) £8, </text:span><text:span text:style-name="T438">CAMBRIDGE UTD</text:span><text:span text:style-name="T440"> V WHU U23 22/4/2012, <text:s text:c="61"/></text:span><text:span text:style-name="T438">BOURNEMOUTH</text:span><text:span text:style-name="T440"> V COLCHESTER UTD 13/9/1950 (2 x PH) £5 <text:s/>V READING 24/11/1962 (9 Auto's) £5, <text:s text:c="51"/></text:span><text:span text:style-name="T516">SOUTHEND</text:span><text:span text:style-name="T517"> V SCUNTHORPE 9/4/1966, </text:span><text:span text:style-name="T516">WOLVES</text:span><text:span text:style-name="T517"> V PORTSMOUTH 8/10/1966, V SUNDERLAND 20/4/1965, </text:span><text:span text:style-name="T516">PETERBOROUGH</text:span><text:span text:style-name="T517"> V SCUNTHORPE 19/8/1967, </text:span><text:span text:style-name="T516">WBA</text:span><text:span text:style-name="T517"> V SHEFF UTD 30/9/1967, </text:span><text:span text:style-name="T516">ASTON VILLA</text:span><text:span text:style-name="T517"> V WBA 11/10/1958, <text:s text:c="3"/>V WHU 7/2/1966, WOLVES/FOREST 8/9/1958 + 6/9/1958 (Joint issue), </text:span><text:span text:style-name="T516">TORQUAY</text:span><text:span text:style-name="T517"> V BOURNEMOUTH 28/10/1967, </text:span><text:span text:style-name="T516">HUDDERSFIELD</text:span><text:span text:style-name="T517"> V SWANSEA 23/11/1957 ( (fold), </text:span><text:span text:style-name="T516">NOTT'M FOREST</text:span><text:span text:style-name="T517"> V SHEFF WED 26/2/1966, <text:s text:c="52"/></text:span><text:span text:style-name="T516">STOKE</text:span><text:span text:style-name="T517"> V SHEFF WED 15/11/1967 LC, </text:span><text:span text:style-name="T516">SHEFF WED</text:span><text:span text:style-name="T517"> V SOUTHAMPTON 11/2/1967, CHARLTON V MAN CITY 9/4/66, </text:span><text:span text:style-name="T516">IPSWICH</text:span><text:span text:style-name="T517"> V PORTSMOUTH 9/12/1967, </text:span><text:span text:style-name="T516">BOLTON</text:span><text:span text:style-name="T517"> V CARDIFF 2/1/65 pp, V NORTHAMPTON 3/12/1966+26/12/1964, <text:s text:c="3"/>V WOLVES 24/4/1964, </text:span><text:span text:style-name="T516">NORTHAMPTON</text:span><text:span text:style-name="T517"> V SOUTHAMPTON 4/4/1964, </text:span><text:span text:style-name="T516">EXETER</text:span><text:span text:style-name="T517"> V SOUTHEND 15/1/1966, <text:s text:c="19"/></text:span><text:span text:style-name="T516">NOTTS CO</text:span><text:span text:style-name="T517"> V SOUTHEND 13/12/1958, V SOUTHPORT 4/9/1965, </text:span><text:span text:style-name="T516">NEWCASTLE</text:span><text:span text:style-name="T517"> V NORWICH 25/4/1964, <text:s/></text:span><text:span text:style-name="T516">COLCHESTER </text:span><text:span text:style-name="T517">V WORKINGTON 10/4/1967, </text:span><text:span text:style-name="T516">CARLISLE</text:span><text:span text:style-name="T517"> V HUDDERSFIELD LC 2/9/1969, V MILLWALL 22/2/1969, <text:s text:c="3"/>V LEICESTER 1/3/1975 £3, V COVENTRY 5/4/1975 £3, V MIDDLESBROUGH 27/8/1974, <text:s text:c="62"/></text:span><text:span text:style-name="T516">SOUTHPORT</text:span><text:span text:style-name="T517"> V NEWPORT C 16/1/1965 (cr), </text:span><text:span text:style-name="T516">NEWPORT C</text:span><text:span text:style-name="T517"> V CHESTERFIELD 25/11/1967, <text:s text:c="69"/></text:span><text:span text:style-name="T516">BRISTOL ROV</text:span><text:span text:style-name="T517"> V COLCHESTER 26/8/1967, </text:span><text:span text:style-name="T516">BRISTOL CITY</text:span><text:span text:style-name="T517"> V MIDDLESBROUGH 5/9/1967, V CARLISLE 23/10/64, <text:s/>V NORWICH 25/9/71, V ALDERSHOT 25/10/88, V NOTTS CO 1/4/91, V WATFORD 9/10/71 (10 City Auto's) £6, <text:s text:c="31"/>V BRISTOL ROVERS GFA Cup 12/5/1966, </text:span><text:span text:style-name="T516">BOURNEMOUTH</text:span><text:span text:style-name="T517"> V BRISTOL CITY 27/4/1955 (1 PH), <text:s text:c="43"/></text:span><text:span text:style-name="T516">CHESTERFIELD</text:span><text:span text:style-name="T517"> V LUTON 6/5/1967, </text:span><text:span text:style-name="T516">SOUTHAMPTON</text:span><text:span text:style-name="T517"> V SUNDERLAND 25/11/1967, V SHEFF WED 30/3/1968, <text:s text:c="14"/>V BRISTOL CITY FAC 2/1/1971, </text:span><text:span text:style-name="T516">STOCKPORT</text:span><text:span text:style-name="T517"> V OXFORD UTD 26/4/1968, </text:span><text:span text:style-name="T516">QPR</text:span><text:span text:style-name="T517"> V BRISTOL ROVERS 3/12/1966, </text:span><text:span text:style-name="T516">ARSENAL</text:span><text:span text:style-name="T517"> V MAN CITY 6/10/1956, </text:span><text:span text:style-name="T516">NEWCASTLE</text:span><text:span text:style-name="T517"> V NORWICH 25/4/1964, </text:span><text:span text:style-name="T516">LEICESTER</text:span><text:span text:style-name="T517"> V LIVERPOOL 17/12/1966, <text:s text:c="2"/>V MAN UTD 8/4/1972, </text:span><text:span text:style-name="T516">PNE</text:span><text:span text:style-name="T517"> V MAN UTD FAC 26/3/1966, </text:span><text:span text:style-name="T516">LIVERPOOL </text:span><text:span text:style-name="T517">V MAN UTD 11/11/1967, V LEEDS 28/4/1969, </text:span><text:span text:style-name="T516">GILLINGHAM</text:span><text:span text:style-name="T517"> V HULL 12/9/1964, V WORKINGTON 2/1/1965, V COLCHESTER 26/12/1964, <text:s text:c="40"/></text:span><text:span text:style-name="T516">BIRMINGHAM</text:span><text:span text:style-name="T517"> V SUNDERLAND 5/12/1964, V NOTT'M FOREST 12/12/1964, V LEICESTER 10/4/1965, <text:s text:c="39"/>V FULHAM FAC 28/1/1959, V PORTSMOUTH 18/9/1965, </text:span><text:span text:style-name="T516">MAN CITY</text:span><text:span text:style-name="T517"> V HUDDERSFIELD 1/1/66, PRESTON 11/9/57, <text:s/>V GRIMSBY 12/2/1966 FAC, V NORWICH 8/9/1965, </text:span><text:span text:style-name="T516">SOUTHEND</text:span><text:span text:style-name="T517"> V LUTON 24/4/1967, V BERWICK FR 17/4/1967, <text:s text:c="4"/>V ALDERSHOT 27/12/1966, V STOCKPORT 13/5/1967, V CHESTERFIELD 15/4/1967, V BRADFORD 25/2/1967, <text:s text:c="6"/>V ROCHDALE 29/4/1967, V CHESTER 26/9/1966, </text:span><text:span text:style-name="T516">CARDIFF</text:span><text:span text:style-name="T517"> V NORWICH 5/2/1966, </text:span><text:span text:style-name="T516">LUTON</text:span><text:span text:style-name="T517"> V SOUTHEND 28/11/64, V YORK 13/5/67, V SHREWSBURY 10/3/65, V BRENTFORD 7/11/53, </text:span><text:span text:style-name="T516">CHESTERFIELD</text:span><text:span text:style-name="T517"> V WORKINGTON 60/8/54, </text:span><text:span text:style-name="T516">BRADFORD CITY</text:span><text:span text:style-name="T517"> V WREXHAM 9/12/67, </text:span><text:span text:style-name="T516">TRANMERE</text:span><text:span text:style-name="T517"> V SOUTHPORT 16/11/68, </text:span><text:span text:style-name="T516">QPR</text:span><text:span text:style-name="T517"> V CARLISLE 16/11/1974 £3, <text:s text:c="59"/></text:span><text:span text:style-name="T516">GILLINGHAM</text:span><text:span text:style-name="T517"> V SOUTHPORT 31/3/62, </text:span><text:span text:style-name="T516">SOUTHPORT</text:span><text:span text:style-name="T517"> V ORIENT 30/8/1968, V BARNSLEY 27/3/1970, <text:s text:c="56"/>V EVERTON FAC 27/1/1968, V BRADFORD 17/9/1965, V DARLINGTON 8/10/1965, V HARTLEPOOL 29/1/1965, </text:span><text:span text:style-name="T516">LIVERPOOL</text:span><text:span text:style-name="T517"> V MAN UTD 11/11/1967, </text:span><text:span text:style-name="T516">TOTTENHAM</text:span><text:span text:style-name="T517"> V MAN UTD 4/3/1972, </text:span><text:span text:style-name="T516">YORK</text:span><text:span text:style-name="T517"> V WREXHAM 17/2/1968, </text:span><text:span text:style-name="T516">SWANSEA</text:span><text:span text:style-name="T517"> V WREXHAM 16/9/1967, V PRESTON 20/8/1949 (with insert), </text:span><text:span text:style-name="T516">ALDERSHOT</text:span><text:span text:style-name="T517"> V WREXHAM 26/4/1967, </text:span><text:span text:style-name="T516">ROCHDALE </text:span><text:span text:style-name="T517">V SOUTHPORT 10/4/1967, </text:span><text:span text:style-name="T516">BURY</text:span><text:span text:style-name="T517"> V SOUTHPORT 30/12/1967, </text:span><text:span text:style-name="T516">BARNSLEY</text:span><text:span text:style-name="T517"> V SOUTHPORT 15/10/66, </text:span><text:span text:style-name="T516">SWINDON</text:span><text:span text:style-name="T517"> V SOUTHPORT 2/11/1968,</text:span><text:span text:style-name="T516"> DONCASTER</text:span><text:span text:style-name="T517"> V LUTON 23/11/1965, V BRISTOL CITY 26/11/1955 + 1/2/1958, V WHU 26/3/1956 (rs) £5, V BRISTOL ROVERS 2/9/1953 + 25/8/1956 + 28/8/1951, <text:s text:c="48"/></text:span><text:span text:style-name="T516">BLACKPOOL</text:span><text:span text:style-name="T517"> V SHEFF UTD 20/2/1965 + 31/3/1956, SHEFF WED 18/4/1964, V EVERTON 22/4/1967, </text:span><text:span text:style-name="T516">MIDDLESBROUGH</text:span><text:span text:style-name="T517"> V DERBY 27/3/1965, </text:span><text:span text:style-name="T516">ROTHERHAM</text:span><text:span text:style-name="T517"> V BURY 25/3/1966, V BRISTOL CITY 20/12/1958, <text:s text:c="16"/></text:span><text:span text:style-name="T516">READING</text:span><text:span text:style-name="T517"> V DARLINGTON 21/9/1966, </text:span><text:span text:style-name="T516">PLYMOUTH</text:span><text:span text:style-name="T517"> V MIDDLESBROUGH 14/12/1963, V READING 14/2/1970, <text:s text:c="18"/>V FULHAM 10/1/1970, V BRADFORD CITY 28/2/1970, V LUTON 27/9/1969, V GILLINGHAM 25/2/1970, <text:s text:c="48"/>V MANSFIELD 31/1/1970,</text:span><text:span text:style-name="T516"> PORT VALE</text:span><text:span text:style-name="T517"> V WHU 22/8/1955 £7, V WORKINGTON 7/3/1953, V HULL 19/11/1955, <text:s text:c="23"/>V SOUTHPORT 16/4/1954, V WREXHAM 24/4/1954, V BRENTFORD 3/10/1960, V ROTHERHAM 24/12/1955, V BRISTOL ROVERS 20/8/1955, V STOKE 15/1/1955 (with Insert 25/4/1955) £12, </text:span><text:span text:style-name="T516">HALIFAX</text:span><text:span text:style-name="T517"> V CREWE 10/2/1968, <text:s text:c="72"/></text:span><text:span text:style-name="T516">SHREWSBURY</text:span><text:span text:style-name="T517"> V NORTHAMPTON 3/2/1968, </text:span><text:span text:style-name="T516">BRISTOL ROV</text:span><text:span text:style-name="T517"> V COLCHESTER 26/8/1967, V BRIGHTON 9/2/1963, </text:span><text:span text:style-name="T516">BRIGHTON</text:span><text:span text:style-name="T517"> V DONCASTER 24/10/1964, </text:span><text:span text:style-name="T516">SHEFF UTD</text:span><text:span text:style-name="T517"> V SHEFF WED 4/2/1967, </text:span><text:span text:style-name="T516">DERBY</text:span><text:span text:style-name="T517"> V CHESTER 29/8/1956, <text:s text:c="51"/></text:span><text:span text:style-name="T516">PORTSMOUTH</text:span><text:span text:style-name="T517"> V ROTHERHAM 20/11/65, </text:span><text:span text:style-name="T516">OXFORD UTD</text:span><text:span text:style-name="T517"> V SWANSEA 23/8/67, </text:span><text:span text:style-name="T516">C PALACE </text:span><text:span text:style-name="T517">V COVENTRY 12/3/66, </text:span><text:span text:style-name="T516">LEEDS</text:span><text:span text:style-name="T517"> V COVENTRY 18/11/1967, V BRISTOL CITY FAC 19/2/1974, </text:span><text:span text:style-name="T516">HARTLEPOOL</text:span><text:span text:style-name="T517"> V BPA 22/12/1967, <text:s text:c="25"/></text:span><text:span text:style-name="T516">SOUTHEND</text:span><text:span text:style-name="T517"> V ALDERSHOT 27/12/66, V STOCKPORT 13/5/67, V BRADFORD 25/2/67, V ROCHDALE 29/4/67, <text:s text:c="26"/>V CHESTER 26/9/1966, V LUTON 24/4/1967, V BERWICH FR 17/4/1967, </text:span><text:span text:style-name="T516">WORKINGTON</text:span><text:span text:style-name="T517"> V HARTLEPOOL, <text:s text:c="29"/>V ROTHERHAM 31/8/74, V MANSFIELD 9/12/72, V PETERBOROUGH 24/2/74, </text:span><text:span text:style-name="T516">BLACKBURN</text:span><text:span text:style-name="T517"> V CARDIFF 10/9/66 , V ASTON VILLA 4/9/65, V WBA 14/11/64, V BLACKPOOL 2/9/64, V DERBY 21/9/57, V BRISTOL CITY 29/10/55, </text:span><text:span text:style-name="T516">WREXHAM</text:span><text:span text:style-name="T517"> V LUTON 23/8/65 + 19/8/67, V STOCKPORT 31/10/64, ASTON VILLA V WOLVES FAC 1/3/1965 @ WBA, </text:span><text:span text:style-name="T516">SHEFF UTD</text:span><text:span text:style-name="T517"> V IPSWICH 14/10/61, </text:span><text:span text:style-name="T516">NEWCASTLE</text:span><text:span text:style-name="T517"> V NORWICH 25/4/64, </text:span><text:span text:style-name="T516">WATFORD</text:span><text:span text:style-name="T517"> V CHESTER 14/10/1958, <text:s text:c="71"/></text:span><text:span text:style-name="T516">CHESTER</text:span><text:span text:style-name="T517"> V WATFORD 1/10/58, V SWANSEA 5/3/58 Welsh Sen Cup £6, </text:span><text:span text:style-name="T516">CHELSEA</text:span><text:span text:style-name="T517"> V BLACKPOOL <text:s text:c="40"/></text:span><text:span text:style-name="T516">BRADFORD CITY</text:span><text:span text:style-name="T517"> V BOURNEMOUTH 14/2/61, </text:span><text:span text:style-name="T516">READING</text:span><text:span text:style-name="T517"> V PLYMOUTH 31/1/59 (No staple), V TRANMERE 20/9/58, V SWINDON 5/3/60, VBRENTFORD 25/10/58, </text:span><text:span text:style-name="T516">ARSENAL</text:span><text:span text:style-name="T517"> V CARLISLE 11/1/75 £3,</text:span><text:span text:style-name="T516"> STOKE</text:span><text:span text:style-name="T517"> V CARLISLE 22/3/75 £3,</text:span></text:p>
      <text:p text:style-name="P307"><text:span text:style-name="T518">SCOTTISH PROGRAMMES;</text:span><text:span text:style-name="T517"> </text:span></text:p>
      <text:p text:style-name="P312">RANGERS V CELTIC 13/8/1969 League Cup £3,</text:p>
      <text:p text:style-name="P306"><text:span text:style-name="T517">TEAM SHEETS;</text:span><text:span text:style-name="T516"> MAN CITY</text:span><text:span text:style-name="T517"> V BRENTFORD 14/9/2024 £2, </text:span><text:span text:style-name="T516">SHEFF UTD </text:span><text:span text:style-name="T517">V LEICESTER 1/1/2026 £3, <text:s text:c="46"/></text:span><text:span text:style-name="T516">SHEFF UTD</text:span><text:span text:style-name="T517"> V IPSWICH 24/1/2026 £3, </text:span></text:p>
      <text:p text:style-name="P308">10</text:p>
      <text:p text:style-name="P146"><text:soft-page-break/><text:span text:style-name="T433">LARGE FULHAM COLLECTION </text:span><text:span text:style-name="T509">(Cheap prices); </text:span></text:p>
      <text:p text:style-name="P152"><text:span text:style-name="T445">HOMES;</text:span><text:span text:style-name="T511"> 7/5/32 FULHAM v Exeter (20 page promotion souvenir issue, but this one has 14 good autos on pen pictures; L Oliver, A Barrett, W Price, H Hammond, S Gibbon, J Iceton, S Gibbons, J Finch, W Richards, </text:span></text:p>
      <text:p text:style-name="P153">J Hewton, A Tilford, J Birch (Ex Bournemouth), F Wrightson and J Harwood (Trainer)£160. </text:p>
      <text:p text:style-name="P154">10/9/38 FULHAM v Chesterfield £35, </text:p>
      <text:p text:style-name="P154">2/1/43 FULHAM v Chelsea s/s (fold) £40,</text:p>
      <text:p text:style-name="P154">11/3/44 FULHAM v Reading s/s (neat sof) £30,</text:p>
      <text:p text:style-name="P154">9/9/44 FULHAM v Q.P.R s/s (neat t/c, sof) £25,</text:p>
      <text:p text:style-name="P154">23/9/44 FULHAM v Crystal Pal s/s (neat sof) £25,</text:p>
      <text:p text:style-name="P154">14/10/44 FULHAM v Arsenal s/s (t/c, tiny nick off edge) £20,</text:p>
      <text:p text:style-name="P154">4/11/44 FULHAM v Brentford s/s (sof, fold) £15,</text:p>
      <text:p text:style-name="P154">9/12/44 FULHAM v Reading s/s (fold) £18,</text:p>
      <text:p text:style-name="P154">3/2/45 FULHAM v Millwall s/s (neat t/c, sof) £20,</text:p>
      <text:p text:style-name="P156"><text:span text:style-name="T433">1945/6 £10 EACH;</text:span> 1/9/45 Derby (fold), 8/9/45 Leicester (fold), 6/10/45 Luton (sl cr), 27/9/45 Aston Villa, 3/11/45 Arsenal (t/c), 24/11/45 Charlton (sof, fold), 1/12/45 Swansea (ph, t/c) £5, 15/12/45 Plymouth (fold, t/c), 26/12/45 Portsmouth, </text:p>
      <text:p text:style-name="P156">29/12/45 Nottingham For £12, 7/1/46 Charlton FAC (sl tear, sl cello), 12/1/46 Wolves £12, 2/2/46 West Ham (neat t/c), </text:p>
      <text:p text:style-name="P156">9/2/46 W.B.A (fold, mk on back), 9/3/46 Spurs (neat sof), 30/3/46 Brentford, 6/4/46 Chelsea (t/c), 15/4/46 Birmingham (t/c, sl mk), 20/4/46 Southampton, 22/4/46 Millwall (sl mk, invisible cello back page, sm piece off back) £6, 4/5/46 Newport £12, </text:p>
      <text:p text:style-name="P156"><text:span text:style-name="T433">1946/7 £10 EACH;</text:span> Luton (1<text:span text:style-name="T412">st</text:span> home after WW2) £12, West Ham, Leicester (rs, sl cr), Millwall (stain, rs) £6, Barnsley (cr), </text:p>
      <text:p text:style-name="P156">Spurs (cr), Newcastle (fold), Birmingham (t/c, sl cr), Newport £12, Birmingham FAC (sl cr), Bury £12, Plymouth (sotp), </text:p>
      <text:p text:style-name="P156">Man City s/s (emergency issue, rare) £25, Swansea (sl fold), W.B.A (fold, sotp), Sheff Wed, Coventry, Southampton (sl fold), Burnley, Nottingham For (sl foxing, sl rs), <text:s/>Bradford Pk Ave (rs), </text:p>
      <text:p text:style-name="P156"><text:span text:style-name="T433">1947/8 £8 EACH;</text:span> Brentford (cr) £5, W.B.A (4 pages, v sl mk), <text:s/>Barnsley (sotp, sl cr), Newcastle (back page trimmed, sl stain) £5, Southampton (nof), Nottingham For (sl cr), Cardiff (v sl cello), Spurs (sl cr, includes sm newspaper picture), </text:p>
      <text:p text:style-name="P156">Chesterfield (v sl stain), Plymouth (Xmas Day) £10, Leicester (sotp), Bury (sl stain), Doncaster FAC (sotp) £10, </text:p>
      <text:p text:style-name="P156">Bristol Rov FAC £10, Birmingham (sotp), Everton FAC (sotp, sl worn) £10, Blackpool FAC (sotp, sl mk) £12, </text:p>
      <text:p text:style-name="P156">Doncaster Lge (sm piece off back page) £5, Luton (fold), Millwall (fold, t/c), Sheff Wed (sof, newspaper report pasted inside), </text:p>
      <text:p text:style-name="P156"><text:span text:style-name="T433">1948/9 £7 EACH;</text:span> Barnsley (neat t/c, sl mkd), Nottingham For, Southampton, Blackburn (sl tear, sl worn), Q.P.R (sl tear), </text:p>
      <text:p text:style-name="P156">W.B.A (sotp, v sl stain), Lincoln (2 x ph at top, sotp) £4, Coventry (sl tear on spine, sotp), Leicester (v sl stain), Grimsby (sl cr), Bradford Pk Ave (sl cr), Walsall FAC £8, Plymouth (t/c, sl cr, staple removed), Preston Fr (sl fold), Cardiff (rs, sl worn), </text:p>
      <text:p text:style-name="P156">Chesterfield (sl cr), Sheff Wed (sl cr), Leeds (sl cr) £10, Luton (t/c), Brentford (sl rs), West Ham (sl worn), </text:p>
      <text:p text:style-name="P156"><text:span text:style-name="T433">1949/0 £6 EACH;</text:span> Wolves (1<text:span text:style-name="T412">st</text:span> in Div One) £8. Huddersfield (sotp, sl stain), Charlton (sotp), Chelsea, Newcastle (wof) £4, W.B.A,</text:p>
      <text:p text:style-name="P156">Burnley (tear on spine, stain, sotp) £4, Liverpool (fold, sl foxing), Bolton (cr), Derby, Man Utd £12, Aston Villa (t/c), Everton, </text:p>
      <text:p text:style-name="P156">Charlton FAC (sl cr), Man City, Blackpool (t/c), Stoke (sotp), Birmingham, Arsenal (sotp), Sonderland (t/c), Portsmouth (good), </text:p>
      <text:p text:style-name="P156"><text:span text:style-name="T433">1950/1 £5 Each;</text:span> Blackpool (good), Bolton (sotp), Derby, Liverpool (sof, sotp, wob) £3, Man Utd (cr), Middlesbrough (cr, sotp) £2, </text:p>
      <text:p text:style-name="P156">Aston Villa (fof, sotp), Portsmouth £6, </text:p>
      <text:p text:style-name="P156"><text:span text:style-name="T433">1951/2 £5 Each;</text:span> Burnley (rs, foxing, bit worn) £3, Aston Villa (nof), Liverpool (rs, worn) £3, Arsenal (t/c, fold) £3, Charlton (sotp), Bolton (sl stain) £2, Sunderland (sl worn) £2, Huddersfield, Preston, Spurs (sof, t/c) £6, Portsmouth (h/t scores), Sunderland (fold), Derby (+May insert) £7, </text:p>
      <text:p text:style-name="P156"><text:span text:style-name="T433">1952/3 £4 Each;</text:span> Bury, Leicester, Luton (t/c) £2, Notts Co, Plymouth, Lincoln, Blackburn, Everton, Doncaster, Barnsley (worn) £2, Nottingham For, Huddersfield, Birmingham (spike holes) £1, Rotherham (t/c), Hull, Brentford, West Ham, Swansea, </text:p>
      <text:p text:style-name="P156"><text:span text:style-name="T433">1953/4 £4 Each;</text:span> Oldham, Stoke (+match report), Rotherham, Nottingham For, Derby, Doncaster, Hull, Lincoln, Plymouth, Brentford (t/c, sl cr), Birmingham (t/c), Luton (t/c), Notts Co (t/c), Everton (t/c), Swansea (t/c), Leicester, West Ham, Blackburn, </text:p>
      <text:p text:style-name="P156"><text:span text:style-name="T433">1954/5 £3-50p Each;</text:span> Blackburn, Derby, Birmingham, Luton, Stoke, Lincoln, Nottingham For, Port Vale, Hull, Plymouth, Ipswich, Rotherham, West Ham (h/t scores), Middlesbrough (t/c), Swansea (sotp), Preston FAC £3, Doncaster, Bristol Rov, Bury (t/c), </text:p>
      <text:p text:style-name="P156"><text:span text:style-name="T433">1955/6 £2-50p Each;</text:span> Blackburn, Barnsley, Plymouth, Port Vale (t/c) £1, Hull (t/c) £1, Bristol Rov, Sheff Wed, Middlesbrough, </text:p>
      <text:p text:style-name="P156">West Ham, Rotherham, Stoke, Lincoln, Leeds (t/c), Doncaster, Newcastle FAC (sl grubby on back) £2, Bury, </text:p>
      <text:p text:style-name="P156"><text:span text:style-name="T433">1956/7 £2 Each;</text:span> West Ham (t/c), Huddersfield (t/c), Swansea, Bristol City, Rotherham (t/c), Grimsby (t/c), Leicester (t/c), </text:p>
      <text:p text:style-name="P156">Notts Co, L Orient (t/c), Nottingham For, Blackburn, Lincoln, Port Vale, Bury, Bristol Rov, Middlesbrough, Stoke, Doncaster, Barnsley, All Star XI (Hill), Blauweiss (Germany) £1-50p, </text:p>
      <text:p text:style-name="P156"><text:span text:style-name="T433">1957/8 £1-50p Each;</text:span> Derby (t/c), Notts Co, Barnsley, Ipswich, Sheff Utd, L Orient, Doncaster, Cardiff, Lincoln (t/c), Rotherham, Blackburn, West Ham (t/c), Swansea, Grimsby, Bristol City, Bristol Rov Lge+FAC, Middlesbrough (+21st Apr insert), Stoke, Charlton Lge+FAC, Yeovil FAC £2, </text:p>
      <text:p text:style-name="P156"><text:span text:style-name="T433">1958/9 £1-50p Each;</text:span> Ipswich (t/c), Scunthorpe (sl fold), Brighton, Birmingham FAC, Peterborough FAC (sotp), Bristol City.</text:p>
      <text:p text:style-name="P156"><text:span text:style-name="T433">1959/0 £1-50p Each;</text:span> Man City, Wolves, Blackpool (+newspaper pic), Preston, Chelsea (t/c), Nottingham For (t/c), Bolton, Leicester, Newcastle (t/c), West Ham (t/c), Blackburn (t/c), Spurs, Sheff Wed (t/c), Everton, Leeds, Birmingham, Man Utd, </text:p>
      <text:p text:style-name="P156">Arsenal (t/c), Burnley (+match report) £2, W.B.A, Luton, Hull FAC, </text:p>
      <text:p text:style-name="P156"><text:span text:style-name="T433">1960/1 £1-50p Each;</text:span> Cardiff (t/c), Everton, Newcastle (t/c), Nottingham For, Chelsea, Preston, Leicester, Wolves, Man Utd (t/c), W.B.A, Man City (t/c), Arsenal, Sheff Wed (t/c), Burnley, Blackpool (t/c), Spurs (t/c) £3, Bolton (t/c, h/t scores), Aston Villa (t/c), Blackburn (t/c), Birmingham, West Ham (+match report), West Ham Fr £3, </text:p>
      <text:p text:style-name="P156"><text:span text:style-name="T433">1961/2 £1-50p Each;</text:span> Man City (t/c), Everton, Bolton, Leicester, Burnley, Aston Villa (t/c), Blackburn, West Ham (t/c), </text:p>
      <text:p text:style-name="P156">Cardiff (t/c), Wolves, Blackpool (t/c), Birmingham (t/c), Chelsea (t/c), Arsenal, Sheff Wed (t/c), Ipswich (t/c) £3, Nottingham For, Sheff Utd, Spurs, W.B.A, Man Utd, Hartlepool FAC £2, Walsall FAC, Port Vale FAC, Blackburn FAC (t/c), Sheff Utd L Cup £2, </text:p>
      <text:p text:style-name="P160">11</text:p>
      <text:p text:style-name="P156"><text:soft-page-break/><text:span text:style-name="T433">1962/3 £1-50p Each;</text:span> Leicester, Everton, Sheff Utd (t/c), Arsenal (t/c), Sheff Wed, L Orient £3, Ipswich (t/c), Blackburn, Spurs, </text:p>
      <text:p text:style-name="P156">Man City, Wolves, Man Utd (t/c), Blackpool, Aston Villa (t/c), West Ham, Burnley (t/c), Bolton (22nd Dec) £5, Bolton, W.B.A (t/c), </text:p>
      <text:p text:style-name="P156">Birmingham (t/c), West Ham FAC (t/c), Liverpool £2, </text:p>
      <text:p text:style-name="P156"><text:span text:style-name="T433">1963/4 £1-50p Each;</text:span> Sheff Wed (t/c), Birmingham (t/c), Arsenal (t/c), Burnley, Bolton (t/c), Nottingham For (t/c), Chelsea, </text:p>
      <text:p text:style-name="P156">Aston Villa (t/c), Sheff Utd, Wolves, Everton, Blackburn, Blackpool (t/c), West Ham, W.B.A, Leicester, Man Utd (t/c), Spurs (t/c), Luton FAC, Ipswich (10-1 score) £4, Liverpool £2, Ferencvaros Fr (Hungary), Stoke, </text:p>
      <text:p text:style-name="P157"><text:span text:style-name="T433">1964/5 £1-50p Each;</text:span> <text:span text:style-name="T510">Public Trial s/s £10, </text:span>West Ham, Birmingham, Man Utd, Sheff Utd, Stoke, Leicester (t/c), Wolves, Blackpool, Liverpool (t/c), Arsenal, W.B.A (t/c), Burnley (t/c), Chelsea, Nottingham For (t/c), Spurs, Sunderland (t/c), Leeds (t/c), Sheff Wed, Blackburn (t/c), Everton, Aston Villa, Millwall FAC (t/c), Oxford Utd L Cup (t/c, sl fold), Reading L Cup, </text:p>
      <text:p text:style-name="P156"><text:span text:style-name="T433">1965/6 £1 Each;</text:span> Blackburn (t/c), Sunderland, Chelsea, Spurs (t/c), Sheff Utd (sl cr), Everton, Aston Villa (t/c), West Ham (t/c), Newcastle (t/c), Nottingham For, W.B.A, Northampton Lge (t/c)+L Cup (t/c, cr), Arsenal (t/c), Burnley, Blackpool, Man Utd (t/c), Leeds (t/c), Sheff Wed, Leicester, Stoke (t/c), Liverpool £2, Northampton Lge £2+L Cup (cr), Aston Villa L Cup, </text:p>
      <text:p text:style-name="P156"><text:span text:style-name="T433">1966/7 £1-50p Each</text:span> Everton, Burnley, Sheff Utd, Leeds, Spurs, West Ham, Stoke, Chelsea (fold), Aston Villa, Man City, Southampton, Leicester, W.B.A, Newcastle, Liverpool £2, Sheff Wed, Man Utd, Sunderland, Arsenal, Blackpool, Nottingham For, Sheff Utd FAC, Crystal Pal L Cup, Wolves L Cup, Kilmarnock Fr, <text:s/></text:p>
      <text:p text:style-name="P156"><text:span text:style-name="T433">1967/8 50p Each;</text:span> Wolves (cr), Sunderland, Southampton, Man City, Chelsea, Spurs, Leicester, Burnley, Sheff Utd, </text:p>
      <text:p text:style-name="P156">West Ham (23rd Sept) £3, Arsenal, Man Utd, </text:p>
      <text:p text:style-name="P156"><text:span text:style-name="T433">1968/9 50p Each;</text:span> Bolton, Bristol City, Hull, Crystal Pal, Blackburn, Sheff Utd, Norwich, Bury, Portsmouth, Huddersfield, Cardiff, Middlesbrough, Carlisle, Birmingham, Charlton, Preston, Aston Villa, Millwall, Derby, Oxford Utd, W.B.A FAC, Clyde Fr £1-50p, </text:p>
      <text:p text:style-name="P156"><text:span text:style-name="T433">1969/0</text:span> Reading, Leeds Utd L Cup £1, <text:span text:style-name="T436">1970/1</text:span> Bristol Rov FAC £1, Swindon L Cup £1, Bristol City L Cup 50p, </text:p>
      <text:p text:style-name="P160">1971/2 Onwards All 50p Each (Unless otherwise stated);</text:p>
      <text:p text:style-name="P156"><text:span text:style-name="T433">1971/2</text:span> Watford, Norwich, Q.P.R, Burnley, Hull, L Orient, Oxford Utd, Blackpool, Cardiff, Charlton, Carlisle, Middlesbrough, Swindon, Luton, Portsmouth, Bristol City, Preston, Sheff Wed, Millwall, Birmingham, Q.P.R FAC £1, Cambridge Utd L Cup £1, Man Utd Fr £1, Benfica Fr £1, <text:span text:style-name="T433">1972/3</text:span> Burnley, Preston, Huddersfield, Hull, L Orient, Aston Villa, Q.P.R, Blackpool, Bristol City, Portsmouth, Luton (2nd Dec) £3, Luton, Nottingham For, Millwall, Middlesbrough, Brighton, Sheff Wed, Carlisle £1, Sunderland, Cardiff, Oxford Utd, Swindon, Reading L Cup 50p, MSV Duisburg Fr £1, <text:span text:style-name="T436">Santos Fr £4,</text:span> <text:span text:style-name="T433">1973/4</text:span> Millwall, L Orient, Blackpool, Bolton, Bristol City, Portsmouth, Cardiff, Hull, Oxford Utd, Sheff Wed, Notts Co, Luton, Carlisle, Nottingham For, Middlesbrough, W.B.A, Crystal Pal, Swindon, Preston FAC (4 pages) £1, Leicester FAC, Ipswich L Cup 50p, Oxford Utd L Cup 50p, </text:p>
      <text:p text:style-name="P156">Norwich Fr £1, Birmingham Fr £1, <text:span text:style-name="T433">1974/5</text:span> Cardiff, York, Norwich, W.B.A, Bristol Rov, Man Utd, Bristol City, L Orient, </text:p>
      <text:p text:style-name="P156">Aston Villa, Sunderland, Blackpool, Nottingham For, Sheff Wed, Hull, Southampton, Bolton, Portsmouth, Oxford Utd, Spurs Fr £1, </text:p>
      <text:p text:style-name="P156">Dundee Fr £1, Hull FAC, <text:s/>West Ham L Cup £1, Chelsea (Charity) £1, <text:span text:style-name="T433">1975/6</text:span> Peterborough L Cup, W.B.A L Cup, Chelsea ASC £1, Bristol City ASC £1, Huddersfie1d FAC, Southampton, Middlesbrough (ASC Final) £1, Leicester (Earle) £1, </text:p>
      <text:p text:style-name="P156"><text:span text:style-name="T433">1976/7</text:span> (those marked * Best in line-up); Bolton* Lge* £1+L Cup* £1, Bristol Rov* £1, Burnley*£1, Charlton* £1, Luton, Chelsea* £1, Southampton, Carlisle*, Wolves* <text:span text:style-name="T433">1977/8</text:span> <text:s/>Blackburn, Notts Co, Burnley* £1, Blackpool* £1, Bolton, Stoke (t/c), Brighton , Oldham, Spurs, Bristol Rov, Sheff Utd, Crystal Pal (t/c), Cardiff, Millwall, <text:s/>Charlton, Chelsea ASC £1, Luton, </text:p>
      <text:p text:style-name="P156">St Mirren ASC £1, <text:span text:style-name="T433">1978/9</text:span> Wrexham, Burnley, Sheff Utd, Millwall, Stoke, Preston, Blackburn, Bristol Rov, West Ham, Notts Co, Newcastle, Cambridge Utd, Luton, Sunderland, Oldham, Brighton, Charlton, Crystal Pal, Cardiff, L Orient, Leicester, Q.P.R FAC, Darlington L Cup, Bristol City ASC £1, <text:span text:style-name="T433">1979/0</text:span> L Orient, Preston, Burnley, Luton, Wrexham, Notts Co, Birmingham, Shrewsbury, West Ham, Watford, Bristol Rov, Sunderland, Newcastle, Leicester, Swansea, Chelsea, Oldham, Cardiff, Charlton (1st Jan) £2, Charlton, Cambridge Utd, W.B.A FAC, Blackburn L Cup, Q.P.R, <text:s/>Plymouth ASC £1, Birmingham ASC £1, <text:span text:style-name="T433">1980/1</text:span> Colchester, Blackpool, Millwall, Hull, Charlton, <text:span text:style-name="T433">1981/2</text:span> Oldham L Cup,<text:span text:style-name="T433">1982/3</text:span> Rotherham, Q.P.R, Bolton (t/c), Leeds (t/c), Blackburn, Burnley, Oldham, Sheff Wed, Derby, Wolves, Cambridge Utd, Shrewsbury, Middlesbrough, Newcastle, Crystal Pal, Chelsea, Charlton, Barnsley, Leicester, Carlisle, Watford FAC, Coventry L Cup, Southend L Cup, <text:span text:style-name="T433">1983/4</text:span> Portsmouth, Leeds, Middlesbrough, Swansea, Chelsea, Huddersfield, Cardiff, Sheff Wed, Blackburn, Derby, Charlton, Grimsby, Barnsley, Crystal Pal, Shrewsbury, Newcastle, Man City, Carlisle, Brighton, Cambridge Utd, Oldham, Spurs FAC Liverpool L Cup (8th Nov) £1+(29th Nov) £1, Doncaster L Cup, <text:span text:style-name="T433">1984/5</text:span> Shrewsbury, <text:s/>Birmingham, Blackburn, Middlesbrough, Huddersfield, Cardiff, Wimbledon, Wolves, </text:p>
      <text:p text:style-name="P156">Man City, Sheff Utd, Brighton, Oxford Utd, Carlisle, Crystal Pal, Charlton, Portsmouth, Leeds, Grimsby, Barnsley, Notts Co, </text:p>
      <text:p text:style-name="P156">Sheff Wed FAC, <text:span text:style-name="T433">1985/6</text:span> Leeds, Grimsby, Portsmouth, Brighton, Shrewsbury, Stoke, Carlisle, <text:s/>Sunderland, Oldham, Bradford City, Barnsley, Middlesbrough, Norwich, Charlton, Blackburn, Wimbledon, Crystal Pal, Millwall, Hull, Huddersfield, Chelsea L Cup, Notts Co L Cup, Chelsea Fr £1, <text:span text:style-name="T433">1986/7</text:span> Blackpool, Brentford, Bolton, Bristol Rov, Bristol City, Bury, Darlington, Gillingham, Carlisle, Notts Co, Walsall, Rotherham, Doncaster, Port Vale, Chesterfield, Newport, York, Wigan, <text:s text:c="2"/>Bournemouth £1, </text:p>
      <text:p text:style-name="P156">Liverpool L Cup, <text:span text:style-name="T433">1988/9</text:span> Southend, <text:s/><text:span text:style-name="T433">1989/0</text:span> Sunderland L Cup, <text:span text:style-name="T433">1991/2</text:span> Hayes FAC £1, </text:p>
      <text:p text:style-name="P156">FULHAM HANDBOOKS; 1967/8 (70 pages) £1, 1968/9 (42 pages) £1, 1969/0 (42 pages) £1, </text:p>
      <text:p text:style-name="P156">1969 Booklet; George Cohen (86 large pages, sl mk, includes programme) £1-50p, </text:p>
      <text:p text:style-name="P156">1970c Booklet; The Players Player, Stan Brown (50 pages) £1-50p, </text:p>
      <text:p text:style-name="P156">ANGLO-ITALIAN CUP HOME PROGRAMME; 1973 Official Souvenir Handbook (50 pages) £1-50p, </text:p>
      <text:p text:style-name="P42"/>
      <text:p text:style-name="P42">FULHAM AWAYS IN THE SOUTHERN JUNIOR FLOODLIGHT CUP;</text:p>
      <text:p text:style-name="P46">1957/8 Watford (4 pages) £4, 1958/9 Q.P.R £3, West Ham (t/c) £4, 1959/0 Luton (fold, rs) £4, @ BRENTFORD; Coventry £3, </text:p>
      <text:p text:style-name="P48">Luton (sl stain) £2, Coventry (ph, fold) £1-50p, </text:p>
      <text:p text:style-name="P42"/>
      <text:p text:style-name="P42"/>
      <text:p text:style-name="P42"/>
      <text:p text:style-name="P42"/>
      <text:p text:style-name="P42">12</text:p>
      <text:p text:style-name="P155"><text:soft-page-break/>FULHAM AWAYS;</text:p>
      <text:p text:style-name="P156"><text:span text:style-name="T433">1953/4 £5 Each;</text:span> Everton, Stoke, Lincoln, </text:p>
      <text:p text:style-name="P156"><text:span text:style-name="T433">1954/5</text:span> Bristol Rov £3, Stoke (t/c) £4, </text:p>
      <text:p text:style-name="P156"><text:span text:style-name="T433">1955/6</text:span> Bury (t/c) £6, West Ham (fold) £3, Rotherham (t/c) £2, Nottingham For £2, Doncaster £2, Stoke (t/c) £2-50p, Swansea £4, Plymouth £2, Leicester £2, Bristol Rov £2, Sheff Wed £2, Notts Co FAC £8, </text:p>
      <text:p text:style-name="P156"><text:span text:style-name="T433">1956/7</text:span> Lincoln (t/c) £2, Bristol City (t/c) £1,Nottingham For (t/c) £1, Port Vale (t/c) £2, Bury (t/c) £3, Middlesbrough £3, </text:p>
      <text:p text:style-name="P156">Swansea £2, Bristol Rov (t/c) £1, Doncaster (t/c) £1, West Ham (fold) £2-50p, Huddersfield £1, Rotherham £1-50p, Grimsby (t/c) £2, Stoke £2, Notts Co £2-50p, L Orient (fold) £1, Barnsley £1, West Ham FAC (fold, inc Munich Tribute + newspaper report) £3, Blackpool FAC, Ipswich FAC, </text:p>
      <text:p text:style-name="P156"><text:span text:style-name="T433">1957/8 £1 Each;</text:span> Notts Co, Swansea £2, Blackburn, Rotherham, Bristol City (t/c), L Orient (fold), Liverpool £3, Barnsley, </text:p>
      <text:p text:style-name="P156">Doncaster Huddersfield, Cardiff, Bristol Rov, Sheff Utd (4 pages) £3, <text:span text:style-name="T510">West Ham FAC (Munich Tribute+newspaper report) £6, </text:span></text:p>
      <text:p text:style-name="P156"><text:span text:style-name="T433">1959/0 £1 Each;</text:span> Blackburn (t/c), Man City (t/c), Everton (t/c), Wolves (t/c), Birmingham (t/c), W.B.A, Man Utd (t/c), Leicester (t/c), Sheff Wed (t/c), Luton (t/c), Chelsea (t/c), Newcastle, Spurs (fold, t/c), Preston (t/c), <text:s/>Arsenal (t/c), West Ham (t/c), </text:p>
      <text:p text:style-name="P156">Burnley (t/c) £2-50p, @ BRENTFORD; Luton SFC (t/c) £1-50p, @ BRENTFORD; Coventry SFC (4 pages, t/c), Leicester FAC, </text:p>
      <text:p text:style-name="P156"><text:span text:style-name="T433">1960/1 £1 Each;</text:span> Newcastle (t/c), W.B.A (t/c), Sheff Wed (t/c), Burnley (t/c), Blackpool, Bolton, Spurs (fold), Birmingham (t/c),</text:p>
      <text:p text:style-name="P156">Aston Villa (t/c, stain) 50p, Cardiff, Chelsea (t/c), Preston (t/c), Everton (t/c), West Ham (t/c), Arsenal (t/c, v sl tear) 50p, </text:p>
      <text:p text:style-name="P156">Newcastle FAC (t/c) £1, </text:p>
      <text:p text:style-name="P156"><text:span text:style-name="T433">1961/2 £1 Each;</text:span> Birmingham (t/c), Chelsea, Sheff Wed (t/c), Bolton (sl cr, v sl mk) 50p, Ipswich (t/c) £2-50p, Nottingham For (t/c), Sheff Utd (t/c), Blackburn, Man Utd (t/c), Everton (t/c), Arsenal (t/c) 50p, Leicester (t/c), Burnley (t/c), Spurs (t/c), Aston Villa (t/c), Cardiff, Wolves, Blackpool, W.B.A (t/c), West Ham, Walsall FAC (t/c), Sheff Utd L Cup (4 pages) £3, </text:p>
      <text:p text:style-name="P156"><text:span text:style-name="T433">1962/3 £1 Each;</text:span> Sheff Utd, Bolton (t/c), W.B.A (t/c), Ipswich, Sheff Wed (sotp), Birmingham, Blackpool, Liverpool (t/c), Nottingham For (t/c), West Ham, Aston Villa (fold), Leicester (v sl fold), L Orient (t/c) £2, Blackburn, Burnley, Spurs (t/c), Wolves, Everton, Arsenal, Man Utd (4 pages, t/c, v sl cr) £2-50p, Hull L Cup £2, </text:p>
      <text:p text:style-name="P156"><text:span text:style-name="T433">1963/4 £1 Each;</text:span> Everton (t/c), Sheff Wed, W.B.A (t/c), Burnley, Leicester, Stoke (t/c), Blackpool (t/c), Spurs (t/c), Birmingham, Ipswich (t/c), Arsenal (t/c), Bolton (t/c), Nottingham For (t/c), Aston Villa (t/c), Chelsea, Man Utd (t/c), Sheff Utd, Wolves, Blackburn FAC, Colchester L Cup £3, </text:p>
      <text:p text:style-name="P156"><text:span text:style-name="T433">1964/5 £1 Each</text:span>; Birmingham (t/c), W.B.A (t/c), Chelsea, Leeds (t/c), Nottingham For (t/c), Sunderland (t/c), Sheff Wed (rs), </text:p>
      <text:p text:style-name="P156">Aston Villa (t/c), West Ham (t/c, sl stain) 50p, Stoke,Burnley (t/c), Blackpool, Arsenal (t/c, stain) 50p, Man Utd (t/c), Spurs, Liverpool (t/c), Everton (t/c), Reading L Cup £1, <text:s/></text:p>
      <text:p text:style-name="P156"><text:span text:style-name="T433">1965/6 £1 Each;</text:span> Blackpool (t/c), Arsenal (t/c), West Ham, Sheff Wed (fold, rs) £1, Stoke (t/c), Aston Villa, Leeds (t/c), #</text:p>
      <text:p text:style-name="P156">Nottingham For (t/c), Northampton (t/c, record gate) £3, Newcastle (stain, t/c) 50p, Blackburn (t/c), </text:p>
      <text:p text:style-name="P156"><text:span text:style-name="T433">1966/7 £1 Each;</text:span> Burnley (includes t/c insert) £3, Leicester, Sheff Utd (t/c), Southampton, Aston Villa, Man City, Spurs, </text:p>
      <text:p text:style-name="P156"><text:span text:style-name="T433">1967/8 £1 Each; </text:span>Wolves (sl cr), Everton, Coventry (t/c), </text:p>
      <text:p text:style-name="P156"><text:span text:style-name="T433">1968/9 £1 Each;</text:span> Aston Villa, Sheff Utd, Oxford Utd, Derby, Blackpool, Birmingham, Middlesbrough, Preston, Hull, Charlton, Norwich, Bury, Portsmouth, Bristol City, Bolton, Cardiff (fold, t/c), Blackburn, Huddersfield, Crystal Pal, </text:p>
      <text:p text:style-name="P156"><text:span text:style-name="T433">1969/0 50p Each</text:span>; Bury £1, Barrow £1, Bristol Rov, Halifax, Stockport, </text:p>
      <text:p text:style-name="P156">L Orient, Bournemouth, Rotherham, Brighton, Exeter £1, Luton, Rochdale £1, Shrewsbury, Gillingham, Plymouth, Walsall, Doncaster, Bradford City, Barnsley, Southport £2, Mansfield, </text:p>
      <text:p text:style-name="P156"><text:span text:style-name="T433">1970/1</text:span> Darlington L Cup £1-50p, </text:p>
      <text:p text:style-name="P160">1971/2 Onwards All 50p Each (Unless otherwise stated);</text:p>
      <text:p text:style-name="P156"><text:span text:style-name="T433">1971/2</text:span> Preston (sl stain), Middlesbrough, Birmingham (sl cr), Luton, Oxford Utd, Blackpool, Cardiff, Hull, Portsmouth (fold), Q.P.R, Sheff Utd L Cup £1, Huddersfield FAC £2, </text:p>
      <text:p text:style-name="P156"><text:span text:style-name="T433">1972/3</text:span> Sheff Wed, Middlesbrough, Brighton, Bristol City, Millwall, Sunderland, Cardiff, Blackpool, Q.P.R 50p, L Orient, Preston, Sheff Wed FAC, Reading L Cup (16th Aug) 50p+s/s (28th Aug 2nd replay) £1-50p, Oxford Utd, Burnley, Huddersfield, Aston Villa, </text:p>
      <text:p text:style-name="P156"><text:span text:style-name="T433">1973/4</text:span> Middlesbrough, Cardiff, Aston Villa, Carlisle £2, Nottingham For, W.B.A, Swindon, Bolton, <text:s/>Millwall, L Orient (sl stain), Sunderland, Bristol City, Crystal Pal, Ipswich L Cup, </text:p>
      <text:p text:style-name="P156"><text:span text:style-name="T433">1974/5</text:span> Notts Co, W.B.A, Millwall, <text:s/>L Orient, Oldham, Hull, Sheff Wed, Nottingham For, Cardiff, Blackpool, Southampton, Bolton, Aston Villa, Sunderland, Bristol Rov, York £1, Norwich, Bolton, Man Utd £1, Bristol City, Wolves L Cup £1, Newcastle L Cup £1, Norwich ASC £1, </text:p>
      <text:p text:style-name="P156"><text:span text:style-name="T433">1975/6</text:span> Bolton, Sunderland, Hull, Blackburn, Portsmouth, York £1, Oldham, Luton, <text:s/>Blackpool, Carlisle £1, Bristol Rov, Charlton, Southampton, L Orient, Nottingham For, Bristol City, Chelsea, W.B.A Lge+L Cup 50p, Hearts ASC £1-50p, Motherwell ASC £1, Middlesbrough ASC Final £2, </text:p>
      <text:p text:style-name="P156"><text:span text:style-name="T433">1976/7</text:span> <text:s/>L Orient ASC, Bolton L Cup+@ BIRMINGHAM; Bolton (2nd Replay) £1, </text:p>
      <text:p text:style-name="P156"><text:span text:style-name="T433">1977/8</text:span> Oldham, Spurs, Cardiff, Crystal Pal, Luton, Sheff Utd, Stoke, Southampton, Millwall, Charlton, Blackburn, L Orient, Brighton, Sunderland, Hull, Burnley, Bristol Rov, Bolton, Notts Co (newspaper) £1, Burnley FAC £1, </text:p>
      <text:p text:style-name="P156"><text:span text:style-name="T433">1978/9</text:span> Bristol Rov, West Ham, Sunderland, Oldham, Brighton, Stoke, Crystal Pal, Burnley, Charlton, Millwall, Sheff Utd, Man Utd, Leicester, Preston, Blackburn, Wrexham £1, L Orient, Cambridge Utd, Luton, Newcastle, </text:p>
      <text:p text:style-name="P156"><text:span text:style-name="T433">1979/0</text:span> Sunderland, Birmingham, Shrewsbury (newspaper) £2, Preston (newspaper) £1, Q.P.R, Leicester, L Orient, Swansea, Chelsea, Oldham, Cambridge Utd, Cardiff, Blackburn, Burnley, Luton, Notts Co, West Ham, Bristol Rov, Charlton, Watford, </text:p>
      <text:p text:style-name="P156">W.B.A L Cup, <text:span text:style-name="T433">1982/3</text:span> Crystal Pal, <text:span text:style-name="T433">1986/7</text:span> Bury £2, <text:span text:style-name="T433">1992/3</text:span> Northampton FAC, Brentford L Cup, Woking Fr (4 pages), </text:p>
      <text:p text:style-name="P42"/>
      <text:p text:style-name="P42"/>
      <text:p text:style-name="P42"/>
      <text:p text:style-name="P42">13</text:p>
      <text:p text:style-name="P49"/>
      <text:p text:style-name="P42"><text:soft-page-break/>FULHAM AWAY FRIENDLIES £1-50p Each;</text:p>
      <text:p text:style-name="P61"><text:span text:style-name="T189">ACCRINGTON; </text:span><text:span text:style-name="T184">1955/6 (neat sotp) £10,<text:tab/></text:span><text:span text:style-name="T189">ANDOVER;</text:span><text:span text:style-name="T182"> 1983/4, <text:tab/><text:tab/><text:tab/></text:span><text:span text:style-name="T189">ASHFORD TOWN; </text:span><text:span text:style-name="T182">1987/8, <text:tab/><text:tab/></text:span></text:p>
      <text:p text:style-name="P61"><text:span text:style-name="T189">BARNET; </text:span><text:span text:style-name="T182">1961/2 (Reserves) £3, 1984/5,<text:tab/> </text:span><text:span text:style-name="T189">BATH; </text:span><text:span text:style-name="T182">1974/5, 1979/0 £1, <text:tab/><text:tab/></text:span><text:span text:style-name="T189">BEDWORTH; </text:span><text:span text:style-name="T182">1981/2, <text:tab/><text:tab/><text:tab/></text:span></text:p>
      <text:p text:style-name="P61"><text:span text:style-name="T190">BOURNEMOUTH;</text:span><text:span text:style-name="T184"> 1984/5 s/s (fold, sl mk) £2, 2009/10 s/s, 2010/11 (quadruple issue Spurs/Fulham/Derby &amp; Portsmouth £3, </text:span></text:p>
      <text:p text:style-name="P61"><text:span text:style-name="T190">BRENTFORD;</text:span><text:span text:style-name="T182"> 1954/5 (4 pages) £8, 1955/6 £3, 2000/1 s/s (pin holes),<text:tab/><text:tab/></text:span><text:span text:style-name="T190">BRIGHTON;</text:span><text:span text:style-name="T184"> 1981/2 (fold) £3, </text:span></text:p>
      <text:p text:style-name="P61"><text:span text:style-name="T189">CARSHALTON; </text:span><text:span text:style-name="T182">1997/8, <text:tab/><text:tab/></text:span><text:span text:style-name="T190">CHARLTON;</text:span><text:span text:style-name="T182"> 1986/7 s/s (fold) £2-50p, <text:tab/></text:span><text:span text:style-name="T189">CHELMSFORD; </text:span><text:span text:style-name="T182">1982/3 s/s, <text:tab/><text:tab/></text:span></text:p>
      <text:p text:style-name="P61"><text:span text:style-name="T190">CHELSEA;</text:span><text:span text:style-name="T182"> 1973/4 </text:span><text:span text:style-name="T185">(Houseman Test), <text:tab/></text:span><text:span text:style-name="T189">CHESHAM UTD; </text:span><text:span text:style-name="T182">1988/9, 2017/18 s/s, <text:tab/></text:span><text:span text:style-name="T189">CLACTON TOWN; </text:span><text:span text:style-name="T182">1991/2<text:tab/><text:tab/></text:span></text:p>
      <text:p text:style-name="P61"><text:span text:style-name="T192">COBH RAMBLERS;</text:span><text:span text:style-name="T185"> 1983/4,<text:tab/><text:tab/></text:span><text:span text:style-name="T192">COLCHESTER;</text:span><text:span text:style-name="T185"> 1981/2, <text:tab/><text:tab/></text:span><text:span text:style-name="T192">COVENTRY;</text:span><text:span text:style-name="T185"> 1964/5 (sl cr) £4, </text:span></text:p>
      <text:p text:style-name="P61"><text:span text:style-name="T192">CRYSTAL PAL;</text:span><text:span text:style-name="T185"> 1953/4 £8, 1955/6 (4 pages, woc) £3, 1956/7 (4 pages, sl cello on tear) £2, </text:span></text:p>
      <text:p text:style-name="P61"><text:span text:style-name="T192">DARLINGTON;</text:span><text:span text:style-name="T185"> 1982/3 £2, <text:tab/><text:tab/></text:span><text:span text:style-name="T189">DULWICH HAMLET; </text:span><text:span text:style-name="T182">1988/9 s/s, 1994/5 £1,</text:span></text:p>
      <text:p text:style-name="P61"><text:span text:style-name="T189">EASTBOURNE UTD; </text:span><text:span text:style-name="T182">1987/8, <text:tab/><text:tab/></text:span><text:span text:style-name="T189">EPSOM &amp; EWELL; </text:span><text:span text:style-name="T182">1983/4, <text:tab/><text:tab/></text:span><text:span text:style-name="T189">ENFIELD; </text:span><text:span text:style-name="T182">1980/1, 1992/3 £1, <text:tab/><text:tab/></text:span></text:p>
      <text:p text:style-name="P61"><text:span text:style-name="T189">FARNBOROUGH; </text:span><text:span text:style-name="T182">1988/9, <text:tab/><text:tab/></text:span><text:span text:style-name="T189">FISHER ATH; </text:span><text:span text:style-name="T182">1987/8 s/s, <text:tab/><text:tab/></text:span></text:p>
      <text:p text:style-name="P61"><text:span text:style-name="T189">@ FOLKESTONE;</text:span><text:span text:style-name="T182"> 1966/7 Select XI v Fulham (Honey Testimonial) £2, <text:tab/><text:tab/></text:span><text:span text:style-name="T189">FUSION F.C; </text:span><text:span text:style-name="T182">2000/1, <text:tab/><text:tab/></text:span></text:p>
      <text:p text:style-name="P61"><text:span text:style-name="T192">GALWAY UTD;</text:span><text:span text:style-name="T185"> 1997/8 £2, </text:span><text:span text:style-name="T182"><text:tab/><text:tab/></text:span><text:span text:style-name="T192">GLENTORAN;</text:span><text:span text:style-name="T185"> 1983/4 £2,<text:tab/><text:tab/></text:span></text:p>
      <text:p text:style-name="P156"><text:span text:style-name="T436">GOTHENBURG;</text:span> 1975 Sir Stanley Rous Cup (Tournament) inc Orgyte, Leicester, Gothenburg &amp; Fulham £4, </text:p>
      <text:p text:style-name="P61"><text:span text:style-name="T189">GRAVESEND &amp; NORTHFLEET; </text:span><text:span text:style-name="T182">1983/4 (Idle Testimonial), <text:tab/><text:tab/><text:tab/></text:span><text:span text:style-name="T192">@ GRAZ;</text:span><text:span text:style-name="T185"> 2017/18 West Ham v Fulham Fr £2, </text:span></text:p>
      <text:p text:style-name="P61"><text:span text:style-name="T192">HALMSTADS;</text:span><text:span text:style-name="T191"> 2010/11,<text:tab/><text:tab/></text:span><text:span text:style-name="T192">HAMBURG;</text:span><text:span text:style-name="T191"> 1998/9 £2, <text:tab/><text:tab/></text:span><text:span text:style-name="T189">HAMPTON; </text:span><text:span text:style-name="T182">1984/5 £1, <text:tab/><text:tab/></text:span></text:p>
      <text:p text:style-name="P61"><text:span text:style-name="T189">HARLOW;</text:span><text:span text:style-name="T182"> 1983/4, <text:tab/><text:tab/><text:tab/></text:span><text:span text:style-name="T189">HARROW; </text:span><text:span text:style-name="T182">1979/0 s/s, 1982/3, 1988/9, <text:tab/></text:span><text:span text:style-name="T189">HASTINGS UTD; </text:span><text:span text:style-name="T182">1982/3, <text:tab/><text:tab/></text:span></text:p>
      <text:p text:style-name="P61"><text:span text:style-name="T190">HAYES;</text:span><text:span text:style-name="T184"> 1964/5 £2, <text:tab/><text:tab/><text:tab/></text:span><text:span text:style-name="T189">HENDON; </text:span><text:span text:style-name="T182">1968/9, <text:tab/><text:tab/><text:tab/></text:span><text:span text:style-name="T192">HERTHA;</text:span><text:span text:style-name="T185"> 2002/3, <text:tab/><text:tab/><text:tab/></text:span></text:p>
      <text:p text:style-name="P61"><text:span text:style-name="T189">HORSHAM; <text:s/></text:span><text:span text:style-name="T182">1984/5, <text:tab/><text:tab/><text:tab/></text:span><text:span text:style-name="T189">HOUNSLOW; </text:span><text:span text:style-name="T182">1967/8</text:span><text:span text:style-name="T189"> </text:span><text:span text:style-name="T182">J Haynes XI £2, </text:span></text:p>
      <text:p text:style-name="P61"><text:span text:style-name="T189">KINGSTONIAN; </text:span><text:span text:style-name="T182">1990/1, 1996/7, 2003/4, 2004/5, 2010/11, <text:tab/><text:tab/><text:tab/></text:span><text:span text:style-name="T190">L ORIENT;</text:span><text:span text:style-name="T184"> 1984/5 s/s (t/c), </text:span></text:p>
      <text:p text:style-name="P61"><text:span text:style-name="T191">LEATHERHEAD; </text:span><text:span text:style-name="T185">1963/4 (Opening Lights) £3, 1978/9 (Reid Testimonial), <text:tab/></text:span><text:span text:style-name="T192">MALMO;</text:span><text:span text:style-name="T185"> 2010/11,</text:span></text:p>
      <text:p text:style-name="P61"><text:span text:style-name="T192">MERTHYR;</text:span><text:span text:style-name="T185"> 1979/0, <text:tab/><text:tab/><text:tab/></text:span><text:span text:style-name="T191">MET POLICE; </text:span><text:span text:style-name="T185">1984/5, <text:tab/><text:tab/></text:span><text:span text:style-name="T191">NEWPORT (I-o-W); </text:span><text:span text:style-name="T185">1988/9 (Opening Ground), </text:span><text:span text:style-name="T191">NORWICH;</text:span><text:span text:style-name="T186"> 1959/0 (fold) £3, <text:tab/><text:tab/></text:span><text:span text:style-name="T192">PORTSMOUTH; </text:span><text:span text:style-name="T186">1965/6 s/s (fold) £10,<text:tab/></text:span><text:span text:style-name="T465">RAITH ROVERS;</text:span><text:span text:style-name="T461"> 1998/9 s/s £2, <text:tab/></text:span></text:p>
      <text:p text:style-name="P61"><text:span text:style-name="T192">READING;</text:span><text:span text:style-name="T185"> 1956/7 £4, 1983/4 £1,<text:tab/></text:span><text:span text:style-name="T465">SLIGO ROVERS;</text:span><text:span text:style-name="T461"> 1997/8 £2,<text:tab/><text:tab/></text:span><text:span text:style-name="T192">SLOUGH TOWN; </text:span><text:span text:style-name="T187">1993/4 s/s, <text:tab/><text:tab/></text:span></text:p>
      <text:p text:style-name="P61"><text:span text:style-name="T192">SOUTHEND;</text:span><text:span text:style-name="T187"> 1963/4 s/s (Watson) £3, 1968/9 (4 pages) £2, 1969/0 (4 pages) £2, 1984/5 s/s £3, </text:span></text:p>
      <text:p text:style-name="P63"><text:span text:style-name="T246">ST ALBANS; </text:span><text:span text:style-name="T249">1987/8, <text:tab/><text:tab/><text:tab/></text:span><text:span text:style-name="T246">SUTTON UTD; </text:span><text:span text:style-name="T249">1997/8, 1999/0, 2004/5, 2016/17 (+team sheet), </text:span></text:p>
      <text:p text:style-name="P156"><text:span text:style-name="T436">TAMPA BAY MUTINY;</text:span> 2001/2,<text:tab/><text:span text:style-name="T245">THREE BRIDGES; </text:span><text:span text:style-name="T248">1990/1 s/s, <text:tab/><text:tab/></text:span><text:span text:style-name="T436">FC TWENTE;</text:span> 2011/12, </text:p>
      <text:p text:style-name="P61"><text:span text:style-name="T190">TORQUAY;</text:span><text:span text:style-name="T184"> 2003/4, </text:span><text:span text:style-name="T189"><text:tab/><text:tab/><text:tab/>TOOTING &amp; MICHAM;</text:span><text:span text:style-name="T182"> 1968/9, 1979/0, 2012/13, <text:tab/></text:span></text:p>
      <text:p text:style-name="P63"><text:span text:style-name="T245">TUNBRIDGE WELLS UTD; </text:span><text:span text:style-name="T248">1955/6 (Reid Benefit, ph, nof) £4, <text:tab/><text:tab/><text:tab/></text:span><text:span text:style-name="T245">WALTHAMSTOW; </text:span><text:span text:style-name="T248">1984/5, </text:span></text:p>
      <text:p text:style-name="P61"><text:span text:style-name="T192">WATERFORD;</text:span><text:span text:style-name="T185"> 1983/4 (fold) £2, <text:tab/></text:span><text:span text:style-name="T192">WAYSIDE CELTIC;</text:span><text:span text:style-name="T185"> 1997/8 £2, <text:tab/></text:span><text:span text:style-name="T189">WEALDSTONE; </text:span><text:span text:style-name="T182">1982/3 s/s (fold), <text:tab/></text:span></text:p>
      <text:p text:style-name="P61"><text:span text:style-name="T190">WEST HAM;</text:span><text:span text:style-name="T182"> 1976/7 </text:span><text:span text:style-name="T185">(Lampard), <text:tab/></text:span><text:span text:style-name="T189">AFC WIMBLEDON;</text:span><text:span text:style-name="T182"> 2011/12, <text:tab/><text:tab/></text:span><text:span text:style-name="T189">WOKING;</text:span><text:span text:style-name="T182"> 1992/3 £1, 1993/4 £1, <text:tab/><text:tab/></text:span></text:p>
      <text:p text:style-name="P61"><text:span text:style-name="T189">WORTHING;</text:span><text:span text:style-name="T182"> 1986/7, <text:tab/><text:tab/><text:tab/></text:span><text:span text:style-name="T189">YEOVIL; </text:span><text:span text:style-name="T182">1972/3 (Testimonial) £2, </text:span></text:p>
      <text:p text:style-name="P214"><text:span text:style-name="Teletype"><text:span text:style-name="T63"/></text:span></text:p>
      <text:p text:style-name="P214"><text:span text:style-name="Teletype"><text:span text:style-name="T63">FULHAM RESERVE HOMES;</text:span></text:span></text:p>
      <text:p text:style-name="P215"><text:span text:style-name="Teletype"><text:span text:style-name="T17">28/9/46 Leicester (cr, sl stain) £12, 22/3/47 Charlton C Cup, 20/9/47 Birmingham (t/c, h/t scores), </text:span></text:span></text:p>
      <text:p text:style-name="P215"><text:span text:style-name="Teletype"><text:span text:style-name="T17">27/3/48 Crystal Pal (cr, pencil t/c), </text:span></text:span><text:span text:style-name="Teletype"><text:span text:style-name="T18">1952/3 (all s/s) Cardiff (fold) £5, Northampton (fold) £6, Portsmouth (fold) £5, </text:span></text:span></text:p>
      <text:p text:style-name="P215"><text:span text:style-name="Teletype"><text:span text:style-name="T18">L Orient C Cup (sl fold) £5, </text:span></text:span><text:span text:style-name="Teletype"><text:span text:style-name="T17">10/9/52 Reading (fold, pencil t/c), 1/4/57 Plymouth (fold, sof), </text:span></text:span><text:span text:style-name="Teletype"><text:span text:style-name="T18">1957/8 Millwall (t/c) £4, Brighton £3, </text:span></text:span><text:span text:style-name="Teletype"><text:span text:style-name="T17">23/11/57 Northampton £5, 11/1/58 Plymouth (sof) £4, 8/2/58 Leicester £4, 29/3/58 Brentford £4, 8/4/58 Portsmouth £4, </text:span></text:span></text:p>
      <text:p text:style-name="P215"><text:span text:style-name="Teletype"><text:span text:style-name="T17">10/4/58 Charlton, 14/4/58 Crystal Pal (t/c) £4, 28/4/58 Swindon (sl fold) £4, 18/4/59 Brighton (sl cr) £4, 19/9/59 Swindon (sof), 2/1/60 Northampton (sl cr, sl stain) £4, 27/8/60 Swansea (sof) £4, 22/10/60 Colchester (fold) £3-50p, 5/11/60 Coventry (fold) £4, </text:span></text:span></text:p>
      <text:p text:style-name="P215"><text:span text:style-name="Teletype"><text:span text:style-name="T17">3/4/61 Northampton (v sl stain) £4, 3 4/63 Birmingham (copy) £1, 8/2/64 Brighton (sof, wob) £3, 3/10/64 Cardiff (sof, fold) £4, </text:span></text:span></text:p>
      <text:p text:style-name="P215"><text:span text:style-name="Teletype"><text:span text:style-name="T17">23/10/65 Crystal Pal (fold, Woodward (Palace) auto) £4, 20/9/67 Bristol Rov (sof, wob, fold) £3-50p, 24/2/68 Cardiff (sof, wob) £3, 17/8/68 Crystal Pal (sof) £3, 14/12/68 Swindon (t/c, fold) £3, 5/2/69 Reading (fold) £3, 15/9/70 Bristol Rov (fold, scorers noted) £3 14/10/70 Swindon £3, 14/11/72 Plymouth (t/c, sl mk) £5, 5/9/73 Swindon (t/c, fold) £3, 17/12/74 Swindon (sof) £3, </text:span></text:span></text:p>
      <text:p text:style-name="P215"><text:span text:style-name="Teletype"><text:span text:style-name="T17">13/9/76 Crystal Pal (fold) £4, 9/2/77 Swindon (fold, scorers noted) £2, 13/4/77 L Orient (wof, fold) £3, </text:span></text:span></text:p>
      <text:p text:style-name="P215"><text:span text:style-name="Teletype"><text:span text:style-name="T17">17/11/79 Crystal Pal (wof) £3 16/11/82 Swindon (wof) £1-50p, 17/3/83 Chelsea £2, 21/2/84 Leicester (fold), </text:span></text:span></text:p>
      <text:p text:style-name="P215"><text:span text:style-name="Teletype"><text:span text:style-name="T17">26/3/85 Portsmouth (sl fold) £1-50p, 9/4/85 Bristol Rov (sl fold) £1-50p, 16/4/85 Arsenal (sof) £2, 29/4/85 Watford (sof, fold) £1, 27/8/85 Crystal Pal, 24/10/85 Spurs £1-50p, 26/11/85 Bristol Rov (fold), </text:span></text:span><text:span text:style-name="Teletype"><text:span text:style-name="T18">86/7 Q.P.R FAYC s/s 50p, 88/9 Q.P.R s/s 50p, </text:span></text:span></text:p>
      <text:p text:style-name="P215"><text:span text:style-name="Teletype"><text:span text:style-name="T17">11/10/89 West Ham £2, 11/9/91 Norwich (fold), 19/9/91 Chelsea £2, 11/12/91 Swindon (sof), 24/8/92 Luton (t/c) £1-50p, </text:span></text:span></text:p>
      <text:p text:style-name="P215"><text:span text:style-name="Teletype"><text:span text:style-name="T17">9/9/92 Ipswich (t/c), 23/9/92 Southampton (t/c) £1-50p, 7/10/92 Swindon (sof), 21/10/92 Oxford Utd (sof) £2, </text:span></text:span></text:p>
      <text:p text:style-name="P215"><text:span text:style-name="Teletype"><text:span text:style-name="T17">11/11/92 Watford (t/c), 18/11/92 Brighton (t/c), 9/12/92 Millwall (sl cr), 23/12/92 Portsmouth, 24/2/93 Norwich (sof), </text:span></text:span></text:p>
      <text:p text:style-name="P215"><text:span text:style-name="Teletype"><text:span text:style-name="T17">11/3/92 Arsenal (sl fold) £2, 23/8/95 Wokingham, </text:span></text:span><text:span text:style-name="Teletype"><text:span text:style-name="T18">11/10/95 Woking s/s (fold) 50p, </text:span></text:span><text:span text:style-name="Teletype"><text:span text:style-name="T17">27/9/95 Wycombe, 6/3/96 Crawley, </text:span></text:span></text:p>
      <text:p text:style-name="P215"><text:span text:style-name="Teletype"><text:span text:style-name="T17">11/9/96 Stevenage (scorers noted), 27/8/97 Barnet (t/c), 15/10/97 Cambridge Utd, 21/1/98 Reading (t/c), 11/2/98 Welling (sof), 1/4/98 Wycombe (t/c), 20/4/98 Rushden * Diamonds (sof) £2, 11/5/98 Stevenage (t/c), 21/10/98 Brighton, 12/4/99 Millwall, 8/3//2000 Brentford Fr (@ Motspur Pk, sof), 15/3/2000 Luton, 27/4/2000 Brighton, 30/8/200 Peterborough, </text:span></text:span></text:p>
      <text:p text:style-name="P215"><text:span text:style-name="Teletype"><text:span text:style-name="T17">10/10/2000 Charlton Fr (@ Motspur Pk, sof) £2, 25/10/2000 Southampton Fr (fold) £2, 14/2/2001 Wycombe, </text:span></text:span></text:p>
      <text:p text:style-name="P215"><text:span text:style-name="Teletype"><text:span text:style-name="T17">14/3/2001 Bournemouth £1-50p, 25/4/2001 Barnet, 3/5/2001 Bristol Rov, 8/5/2001 Brighton, 28/8/2001 Derby, 5/12/2001 Arsenal, 13/2/2002 Southampton (prog+teamsheet) £2, 13/3/2003 Chelsea, 13/3/2003 Southampton (prog+teamsheet) £2, </text:span></text:span></text:p>
      <text:p text:style-name="P215"><text:span text:style-name="Teletype"><text:span text:style-name="T17">19/3/2003 Watford (prog+teamsheet) £2, 9/4/2003 Spurs (prog+teamsheet) £2, 23/9/2003 Southampton (prog+teamsheet) £2, 3/2/2004 Spurs, 6/10/2004 Watford, 9/3/2005 West Ham, </text:span></text:span></text:p>
      <text:p text:style-name="P214"><text:span text:style-name="Teletype"><text:span text:style-name="T63"/></text:span></text:p>
      <text:p text:style-name="P214"><text:span text:style-name="Teletype"><text:span text:style-name="T63"/></text:span></text:p>
      <text:p text:style-name="P214"><text:span text:style-name="Teletype"><text:span text:style-name="T63">14</text:span></text:span></text:p>
      <text:p text:style-name="P216"><text:span text:style-name="Teletype"><text:span text:style-name="T18"/></text:span></text:p>
      <text:p text:style-name="P214"><text:soft-page-break/><text:span text:style-name="Teletype"><text:span text:style-name="T63">FULHAM RESERVE AWAYS;</text:span></text:span></text:p>
      <text:p text:style-name="P215"><text:span text:style-name="Teletype"><text:span text:style-name="T115">ALDERSHOT;</text:span></text:span><text:span text:style-name="Teletype"><text:span text:style-name="T87"> 1/5/63 £5, </text:span></text:span><text:span text:style-name="Teletype"><text:span text:style-name="T115">ARSENAL</text:span></text:span><text:span text:style-name="Teletype"><text:span text:style-name="T87">; 15/10/52 C Cup s/f (c/o from 1951/2, fold) £4-50p, 22/10/55 £3, 28/12/57 (fold), </text:span></text:span></text:p>
      <text:p text:style-name="P215"><text:span text:style-name="Teletype"><text:span text:style-name="T87">27/11/65 (fold, sof) £3, 8/3/69 (cr) £3, 18/12/84 £3, 30/1/2002, 14/8/2002 (fold), 20/10/2003 (sof, fold), 11/10/2004 (sof), </text:span></text:span></text:p>
      <text:p text:style-name="P215"><text:span text:style-name="Teletype"><text:span text:style-name="T115">BARNET; </text:span></text:span><text:span text:style-name="Teletype"><text:span text:style-name="T87">1/10/97, 13/1/99 (t/c), 18/8/99 (neat sof), </text:span></text:span><text:span text:style-name="Teletype"><text:span text:style-name="T115">BIRMINGHAM;</text:span></text:span><text:span text:style-name="Teletype"><text:span text:style-name="T87"> 2/5/62 £4, 4/10/69 (cr) £2-50p, 16/12/78 (fold) £3, </text:span></text:span></text:p>
      <text:p text:style-name="P215"><text:span text:style-name="Teletype"><text:span text:style-name="T115">BRENTFORD</text:span></text:span><text:span text:style-name="Teletype"><text:span text:style-name="T87">; 27/2/60, 17/9/63 £3, 28/2/96 Cup (t/c), </text:span></text:span><text:span text:style-name="Teletype"><text:span text:style-name="T115">BRIGHTON;</text:span></text:span><text:span text:style-name="Teletype"><text:span text:style-name="T87"> 16/3/57 (v sl stain), 28/8/91, </text:span></text:span><text:span text:style-name="Teletype"><text:span text:style-name="T115">BRISTOL ROV;</text:span></text:span><text:span text:style-name="Teletype"><text:span text:style-name="T87"> 27/4/82 (fold) £2, 21/4/83 (fold) £2, 13/9/83 (fold) £2, 17/1/86 £2, </text:span></text:span><text:span text:style-name="Teletype"><text:span text:style-name="T115">CAMBRIDGE UTD;</text:span></text:span><text:span text:style-name="Teletype"><text:span text:style-name="T87"> 22/11/95, </text:span></text:span><text:span text:style-name="Teletype"><text:span text:style-name="T115">CARDIFF;</text:span></text:span><text:span text:style-name="Teletype"><text:span text:style-name="T87"> 2/3/57 (tear on fold), 2/1/80 (fold) £4, </text:span></text:span><text:span text:style-name="Teletype"><text:span text:style-name="T115">CHARLTON;</text:span></text:span><text:span text:style-name="Teletype"><text:span text:style-name="T87">15/3/83 £4, 8/12/2004 (fold), </text:span></text:span><text:span text:style-name="Teletype"><text:span text:style-name="T115">CHELSEA</text:span></text:span><text:span text:style-name="Teletype"><text:span text:style-name="T87">; 8/3/80 £4, 15/4/91, 17/2/92, </text:span></text:span><text:span text:style-name="Teletype"><text:span text:style-name="T115">CHELTENHAM;</text:span></text:span><text:span text:style-name="Teletype"><text:span text:style-name="T87"> 3/1/2001, </text:span></text:span></text:p>
      <text:p text:style-name="P215"><text:span text:style-name="Teletype"><text:span text:style-name="T115">COVENTRY;</text:span></text:span><text:span text:style-name="Teletype"><text:span text:style-name="T87"> 31/1/67 £3, 3/4/2002 (fold), </text:span></text:span><text:span text:style-name="Teletype"><text:span text:style-name="T115">CRYSTAL PAL;</text:span></text:span><text:span text:style-name="Teletype"><text:span text:style-name="T87"> 24/8/55, 19/10/57 (t/c), 15/10/60 (neat sof), 23/11/66 £4 (t/c), </text:span></text:span></text:p>
      <text:p text:style-name="P215"><text:span text:style-name="Teletype"><text:span text:style-name="T87">24/1/68 (fold) £4, 21/8/68 £3, 7/4/73 (fold) £3, 10/2/76 £3, 16/2/77 (sof) £3, 8/4/78 £3, 21/10/78 (t/c) £2, 18/2/80 (sof) £2, </text:span></text:span><text:span text:style-name="Teletype"><text:span text:style-name="T115">GILLINGHAM;</text:span></text:span><text:span text:style-name="Teletype"><text:span text:style-name="T87"> 22/4/96 £1-50p, <text:s/></text:span></text:span><text:span text:style-name="Teletype"><text:span text:style-name="T115">IPSWICH;</text:span></text:span><text:span text:style-name="Teletype"><text:span text:style-name="T87"> 3/1/59 £4, 22/11/2004 (fold), </text:span></text:span><text:span text:style-name="Teletype"><text:span text:style-name="T115">KETTERIING;</text:span></text:span><text:span text:style-name="Teletype"><text:span text:style-name="T87"> 13/8/96, </text:span></text:span><text:span text:style-name="Teletype"><text:span text:style-name="T115">LEICESTER;</text:span></text:span><text:span text:style-name="Teletype"><text:span text:style-name="T87"> 27/3/65 (sof), 15/3/67 (wof, sl stain), 1/10/2001, </text:span></text:span><text:span text:style-name="Teletype"><text:span text:style-name="T115">LUTON;</text:span></text:span><text:span text:style-name="Teletype"><text:span text:style-name="T87"> 4/10/2000, </text:span></text:span><text:span text:style-name="Teletype"><text:span text:style-name="T115">MILLWALL;</text:span></text:span><text:span text:style-name="Teletype"><text:span text:style-name="T87"> 1/3/93, </text:span></text:span><text:span text:style-name="Teletype"><text:span text:style-name="T115">NORWICH;</text:span></text:span><text:span text:style-name="Teletype"><text:span text:style-name="T87"> 9/2/2005, </text:span></text:span></text:p>
      <text:p text:style-name="P215"><text:span text:style-name="Teletype"><text:span text:style-name="T115">NOTTINGHAM FOR;</text:span></text:span><text:span text:style-name="Teletype"><text:span text:style-name="T87"> 23/1/65 (fold), </text:span></text:span><text:span text:style-name="Teletype"><text:span text:style-name="T115">L ORIENT;</text:span></text:span><text:span text:style-name="Teletype"><text:span text:style-name="T87"> 18/3/50, 8/1/55, 25/10/95 s/s 50p, 11/3/98 (sof), </text:span></text:span><text:span text:style-name="Teletype"><text:span text:style-name="T115">OXFORD UTD;</text:span></text:span><text:span text:style-name="Teletype"><text:span text:style-name="T87"> 3/2/93 (sof) £2, </text:span></text:span><text:span text:style-name="Teletype"><text:span text:style-name="T115">PLYMOUTH;</text:span></text:span><text:span text:style-name="Teletype"><text:span text:style-name="T87"> 20/4/74 (fold) £4, 8/1/77 (fold) £3, 19/11/77 £3, 31/3/79 £3, 23/3/82 £2, </text:span></text:span><text:span text:style-name="Teletype"><text:span text:style-name="T115">PORTSMOUTH;</text:span></text:span><text:span text:style-name="Teletype"><text:span text:style-name="T87"> 20/2/63 £4, 10/10/64 (ph) £2, </text:span></text:span><text:span text:style-name="Teletype"><text:span text:style-name="T115">READING;</text:span></text:span><text:span text:style-name="Teletype"><text:span text:style-name="T87"> 15/1/49 (Ex b.v, good) £8, 15/3/52 (Ex b.v. Good) £4, 11/10/61 (fold), 6/3/68 £2, 12/11/69 (sl cr) £2, 5/12/79 (fold) £2, </text:span></text:span></text:p>
      <text:p text:style-name="P215"><text:span text:style-name="Teletype"><text:span text:style-name="T87">8/4/81 (t/c) £2, </text:span></text:span><text:span text:style-name="Teletype"><text:span text:style-name="T115">SOUTHAMPTON;</text:span></text:span><text:span text:style-name="Teletype"><text:span text:style-name="T87"> 7/5/63 £4*, 10/9/66, 16/9/72 (sl cr) £4, 26/10/92 (neat sof) £2, 9/12/98 (t/c), 17/12/2001, </text:span></text:span></text:p>
      <text:p text:style-name="P215"><text:span text:style-name="Teletype"><text:span text:style-name="T87">29/10/2002 (nof), </text:span></text:span><text:span text:style-name="Teletype"><text:span text:style-name="T115">STEVENAGE;</text:span></text:span><text:span text:style-name="Teletype"><text:span text:style-name="T87"> 16/2/98 (sof) £2, </text:span></text:span><text:span text:style-name="Teletype"><text:span text:style-name="T115">SUTTON UTD;</text:span></text:span><text:span text:style-name="Teletype"><text:span text:style-name="T102"> </text:span></text:span><text:span text:style-name="Teletype"><text:span text:style-name="T87">31/1/96, 16/10/96, <text:s/></text:span></text:span><text:span text:style-name="Teletype"><text:span text:style-name="T115">SWINDON</text:span></text:span><text:span text:style-name="Teletype"><text:span text:style-name="T87">; 6/2/60 (fold), 23/11/63 (fold) £3, 25/10/83 £2, 9/3/85 (fold) £2, 31/1/89, 13/9/89 (sof), 15/3/93, 26/8/98, 27/10/99 (sof), </text:span></text:span><text:span text:style-name="Teletype"><text:span text:style-name="T115">TOTTENHAM;</text:span></text:span><text:span text:style-name="Teletype"><text:span text:style-name="T87"> 29/11/58 (fold, v sl stain), </text:span></text:span></text:p>
      <text:p text:style-name="P215"><text:span text:style-name="Teletype"><text:span text:style-name="T87">9/8/69 £2, 6/3/76 (Ex b.v, h/t scores) £3, 19/11/2001, 26/8/2003, </text:span></text:span><text:span text:style-name="Teletype"><text:span text:style-name="T115">WALSALL;</text:span></text:span><text:span text:style-name="Teletype"><text:span text:style-name="T87"> 23/9.69 £2-50p, </text:span></text:span><text:span text:style-name="Teletype"><text:span text:style-name="T115">WATFORD;</text:span></text:span><text:span text:style-name="Teletype"><text:span text:style-name="T87"> 5/11/55 (nof), 1961/2 (nof), 21/11/90, 20/3/2003 (sof, fold), </text:span></text:span><text:span text:style-name="Teletype"><text:span text:style-name="T115">WEST HAM;</text:span></text:span><text:span text:style-name="Teletype"><text:span text:style-name="T87"> 13/2/54 (fold), 19/3/66, 27/8/66 C Cup, 31/3/69 £2, 13/9/86, 27/1/90, 17/3/92, 27/4/93 £2, </text:span></text:span><text:span text:style-name="Teletype"><text:span text:style-name="T115">WIMBLEDON;</text:span></text:span><text:span text:style-name="Teletype"><text:span text:style-name="T87"> 11/3/89, </text:span></text:span><text:span text:style-name="Teletype"><text:span text:style-name="T115">WOKING;</text:span></text:span><text:span text:style-name="Teletype"><text:span text:style-name="T87"> 4/9/96, </text:span></text:span><text:span text:style-name="Teletype"><text:span text:style-name="T115">WYCOMBE;</text:span></text:span><text:span text:style-name="Teletype"><text:span text:style-name="T87"> 5/2/97, 5/11/97, 3/2/99, </text:span></text:span></text:p>
      <text:p text:style-name="P143"/>
      <text:p text:style-name="P143">FULHAM IN EUROPA LEAGUE;</text:p>
      <text:p text:style-name="P157">7/7/2011 NSI RUNAVIK v Fulham Europa Lge £2, <text:span text:style-name="Teletype"><text:span text:style-name="T44">BOOKLET; 2002 'FULHAM INTO EUROPE' (24 Glossy pages) £1,</text:span></text:span></text:p>
      <text:p text:style-name="P7"><text:span text:style-name="Teletype"><text:span text:style-name="T8">FULHAM HOME SPECIALS;</text:span></text:span></text:p>
      <text:p text:style-name="P16"><text:span text:style-name="Teletype"><text:span text:style-name="T17">11/2/50 FULHAM v Brentford Fr s/s (cr) £15, <text:tab/><text:tab/>27/4/54 FULHAM v Fulham Old Boys s/s (neat fold) £7, <text:tab/></text:span></text:span></text:p>
      <text:p text:style-name="P16"><text:span text:style-name="Teletype"><text:span text:style-name="T17">23/4/56 FULHAM v Luton (Lowe Benefit) s/s £5, <text:tab/>18/2/61 FULHAM v West Ham Fr £2, <text:tab/> <text:tab/><text:tab/></text:span></text:span></text:p>
      <text:p text:style-name="P3"><text:span text:style-name="Teletype"><text:span text:style-name="T17">14/2/85 FULHAM v FK Austria Fr s/s (fold) £1-50p, </text:span></text:span><text:span text:style-name="Teletype"><text:span text:style-name="T18"><text:s/></text:span></text:span></text:p>
      <text:p text:style-name="P42">FULHAM IN THE LONDON CHALLENGE CUP;</text:p>
      <text:p text:style-name="P61"><text:span text:style-name="T189">HOMES; </text:span><text:span text:style-name="T182">1966/7 Brentford s/s (Final, fold) £7-50p, </text:span></text:p>
      <text:p text:style-name="P61"><text:span text:style-name="T189">AWAYS; </text:span><text:span text:style-name="T182">1957/8 West Ham (semi-final, sof) £5, 1958/9 Q.P.R s/s (nof) £4, 1959/0 Crystal Pal £4, 1960/1 Q.P.R s/s (sof) £3, </text:span></text:p>
      <text:p text:style-name="P46">1963/4 Spurs £2, 1963/4 Q.P.R s/s (nof) £16, 1966/7 Leytonstone £2, Spurs £2, Brentford s/s (Final, fold, t/c) £5, </text:p>
      <text:p text:style-name="P4"><text:span text:style-name="Teletype"><text:span text:style-name="T60">1972/3 Wimbledon £2, </text:span></text:span></text:p>
      <text:p text:style-name="P158"><text:s/><text:span text:style-name="T512">ARSENAL HOMES;</text:span></text:p>
      <text:p text:style-name="P156"><text:span text:style-name="T433">1946/7; (most have team changes otherwise good) £10 Each;</text:span> Blackburn, Sunderland, Derby, Brentford, Stoke, </text:p>
      <text:p text:style-name="P156">Sheff Utd (fold) £9, Bolton, Charlton, Portsmouth (Xmas Day), Wolves, Chelsea FAC £14, Aston Villa, Man Utd (fold) £25, Blackpool, Preston (sl fold), Leicester Fr (sl cr), Huddersfield, Middlesbrough, Grimsby, Liverpool £16, Everton, </text:p>
      <text:p text:style-name="P161">Chelsea Lge s/s (rare, cr, small professional repairs) £85,</text:p>
      <text:p text:style-name="P159">1947/8 (Excellent condition, no rusty staples, those with match reports are held in with looks like stamp hinges) £6 Each; </text:p>
      <text:p text:style-name="P156">Portsmouth (t/c, nof), Everton (mint) £6, Man City (mint) £6, Liverpool (mint) £10, Sheff Utd (t/c), Preston (sotp), Blackburn (t/c), </text:p>
      <text:p text:style-name="P156">Huddersfield (t/c), Blackpool (t/c), Chelsea (rs hole), </text:p>
      <text:p text:style-name="P159">1948/9 (Excellent condition, no rusty staples, those with match reports are held in with looks like stamp hinges) £6 Each; </text:p>
      <text:p text:style-name="P156">Stoke (t/c), Liverpool (4 pages) £12, Aston Villa, Wolves (match report), Burnley (match report), Everton (sotp), Newcastle, Huddersfield (sotp), Spurs FAC (fold), Sheff Utd, Sunderland (match report), Bolton, Preston (match report), Middlesbrough, Blackpool, Chelsea (v sl tear), Portsmouth £8, </text:p>
      <text:p text:style-name="P159">1949/0 (Excellent condition, sl rusty staples, those with match reports are held in with looks like stamp hinges) £5 Each; </text:p>
      <text:p text:style-name="P156">Liverpool (tear) £5, W.B.A, Birmingham, Everton (t/c) £5, Blackpool (match report), Fulham (match report), Wolves,</text:p>
      <text:p text:style-name="P156">Charlton (rs) £3, Huddersfield, Bolton, Middlesbrough, Man City (match report), Stoke, Newcastle, </text:p>
      <text:p text:style-name="P159">1950/1 (Excellent condition, sl rusty staples, those with match reports are held in with looks like stamp hinges) £3 Each; </text:p>
      <text:p text:style-name="P156">Chelsea (1 x t/c), Spurs, Sheff Wed, Everton (sl cr), Huddersfield, W.B.A (match report), Man Utd (sotp) £5, Derby (t/c), </text:p>
      <text:p text:style-name="P156">Bolton (t/c), Sunderland (sl mk), Blackpool, Burnley, Middlesbrough (match report), Newcastle, Charlton, Aston Villa, Portsmouth, Liverpool £5, Fulham, </text:p>
      <text:p text:style-name="P159">1951/2 (Excellent condition, sl rusty staples, those with match reports are held in with looks like stamp hinges) £3 Each; </text:p>
      <text:p text:style-name="P156">Huddersfield, Sunderland (t/c), Liverpool £5, Derby (sotp), Spurs, Burnley £4, Fulham, W.B.A, Bolton, Man Utd £5, Wolves, Portsmouth, Aston Villa, Man City (match report), Barnsley FAC (fold), Preston (match report), Middlesbrough (match report), Blackpool, Newcastle, Stoke (match report),</text:p>
      <text:p text:style-name="P159">1952/3 (Champions, Excellent condition, no rs, those with match reports are held in with looks like stamp hinges) £3 Each; </text:p>
      <text:p text:style-name="P156">Man Utd £5, Sunderland (match report), Portsmouth, Charlton (match report), Blackpool (t/c), Sheff Wed (match reports) £4, Newcastle (1 x t/c), <text:s/>Man City, Aston Villa, Doncaster FAC, Wolves, Spurs, Derby, Cardiff, Preston, W.B.A (score inside), </text:p>
      <text:p text:style-name="P156">Liverpool (match report) £5, Chelsea (t/c), Stoke, Burnley (title clincher) £4, Blackpool FAC (wof, includes match reports) £4, </text:p>
      <text:p text:style-name="P159">1953/4 (Excellent condition, sl rusty staples, those with match reports are held in with looks like stamp hinges) £2-50p Each; </text:p>
      <text:p text:style-name="P156">Wolves, Preston Lge, Sheff Wed (rs), Bolton, Newcastle, Blackpool Lge, Aston Villa (Jan), Sunderland, Spurs, Charlton, Man Utd, Liverpool £3, Portsmouth (match report), Middlesbrough, Cardiff (rs), Norwich FAC (wof), </text:p>
      <text:p text:style-name="P156">Aston Villa FAC (inc match reports) £4, </text:p>
      <text:p text:style-name="P156"/>
      <text:p text:style-name="P160">15</text:p>
      <text:p text:style-name="P159"/>
      <text:p text:style-name="P156"><text:soft-page-break/><text:span text:style-name="T433">1954/5 (Excellent condition, only sl rusty staples) £2 Each;</text:span><text:span text:style-name="T449"> Newcastle (t/c, rs), Everton (rs, sl tear), Man City, Sheff Utd (t/c),</text:span><text:span text:style-name="T433"> </text:span>Burnley, Portsmouth, Wolves, Huddersfield (t/c), Charlton, W.B.A (t/c), Preston, Sheff Wed (t/c), Aston Villa, Blackpool, </text:p>
      <text:p text:style-name="P156">Man Utd (t/c), Spartak Moscow Fr £3, Rangers Fr (t/c) £4, Bolton (t/c), </text:p>
      <text:p text:style-name="P156"><text:span text:style-name="T433">1955/6</text:span> Spurs (rs) £1-50p, Everton (4 pages) £8, Wolves £2, Blackpool (rs) £1, Cardiff (t/c) £3, Chelsea (t/c) £2, Man City (t/c) £2, Portsmouth (rs) £2, Burnley (rs) £2, Aston Villa FAC (rs, t/c) £2, Sunderland (rs), Birmingham Lge (rs, t/c), </text:p>
      <text:p text:style-name="P156"><text:span text:style-name="T433">1956/7</text:span> Aston Villa (rs) £2, Burnley £2, Stoke FAC (worn spine) £2, Preston £2, Spurs £2, Portsmouth £2, Cardiff (t/c) £2, W.B.A, Sunderland £3, </text:p>
      <text:p text:style-name="P156"><text:span text:style-name="T433">1957/8 £1 Each</text:span> W.B.A, Birmingham, Leicester, Wolves (sl cr), Newcastle (t/c), Sunderland (sl cr), Blackpool, Nottingham For, Spurs, </text:p>
      <text:p text:style-name="P156"><text:span text:style-name="T433">1958/9 £1 Each;</text:span> Burnley, Leicester, Wolves £2, Spurs, Newcastle, Nottingham For, Blackpool, Aston Villa, Preston, Luton, Everton, Sheff Utd FAC £2, West Ham, Blackburn, Portsmouth, Birmingham, Colchester FAC £3, Man City £2, </text:p>
      <text:p text:style-name="P156"><text:span text:style-name="T433">1959/0 £1 Each;</text:span> Sheff Wed, Spurs, Nottingham For, Man City, Preston, Birmingham, West Ham Lge+SPFC (fold) £3, W.B.A, Burnley £2, Luton, Wolves, Rotherham FAC (sl cr), Everton, Newcastle, Leicester, Leeds £2, Fulham, Man Utd, </text:p>
      <text:p text:style-name="P156"><text:span text:style-name="T433">1960/1 £1 Each;</text:span><text:span text:style-name="T447"> Preston, </text:span><text:span text:style-name="T445">Nottingham</text:span> For, Birmingham, Newcastle, Aston Villa, Man Utd, Chelsea, Everton, Bolton, Burnley, Leicester, Blackburn, West Ham, Fulham, Blackpool, Wolves, </text:p>
      <text:p text:style-name="P156"><text:span text:style-name="T433">1961/2 £1 Each;</text:span> <text:s/>Birmingham, Blackpool (Last Blackpool game for Stan Matthews!) £2, Sheff Wed, Nottingham For, West Ham, Fulham, Bradford City FAC, W.B.A, Blackburn, Wolves, Sheff Utd, </text:p>
      <text:p text:style-name="P156"><text:span text:style-name="T433">1962/3 £1 Each;</text:span> Birmingham, Man Utd, Aston Villa, Sheff Utd, Ipswich, Blackpool (fold), Oxford Utd FAC (inc insert, sm nof) £3, Spurs, Sheff Wed FAC, Liverpool FAC £2, Blackburn, Everton, Nottingham For, Man City, Burnley (fold), Fulham, </text:p>
      <text:p text:style-name="P156"><text:span text:style-name="T433">1963/4 £1 Each;</text:span> Wolves Lge+FAC, W.B.A Lge+FAC, Aston Villa, Man Utd, Ipswich, Spurs, Nottingham For, Birmingham, Liegeois ICFC £2, West Ham, Blackpool, Everton, Leicester (+copy of 1913/14 Arsenal v Leicester Fosse) £1-50p, Fulham, </text:p>
      <text:p text:style-name="P156">Burnley, Liverpool Lge+FAC, Stoke, Chelsea (cr), Sheff Wed, Blackburn, </text:p>
      <text:p text:style-name="P156"><text:span text:style-name="T433">1964/5 £1 Each;</text:span> Sheff Wed, Blackburn, Sunderland, Chelsea, Everton, West Ham, Man Utd, Stoke, Wolves, Leicester, Fulham, Spurs, Leeds, </text:p>
      <text:p text:style-name="P156"><text:span text:style-name="T433">1965/6 £1 Each;</text:span> Man Utd, Fulham, W.B.A, Sunderland (fold), </text:p>
      <text:p text:style-name="P156"><text:span text:style-name="T433">1966/7 £1 Each;</text:span> Gillingham L Cup (4 pages) £3, West Ham L Cup, Leeds, W.B.A, Sunderland, Chelsea (sl cr), Man Utd (fold), <text:s/></text:p>
      <text:p text:style-name="P156">Dunfermline Fr (13th Sept, 4 pages, mint) £3, Nottingham For, Stoke, </text:p>
      <text:p text:style-name="P156"><text:span text:style-name="T433">1967/8 50p Each;</text:span> Stoke, Liverpool, Coventry, Spurs, Man City, Sunderland, Blackburn L Cup, Everton, West Ham, </text:p>
      <text:p text:style-name="P156">Nottingham For, Burnley Lge+L Cup, <text:s/>Sheff Wed (Dec £3+Apr (v sl mk), Birmingham FAC,Shrewsbury FAC, </text:p>
      <text:p text:style-name="P156">Huddersfie1d L Cup s/f £2, Leeds, </text:p>
      <text:p text:style-name="P156"><text:span text:style-name="T433">1968/9 50p Each;</text:span> Liverpool Lge (sl cr)+L Cup, Q.P.R, Sunderland Lge+L Cup £1, Stoke, West Ham, Blackpool L Cup, W.B.A, </text:p>
      <text:p text:style-name="P156">Man Utd (v sl stain), Cardiff FAC £1, Sheff Wed, Burnley, Nottingham For, Wolves, Everton,</text:p>
      <text:p text:style-name="P156"><text:span text:style-name="T433">1969/0 50p Each;</text:span> Everton Lge+L Cup £1, Leeds, Nottingham For, Southampton Lge+L Cup (4 pages) £2, Sheff Wed, Man Utd, Spurs, Coventry, W.B.A, Ipswich, Derby, Man City, Sporting ICFC £2, Burnley, Blackpool FAC £1, Rouen ICFC (sob) £1, </text:p>
      <text:p text:style-name="P156">Chelsea, Stoke, <text:s/>Sunderland, Liverpool, Dinamo Bacau ICFC £2, Crystal Pal, Wolves, Ajax ICFC s/f £2, <text:s/></text:p>
      <text:p text:style-name="P156"><text:span text:style-name="T433">1970/1 (all+tokens, good condition) £1 </text:span><text:span text:style-name="T447">Each; </text:span><text:span text:style-name="T449">Huddersfield, Leeds, W.B.A, </text:span>Everton, Wolves, FC Koln ICFC £3, </text:p>
      <text:p text:style-name="P156">Leicester FAC £2, </text:p>
      <text:p text:style-name="P143">1971/2 Onwards All 50p Each (Unless otherwise stated);</text:p>
      <text:p text:style-name="P156"><text:span text:style-name="T433">1971/2</text:span> Benfica Fr £1, Leeds (sl cr), Newcastle L Cup, Sheff Utd L Cup, Stroemgodset E Cup (t/m), Grasshoppers E Cup (sob) £1, Ajax E Cup (sob) £1, </text:p>
      <text:p text:style-name="P156"><text:span text:style-name="T433">1972/3</text:span> Wolves (fold), Everton L Cup, Ipswich, Leeds (sl cr), Newcastle, Leicester, Chelsea FAC, Crystal Pal, West Ham, </text:p>
      <text:p text:style-name="P156"><text:span text:style-name="T433">1973/4</text:span> Man Utd, Sheff Utd, Stoke (sl foxing), Liverpool, Coventry Lge, Aston Villa FAC, Norwich (FAC or League, sl rs), Everton, Barcelona (Armstrong) £1, </text:p>
      <text:p text:style-name="P156"><text:span text:style-name="T433">1974/5</text:span> Wolves (sl cr), West Ham, Derby, York FAC £1, Coventry FAC £1, Leicester FAC £1, Everton, Spurs (sl cr), </text:p>
      <text:p text:style-name="P156"><text:span text:style-name="T433">1975/6</text:span> Derby, Feyenoord (Storey) £1, Newcastle (sl cr), West Ham, Spurs (t/c), Wolves, </text:p>
      <text:p text:style-name="P156"><text:span text:style-name="T433">1976/7</text:span> Man City, Spurs (Simpson) £1, Blackpool L Cup, Chelsea L Cup, Liverpool (fold), Newcastle, Leeds, Norwich (fold), Sunderland (sl cr), West Ham (sl cr), Spurs Lge, Hajduk Split (Radford) £2, </text:p>
      <text:p text:style-name="P156"><text:span text:style-name="T433">1977/8</text:span> Everton, Man Utd Lge+L Cup, Leicester, West Ham, Liverpool Lge+L Cup s/f (sob) £1,Coventry, Spurs (Rice) £2, </text:p>
      <text:p text:style-name="P156">Hull L Cup (v sl cr), Wolves, <text:s/>Man City L Cup, Norwich, W.B.A, </text:p>
      <text:p text:style-name="P156"><text:span text:style-name="T433">1978/9</text:span> Lokomotive Leipzig UEFA £1, Hajduk Split UEFA £1, Everton. Chelsea, Liverpool, Red Star UEFA £1, W.B.A,</text:p>
      <text:p text:style-name="P156"><text:span text:style-name="T433">1979/0</text:span> Fenerbache ECWC £1, Magdeburg ECWC (t/m), Swindon L Cup, Coventry, Spurs, Derby, Brighton FAC (stain), </text:p>
      <text:p text:style-name="P156">Aston Villa, IFK Gothenburg ECWC (t/m), Southampton, </text:p>
      <text:p text:style-name="P156"><text:span text:style-name="T433">1980/1</text:span> Southampton, Spurs, Swansea L Cup, Stoke, Nottingham For, Leicester, Sunderland, Norwich, Brighton, W.B.A, Everton, </text:p>
      <text:p text:style-name="P156">Cologne Fr (4 pages) £2, Celtic (Nelson) £1, Wolves, Man Utd, Ipswich, Coventry, Man City, Middlesbrough, Birmingham, Liverpool, Leeds, Crystal Pal, Aston Villa, </text:p>
      <text:p text:style-name="P156"><text:span text:style-name="T433">1981/2</text:span> Winterslag UEFA, Panathinaikos UEFA £1, Swansea, Stoke, West Ham, Nottingham For (t/c, sl mk), </text:p>
      <text:p text:style-name="P156"><text:span text:style-name="T433">1982/3</text:span> Norwich, Liverpool, Notts Co, Spartak Moscow UEFA, Leeds FAC, Middlesbrough Lge+FAC, W.B.A, Everton Lge, Watford, Aston Villa, Spurs, Swansea, Stoke, Brighton, Nottingham For, Luton, Ipswich, Southampton, West Ham, </text:p>
      <text:p text:style-name="P156"><text:span text:style-name="T433">1983/4</text:span> Spurs, Q.P.R, </text:p>
      <text:p text:style-name="P156"><text:span text:style-name="T433">1984/5</text:span> Liverpool, Spurs (Jennings Farewell) £2, Australia Fr (4 pages) £1, </text:p>
      <text:p text:style-name="P156"><text:span text:style-name="T433">1986/7</text:span> Spurs Lge, Man City L Cup, Nottingham For Lge+L Cup, Charlton L Cup, </text:p>
      <text:p text:style-name="P156"><text:span text:style-name="T433">1987/8</text:span> Liverpool, Portsmouth, Wimbledon, West Ham, Derby, Chelsea, Oxford Utd, Everton, Sheff Wed, Doncaster L Cup, </text:p>
      <text:p text:style-name="P156">Stoke L Cup, Nottingham For, Coventry, Q.P.R, Luton, Man Utd, Charlton, Spurs, Newcastle,Norwich, Watford, </text:p>
      <text:p text:style-name="P160"/>
      <text:p text:style-name="P160">16</text:p>
      <text:p text:style-name="P162"><text:soft-page-break/><text:span text:style-name="T433">1988/9</text:span> Aston Villa, Southampton, Coventry, Hull L Cup, Q.P.R, Middlesbrough, Luton, Sheff Wed, Millwall, Nottingham For, Liverpool Lge+L Cup, Man Utd, Spurs, West Ham Lge+FAC, Derby, Charlton, Everton, Newcastle, Wimbledon, </text:p>
      <text:p text:style-name="P156"><text:span text:style-name="T433">1989/0</text:span> Coventry, Wimbledon, Sheff Wed, Charlton, Man City, Derby, Norwich, Q.P.R Lge+FAC, Man Utd, Luton, Crystal Pal, Spurs, Nottingham For, Chelsea, Everton, Aston Villa, Millwall, Southampton, <text:s/>Liverpool, </text:p>
      <text:p text:style-name="P156"><text:span text:style-name="T433">1990/1</text:span> Luton, Spurs, Chelsea, Norwich, Chester L Cup £1, Sunderland, Southampton, Man Utd L Cup, Liverpool, Wimbledon, </text:p>
      <text:p text:style-name="P156">Derby, Sheff Utd, Sunderland FAC, Everton, Leeds Lge+FAC (27th Jan+13th Feb) £1, Crystal Pal, Cambridge Utd FAC, Q.P.R, </text:p>
      <text:p text:style-name="P156">Man City, Coventry, Nottingham For, Aston Villa, </text:p>
      <text:p text:style-name="P156"><text:span text:style-name="T433">1991/2</text:span> <text:s/>Benfica E Cup £1, Austria Memphis E Cup £1, Sheff Wed, Crystal Pal, Man Utd, </text:p>
      <text:p text:style-name="P156"><text:span text:style-name="T433">1992/3</text:span> Oldham, Nottingham For L Cup, Derby L Cup, Man Utd, Millwall L Cup, Leeds, </text:p>
      <text:p text:style-name="P156"><text:span text:style-name="T433">1993/4</text:span> Q.P.R, Norwich L Cup, Torino ECWC £1, Odense Boldklub ECWC £1, Standard Liege ECWC £1, </text:p>
      <text:p text:style-name="P156"><text:span text:style-name="T433">1994/5</text:span> Chelsea, Wimbledon (FAC Final Special), Coventry, Auxerre ECWC,<text:span text:style-name="T449"> Millwall FAC</text:span></text:p>
      <text:p text:style-name="P156"><text:span text:style-name="T433">1995/6</text:span> Everton, International Select XI (Merson) £1, </text:p>
      <text:p text:style-name="P156"><text:span text:style-name="T433">1996/7</text:span> Man Utd, Newcastle (t/c), </text:p>
      <text:p text:style-name="P156"><text:span text:style-name="T433">1997/8</text:span> Coventry, Spurs, Bolton, PAOK Salonika UEFA £2, Barnsley, Aston Villa, Man Utd, Liverpool, Blackburn, Leicester, Leeds, Southampton, Chelsea, Crystal Pal, Sheff Wed, Newcastle, Wimbledon, Derby, Everton (Special 80 page issue) £1, </text:p>
      <text:p text:style-name="P163"><text:span text:style-name="T433">1998/9</text:span> Panathinaikos C Lge, Lens C Lge, Dynamo Kiev C Lge, Everton, Man Utd £1, Nottingham For,</text:p>
      <text:p text:style-name="P156"><text:span text:style-name="T433">1999/0</text:span> Nantes UEFA £1, AIK Solna C Lge, Fiorentina C Lge, Preston L Cup, Blackpool FAC, </text:p>
      <text:p text:style-name="P156"><text:span text:style-name="T433">2000/1</text:span> Olympique Lyons C Lge, Ipswich L Cup, </text:p>
      <text:p text:style-name="P156"><text:span text:style-name="T433">2001/2</text:span> Juventus C Lge, Real Mallorca C Lge, Shalke 04 C Lge, Panathinaikos C Lge, </text:p>
      <text:p text:style-name="P156"><text:span text:style-name="T433">2002/3</text:span> Liverpool, Farnborough FAC, PSV C Lge, Roma C Lge, </text:p>
      <text:p text:style-name="P156"><text:span text:style-name="T433">2004/5</text:span> Portsmouth, PSV Eindhoven C Lge, </text:p>
      <text:p text:style-name="P156"><text:span text:style-name="T433">2005/6</text:span> Everton, Spurs, Wigan (last at Highbury) £2, Man Utd, <text:span text:style-name="T433">2006/7</text:span> CSKA Moscow C Lge £1, Man Utd, <text:span text:style-name="T433">2007/8</text:span> Sevilla C Lge, Man Utd £1, <text:span text:style-name="T433">2008/9</text:span> Man Utd C Lge s/f £1-50p, <text:span text:style-name="T433">2009/10</text:span> Man City, <text:span text:style-name="T433">2010/11</text:span> Man Utd £1, <text:span text:style-name="T433">2014/15</text:span> Man Utd (v sl cr) £1, </text:p>
      <text:p text:style-name="P156"><text:span text:style-name="T433">Miscellaneous Games @ ARSENAL;</text:span> 1/5/59 England v Young England £1-50p, 8/2/60 Rotherham v Brighton FAC 2<text:span text:style-name="T412">nd</text:span> Rep £3, 30/3/60 Rangers v Sparta A.C. E Cup Replay £2, 6/5/60 England v Young Englan £2, 28/9/61 England v Luxembourg W Cup £4, </text:p>
      <text:p text:style-name="P156">1961/2 Ipswich v Luton FAC 2nd Rep (fold) £2,</text:p>
      <text:p text:style-name="P155">ARSENAL SPECIALS;</text:p>
      <text:p text:style-name="P156">Homes in London Challenge Cup; 1951/2 Hendon (4 pages, sl edge tears) £6, 1952/3 Walthamstow (4 pages, 6th Oct, sof, t/c) £5, 1953/4 Leytonstone (4 pages, t/c, fold, sl worn) £4, Brentford (4 pages, rs holes) £3, 3/10/55 L Orient (4 pages, fold, sl mk) £7, <text:s/>1961/2 Barnet (4 pages, t/c) £3, 23/10/61 Brentford (4 pages, t/c) £3, Spurs semi-final (4 pages, includes loose match report) £4, Millwall Final (4 pages, sof, t/c) £2, 1962/3 Enfield s/s (fold) £3, <text:tab/><text:tab/><text:tab/><text:tab/><text:tab/><text:tab/><text:tab/><text:tab/><text:tab/></text:p>
      <text:p text:style-name="P143">EXCELLENT RUN OF ARSENAL HANDBOOKS (70's onwards mostly mint, 2005 onwards are large issues) £2 each;</text:p>
      <text:p text:style-name="P157">1949/0 £10, 1950/1 (spine almost split) £6, 1958/9 £4, 1960/1 (sl tear) £3, 1962/3 £3, 1963/4 (sl worn, sl mk) £2-50p, 1964/5 £3, 1966/7 £2-50p, 1967/8, 1968/9 (cover bit faded), 1969/0, 1973/4, 1978/9, 1979/0, 1980/1, 1981/2, 1983/4, 1984/5, 1985/6, 1986/7, 1987/8, 1988/9, 1989/0, 1990/1, 1991/2, 1992/3, 1993/4, 1995/6, 1996/7, 1997/8, 1998/9, 1999/0, 2000/1, 2001/2, </text:p>
      <text:p text:style-name="P157">2002/3 (champions) £3, 2004/5, 2005/6, 2006/7, 2007/8, 2008/9, 2009/10, 2010/11, 2011/12, 2012/13, </text:p>
      <text:p text:style-name="P363"><text:span text:style-name="Teletype"><text:span text:style-name="T138">SOUTHAMPTON HOMES;</text:span></text:span></text:p>
      <text:p text:style-name="P366"><text:span text:style-name="Teletype"><text:span text:style-name="T102">9/2/44 Q.P.R (t/c) £30, 20/10/45 Wolves s/s (t/c) £20, 26/12/45 Brentford s/s, (t/c, fold) £10, 26/1/46 Q.P.R FAC s/s (fold) £18, </text:span></text:span></text:p>
      <text:p text:style-name="P366"><text:span text:style-name="Teletype"><text:span text:style-name="T115">1946/7</text:span></text:span><text:span text:style-name="Teletype"><text:span text:style-name="T102"> Bury Lge s/s (sm piece off corner, sl cello) £6, Barnsley s/s (t/c) £12, </text:span></text:span><text:span text:style-name="Teletype"><text:span text:style-name="T38">Fulham s/s (postponed, fold) £16, </text:span></text:span></text:p>
      <text:p text:style-name="P366"><text:span text:style-name="Teletype"><text:span text:style-name="T38">Coventry s/s (date changed to 5</text:span></text:span><text:span text:style-name="Teletype"><text:span text:style-name="T151">th</text:span></text:span><text:span text:style-name="Teletype"><text:span text:style-name="T38"> Feb 1947, t/c) £16, West Ham s/s (fold, 2 x t/c) £30, </text:span></text:span><text:span text:style-name="Teletype"><text:span text:style-name="T5"><text:tab/></text:span></text:span></text:p>
      <text:p text:style-name="P366"><text:span text:style-name="Teletype"><text:span text:style-name="T116">1948/9</text:span></text:span><text:span text:style-name="Teletype"><text:span text:style-name="T103"> </text:span></text:span><text:span text:style-name="Teletype"><text:span text:style-name="T87">Grimsby (bit tatty) £4, </text:span></text:span><text:span text:style-name="Teletype"><text:span text:style-name="T115">1949/0</text:span></text:span><text:span text:style-name="Teletype"><text:span text:style-name="T87"> Preston (worn, no writing) £6, </text:span></text:span><text:span text:style-name="Teletype"><text:span text:style-name="T102">Bury (fold, edge tears) £10, </text:span></text:span><text:span text:style-name="Teletype"><text:span text:style-name="T115">1950/1;</text:span></text:span><text:span text:style-name="Teletype"><text:span text:style-name="T87"> Blackburn (sl mk, sl cr) £8, Sheff Utd,</text:span></text:span><text:span text:style-name="T351"> Q.P.R, Coventry £8, </text:span><text:span text:style-name="Teletype"><text:span text:style-name="T115">1951/2</text:span></text:span><text:span text:style-name="Teletype"><text:span text:style-name="T87"> Q.P.R (sl fold, v good),</text:span></text:span><text:span text:style-name="T351"> </text:span><text:span text:style-name="T360">Sheff Utd, Coventry, </text:span><text:span text:style-name="Teletype"><text:span text:style-name="T230">1952/3;</text:span></text:span><text:span text:style-name="Teletype"><text:span text:style-name="T236"> </text:span></text:span><text:span text:style-name="Teletype"><text:span text:style-name="T87">Plymouth, Fulham (nof), Rotherham, Bury, Leicester, </text:span></text:span><text:span text:style-name="Teletype"><text:span text:style-name="T115">1953/4;</text:span></text:span><text:span text:style-name="Teletype"><text:span text:style-name="T87"> Colchester, Swindon, Gillingham (fold, worn) £2, Northampton,Torquay, </text:span></text:span><text:span text:style-name="Teletype"><text:span text:style-name="T115">1954/5;</text:span></text:span><text:span text:style-name="Teletype"><text:span text:style-name="T87"> L Orient, Exeter, <text:s/>Bournemouth,</text:span></text:span><text:span text:style-name="Teletype"><text:span text:style-name="T236"> </text:span></text:span><text:span text:style-name="Teletype"><text:span text:style-name="T87">Reading £4, Crystal Pal, </text:span></text:span><text:span text:style-name="Teletype"><text:span text:style-name="T230">1955/6 £5 Each;</text:span></text:span><text:span text:style-name="Teletype"><text:span text:style-name="T236"> Northampton (sl stain), </text:span></text:span><text:span text:style-name="Teletype"><text:span text:style-name="T87">Walsall (sl cr, sl mk) £3, Bournemouth (mint), Torquay (sl cr), Southend, </text:span></text:span><text:span text:style-name="Teletype"><text:span text:style-name="T123">San Lorenzo Fr £6, </text:span></text:span><text:span text:style-name="Teletype"><text:span text:style-name="T87">Brighton, Reading £2,</text:span></text:span><text:span text:style-name="T369"> L Orient, Norwich (sl cr) £8, </text:span><text:span text:style-name="T375">1956/7 £4 Each;</text:span><text:span text:style-name="T369"> </text:span><text:span text:style-name="Teletype"><text:span text:style-name="T87">Norwich (rs), Brighton, Swindon, Reading, </text:span></text:span><text:span text:style-name="T369">Bournemouth (cr, rs, mks), </text:span><text:span text:style-name="Teletype"><text:span text:style-name="T87">Torquay, </text:span></text:span><text:span text:style-name="T369">W</text:span><text:span text:style-name="Teletype"><text:span text:style-name="T87">eymouth FAC (rs hole) £5, Q.P.R, </text:span></text:span><text:span text:style-name="Teletype"><text:span text:style-name="T115">1957/8 £3 Each;</text:span></text:span><text:span text:style-name="Teletype"><text:span text:style-name="T87"> Northampton, Plymouth, Brighton, Shrewsbury, Exeter (t/c), Southend, Coventry, Reading, Bournemouth, </text:span></text:span><text:span text:style-name="Teletype"><text:span text:style-name="T115">1958/9 £3 Each;</text:span></text:span><text:span text:style-name="Teletype"><text:span text:style-name="T87"> </text:span></text:span><text:span text:style-name="Teletype"><text:span text:style-name="T124">South Africa Fr £5, </text:span></text:span><text:span text:style-name="Teletype"><text:span text:style-name="T87">Mansfield, Swindon, Stockport (t/c), Plymouth, Chesterfield, Doncaster, Bournemouth, </text:span></text:span><text:span text:style-name="Teletype"><text:span text:style-name="T115">1959/0 £3 Each;</text:span></text:span><text:span text:style-name="Teletype"><text:span text:style-name="T87"> Swindon, Newport, Halifax, Bournemouth (rs), Southend Lge+FAC £4, Tranmere (weak spine), Watford FAC (sotp), Bury,</text:span></text:span><text:span text:style-name="Teletype"><text:span text:style-name="T123"> </text:span></text:span><text:span text:style-name="Teletype"><text:span text:style-name="T115">1960/1 £3 Each;</text:span></text:span><text:span text:style-name="Teletype"><text:span text:style-name="T87"> Liverpool £5, Portsmouth, Derby, Brighton, Scunthorpe, Sunderland, Newport L Cup (26</text:span></text:span><text:span text:style-name="Teletype"><text:span text:style-name="T156">th</text:span></text:span><text:span text:style-name="Teletype"><text:span text:style-name="T87"> Oct) £4, Norwich, Sheff Utd, Swansea, Lincoln, Rotherham, Bristol Rov, Ipswich Lge+FAC (sl mk), Middlesbrough, <text:s/>L Orient Lge+FAC, Plymouth, Charlton, <text:s/>Luton, </text:span></text:span><text:span text:style-name="Teletype"><text:span text:style-name="T115">1961/2 £2-50p Each;</text:span></text:span><text:span text:style-name="Teletype"><text:span text:style-name="T87"> Plymouth, Walsall, Preston, Norwich, Sunderland FAC £3, Bury, Luton, Middlesbrough, Scunthorpe, </text:span></text:span><text:span text:style-name="Teletype"><text:span text:style-name="T115">1962/3;</text:span></text:span><text:span text:style-name="Teletype"><text:span text:style-name="T87"> </text:span></text:span><text:span text:style-name="Teletype"><text:span text:style-name="T124">Chelsea (scarce) £20, </text:span></text:span><text:span text:style-name="Teletype"><text:span text:style-name="T89">Preston, Cardiff, </text:span></text:span><text:span text:style-name="Teletype"><text:span text:style-name="T87">Norwich, </text:span></text:span></text:p>
      <text:p text:style-name="P366"><text:span text:style-name="Teletype"><text:span text:style-name="T87">York FAC (sl mk), Walsall, Plymouth, <text:s/>Rotherham (No 15, 11</text:span></text:span><text:span text:style-name="Teletype"><text:span text:style-name="T156">th</text:span></text:span><text:span text:style-name="Teletype"><text:span text:style-name="T87"> May) £3, Stoke (No 16) £5+(22</text:span></text:span><text:span text:style-name="Teletype"><text:span text:style-name="T156">nd</text:span></text:span><text:span text:style-name="Teletype"><text:span text:style-name="T87"> May) £4, </text:span></text:span></text:p>
      <text:p text:style-name="P366"><text:span text:style-name="Teletype"><text:span text:style-name="T115">1963/4;</text:span></text:span><text:span text:style-name="Teletype"><text:span text:style-name="T87"> </text:span></text:span><text:span text:style-name="Teletype"><text:span text:style-name="T123">Chelsea (Reynolds Test) £6,</text:span></text:span><text:span text:style-name="Teletype"><text:span text:style-name="T87"> Charlton, Huddersfield, Preston, Swansea, Northampton, Cardiff, Scunthorpe, Portsmouth, Middlesbrough, Bury, Rotherham (Mar) £4+(Apr) £3, Norwich, Derby, Swindon, </text:span></text:span><text:span text:style-name="T218">Sunderland (sl fold), </text:span><text:span text:style-name="Teletype"><text:span text:style-name="T115">1964/5;</text:span></text:span><text:span text:style-name="Teletype"><text:span text:style-name="T87"> Middlesbrough, Bolton, Northampton, Preston, Coventry, Man City, L Orient Lge+FAC £3, Rotherham, Derby, Crystal Pal Lge+FAC, Newcastle, <text:s/>Huddersfield, Cardiff (sl cr, sl tear), Bury, Charlton, Norwich (sl mk), Swindon,</text:span></text:span><text:span text:style-name="T218"> Swansea, </text:span><text:span text:style-name="Teletype"><text:span text:style-name="T115">1965/6;</text:span></text:span><text:span text:style-name="Teletype"><text:span text:style-name="T87"> Carlisle, Portsmouth, Bury, Coventry, </text:span></text:span></text:p>
      <text:p text:style-name="P366"><text:span text:style-name="Teletype"><text:span text:style-name="T87">Wolves (9-3 score+match report) £4, Rochdale L Cup (+match report) £6, Ipswich, L Orient, <text:s/>Rotherham, Middlesbrough, </text:span></text:span></text:p>
      <text:p text:style-name="P366"><text:span text:style-name="Teletype"><text:span text:style-name="T87">Bristol City (+match reports) £3, Crystal Pal (t/c, + Match report) £3, Charlton (+match reports), Portsmouth (Hollowbread Test) £3, </text:span></text:span><text:span text:style-name="Teletype"><text:span text:style-name="T115">1966/7;</text:span></text:span><text:span text:style-name="Teletype"><text:span text:style-name="T87"> Man City, Sunderland, Chelsea, Plymouth L Cup £3, Liverpool, Sheff Wed, Sheff Utd, Everton, Stoke, Man Utd, Newcastle, Arsenal, Blackpool, Leicester, West Ham, Leeds, Fulham, W.B.A, Burnley, <text:s/>Nottingham For, Aston Villa, Spurs, </text:span></text:span><text:span text:style-name="Teletype"><text:span text:style-name="T115">1967/8;</text:span></text:span><text:span text:style-name="Teletype"><text:span text:style-name="T87"> Mann City, W.B.A, Liverpool, Leeds, Nottingham For, Leicester, Burnley, Spurs, Sunderland, Sheff Utd, Chelsea, Newport FAC £3, Stoke, </text:span></text:span></text:p>
      <text:p text:style-name="P366"><text:span text:style-name="Teletype"><text:span text:style-name="T87">W.B.A. FAC £6, Everton, Fulham (Mar), West Ham, Sheff Wed, Arsenal, Man Utd, Wolves, Coventry, </text:span></text:span></text:p>
      <text:p text:style-name="P363"><text:span text:style-name="Teletype"><text:span text:style-name="T116">17</text:span></text:span></text:p>
      <text:p text:style-name="P366"><text:soft-page-break/><text:span text:style-name="Teletype"><text:span text:style-name="T115">1968/9;</text:span></text:span><text:span text:style-name="Teletype"><text:span text:style-name="T87"> Leeds £2, Liverpool, Wolves, Stoke, Crewe L Cup £2, Arsenal, Ipswich, Newcastle L Cup+Lge, Everton, Sheff Wed, W.B.A, Spurs, Nottingham For, Man Utd £2, West Ham £2, Oxford Utd FAC £3, Coventry, Aston Villa FAC £2, Chelsea, Sunderland, Leicester, Q.P.R, Burnley, Man City, </text:span></text:span><text:span text:style-name="Teletype"><text:span text:style-name="T115">1969/0;</text:span></text:span><text:span text:style-name="Teletype"><text:span text:style-name="T87"> W.B.A, Wolves, Chelsea, Ipswich, Arsenal L Cup+Lge, Burnley, Newcastle Lge+FAC+ICFC, Spurs, <text:s/>Rosenborg ICFC £2, Man Utd, Coventry, West Ham, Victoria Guimaraes ICFC £2, Leeds, Crystal Pal, Nottingham For, Stoke, Everton, Leicester FAC, Sheff Wed, Sunderland, Liverpool £2, Man City, Derby, </text:span></text:span><text:span text:style-name="Teletype"><text:span text:style-name="T115">1970/1;</text:span></text:span><text:span text:style-name="Teletype"><text:span text:style-name="T87"> </text:span></text:span><text:span text:style-name="Teletype"><text:span text:style-name="T102">Q.P.R Fr £3, </text:span></text:span><text:span text:style-name="Teletype"><text:span text:style-name="T87">Man City, Spurs, Ipswich, Derby,Wolves, <text:s/>Liverpool, Burnley, Newcastle, Man Utd, Nottingham For, Coventry, Huddersfield, Bristol City FAC, Stoke, </text:span></text:span><text:span text:style-name="Teletype"><text:span text:style-name="T102">York FAC (26</text:span></text:span><text:span text:style-name="Teletype"><text:span text:style-name="T160">th</text:span></text:span><text:span text:style-name="Teletype"><text:span text:style-name="T102"> Jan) £3,</text:span></text:span><text:span text:style-name="Teletype"><text:span text:style-name="T87"> </text:span></text:span></text:p>
      <text:p text:style-name="P366"><text:span text:style-name="Teletype"><text:span text:style-name="T87">Everton, Chelsea, W.B.A, Blackpool, Arsenal £2, West Ham, Leeds, Crystal Pal £2, </text:span></text:span><text:span text:style-name="T364">1971/2;</text:span><text:span text:style-name="T360"> Stoke, Ipswich, Huddersfield,</text:span><text:span text:style-name="T132"> </text:span><text:span text:style-name="Teletype"><text:span text:style-name="T87">Everton L Cup, Atletico Bilbao UEFA £2, </text:span></text:span><text:span text:style-name="T132">Coventry, Arsenal, Sheff Utd, </text:span><text:span text:style-name="Teletype"><text:span text:style-name="T87">W.B.A, </text:span></text:span><text:span text:style-name="T132">Leeds, </text:span><text:span text:style-name="T360">Man Utd FAC £2+Lge, </text:span><text:span text:style-name="Teletype"><text:span text:style-name="T87">West Ham, </text:span></text:span><text:span text:style-name="T132">Crystal Pal, </text:span><text:span text:style-name="Teletype"><text:span text:style-name="T87">Derby, Newcastle, Nottingham For, Wolves, Liverpool, Everton Lge, Man City, Leicester, Chelsea, </text:span></text:span><text:span text:style-name="T132">Spurs (sl cr), </text:span><text:span text:style-name="T364">1972/3;</text:span><text:span text:style-name="T351"> </text:span><text:span text:style-name="T236">Derby, Stoke, </text:span><text:span text:style-name="T360">Wolves, Ipswich, Chester L Cup, Crystal Pal, Notts Co L Cup, Liverpool, W.B.A, Norwich, Chelsea, Spurs, </text:span><text:span text:style-name="T236">West Ham, </text:span><text:span text:style-name="T360">Coventry, Sheff Utd, Everton, Leicester, Man City, Birmingham, Man Utd, Newcastle, Arsenal, Leeds £2,</text:span><text:span text:style-name="T351"> </text:span><text:span text:style-name="T364">1973/4;</text:span><text:span text:style-name="T360"> </text:span><text:span text:style-name="T351">Crystal Pal Fr (mint) £3, </text:span><text:span text:style-name="T360">Wolves, Norwich, Leeds, Sheff Utd, </text:span><text:span text:style-name="T361">Charlton L Cup £2, Stoke, Liverpool, Chesterfield L Cup £2, </text:span><text:span text:style-name="T360">Burnley, Spurs, Norwich L Cup,</text:span><text:span text:style-name="Teletype"><text:span text:style-name="T87"> </text:span></text:span><text:span text:style-name="T236">Everton,</text:span><text:span text:style-name="T360"> Ipswich, </text:span><text:span text:style-name="T236">Newcastle, </text:span><text:span text:style-name="T360">Arsenal, Coventry, Blackpool FAC, </text:span><text:span text:style-name="Teletype"><text:span text:style-name="T87">Q.P.R,</text:span></text:span><text:span text:style-name="T360"> </text:span><text:span text:style-name="T236">Wrexham FAC £2, Man City, Derby (Feb+Mar), Leicester, Chelsea,West Ham, Man Utd £2, </text:span></text:p>
      <text:p text:style-name="P366"><text:span text:style-name="T364">1974/5;</text:span><text:span text:style-name="T362"> </text:span><text:span text:style-name="T351">Leeds (Bates) £2, </text:span><text:span text:style-name="T360">Hull,</text:span><text:span text:style-name="T362"> </text:span><text:span text:style-name="T360">Norwich, Blackpool, Notts Co Lge+L Cup £2, Portsmouth, Aston Villa, Nottingham For, Derby L Cup, </text:span></text:p>
      <text:p text:style-name="P366"><text:span text:style-name="T360">L Orient, W.B.A, Colchester L Cup £2, York, Fulham, Sheff Wed, </text:span><text:span text:style-name="T352">West Ham FAC £8,</text:span><text:span text:style-name="T360"> Sunderland, Oldham Lge, Bristol Rov, Bolton, Oxford Utd, </text:span><text:span text:style-name="T351">Oldham Tex Cup s/f £3, Rangers Tex Cup £3,</text:span><text:span text:style-name="T360"> </text:span><text:span text:style-name="T351">Ipswich (Paine), </text:span><text:span text:style-name="T360">Bristol City, Man Utd £2, Millwall, Cardiff £2, </text:span></text:p>
      <text:p text:style-name="P366"><text:span text:style-name="T364">1975/6;</text:span><text:span text:style-name="T360"> W.B.A, Bristol City, Plymouth, Bristol Rov L Cup, Blackburn, Portsmouth, Chelsea, York, Luton, Nottingham For, Sunderland, Notts Co, Bristol Rov, </text:span><text:span text:style-name="T361">Aston Villa FAC £3, </text:span><text:span text:style-name="T360">Bolton, W.B.A FAC £3, Oldham, L Orient, (Lge), Fulham, Charlton, Oxford Utd, Hull, Blackpool </text:span><text:span text:style-name="T132">Lge+FAC</text:span><text:span text:style-name="T360">, </text:span><text:span text:style-name="T351">Q.P.R (Channon) £2, </text:span><text:span text:style-name="T364">1976/7;</text:span><text:span text:style-name="T360"> Carlisle, Charlton Lge+L Cup, Sheff Utd, </text:span><text:span text:style-name="T136">Marseilles ECWC £2, </text:span><text:span text:style-name="T132">Fulham, Hereford, Nottingham For Lge+FAC, </text:span><text:span text:style-name="T137">Carrick Rangers ECWC £3, </text:span><text:span text:style-name="T133">L Orient, </text:span><text:span text:style-name="T132">Bolton, Notts Co, Chelsea Lge+FAC, Blackpool, Bristol Rov,</text:span><text:span text:style-name="T136"> </text:span></text:p>
      <text:p text:style-name="P366"><text:span text:style-name="T132">Millwall, Hull, Burnley, Man Utd FAC £2, </text:span><text:span text:style-name="T136">Anderlecht ECWC £2, </text:span><text:span text:style-name="T360">Blackburn, </text:span><text:span text:style-name="T132">Luton, </text:span><text:span text:style-name="T360">Plymouth, Cardiff £2, Oldham, Wolves, </text:span></text:p>
      <text:p text:style-name="P366"><text:span text:style-name="T364">1977/8;</text:span><text:span text:style-name="T360"> Brighton, Mansfield, Burnley, Crystal Pal L Cup, Hull, L Orient, Sunderland, Bolton, Blackpool, Fulham, Luton, Cardiff, Stoke, Grimsby FAC, Millwall, Notts Co, Sheff Utd, Crystal Pal Lge, Charlton, Bristol Rov, Blackburn, Oldham, Spurs, </text:span><text:span text:style-name="T364">1978/9;</text:span><text:span text:style-name="T360"> Bolton, Wolves, <text:s/>Middlesbrough, Ipswich, Derby L Cup £2, Q.P.R, Nottingham For, Norwich, Reading L Cup, Aston Villa, Birmingham, Man City L Cup, Coventry, Chelsea, Leeds Lge+L Cup s/f, Derby, Everton, Bristol City, Arsenal Lge+FAC, W.B.A Lge+FAC, Liverpool (Apr), Man City, Spurs, Man Utd, </text:span><text:span text:style-name="T351">Nottingham For (McMenemy) £3,</text:span><text:span text:style-name="T360"> </text:span><text:span text:style-name="T135">1979/0;</text:span><text:span text:style-name="T132"> Luton Fr £2, Vancouver Fr £1, Man Utd, Wrexham L Cup £2, Liverpool, Spurs, </text:span><text:span text:style-name="Teletype"><text:span text:style-name="T87">Derby, Crystal Pal, Coventry, Leeds, Nottingham For, Stoke, Everton, Bolton, Arsenal, Man City, Brighton, W.B.A, Aston Villa, Norwich, </text:span></text:span><text:span text:style-name="Teletype"><text:span text:style-name="T123">Bristol City (Apr 1</text:span></text:span><text:span text:style-name="Teletype"><text:span text:style-name="T163">st</text:span></text:span><text:span text:style-name="Teletype"><text:span text:style-name="T123">+Apr 29</text:span></text:span><text:span text:style-name="Teletype"><text:span text:style-name="T163">th</text:span></text:span><text:span text:style-name="Teletype"><text:span text:style-name="T123"> insert) £4,</text:span></text:span><text:span text:style-name="Teletype"><text:span text:style-name="T87"> Wolves, Ipswich, Middlesbrough, </text:span></text:span><text:span text:style-name="Teletype"><text:span text:style-name="T115">1980/1;</text:span></text:span><text:span text:style-name="Teletype"><text:span text:style-name="T87"> Man City, Watford L Cup, Birmingham, Brighton, Liverpool, Wolves, Stoke, Aston Villa, Ipswich, Arsenal, Leeds, Coventry, Crystal Pal, Leicester, Chelsea FAC, Norwich, Bristol Rov FAC, Sunderland, Everton FAC+Lge W.B.A, Man Utd, Middlesbrough, Nottingham For, Spurs, </text:span></text:span><text:span text:style-name="Teletype"><text:span text:style-name="T123">Gothenburg Fr s/s £2,</text:span></text:span><text:span text:style-name="Teletype"><text:span text:style-name="T87"> </text:span></text:span><text:span text:style-name="Teletype"><text:span text:style-name="T115">1981/2;</text:span></text:span><text:span text:style-name="Teletype"><text:span text:style-name="T87"> Leeds, Wolves, Everton, Middlesbrough, </text:span></text:span><text:span text:style-name="Teletype"><text:span text:style-name="T124">Limerick UEFA £2,</text:span></text:span><text:span text:style-name="Teletype"><text:span text:style-name="T87"> Ipswich, Chelsea L Cup, Notts Co, </text:span></text:span><text:span text:style-name="Teletype"><text:span text:style-name="T124">Sporting UEFA £2,</text:span></text:span><text:span text:style-name="Teletype"><text:span text:style-name="T87"> Spurs, </text:span></text:span></text:p>
      <text:p text:style-name="P366"><text:span text:style-name="Teletype"><text:span text:style-name="T87">Man Utd, Brighton, Arsenal, Man City, Nottingham For, West Ham, Birmingham, W.B.A, Stoke, Aston Villa, Liverpool, Coventry, </text:span></text:span><text:span text:style-name="Teletype"><text:span text:style-name="T123">Rangers (Horsfall) £3</text:span></text:span><text:span text:style-name="Teletype"><text:span text:style-name="T87">, Sunderland, </text:span></text:span><text:span text:style-name="T135">1982/3;</text:span><text:span text:style-name="T132"> Watford, </text:span><text:span text:style-name="T137">Bournemouth HPC s/f £2, </text:span><text:span text:style-name="T132">Aston Villa, IFK Norkopping UEFA, </text:span><text:span text:style-name="Teletype"><text:span text:style-name="T87">Colchester L Cup, Man City Lge+L Cup, W.B.A, Arsenal, Liverpool, Luton, Spurs, <text:s/></text:span></text:span><text:span text:style-name="Teletype"><text:span text:style-name="T123">Bournemouth HPC £2, </text:span></text:span><text:span text:style-name="Teletype"><text:span text:style-name="T115">1983/4; </text:span></text:span><text:span text:style-name="Teletype"><text:span text:style-name="T87">Carlisle L Cup £2, Man Utd, Everton,</text:span></text:span><text:span text:style-name="Teletype"><text:span text:style-name="T102"> </text:span></text:span><text:span text:style-name="Teletype"><text:span text:style-name="T87">W.B.A (nof), Nottingham For, Liverpool, </text:span></text:span><text:span text:style-name="Teletype"><text:span text:style-name="T115">1984/5;</text:span></text:span><text:span text:style-name="Teletype"><text:span text:style-name="T87"> Man Utd, West Ham, Norwich, Hamburg UEFA £2, Hull L Cup, Q.P.R Lge+L Cup, Spurs, Chelsea, Arsenal, Wolves L Cup, Newcastle, Nottingham For, Watford, Sheff Wed, Sunderland Lge+FAC, W.B.A, Barnsley FAC, Stoke, Everton, Luton, Leicester, Aston Villa, Ipswich, Coventry, </text:span></text:span><text:span text:style-name="Teletype"><text:span text:style-name="T115">1985/6;</text:span></text:span><text:span text:style-name="Teletype"><text:span text:style-name="T87"> Newcastle, Aston Villa, West Ham, Man City, Coventry, Spurs, <text:s/>Watford, Millwall L Cup, Liverpool (Super Cup) £2, Q.P.R, Birmingham Lge+L Cup, Arsenal Lge+L Cup, </text:span></text:span><text:span text:style-name="Teletype"><text:span text:style-name="T124">Everton (Centenary) £2, </text:span></text:span></text:p>
      <text:p text:style-name="P366"><text:span text:style-name="Teletype"><text:span text:style-name="T90">Spurs (Super Cup), Nottingham For, W.B.A, Ipswich, Wigan FAC, Luton, Millwall FAC, Man Utd, </text:span></text:span><text:span text:style-name="Teletype"><text:span text:style-name="T87">Liverpool, Chelsea, Oxford Utd, </text:span></text:span></text:p>
      <text:p text:style-name="P366"><text:span text:style-name="Teletype"><text:span text:style-name="T87">Sheff Wed, </text:span></text:span><text:span text:style-name="T135">86/7;</text:span><text:span text:style-name="T132"> Nottingham For, Luton, Swindon L Cup, Man Utd L Cup, Coventry, Aston Villa L Cup, Norwich FMC £3, Spurs, Shrewsbury L Cup, Liverpool L Cup s/f £2, </text:span><text:span text:style-name="T135">87/8;</text:span><text:span text:style-name="T132"> Bournemouth L Cup £2, Charlton, </text:span><text:span text:style-name="T135">88/9;</text:span><text:span text:style-name="T134"> </text:span><text:span text:style-name="T132">Lincoln L Cup, Derby FAC, Spurs L Cup, Stoke Simod £2, Charlton, Scarborough L Cup £2, Crystal Pal Simod £2 Luton L Cup, Norwich, </text:span><text:span text:style-name="T135">89/0;</text:span><text:span text:style-name="T132"> Charlton L Cup, Oldham L Cup, Coventry (t/c), Swindon L Cup (t/c), </text:span><text:span text:style-name="T135">90/1;</text:span><text:span text:style-name="T132"> Ipswich FAC (t/c), </text:span><text:span text:style-name="Teletype"><text:span text:style-name="T87">Q.P.R Zenith Cup (t/c) £2, Man Utd L Cup, Crystal Pal L Cup (t/c), Rochdale L Cup (t/c), </text:span></text:span><text:span text:style-name="T135">91/2;</text:span><text:span text:style-name="T132"> Q.P.R (t/c), </text:span><text:span text:style-name="Teletype"><text:span text:style-name="T87">Sheff Wed Lge+L Cup, Nottingham For L Cup, Arsenal, Luton (t/c), </text:span></text:span><text:span text:style-name="T135">92/3;</text:span><text:span text:style-name="T132"> Spurs, </text:span><text:span text:style-name="Teletype"><text:span text:style-name="T115">97/8;</text:span></text:span><text:span text:style-name="Teletype"><text:span text:style-name="T87"> Man Utd, Brentford L Cup, Aston Villa, </text:span></text:span><text:span text:style-name="Teletype"><text:span text:style-name="T115">98/9;</text:span></text:span><text:span text:style-name="Teletype"><text:span text:style-name="T87"> Fulham L Cup (t/c)+FAC (t/c), Chelsea, </text:span></text:span><text:span text:style-name="Teletype"><text:span text:style-name="T115">99/0; </text:span></text:span><text:span text:style-name="Teletype"><text:span text:style-name="T87">Newcastle, Watford, Middlesbrough (sl cr), Man Utd, Man City L Cup, </text:span></text:span><text:span text:style-name="Teletype"><text:span text:style-name="T115">2000/1;</text:span></text:span><text:span text:style-name="Teletype"><text:span text:style-name="T87"> Sheff Wed, Bradford City, Tranmere, Coventry Lge+L Cup, Leicester, Man City,</text:span></text:span><text:span text:style-name="Teletype"><text:span text:style-name="T123">Arsenal (Last a the Dell!) £8, </text:span></text:span><text:span text:style-name="Teletype"><text:span text:style-name="T87">Spurs, </text:span></text:span><text:span text:style-name="Teletype"><text:span text:style-name="T115">2001/2;</text:span></text:span><text:span text:style-name="Teletype"><text:span text:style-name="T87"> Leeds, Aston Villa, Ipswich (t/c), </text:span></text:span><text:span text:style-name="Teletype"><text:span text:style-name="T115">2002/3;</text:span></text:span><text:span text:style-name="Teletype"><text:span text:style-name="T87"> Middlesbrough, Newcastle, Man City (t/c), Norwich (t/c), West Ham (t/c), </text:span></text:span></text:p>
      <text:p text:style-name="P366"><text:span text:style-name="Teletype"><text:span text:style-name="T87">Chelsea (t/c), Birmingham (t/c), Aston Villa (t/c), </text:span></text:span><text:span text:style-name="Teletype"><text:span text:style-name="T115">2003/4;</text:span></text:span><text:span text:style-name="Teletype"><text:span text:style-name="T87"> Man Utd, Wolves, Bolton (sl cr), Middlesbrough, Blackburn, Charlton, </text:span></text:span></text:p>
      <text:p text:style-name="P366"><text:span text:style-name="Teletype"><text:span text:style-name="T115">2004/5;</text:span></text:span><text:span text:style-name="Teletype"><text:span text:style-name="T87"> Brentford FAC, Man Utd, Fulham, Bolton, Colchester L Cup, Arsenal, </text:span></text:span><text:span text:style-name="Teletype"><text:span text:style-name="T115">2005/6</text:span></text:span><text:span text:style-name="Teletype"><text:span text:style-name="T87"> Leeds, Hull (cr), </text:span></text:span><text:span text:style-name="Teletype"><text:span text:style-name="T115">2006/7</text:span></text:span><text:span text:style-name="Teletype"><text:span text:style-name="T87"> Sheff Wed, Wolves, Stoke, Coventry, Colchester, Derby Play-Off /Final £2, Southend, </text:span></text:span><text:span text:style-name="Teletype"><text:span text:style-name="T115">2007/8</text:span></text:span><text:span text:style-name="Teletype"><text:span text:style-name="T87"> Wolves, Colchester, Sheff Wed, </text:span></text:span><text:span text:style-name="Teletype"><text:span text:style-name="T115">2009/0 </text:span></text:span><text:span text:style-name="Teletype"><text:span text:style-name="T87">Brighton, </text:span></text:span></text:p>
      <text:p text:style-name="P366"><text:span text:style-name="Teletype"><text:span text:style-name="T115">2011/2</text:span></text:span><text:span text:style-name="Teletype"><text:span text:style-name="T87"> Preston L Cup, </text:span></text:span><text:span text:style-name="Teletype"><text:span text:style-name="T115">2016/7;</text:span></text:span><text:span text:style-name="Teletype"><text:span text:style-name="T87"> Watford, Hull (+Poster+tkt), Inter Milan Europa Cup (mint) £1-50p, </text:span></text:span><text:span text:style-name="Teletype"><text:span text:style-name="T115">2017/8;</text:span></text:span><text:span text:style-name="Teletype"><text:span text:style-name="T87"> Bournemouth (cr), </text:span></text:span></text:p>
      <text:p text:style-name="P366"><text:span text:style-name="Teletype"><text:span text:style-name="T115">2018/9;</text:span></text:span><text:span text:style-name="Teletype"><text:span text:style-name="T87"> Wolves (+ ticket) £2, </text:span></text:span><text:span text:style-name="Teletype"><text:span text:style-name="T115">2019/20;</text:span></text:span><text:span text:style-name="Teletype"><text:span text:style-name="T102"> </text:span></text:span><text:span text:style-name="Teletype"><text:span text:style-name="T87">Newcastle, </text:span></text:span><text:span text:style-name="Teletype"><text:span text:style-name="T115">2023/24;</text:span></text:span><text:span text:style-name="Teletype"><text:span text:style-name="T87"> W.B.A Play-Off s/f, </text:span></text:span><text:span text:style-name="Teletype"><text:span text:style-name="T115">2024/5;</text:span></text:span><text:span text:style-name="Teletype"><text:span text:style-name="T87"> Spurs £3, Man Utd £3, Everton £3, Ipswich £2, Crystal Pal £2, Man City £3, Bournemouth £2, West Ham £3, </text:span></text:span><text:span text:style-name="Teletype"><text:span text:style-name="T116">2025/6</text:span></text:span><text:span text:style-name="Teletype"><text:span text:style-name="T87"> Middlesbrough Play Off s/f £3, </text:span></text:span></text:p>
      <text:p text:style-name="P372"><text:span text:style-name="Teletype"><text:span text:style-name="T481">2024/5 Teamsheets; £3 Each;</text:span></text:span><text:span text:style-name="Teletype"><text:span text:style-name="T483"> Bournemouth, Everton, West Ham, </text:span></text:span></text:p>
      <text:p text:style-name="P369"><text:span text:style-name="Teletype"><text:span text:style-name="T67">SAINTS PROGRAMMES WITH TICKETS;</text:span></text:span></text:p>
      <text:p text:style-name="P365"><text:span text:style-name="Teletype"><text:span text:style-name="T236">1978/9 Man City L Cup (pass out check ticket) £3, 1981/2 Brighton £3, Arsenal £4, Wolves £4, 1982/3 Spurs £4, Brighton £3, Arsenal £4, </text:span></text:span></text:p>
      <text:p text:style-name="P362"><text:span text:style-name="Teletype"><text:span text:style-name="T214"/></text:span></text:p>
      <text:p text:style-name="P362"><text:span text:style-name="Teletype"><text:span text:style-name="T214">SAINTS PROGRAMMES WITH TEAMSHEETS £1-50p Each;</text:span></text:span></text:p>
      <text:p text:style-name="P365"><text:span text:style-name="Teletype"><text:span text:style-name="T236">HOMES; 2004/5 Crystal Pal, 2007/8 Watford, Colchester, 2008/9 Birmingham L Cup, AWAY; 91/2 Nottingham For £2, </text:span></text:span></text:p>
      <text:p text:style-name="P362"><text:span text:style-name="Teletype"><text:span text:style-name="T256"/></text:span></text:p>
      <text:p text:style-name="P362"><text:span text:style-name="Teletype"><text:span text:style-name="T256">SOUTHAMPTON MEMORABILIA;</text:span></text:span></text:p>
      <text:p text:style-name="P365"><text:span text:style-name="Teletype"><text:span text:style-name="T196">1978/9 SOUTHAMPTON (Official Souvenir Brochure, Promotion Edition) £2,</text:span></text:span></text:p>
      <text:p text:style-name="P365"><text:span text:style-name="Teletype"><text:span text:style-name="T196">2000 'Match of the Millennium' (signed inside by Jan Portfleet) £8, </text:span></text:span></text:p>
      <text:p text:style-name="P365"><text:span text:style-name="Teletype"><text:span text:style-name="T196">2004 'Dell Diamond' (Commemorative paperback Edition, 350 pages, very good) £3-50p, </text:span></text:span></text:p>
      <text:p text:style-name="P365"><text:span text:style-name="Teletype"><text:span text:style-name="T196">SAINTS YEAR BOOKS; 1975/6 (Wembley Souvenir Edition) £3, 1981/2 (sl water damage) £1, </text:span></text:span></text:p>
      <text:p text:style-name="P367"><text:span text:style-name="Teletype"><text:span text:style-name="T47">SAINTS MAGAZINES 75p Each; 1995 (Sept), 1996 (March),</text:span></text:span></text:p>
      <text:p text:style-name="P364"><text:span text:style-name="Teletype"><text:span text:style-name="T103"><text:tab/></text:span></text:span><text:span text:style-name="Teletype"><text:span text:style-name="T116">18</text:span></text:span><text:span text:style-name="Teletype"><text:span text:style-name="T87"><text:tab/></text:span></text:span></text:p>
      <text:p text:style-name="P370"><text:soft-page-break/>Miscellaneous @ SOUTHAMPTON;</text:p>
      <text:p text:style-name="P371">1965 England v Yugoslavia (Un 23's) £3, 1980 England v Norway (Un 21's) £1-50p, 1984 Farnborough v Sholing HSC Final £2, </text:p>
      <text:p text:style-name="P365"><text:span text:style-name="T489">1984 England v Finland (Un 21's) £2, 1990 England v Hungary (Un 21's) 50p, </text:span><text:span text:style-name="Teletype"><text:span text:style-name="T99">1990 Lymington v Basingstoke HSC Final £2, </text:span></text:span></text:p>
      <text:p text:style-name="P372"><text:span text:style-name="Teletype"><text:span text:style-name="T483">1998 Fareham v Newport HSC Final £2, 1999 England v Poland Un 21's £2, 2006 England v Hungary (Womens) £1, </text:span></text:span></text:p>
      <text:p text:style-name="P372"><text:span text:style-name="Teletype"><text:span text:style-name="T483"/></text:span></text:p>
      <text:p text:style-name="P363"><text:span text:style-name="Teletype"><text:span text:style-name="T114">SOUTHAMPTON AWAYS;</text:span></text:span></text:p>
      <text:p text:style-name="P365"><text:span text:style-name="T490">1948/9</text:span><text:span text:style-name="T489"> Chesterfield (rs), </text:span><text:span text:style-name="T490">1950/1</text:span><text:span text:style-name="T489"> Brentford £7, </text:span><text:span text:style-name="T490">1952/3</text:span><text:span text:style-name="T489"> Shrewsbury FAC (fold), </text:span><text:span text:style-name="Teletype"><text:span text:style-name="T86">Fulham £5,</text:span></text:span><text:span text:style-name="T489"> </text:span><text:span text:style-name="T490">1954/5</text:span><text:span text:style-name="T489"> Shrewsbury, </text:span><text:span text:style-name="T490">1955/6</text:span><text:span text:style-name="T489"> Swindon, Newport, </text:span><text:span text:style-name="T490">1956/7</text:span><text:span text:style-name="T489"> </text:span><text:span text:style-name="Teletype"><text:span text:style-name="T86">Crystal Pal, Torquay £5, Bournemouth, </text:span></text:span><text:span text:style-name="T490">1957/8</text:span><text:span text:style-name="T489"> Bournemouth (staple damage) £2, </text:span><text:span text:style-name="T490">1958/9</text:span><text:span text:style-name="T489"> </text:span><text:span text:style-name="Teletype"><text:span text:style-name="T86">Swindon, </text:span></text:span><text:span text:style-name="T489">Bournemouth, </text:span></text:p>
      <text:p text:style-name="P365"><text:span text:style-name="T490">1959/0</text:span><text:span text:style-name="T489"> Bournemouth (folds), </text:span><text:span text:style-name="T490">1961/2</text:span><text:span text:style-name="T489"> Rotherham £3, </text:span><text:span text:style-name="Teletype"><text:span text:style-name="T86">Charlton (Nov) £2-50p, </text:span></text:span><text:span text:style-name="T490">1962/3</text:span><text:span text:style-name="T489"> </text:span><text:span text:style-name="Teletype"><text:span text:style-name="T86">Middlesbrough £4, Sunderland £3, Chelsea £2, </text:span></text:span></text:p>
      <text:p text:style-name="P365"><text:span text:style-name="Teletype"><text:span text:style-name="T86">Scunthorpe £3, Rotherham £3, Stoke, Swansea £3, Grimsby, <text:s/></text:span></text:span><text:span text:style-name="T489">Luton £2, Norwich (sof) £2, </text:span><text:span text:style-name="Teletype"><text:span text:style-name="T86">Derby (tiny nof), Nottingham For FAC £3, </text:span></text:span></text:p>
      <text:p text:style-name="P365"><text:span text:style-name="Teletype"><text:span text:style-name="T86">@ SPURS; Nottingham For FAC 2</text:span></text:span><text:span text:style-name="Teletype"><text:span text:style-name="T155">nd</text:span></text:span><text:span text:style-name="Teletype"><text:span text:style-name="T86"> Replay £3-50p, Derby (tiny nof), <text:s/></text:span></text:span><text:span text:style-name="T490">1963/4</text:span><text:span text:style-name="T489"> </text:span><text:span text:style-name="Teletype"><text:span text:style-name="T86">Northampton, Huddersfield, L Orient, Charlton, </text:span></text:span></text:p>
      <text:p text:style-name="P365"><text:span text:style-name="T490">1964/5</text:span><text:span text:style-name="T489"> </text:span><text:span text:style-name="Teletype"><text:span text:style-name="T86">Charlton, Portsmouth, Plymouth (Feb, nof) £3, </text:span></text:span><text:span text:style-name="T490">1965/6</text:span><text:span text:style-name="T489"> Carlisle, Plymouth,</text:span><text:span text:style-name="Teletype"><text:span text:style-name="T86"> L Orient, Preston (tiny nof), Bristol City, </text:span></text:span><text:span text:style-name="T489">Coventry, Burnley L Cup £3, <text:s/>Rotherham £3, </text:span><text:span text:style-name="T490">1966/7</text:span><text:span text:style-name="T489"> Sunderland, West Ham, </text:span><text:span text:style-name="Teletype"><text:span text:style-name="T86">Sheff Utd, Blackpool, Bristol City FAC, </text:span></text:span><text:span text:style-name="T489">Fulham, W.B.A, </text:span></text:p>
      <text:p text:style-name="P365"><text:span text:style-name="T490">1967/8</text:span><text:span text:style-name="T489"> Man City, </text:span><text:span text:style-name="Teletype"><text:span text:style-name="T86">Newcastle, Chelsea, Everton (staple damage) £1, </text:span></text:span><text:span text:style-name="T489">West Ham, </text:span><text:span text:style-name="Teletype"><text:span text:style-name="T86">Sheff Wed, Man Utd, Wolves, W.B.A (staple damage) £1, Sheff Utd (worn) £1, </text:span></text:span><text:span text:style-name="T489">Leeds, </text:span><text:span text:style-name="Teletype"><text:span text:style-name="T86">Liverpool, Newport FAC £3, W.B.A FAC £3, Burnley, </text:span></text:span><text:span text:style-name="T489">Spurs, </text:span><text:span text:style-name="Teletype"><text:span text:style-name="T86">Arsenal, Leicester (pin hole) £1, </text:span></text:span><text:span text:style-name="T489">Fulham, </text:span></text:p>
      <text:p text:style-name="P365"><text:span text:style-name="Teletype"><text:span text:style-name="T86">Coventry (pin hole, sl cr), </text:span></text:span><text:span text:style-name="T490">1968/9</text:span><text:span text:style-name="T489"> </text:span><text:span text:style-name="Teletype"><text:span text:style-name="T86">Q.P.R, Spurs Lge+L Cup, Sunderland, Leicester, Norwich, </text:span></text:span><text:span text:style-name="T489">Burnley, </text:span><text:span text:style-name="Teletype"><text:span text:style-name="T86">West Ham, </text:span></text:span><text:span text:style-name="T489">Chelsea, </text:span><text:span text:style-name="Teletype"><text:span text:style-name="T86">Liverpool, </text:span></text:span><text:span text:style-name="T489">Wolves, Oxford Utd FAC £1-50p, </text:span><text:span text:style-name="Teletype"><text:span text:style-name="T86">Stoke, Aston Villa FAC £3, Leeds, Ipswich, Man Utd, Arsenal, </text:span></text:span><text:span text:style-name="T490">1969/0</text:span><text:span text:style-name="T489"> Man Utd, </text:span><text:span text:style-name="Teletype"><text:span text:style-name="T86">Derby, </text:span></text:span><text:span text:style-name="T489">Everton, </text:span></text:p>
      <text:p text:style-name="P365"><text:span text:style-name="T489">Sheff Wed, </text:span><text:span text:style-name="Teletype"><text:span text:style-name="T86">Arsenal Lge+L Cup (4 pages) £2, </text:span></text:span><text:span text:style-name="T489">West Ham, Ipswich, </text:span><text:span text:style-name="Teletype"><text:span text:style-name="T86">Coventry, <text:s/></text:span></text:span><text:span text:style-name="Teletype"><text:span text:style-name="T101">1970/1</text:span></text:span><text:span text:style-name="Teletype"><text:span text:style-name="T86"> Huddersfield, West Ham, Leeds, Crystal Pal, Chelsea, Liverpool FAC £2, Newcastle, Ipswich, Derby, Leicester L Cup £2, Man Utd, Stoke, Nottingham For, Spurs, Coventry, Everton, Wolves, Arsenal (sl cr) £2, </text:span></text:span><text:span text:style-name="Teletype"><text:span text:style-name="T101">1971/2</text:span></text:span><text:span text:style-name="Teletype"><text:span text:style-name="T86"> <text:s/>Ipswich, West Ham, Newcastle, Man City, Chelsea, Spurs, Liverpool, W.B.A, Leeds, Man Utd, Wolves, Arsenal, Leicester, </text:span></text:span><text:span text:style-name="Teletype"><text:span text:style-name="T101">1972/3</text:span></text:span><text:span text:style-name="Teletype"><text:span text:style-name="T86"> Norwich, Everton, Arsenal, Leicester, Birmingham, Man City, Stoke, Man Utd, Crystal Pal FAC £2, W.B.A, Chelsea, Spurs, West Ham, W.B.A, </text:span></text:span><text:span text:style-name="Teletype"><text:span text:style-name="T101">1973/4</text:span></text:span><text:span text:style-name="Teletype"><text:span text:style-name="T86"> Newcastle, Man City, Leicester, Chelsea, Sheff Utd, <text:s/>Leeds, Stoke, West Ham, Burnley, Everton, Coventry, Birmingham, </text:span></text:span><text:span text:style-name="Teletype"><text:span text:style-name="T101">1974/5</text:span></text:span><text:span text:style-name="Teletype"><text:span text:style-name="T86"> Norwich, Sunderland, Notts Co, Coventry, Man Utd, Birmingham, Hull, L Orient, Millwall, Colchester L Cup £2, Bristol Rov, Bristol City, </text:span></text:span><text:span text:style-name="Teletype"><text:span text:style-name="T101">1975/6</text:span></text:span><text:span text:style-name="Teletype"><text:span text:style-name="T86"> Bolton, Charlton, Luton, </text:span></text:span><text:span text:style-name="Teletype"><text:span text:style-name="T122">Bradford City FAC £6,</text:span></text:span><text:span text:style-name="Teletype"><text:span text:style-name="T86"> Portsmouth, Sunderland, Nottingham For, Chelsea, Bristol Rov Lge (sof), Fulham, Oldham, York, </text:span></text:span><text:span text:style-name="Teletype"><text:span text:style-name="T101">1976/7</text:span></text:span><text:span text:style-name="Teletype"><text:span text:style-name="T86"> Doncaster Fr s/s (sl cr) £2, </text:span></text:span></text:p>
      <text:p text:style-name="P365"><text:span text:style-name="Teletype"><text:span text:style-name="T86">Carrick Rangers ECWC £3, Millwall, Charlton, Hull, Wolves, Chelsea FAC, Nottingham For, Man Utd FAC £2, Bristol Rov, L Orient, Plymouth (newspaper) £3, </text:span></text:span><text:span text:style-name="Teletype"><text:span text:style-name="T101">1977/8</text:span></text:span><text:span text:style-name="Teletype"><text:span text:style-name="T86"> </text:span></text:span><text:span text:style-name="Teletype"><text:span text:style-name="T122">Gateshead Fr £3, </text:span></text:span><text:span text:style-name="Teletype"><text:span text:style-name="T86">Crystal Pal Lge+L Cup, Sunderland £2, Millwall, Arsenal L Cup, </text:span></text:span></text:p>
      <text:p text:style-name="P365"><text:span text:style-name="Teletype"><text:span text:style-name="T86">Bristol Rov Lge (sl cr)+FAC, Spurs, Charlton, Brighton, Cardiff, L Orient, Fulham, Luton, </text:span></text:span><text:span text:style-name="Teletype"><text:span text:style-name="T101">1978/9</text:span></text:span><text:span text:style-name="Teletype"><text:span text:style-name="T86"> Birmingham L Cup, Arsenal Lge+FAC, Man Utd, Reading L Cup £2, Man City, Wimbledon FAC £2, Bristol City, Q.P.R, Preston FAC £2, Leeds L Cup s/f, </text:span></text:span><text:span text:style-name="Teletype"><text:span text:style-name="T101">1979/0</text:span></text:span><text:span text:style-name="Teletype"><text:span text:style-name="T86"> Crystal Pal, Bolton, Brighton, Birmingham FAC £2, Liverpool, Everton, Nottingham For, Arsenal Lge+L Cup, Bournemouth Fr £3, </text:span></text:span></text:p>
      <text:p text:style-name="P365"><text:span text:style-name="Teletype"><text:span text:style-name="T101">1980/1</text:span></text:span><text:span text:style-name="Teletype"><text:span text:style-name="T86"> Linfield Fr £2, Shamrock Rov Fr £2, Arsenal (t/c), Norwich, Brighton, Everton Lge+FAC, Ipswich, Watford L Cup, Liverpool, Aston Villa, Birmingham, Spurs, Coventry (sl cr), Leicester, Man Utd (sl cr), Crystal Pal, Nottingham For, </text:span></text:span><text:span text:style-name="Teletype"><text:span text:style-name="T101">1981/2</text:span></text:span><text:span text:style-name="Teletype"><text:span text:style-name="T86"> Brighton, </text:span></text:span></text:p>
      <text:p text:style-name="P365"><text:span text:style-name="Teletype"><text:span text:style-name="T86">Chelsea L Cup, West Ham, Aston Villa, Coventry, Everton, Birmingham, Ipswich, <text:s/>Liverpool, Spurs, Man Utd, Notts Co, Nottingham For, Swansea, W.B.A, </text:span></text:span><text:span text:style-name="Teletype"><text:span text:style-name="T101">1982/3</text:span></text:span><text:span text:style-name="Teletype"><text:span text:style-name="T86"> Brighton, Coventry, Arsenal, Luton, Man City, Man Utd L Cup,Nottingham For, Norwich, Stoke, </text:span></text:span></text:p>
      <text:p text:style-name="P365"><text:span text:style-name="Teletype"><text:span text:style-name="T86">Spurs Lge+FAC, Watford, West Ham, </text:span></text:span><text:span text:style-name="Teletype"><text:span text:style-name="T101">1983/4</text:span></text:span><text:span text:style-name="Teletype"><text:span text:style-name="T86"> Man Utd, Aston Villa, Blackburn FAC, Everton, Carlisle L Cup, Leicester, Ipswich, Nottingham For Lge, Q.P.R, Luton, Portsmouth FAC, Stoke, Watford, </text:span></text:span><text:span text:style-name="Teletype"><text:span text:style-name="T101">1984/5</text:span></text:span><text:span text:style-name="Teletype"><text:span text:style-name="T86"> Spurs, Q.P.R L Cup (2th Nov+12</text:span></text:span><text:span text:style-name="Teletype"><text:span text:style-name="T155">th</text:span></text:span><text:span text:style-name="Teletype"><text:span text:style-name="T86"> Dec), </text:span></text:span></text:p>
      <text:p text:style-name="P365"><text:span text:style-name="Teletype"><text:span text:style-name="T101">1985/6</text:span></text:span><text:span text:style-name="Teletype"><text:span text:style-name="T86"> Arsenal L Cup, Millwall L Cup (t/c), </text:span></text:span><text:span text:style-name="Teletype"><text:span text:style-name="T101">1986/7</text:span></text:span><text:span text:style-name="Teletype"><text:span text:style-name="T86"> Man Utd L Cup, Swindon L Cup (t/c), West Ham (sl cr), Leicester (t/c), </text:span></text:span></text:p>
      <text:p text:style-name="P365"><text:span text:style-name="Teletype"><text:span text:style-name="T101">1987/8</text:span></text:span><text:span text:style-name="Teletype"><text:span text:style-name="T86"> Bournemouth L Cup (t/c), Gosport Fr £2, Man Utd (t/c), Reading FAC (t/c), Luton Lge+FAC, </text:span></text:span><text:span text:style-name="Teletype"><text:span text:style-name="T101">1988/9</text:span></text:span><text:span text:style-name="Teletype"><text:span text:style-name="T86"> Luton Lge+FAC, </text:span></text:span></text:p>
      <text:p text:style-name="P365"><text:span text:style-name="Teletype"><text:span text:style-name="T86">Norwich (t/c), Derby FAC (sl worn), Liverpool (t/c), Aston Villa (t/c), Arsenal, Wimbledon (t/c), Charlton, Coventry (t/c), Q.P.R (t/c), Sheff Wed (t/c), West Ham (t/c), Newcastle (t/c), </text:span></text:span><text:span text:style-name="Teletype"><text:span text:style-name="T101">1989/0</text:span></text:span><text:span text:style-name="Teletype"><text:span text:style-name="T86"> Oldham, Aston Villa, Coventry, Crystal Pal, Arsenal, Q.P.R (sl cr), </text:span></text:span></text:p>
      <text:p text:style-name="P365"><text:span text:style-name="Teletype"><text:span text:style-name="T86">Nottingham For, Swindon L Cup, Spurs Lge (t/c)+FAC (t/c), Charlton (t/c), </text:span></text:span><text:span text:style-name="Teletype"><text:span text:style-name="T101">1990/1</text:span></text:span><text:span text:style-name="Teletype"><text:span text:style-name="T86"> Aston Villa (t/c), Coventry, Sunderland, Norwich, Nottingham For (t/c), Chelsea (t/c), Arsenal, Derby, Wimbledon (prog+team sheet) £2, Luton, Leeds, Crystal Pal (t/c), </text:span></text:span></text:p>
      <text:p text:style-name="P365"><text:span text:style-name="Teletype"><text:span text:style-name="T101">1991/2</text:span></text:span><text:span text:style-name="Teletype"><text:span text:style-name="T86"> Chelsea Lge (t/c)+Zenith (t/c) £2, Coventry (t/c), Norwich Lge (t/c), Arsenal (t/c), </text:span></text:span><text:span text:style-name="Teletype"><text:span text:style-name="T101">1992/3</text:span></text:span><text:span text:style-name="Teletype"><text:span text:style-name="T86"> <text:s/>Coventry, Ipswich, Sheff Wed, Spurs, </text:span></text:span></text:p>
      <text:p text:style-name="P365"><text:span text:style-name="Teletype"><text:span text:style-name="T86">Sheff Utd, Norwich, Man City, Crystal Pal, Nottingham For (t/c), Chelsea,Leeds (t/c), </text:span></text:span><text:span text:style-name="Teletype"><text:span text:style-name="T101">1993/4</text:span></text:span><text:span text:style-name="Teletype"><text:span text:style-name="T86"> Man Utd (sl cr), Chelsea (sl cr), Coventry, West Ham (sl cr), Q.P.R (t/c), Oldham, Sheff Utd (worn), Spurs, Wimbledon (sl cr), Aston Villa (t/c), </text:span></text:span><text:span text:style-name="Teletype"><text:span text:style-name="T101">1994/5</text:span></text:span><text:span text:style-name="Teletype"><text:span text:style-name="T86"> Everton, Luton FAC, </text:span></text:span></text:p>
      <text:p text:style-name="P365"><text:span text:style-name="Teletype"><text:span text:style-name="T86">Sheff Wed L Cup, West Ham, Wimbledon (t/c), Crystal Pal (t/c), Q.P.R, Newcastle (t/c), Chelsea, Liverpool, Man City (t/c), </text:span></text:span></text:p>
      <text:p text:style-name="P365"><text:span text:style-name="Teletype"><text:span text:style-name="T86">Blackburn (t/c), Leeds, Leicester (t/c), Coventry (t/c), </text:span></text:span><text:span text:style-name="Teletype"><text:span text:style-name="T101">1997/8</text:span></text:span><text:span text:style-name="Teletype"><text:span text:style-name="T86"> Chelsea, Leeds, Coventry (sl cr), Brentford L Cup, Bolton, </text:span></text:span></text:p>
      <text:p text:style-name="P365"><text:span text:style-name="Teletype"><text:span text:style-name="T86">Wimbledon (sl cr), Leicester, Man Utd, Everton (t/c), Aston Villa, Newcastle, Spurs, Sheff Wed, Barnsley, </text:span></text:span><text:span text:style-name="Teletype"><text:span text:style-name="T101">1998/9</text:span></text:span><text:span text:style-name="Teletype"><text:span text:style-name="T86"> Nottingham For, </text:span></text:span></text:p>
      <text:p text:style-name="P365"><text:span text:style-name="Teletype"><text:span text:style-name="T101">1999/0</text:span></text:span><text:span text:style-name="Teletype"><text:span text:style-name="T86"> Watford, </text:span></text:span><text:span text:style-name="Teletype"><text:span text:style-name="T101">2000/1</text:span></text:span><text:span text:style-name="Teletype"><text:span text:style-name="T86"> Coventry, Chelsea, </text:span></text:span><text:span text:style-name="Teletype"><text:span text:style-name="T101">2003/4</text:span></text:span><text:span text:style-name="Teletype"><text:span text:style-name="T86"> Arsenal, </text:span></text:span><text:span text:style-name="Teletype"><text:span text:style-name="T101">2004/5</text:span></text:span><text:span text:style-name="Teletype"><text:span text:style-name="T86"> Fulham, Watford L Cup, </text:span></text:span><text:span text:style-name="Teletype"><text:span text:style-name="T101">2006/7</text:span></text:span><text:span text:style-name="Teletype"><text:span text:style-name="T86"> Preston, </text:span></text:span><text:span text:style-name="Teletype"><text:span text:style-name="T101">2017/8</text:span></text:span><text:span text:style-name="Teletype"><text:span text:style-name="T86"> Bournemouth, </text:span></text:span></text:p>
      <text:p text:style-name="P6"><text:span text:style-name="Teletype"><text:span text:style-name="T2">1974/5 TEXACO CUP; Group II Programme inc West Ham/Luton/Orient £3, <text:s text:c="14"/>Final v Newcastle (covers both legs) £4,</text:span></text:span></text:p>
      <text:p text:style-name="P6"><text:span text:style-name="Teletype"><text:span text:style-name="T2">19/9/76 @ GOSPORT; Ex Gosport Borough XI v Ex Saints XI (4 pages, Charity) £2-50p, </text:span></text:span></text:p>
      <text:p text:style-name="P368"><text:span text:style-name="Teletype"><text:span text:style-name="T87"/></text:span></text:p>
      <text:p text:style-name="P379"><text:span text:style-name="Teletype"><text:span text:style-name="T140">COMPLETE or NEAR COMPLETE SEASONS of SOUTHMPTON HOMES;</text:span></text:span></text:p>
      <text:p text:style-name="P379"><text:span text:style-name="Teletype"><text:span text:style-name="T82">1966/7 22 Programmes (Missing Barrow L Cup, &amp; Carlisle L Cup) £20,</text:span></text:span></text:p>
      <text:p text:style-name="P379"><text:span text:style-name="Teletype"><text:span text:style-name="T82">1967/8 23 Programmes (Missing 9 + 10) £12,1968/9 25 Programmes complete season £12, <text:tab/><text:tab/></text:span></text:span></text:p>
      <text:p text:style-name="P379"><text:span text:style-name="Teletype"><text:span text:style-name="T82">1969/0 27 Programmes complete season £15,</text:span></text:span></text:p>
      <text:p text:style-name="P379"><text:span text:style-name="Teletype"><text:span text:style-name="T82">1970/1 22 Programmes (missing York FAC) £12,1971/2 23 Programmes complete season £10,</text:span></text:span></text:p>
      <text:p text:style-name="P379"><text:span text:style-name="Teletype"><text:span text:style-name="T82">1972/3 23 Programmes complete season £10,1973/4 28 Programmes complete season £10, </text:span></text:span></text:p>
      <text:p text:style-name="P379"><text:span text:style-name="Teletype"><text:span text:style-name="T82">1974/5 24 Programmes (includes West Ham FAC) £15,1975/6 24 Programmes (Missing Carlisle) £12,<text:tab/><text:tab/></text:span></text:span></text:p>
      <text:p text:style-name="P379"><text:span text:style-name="Teletype"><text:span text:style-name="T82">1976/7 27 Programmes (includes 3 x ECWC Programmes £15,</text:span></text:span></text:p>
      <text:p text:style-name="P330"><text:span text:style-name="Teletype"><text:span text:style-name="T82">1977/8 23 Programmes complete season £10,1978/9 27 Programmes complete season £12,</text:span></text:span></text:p>
      <text:p text:style-name="P330"><text:span text:style-name="Teletype"><text:span text:style-name="T82">1979/0 21 Programmes complete season £10,1980/1 25 Programmes complete season £10,</text:span></text:span></text:p>
      <text:p text:style-name="P330"><text:span text:style-name="Teletype"><text:span text:style-name="T82">1981/2 22 Programmes complete season £10,1984/5 24 programmes (missing Liverpool) £10,</text:span></text:span></text:p>
      <text:p text:style-name="P373"><text:span text:style-name="Teletype"><text:span text:style-name="T484">1985/6 27 Programmes complete season £12,</text:span></text:span></text:p>
      <text:p text:style-name="P375"><text:span text:style-name="Teletype"><text:span text:style-name="T85"/></text:span></text:p>
      <text:p text:style-name="P375"><text:span text:style-name="Teletype"><text:span text:style-name="T85">19</text:span></text:span></text:p>
      <text:p text:style-name="P367"><text:span text:style-name="Teletype"><text:span text:style-name="T87"/></text:span></text:p>
      <text:p text:style-name="P374"><text:soft-page-break/><text:span text:style-name="Teletype"><text:span text:style-name="T485">BOURNEMOUTH HOMES;</text:span></text:span><text:span text:style-name="Teletype"><text:span text:style-name="T486"> </text:span></text:span></text:p>
      <text:p text:style-name="P376"><text:span text:style-name="Teletype"><text:span text:style-name="T13">1948/9</text:span></text:span><text:span text:style-name="Teletype"><text:span text:style-name="T26"> Northampton (rs holes, tear, worn) £5, </text:span></text:span><text:span text:style-name="Teletype"><text:span text:style-name="T13">1949/0</text:span></text:span><text:span text:style-name="Teletype"><text:span text:style-name="T26"> Reading (rs), Southend £12, </text:span></text:span><text:span text:style-name="Teletype"><text:span text:style-name="T13">1951/2;</text:span></text:span><text:span text:style-name="Teletype"><text:span text:style-name="T26"> Northampton (nof, sotp), </text:span></text:span></text:p>
      <text:p text:style-name="P376"><text:span text:style-name="Teletype"><text:span text:style-name="T13">1954/5;</text:span></text:span><text:span text:style-name="Teletype"><text:span text:style-name="T26"> Swindon, Reading, Colchester (v sl tear), Coventry (1 x ph, sotp, cr) £4, </text:span></text:span><text:span text:style-name="Teletype"><text:span text:style-name="T13">1955/6</text:span></text:span><text:span text:style-name="Teletype"><text:span text:style-name="T26"> Northampton (cr), Shrewsbury (fold), Walsall (ph) £3, </text:span></text:span><text:span text:style-name="T337">1956/7</text:span><text:span text:style-name="T338">;</text:span><text:span text:style-name="T339"> </text:span><text:span text:style-name="T338">Shrewsbury (ph) £2,</text:span><text:span text:style-name="T339"> </text:span><text:span text:style-name="Teletype"><text:span text:style-name="T17">Swindon (sl stain), Plymouth £5, Crystal Pal (t/c, nof), Brentford (fold), Southend £5, </text:span></text:span></text:p>
      <text:p text:style-name="P376"><text:span text:style-name="Teletype"><text:span text:style-name="T17">Southampton (sl cr), Accrington FAC £6, Q.P..R (wob),</text:span></text:span><text:span text:style-name="Teletype"><text:span text:style-name="T2"> </text:span></text:span><text:span text:style-name="Teletype"><text:span text:style-name="T17">Northampton (sotp), Reading (sl cr), Watford £4, All Star XI Fr (worn) £2, </text:span></text:span><text:span text:style-name="Teletype"><text:span text:style-name="T2">Man Utd FAC (Record gate, very good) £15, </text:span></text:span><text:span text:style-name="Teletype"><text:span text:style-name="T8">1957/8</text:span></text:span><text:span text:style-name="Teletype"><text:span text:style-name="T17"> Watford (t/c, fold), Millwall, Torquay (rs hole sl cr), Walsall, Coventry (rs), Exeter (cr), Crystal Pal (hole near staple, t/c) £1-50p), Norwich, Aldershot (sl tear, sl cr), Brentford, Southampton (sl cr), </text:span></text:span></text:p>
      <text:p text:style-name="P376"><text:span text:style-name="Teletype"><text:span text:style-name="T17">Q.P.R (sl cr), Gillingham, Newport (sotp), Northampton, Plymouth, </text:span></text:span><text:span text:style-name="Teletype"><text:span text:style-name="T86">Halifax, </text:span></text:span><text:span text:style-name="Teletype"><text:span text:style-name="T17">Port Vale, Southend (sotp), Swindon, All Star XI Fr £4, </text:span></text:span><text:span text:style-name="Teletype"><text:span text:style-name="T8">1958/9</text:span></text:span><text:span text:style-name="Teletype"><text:span text:style-name="T17"> Southend (sl cr), Q.P.R (sotp), Norwich (sotp), Tranmere, Southampton, Brentford, Chesterfield, Mansfield, Wrexham, </text:span></text:span></text:p>
      <text:p text:style-name="P376"><text:span text:style-name="Teletype"><text:span text:style-name="T17">Rochdale (sl cr), Portsmouth Fr, Swindon (fold), Stockport (water stain) £1-50p, Hull £4, </text:span></text:span><text:span text:style-name="Teletype"><text:span text:style-name="T8">1959/0;</text:span></text:span><text:span text:style-name="Teletype"><text:span text:style-name="T17"> Tranmere, Port Vale (sotp), Grimsby, Bradford City, Brentford, Reading, Barnsley, Southend, Swindon, Q.P.R, Coventry £4, York FAC (fold, water stain), Colchester, Chesterfield, Halifax £4, <text:s/>Southampton, NAC Breda Fr, </text:span></text:span><text:span text:style-name="Teletype"><text:span text:style-name="T8">1960/1;</text:span></text:span><text:span text:style-name="Teletype"><text:span text:style-name="T17"> Bristol City (No 1!), Tranmere, Yeovil FAC, Q.P.R, <text:s/>Shrewsbury (sl cr), Bradford City (fold), Hull (No 1 issued) £4, Torquay, Bury (fold), Reading (cr), Notts Co (edge tears, fold) £2, Southend, Barnsley (staple hole, fold) £1, Tranmere, Port Vale (fold, tear), Watford (nof), Chesterfield (fold), Walsall (fold), Swindon, </text:span></text:span><text:span text:style-name="Teletype"><text:span text:style-name="T8">1961/2;</text:span></text:span><text:span text:style-name="Teletype"><text:span text:style-name="T17"> </text:span></text:span><text:span text:style-name="Teletype"><text:span text:style-name="T18">Shrewsbury (cr), </text:span></text:span><text:span text:style-name="Teletype"><text:span text:style-name="T17">Q.P.R, Hull (sl cr), Halifax (sof), Barnsley, Northampton (sl ink mk), Bradford Pk Ave, </text:span></text:span></text:p>
      <text:p text:style-name="P376"><text:span text:style-name="Teletype"><text:span text:style-name="T17">Notts Co (cr), Port Vale, SSV Reutlingen Fr, Margate FAC £5,Southend, Cardiff L Cup (ink mk on front) £5, Coventry, Watford, Newport £4, Lincoln (fold), Reading (sl stain), Swindon, Peterborough, Grimsby (fold), Brentford (+match report) £4, Crystal Pal, Bristol City (sl mk), </text:span></text:span><text:span text:style-name="Teletype"><text:span text:style-name="T8">1962/3;</text:span></text:span><text:span text:style-name="Teletype"><text:span text:style-name="T17"> Millwall (sl cr), Barnsley, Colchester, Bristol City (sl cr), Port Vale, Crystal Pal, Halifax (sl cr), Reading (sof, cr, sl stain) £2, Swindon, Notts Co, Northampton, Hull (No 1!), Shrewsbury, Southend (sl cr) £3, Wrexham £3, Carlisle (cr), Brighton (May, cr), Q.P.R, <text:s/></text:span></text:span><text:span text:style-name="Teletype"><text:span text:style-name="T8">1963/4;</text:span></text:span><text:span text:style-name="Teletype"><text:span text:style-name="T17"> Oldham (sl fold), Watford, Millwall, Peterborough, Mansfield, Bristol City, </text:span></text:span></text:p>
      <text:p text:style-name="P376"><text:span text:style-name="Teletype"><text:span text:style-name="T17">Notts Co (sl cr), Brentford L Cup (sof, stain)+Lge (rs), Newcastle L Cup £3, Hull (rs), Q.P.R, Bristol Rov Lge (nof)+FAC (sof),</text:span></text:span></text:p>
      <text:p text:style-name="P376"><text:span text:style-name="Teletype"><text:span text:style-name="T17">Wrexham (sof), Reading, Southend, Crystal Pal (neat nof), Colchester, Barnsley, Luton, Port Vale, Coventry, Walsall, Shrewsbury, Crewe, </text:span></text:span><text:span text:style-name="Teletype"><text:span text:style-name="T8">1964/5;</text:span></text:span><text:span text:style-name="Teletype"><text:span text:style-name="T17"> Reading, Exeter, Grimsby, Oldham (t/c),Northampton L Cup £3, Bristol Rov, Port Vale (pin hole), Scunthorpe, Colchester (No 1!), Watford, Shrewsbury (No 1 !, t/c), Gravesend &amp; Northfleet FAC £4, Bristol City Lge+FAC £1-50p, Peterborough, Hull (cr, t/c) £1-50p, Mansfield, Carlisle, Barnsley (No 1!), t/c), Q.P.R, Workington, Gillingham (No 1!, sl stain, t/c), Walsall £3,Brentford (No 1 !, t/c), Aston Villa Fr (sl mk, fold) £4, </text:span></text:span></text:p>
      <text:p text:style-name="P332"><text:span text:style-name="Teletype"><text:span text:style-name="T14">1</text:span></text:span><text:span text:style-name="T433">965/6</text:span>;<text:span text:style-name="Teletype"><text:span text:style-name="T17"> (most + Soccer Review £1-50p Each; Walsall, Swansea, Southend, Oxford Utd, Shrewsbury, Peterborough, Reading, Mansfield (sl cr), Brighton (t/c), Exeter (rs), Q.P.R, Workington, Gillingham (sl mk), York, Swindon, Grimsby,</text:span></text:span><text:span text:style-name="T330"> Scunthorpe, Brentford, Oldham, Hull £3, </text:span></text:p>
      <text:p text:style-name="P332"><text:span text:style-name="Teletype"><text:span text:style-name="T8">1966/7</text:span></text:span><text:span text:style-name="Teletype"><text:span text:style-name="T17"> Oldham (damaged back page) £1, Workington, L Orient (cr), Brighton, Q.P.R (fold), Swindon (mks on cover) £1, Doncaster, Torquay (sl cr), Shrewsbury, Oxford Utd, Peterborough, Middlesbrough £3, Bristol Rov, Reading, Mansfield, Walsall, </text:span></text:span><text:span text:style-name="T330">Swansea £3, </text:span><text:span text:style-name="Teletype"><text:span text:style-name="T17">Grimsby, </text:span></text:span></text:p>
      <text:p text:style-name="P332"><text:span text:style-name="Teletype"><text:span text:style-name="T8">1967/8</text:span></text:span><text:span text:style-name="Teletype"><text:span text:style-name="T17"> Bristol Rov (t/c), Watford Lge+L Cup (cr) £2, Oxford Utd (sl fold), Scunthorpe, Colchester, Southport, Shrewsbury, Reading, Grimsby, Walsall, L Orient, Northampton FAC, Barrow, <text:s/>Bury £3,Stockport (t/c, fold), Liverpool FAC (fold), Peterborough, Swindon, Oldham, Torquay, Gillingham, Brighton, Northampton, Tranmere,</text:span></text:span><text:span text:style-name="T330"> Mansfield £3,</text:span></text:p>
      <text:p text:style-name="P332"><text:span text:style-name="Teletype"><text:span text:style-name="T8">1968/9</text:span></text:span><text:span text:style-name="Teletype"><text:span text:style-name="T17"> Plymouth £2-50p, Crewe, Shrewsbury, Swindon, Stockport, Walsall, Brighton, Southport, Barnsley, Torquay, Gillingham, Mansfield, Rotherham, Tranmere, Oldham, Luton, Hartlepool, Bristol Rov Lge, Northampton, Reading, Watford (sl cr), L Orient, Barrow £2, </text:span></text:span></text:p>
      <text:p text:style-name="P332"><text:span text:style-name="Teletype"><text:span text:style-name="T8">1969/0</text:span></text:span><text:span text:style-name="Teletype"><text:span text:style-name="T17"> Bristol Rov Lge+L Cup, Luton Lge+FAC £2, Rotherham, Sheff Wed L Cup £3, Torquay, Shrewsbury, Halifax, <text:s/>Rochdale, Leicester L Cup £3, Fulham, Stockport, Gillingham, Doncaster, Tranmere, <text:s/>Brighton, Reading, Barnsley, Walsall, Bury £2, Plymouth, </text:span></text:span><text:span text:style-name="Teletype"><text:span text:style-name="T87">Bradford City, </text:span></text:span></text:p>
      <text:p text:style-name="P332"><text:span text:style-name="Teletype"><text:span text:style-name="T116">1970/1</text:span></text:span><text:span text:style-name="Teletype"><text:span text:style-name="T380"> £2 Each; Torquay L Cup, Peterborough, Stockport, Colchester, Workington, Scunthorpe, Lincoln, Hartlepool (sl cr), Crewe, Oldham, Exeter, Notts Co (sl cr), Southport, Chester, Barrow £3, Darlington (sl cr), Southend, York (Promotion Souvenir, 24 pages) £4, </text:span></text:span></text:p>
      <text:p text:style-name="P332"><text:span text:style-name="Teletype"><text:span text:style-name="T8">1971/2</text:span></text:span><text:span text:style-name="Teletype"><text:span text:style-name="T17"> £2 Each; Southampton Fr, Rotherham, Blackburn, Blackpool L Cup, York, Rochdale (t/c), Swansea, <text:s/>Chesterfield, Port Vale, Aston Villa £3, Torquay, Wrexham, Notts Co, Plymouth, Mansfield, Walsall (t/c), Bristol Rov, Bolton, </text:span></text:span></text:p>
      <text:p text:style-name="P332"><text:span text:style-name="Teletype"><text:span text:style-name="T17">Bradford City (+New Stadium Plan Insert) £4, Brighton, Barnsley, Oldham, Tranmere (sl damage top edge front cover) £1, </text:span></text:span></text:p>
      <text:p text:style-name="P332"><text:span text:style-name="Teletype"><text:span text:style-name="T8">1972/3</text:span></text:span><text:span text:style-name="Teletype"><text:span text:style-name="T17"> 1-50p Each; Rochdale, Spurs Fr, Man Utd Fr, Halifax, Chesterfield, Blackpool L Cup, Scunthorpe, Port Vale, Southend, Shrewsbury, Tranmere (t/c, wob) £1, Plymouth (t/c), Wrexham, Charlton, Bristol Rov, Brentford (t/c), Blackburn, Bolton (sl cr), Grimsby (sl fold), Oldham, Walsall, </text:span></text:span></text:p>
      <text:p text:style-name="P332"><text:span text:style-name="Teletype"><text:span text:style-name="T8">1973/4</text:span></text:span><text:span text:style-name="Teletype"><text:span text:style-name="T17"> Bristol Rov Lge (t/c)+L Cup, Chesterfield, Tranmere (t/c), Rochdale (t/c), Southport £2, Watford, Blackburn (nof, t/c), Charlton (t/c), Cambridge Utd, Huddersfield, <text:s/>Brighton, Walsall, Southend, Oldham, Shrewsbury, Hereford, Port Vale, York, Plymouth, Grimsby, Wrexham £2, </text:span></text:span></text:p>
      <text:p text:style-name="P332"><text:span text:style-name="Teletype"><text:span text:style-name="T8">1974/5</text:span></text:span><text:span text:style-name="Teletype"><text:span text:style-name="T17"> Hartlepool L Cup (11</text:span></text:span><text:span text:style-name="Teletype"><text:span text:style-name="T145">th</text:span></text:span><text:span text:style-name="Teletype"><text:span text:style-name="T17"> Sept, t/c) £2+(23</text:span></text:span><text:span text:style-name="Teletype"><text:span text:style-name="T145">rd</text:span></text:span><text:span text:style-name="Teletype"><text:span text:style-name="T17"> Sept) £3, Southend, Brighton, Gillingham Lge+L Cup, Grimsby, <text:s/>Wrexham (sl cr), Crystal Pal (t/c), Charlton, Southwick FAC £2, Chesterfield (Nov) £2+(Feb), Port Vale, Bury £2, Aldershot, Hereford, Walsall, Huddersfield £2, Colchester, Preston (sl cr), Tranmere, Halifax, Peterborough, Swindon, Blackburn, Watford, </text:span></text:span></text:p>
      <text:p text:style-name="P332"><text:span text:style-name="Teletype"><text:span text:style-name="T8">1975/6</text:span></text:span><text:span text:style-name="Teletype"><text:span text:style-name="T17"> Darlington, Plymouth L Cup, Doncaster, Newport £2, Brentford, Barnsley, Tranmere, Watford, <text:s/>Rochdale, Cambridge Utd, Scunthorpe, Northampton, Huddersfield (sl fold), Swansea (sl cr), Bradford City, Stockport, Crewe (sl cr) Southport £2, Reading, Workington £2, Hartlepool £2, Exeter £2, Torquay, Lincoln £2, Sutton Utd FAC £3, Hereford FAC £2, </text:span></text:span></text:p>
      <text:p text:style-name="P332"><text:span text:style-name="Teletype"><text:span text:style-name="T8">1976/7</text:span></text:span><text:span text:style-name="Teletype"><text:span text:style-name="T17"> </text:span></text:span><text:span text:style-name="Teletype"><text:span text:style-name="T6">IFK Malmo Fr £2-50p, </text:span></text:span><text:span text:style-name="Teletype"><text:span text:style-name="T17">Stockport, </text:span></text:span><text:span text:style-name="Teletype"><text:span text:style-name="T86">Aldershot, </text:span></text:span><text:span text:style-name="Teletype"><text:span text:style-name="T17">Newport FAC £2, Exeter, Torquay Lge+L Cup £2, Scunthorpe, </text:span></text:span><text:span text:style-name="Teletype"><text:span text:style-name="T86">Newport,</text:span></text:span><text:span text:style-name="Teletype"><text:span text:style-name="T17"> Colchester (cr, sl stain), </text:span></text:span></text:p>
      <text:p text:style-name="P332"><text:span text:style-name="Teletype"><text:span text:style-name="T8">1977/8</text:span></text:span><text:span text:style-name="Teletype"><text:span text:style-name="T17"> Doncaster (cr), Torquay, Hereford L Cup (fold) £2, Halifax (cr, sl stain), Colchester FAC £3, </text:span></text:span></text:p>
      <text:p text:style-name="P332"><text:span text:style-name="Teletype"><text:span text:style-name="T8">1978/9</text:span></text:span><text:span text:style-name="Teletype"><text:span text:style-name="T17"> Aldershot (t/c, cr), Port Vale (rs), York (cr), Wimbledon Lge (stain)+FAC £3, Hereford (cr, rs), </text:span></text:span></text:p>
      <text:p text:style-name="P332"><text:span text:style-name="Teletype"><text:span text:style-name="T17">Northampton (Jan+Feb insert (sl cr) £3, Exeter L Cup, Hitchin FAC £2, </text:span></text:span></text:p>
      <text:p text:style-name="P329"><text:span text:style-name="Teletype"><text:span text:style-name="T14"/></text:span></text:p>
      <text:p text:style-name="P329"><text:span text:style-name="Teletype"><text:span text:style-name="T14">20</text:span></text:span></text:p>
      <text:p text:style-name="P332"><text:soft-page-break/><text:span text:style-name="Teletype"><text:span text:style-name="T8">1979/0</text:span></text:span><text:span text:style-name="Teletype"><text:span text:style-name="T17"> Northampton (rs), Peterborough, Rochdale (sl cr), Wigan (rs), </text:span></text:span><text:span text:style-name="Teletype"><text:span text:style-name="T8">1980/1</text:span></text:span><text:span text:style-name="Teletype"><text:span text:style-name="T17"> Northampton, </text:span></text:span><text:span text:style-name="T178">1981/2</text:span><text:span text:style-name="T182"> Torquay/Newport (Group Cup), Portsmouth Fr, </text:span><text:span text:style-name="Teletype"><text:span text:style-name="T17">Sheff Utd, Reading FAC, Bradford City, Dorchester FAC £2, Scunthorpe, Oxford Utd FAC £2,</text:span></text:span><text:span text:style-name="T182"> </text:span><text:span text:style-name="Teletype"><text:span text:style-name="T17">Rochdale, </text:span></text:span></text:p>
      <text:p text:style-name="P332"><text:span text:style-name="T178">1983/4</text:span><text:span text:style-name="T182"> Man Utd FAC (mint) £2, Southampton Fr £2, </text:span><text:span text:style-name="T178">19</text:span><text:span text:style-name="Teletype"><text:span text:style-name="T8">84/5</text:span></text:span><text:span text:style-name="Teletype"><text:span text:style-name="T17"> Derby, Rotherham, Doncaster, Swansea, Preston (+match report), Burnley, York, Wigan, Kettering FAC, Brentford, Bristol City, Hull, Plymouth, Bristol Rov, Walsall, Newport, Torquay FRT, Reading, Lincoln, Cambridge Utd, Brentford FRT s/f, Walsall FRT (4 pages), Bolton, Fulham Fr s/s (neat fold), Bradford City, </text:span></text:span><text:span text:style-name="Teletype"><text:span text:style-name="T8">1985/6</text:span></text:span><text:span text:style-name="Teletype"><text:span text:style-name="T17"> Newport, Spurs Fr, Luton Fr (4 pages), Rotherham, Nottingham For Fr, Bristol City, Bury, Reading L Cup (+match report), Notts Co, Blackpool, Darlington, Gillingham, Bristol Rov, Everton L Cup (+match report), Chesterfield, Wolves, Brentford, Lincoln, Portsmouth HPCF s/s (Aug, neat fold) £2, Bolton, Wigan, Reading Lge+FRT, York, Plymouth, Derby (+match report), Swansea, Doncaster, Walsall, </text:span></text:span><text:span text:style-name="Teletype"><text:span text:style-name="T8">1986/7</text:span></text:span><text:span text:style-name="Teletype"><text:span text:style-name="T17"> Bristol City L Cup (t/c, sl fold), Chester, Fareham FAC £2, Middlesbrough £2, </text:span></text:span><text:span text:style-name="Teletype"><text:span text:style-name="T8">1987/8</text:span></text:span><text:span text:style-name="Teletype"><text:span text:style-name="T17"> Leeds, </text:span></text:span></text:p>
      <text:p text:style-name="P332"><text:span text:style-name="Teletype"><text:span text:style-name="T8">1990/1</text:span></text:span><text:span text:style-name="Teletype"><text:span text:style-name="T17"> Swansea (t/c), </text:span></text:span><text:span text:style-name="Teletype"><text:span text:style-name="T8">1991/2</text:span></text:span><text:span text:style-name="Teletype"><text:span text:style-name="T17"> Southampton (Tiler, 4 pages) £2, Stockport, Brentford, </text:span></text:span><text:span text:style-name="Teletype"><text:span text:style-name="T8">1992/3</text:span></text:span><text:span text:style-name="Teletype"><text:span text:style-name="T17"> W.B.A, </text:span></text:span><text:span text:style-name="Teletype"><text:span text:style-name="T8">1995/6</text:span></text:span><text:span text:style-name="Teletype"><text:span text:style-name="T17"> Brentford, Brighton, </text:span></text:span><text:span text:style-name="Teletype"><text:span text:style-name="T8">1996/7</text:span></text:span><text:span text:style-name="Teletype"><text:span text:style-name="T17"> Plymouth, SK Sparta Fr (sl cr) £2, </text:span></text:span><text:span text:style-name="Teletype"><text:span text:style-name="T8">1998/9</text:span></text:span><text:span text:style-name="Teletype"><text:span text:style-name="T17"> Millwall AWS (Jan+Feb insert) £2, Macclesfield, </text:span></text:span><text:span text:style-name="Teletype"><text:span text:style-name="T34">1999/0</text:span></text:span><text:span text:style-name="Teletype"><text:span text:style-name="T17"> Millwall, </text:span></text:span><text:span text:style-name="Teletype"><text:span text:style-name="T86">Macclesfield, </text:span></text:span></text:p>
      <text:p text:style-name="P332"><text:span text:style-name="Teletype"><text:span text:style-name="T8">2000/1</text:span></text:span><text:span text:style-name="Teletype"><text:span text:style-name="T17"> Reading, </text:span></text:span><text:span text:style-name="Teletype"><text:span text:style-name="T8">2002/3</text:span></text:span><text:span text:style-name="Teletype"><text:span text:style-name="T17"> Swansea (sl cr), </text:span></text:span><text:span text:style-name="Teletype"><text:span text:style-name="T86">Hartlepool,</text:span></text:span><text:span text:style-name="Teletype"><text:span text:style-name="T17"> </text:span></text:span><text:span text:style-name="Teletype"><text:span text:style-name="T8">2004/5</text:span></text:span><text:span text:style-name="Teletype"><text:span text:style-name="T17"> Stockport (+teamsheet) £2, </text:span></text:span><text:span text:style-name="Teletype"><text:span text:style-name="T8">2005/6</text:span></text:span><text:span text:style-name="Teletype"><text:span text:style-name="T17"> Tamworth FAC (sl stain), </text:span></text:span></text:p>
      <text:p text:style-name="P332"><text:span text:style-name="Teletype"><text:span text:style-name="T17">Hartlepool, </text:span></text:span><text:span text:style-name="Teletype"><text:span text:style-name="T8">2006/7</text:span></text:span><text:span text:style-name="Teletype"><text:span text:style-name="T17"> Chesterfield, Northampton, </text:span></text:span><text:span text:style-name="Teletype"><text:span text:style-name="T8">2009/10</text:span></text:span><text:span text:style-name="Teletype"><text:span text:style-name="T17"> Fulham Fr s/s (t/c) £2, </text:span></text:span><text:span text:style-name="Teletype"><text:span text:style-name="T8">2010/11</text:span></text:span><text:span text:style-name="Teletype"><text:span text:style-name="T17"> M.K. Dons, Spurs/Fulham/Derby/Portsmouth Fr (quadruple issue) £2-50p, </text:span></text:span><text:span text:style-name="Teletype"><text:span text:style-name="T8">2015/6</text:span></text:span><text:span text:style-name="Teletype"><text:span text:style-name="T17"> Spurs, Newcastle, </text:span></text:span><text:span text:style-name="Teletype"><text:span text:style-name="T8">2016/7</text:span></text:span><text:span text:style-name="Teletype"><text:span text:style-name="T17"> Middlesbrough, West Ham, </text:span></text:span></text:p>
      <text:p text:style-name="P332"><text:span text:style-name="Teletype"><text:span text:style-name="T8">2017/8</text:span></text:span><text:span text:style-name="Teletype"><text:span text:style-name="T17"> Spurs, Southampton, </text:span></text:span><text:span text:style-name="Teletype"><text:span text:style-name="T8">2018/9</text:span></text:span><text:span text:style-name="Teletype"><text:span text:style-name="T17"> Everton, Watford, Brighton Lge+FAC, West Ham, Huddersfield £2, Burnley, Newcastle, Liverpool, Man Utd, Leicester, </text:span></text:span><text:span text:style-name="Teletype"><text:span text:style-name="T8">2019/0</text:span></text:span><text:span text:style-name="Teletype"><text:span text:style-name="T17"> Wolves, Everton, Norwich, Sheff Utd, </text:span></text:span><text:span text:style-name="Teletype"><text:span text:style-name="T8">2021/2</text:span></text:span><text:span text:style-name="Teletype"><text:span text:style-name="T17"> Chelsea Fr, Swansea, Blackpool, Sheff Utd, Hull, Newcastle, Barnsley, M.K. Dons, Stoke, Birmingham, Coventry, Luton, Preston, Huddersfield £2, Q.P.R, Blackburn, </text:span></text:span></text:p>
      <text:p text:style-name="P332"><text:span text:style-name="Teletype"><text:span text:style-name="T8">2022/3</text:span></text:span><text:span text:style-name="Teletype"><text:span text:style-name="T17"> Leeds, Brentford, Aston Villa, Man City. Nottingham For, West Ham, Newcastle, Fulham, Leicester, Chelsea, Wolves, </text:span></text:span><text:span text:style-name="Teletype"><text:span text:style-name="T8">2023/4</text:span></text:span><text:span text:style-name="Teletype"><text:span text:style-name="T17"> Liverpool L Cup, </text:span></text:span></text:p>
      <text:p text:style-name="P7"><text:span text:style-name="Teletype"><text:span text:style-name="T63">BOURNEMOUTH AWAY FRIENDLY/TESTIMONIAL SECTION (Good/mint condition) £1 Each;</text:span></text:span></text:p>
      <text:p text:style-name="P332"><text:span text:style-name="Teletype"><text:span text:style-name="T17">80/1 Awbridge (Opening of Clubhouse), Poole (Centenary), 89/0 Yeovil s/s (fold), 91/2 Bashley (Jenman) £2, </text:span></text:span><text:span text:style-name="Teletype"><text:span text:style-name="T26">93/4 Trowbridge, </text:span></text:span><text:span text:style-name="Teletype"><text:span text:style-name="T17"><text:tab/></text:span></text:span></text:p>
      <text:p text:style-name="P7"><text:span text:style-name="Teletype"><text:span text:style-name="T63">BOURNEMOUTH AWAYS;</text:span></text:span></text:p>
      <text:p text:style-name="P16"><text:span text:style-name="Teletype"><text:span text:style-name="T114">1956/7</text:span></text:span><text:span text:style-name="Teletype"><text:span text:style-name="T97"> Wolves FAC (ink stain) £2, 1959/0 Brentford (fold, sl stain) £1, Chesterfield (sm nick off edge) £2, Norwich (sl cr), </text:span></text:span></text:p>
      <text:p text:style-name="P16"><text:span text:style-name="Teletype"><text:span text:style-name="T114">1960/1</text:span></text:span><text:span text:style-name="Teletype"><text:span text:style-name="T101"> </text:span></text:span><text:span text:style-name="Teletype"><text:span text:style-name="T97">Notts Co, Hull, Colchester, Swindon, Chesterfield, Halifax, Reading, Walsall, Southend (sof) £1, Brentford (heavy fold) £1, Grimsby</text:span></text:span></text:p>
      <text:p text:style-name="P16"><text:span text:style-name="Teletype"><text:span text:style-name="T114">1961/2</text:span></text:span><text:span text:style-name="Teletype"><text:span text:style-name="T86"> Hull (sl cr), Coventry (fold, sotp), Southend, Crystal Pal, Swindon, Brentford, Lincoln (stain, sl worn) £2, Peterborough, </text:span></text:span></text:p>
      <text:p text:style-name="P16"><text:span text:style-name="Teletype"><text:span text:style-name="T86">Q.P.R (bit tatty) £1, Bristol City (sl tear), Torquay, Watford, </text:span></text:span></text:p>
      <text:p text:style-name="P16"><text:span text:style-name="Teletype"><text:span text:style-name="T108">1962/3 </text:span></text:span><text:span text:style-name="Teletype"><text:span text:style-name="T97">Crystal Pal (neat woc) £1, Swindon, Reading, Northampton £3, Bradford Pk Ave (sotp) £3, Southend (sello mks back page) £2, Notts Co, Brighton, Coventry, Shrewsbury, Watford (sof) £1, Hull, Peterborough (sotp), Q.P.R, Millwall, Colchester, </text:span></text:span></text:p>
      <text:p text:style-name="P16"><text:span text:style-name="Teletype"><text:span text:style-name="T114">1963/4</text:span></text:span><text:span text:style-name="Teletype"><text:span text:style-name="T86"> Southend, Colchester (sl fold), Barnsley (sl cr), Brentford Lge+L Cup, Peterborough, Q.P.R, Luton, Watford (sof, fold) £1, </text:span></text:span></text:p>
      <text:p text:style-name="P16"><text:span text:style-name="Teletype"><text:span text:style-name="T86">Millwall (sl mk), Mansfield (rs, sl mk), Hull, Coventry (fold, tear), Notts Co, Wrexham, Crystal Pal (sl stain) £1, Bristol Rov, Reading, Walsall, Crewe, Port Vale (stain), </text:span></text:span></text:p>
      <text:p text:style-name="P16"><text:span text:style-name="Teletype"><text:span text:style-name="T119">1964/</text:span></text:span><text:span text:style-name="Teletype"><text:span text:style-name="T108">5 </text:span></text:span><text:span text:style-name="Teletype"><text:span text:style-name="T86">Wimbledon Fr (ph, t/c) £3, Peterborough, Walsall, Gillingham, Mansfield (rs), Oldham £3, Carlisle £3, Bristol Rov (t/c), Barnsley, Colchester (fold), Southend, Grimsby £3, Port Vale £3, Luton, Scunthorpe £3, Watford, Hull (fold), Reading, Q.P.R (Churchill Tribute) £5, Exeter (3</text:span></text:span><text:span text:style-name="Teletype"><text:span text:style-name="T155">rd</text:span></text:span><text:span text:style-name="Teletype"><text:span text:style-name="T86"> Mar, postponed woc)+(Apr), Brentford, </text:span></text:span></text:p>
      <text:p text:style-name="P16"><text:span text:style-name="Teletype"><text:span text:style-name="T114">1965/6 </text:span></text:span><text:span text:style-name="Teletype"><text:span text:style-name="T86">£2 Each; Workington £3, Gillingham, Swindon, Oxford Utd (Oct+Nov), Exeter, Hull (sl grubby), Swansea, Scunthorpe, Oldham, Bristol Rov, Peterborough, Walsall, York £4, Southend, Reading, Shrewsbury, Millwall, Brighton, Watford, Brentford (tiny sof, sl stain) £1, Mansfield £3. Q.P.R, </text:span></text:span></text:p>
      <text:p text:style-name="P16"><text:span text:style-name="Teletype"><text:span text:style-name="T114">1966/</text:span></text:span><text:span text:style-name="Teletype"><text:span text:style-name="T101">7 </text:span></text:span><text:span text:style-name="Teletype"><text:span text:style-name="T86">£2 Each; Brighton (sl cr), Gillingham, Swindon Lge+L Cup, Oxford Utd, Darlington, Shrewsbury, Watford, Reading, Walsall, <text:s text:c="2"/>Colchester, Oldham (newspaper, fold), L Orient, Torquay, Middlesbrough, Bristol Rov, Doncaster, Swansea £3, Peterborough, </text:span></text:span></text:p>
      <text:p text:style-name="P16"><text:span text:style-name="Teletype"><text:span text:style-name="T119">1967/</text:span></text:span><text:span text:style-name="Teletype"><text:span text:style-name="T108">8 </text:span></text:span><text:span text:style-name="Teletype"><text:span text:style-name="T86">Reading, Grimsby £2, Walsall, Brighton, Tranmere (sl stain), L Orient, Watford L Cup (4 pages, t/c) £2, Bury £3, Scunthorpe £2, Stockport (worn corner) £1, Peterborough (sl cr), Swindon, Southport (rs) £2, Torquay, Gillingham, Oxford Utd, Bristol Rov, Watford, </text:span></text:span><text:span text:style-name="Teletype"><text:span text:style-name="T87">Colchester, Mansfield £2, Shrewsbury, Oldham (newspaper, fold), £2, @ SWINDON, Watford L Cup 2</text:span></text:span><text:span text:style-name="Teletype"><text:span text:style-name="T156">nd</text:span></text:span><text:span text:style-name="Teletype"><text:span text:style-name="T87"> Replay £3, </text:span></text:span></text:p>
      <text:p text:style-name="P16"><text:span text:style-name="Teletype"><text:span text:style-name="T116">1968/9</text:span></text:span><text:span text:style-name="Teletype"><text:span text:style-name="T380"> Hartlepool £2, Bristol Rov, Northampton, Watford, Crewe, Mansfield £2, Rotherham (fold), Oldham, Bury Town FAC £2-50p, Luton, Southport £2, Torquay, Barrow £2, Tranmere (sof), Plymouth (nof), L Orient (sl cr), Oldham, Swindon, Reading (+insert), Stockport, <text:s/>Gillingham (sl stain), </text:span></text:span></text:p>
      <text:p text:style-name="P16"><text:span text:style-name="Teletype"><text:span text:style-name="T114">1969/0</text:span></text:span><text:span text:style-name="Teletype"><text:span text:style-name="T101"> </text:span></text:span><text:span text:style-name="Teletype"><text:span text:style-name="T86">Bury £2, Tranmere £2, Barnsley, L Orient, Luton Lge (pin hole)+FAC £3, Walsall, Southport £2, Reading (pin hole), Torquay, Plymouth £2, Rochdale (3</text:span></text:span><text:span text:style-name="Teletype"><text:span text:style-name="T161">rd</text:span></text:span><text:span text:style-name="Teletype"><text:span text:style-name="T86"> Jan) £3+(26</text:span></text:span><text:span text:style-name="Teletype"><text:span text:style-name="T155">th</text:span></text:span><text:span text:style-name="Teletype"><text:span text:style-name="T86"> Jan) £2, Bradford City, Fulham, Bristol Rov, Mansfield £2, </text:span></text:span><text:span text:style-name="Teletype"><text:span text:style-name="T97">Shrewsbury, </text:span></text:span><text:span text:style-name="Teletype"><text:span text:style-name="T86">Stockport, </text:span></text:span></text:p>
      <text:p text:style-name="P16"><text:span text:style-name="Teletype"><text:span text:style-name="T101">Doncaster (lots of writing on cover about the match?), </text:span></text:span></text:p>
      <text:p text:style-name="P16"><text:span text:style-name="Teletype"><text:span text:style-name="T119">1970/1</text:span></text:span><text:span text:style-name="Teletype"><text:span text:style-name="T97"> Torquay</text:span></text:span><text:span text:style-name="Teletype"><text:span text:style-name="T86"> L Cup £2, Newport £2, Southend, York £2, Brentford (fold), Oldham, Chester £2, Southport £2, Notts Co, Barrow £2, Scunthorpe, Northampton (sl cr), Lincoln £2, Stockport, Exeter £2, Cambridge Utd £3, Colchester, </text:span></text:span></text:p>
      <text:p text:style-name="P16"><text:span text:style-name="Teletype"><text:span text:style-name="T114">1971/2</text:span></text:span><text:span text:style-name="Teletype"><text:span text:style-name="T86"> £2 Each; Bolton, Halifax, Notts Co, Plymouth, Brighton, Shrewsbury (spike hole, sl mk) £1, Barnsley, Bradford City, Rotherham, Walsall (sl mk), Port Vale, Torquay, Swansea £3, Oldham, Chesterfield, Tranmere, Blackburn (sl mk), Bristol Rov, York, </text:span></text:span></text:p>
      <text:p text:style-name="P16"><text:span text:style-name="Teletype"><text:span text:style-name="T114">1972/3</text:span></text:span><text:span text:style-name="Teletype"><text:span text:style-name="T86"> £2 Each; Plymouth L Cup, Bolton, Watford, York, Blackpool L Cup, Brentford, Wrexham, Rotherham, Notts Co, Port Vale, Oldham, Scunthorpe, Rochdale, Southend, Bristol Rov, Swansea £3, Blackburn, Charlton, </text:span></text:span></text:p>
      <text:p text:style-name="P16"><text:span text:style-name="Teletype"><text:span text:style-name="T114">1973/4 £1-50p Each;</text:span></text:span><text:span text:style-name="Teletype"><text:span text:style-name="T86"> Walsall (sl fold), Shrewsbury, Port Vale, Sheff Wed L Cup (4 pages) £3 Hereford (sl cr, sl tear), Bristol Rov, Tranmere, Southport £2, York, Oldham £2, Southend, Plymouth, Cambridge Utd £2-50p,</text:span></text:span></text:p>
      <text:p text:style-name="P16"><text:span text:style-name="Teletype"><text:span text:style-name="T119">1974/5 £1-50p Each</text:span></text:span><text:span text:style-name="Teletype">;</text:span><text:span text:style-name="Teletype"><text:span text:style-name="T86">Gillingham L Cup, Colchester, Hereford, Hartlepool L Cup £2, Preston (sl cr), Blackburn, Chesterfield, Watford, Walsall, Huddersfie1d, Halifax £2, Swindon, <text:s/>Port Vale, Grimsby, Southend, Brighton, Charlton, Wrexham £2, Peterborough, Crystal Pal, </text:span></text:span></text:p>
      <text:p text:style-name="P5"><text:span text:style-name="Teletype"><text:span text:style-name="T116">1975/6</text:span></text:span><text:span text:style-name="Teletype"><text:span text:style-name="T103"> </text:span></text:span><text:span text:style-name="Teletype"><text:span text:style-name="T91">Rochdale (Jan over stamped Feb) £2,</text:span></text:span><text:span text:style-name="Teletype"><text:span text:style-name="T103"> </text:span></text:span><text:span text:style-name="Teletype"><text:span text:style-name="T116">1976/7</text:span></text:span><text:span text:style-name="Teletype"><text:span text:style-name="T103"> </text:span></text:span><text:span text:style-name="Teletype"><text:span text:style-name="T91">Torquay,</text:span></text:span><text:span text:style-name="Teletype"><text:span text:style-name="T87"> </text:span></text:span><text:span text:style-name="Teletype"><text:span text:style-name="T115">1983/4</text:span></text:span><text:span text:style-name="Teletype"><text:span text:style-name="T87"> Bristol Rov, </text:span></text:span><text:span text:style-name="Teletype"><text:span text:style-name="T115">1984/5</text:span></text:span><text:span text:style-name="Teletype"><text:span text:style-name="T87"> Plymouth, Aldershot L Cup, Hull, Bolton, Newport, Bristol Rov, Reading, Salisbury Fr £2, Kettering FAC (+match report), Walsall, Lincoln, Bradford City, Dartford FAC, </text:span></text:span></text:p>
      <text:p text:style-name="P5"><text:span text:style-name="Teletype"><text:span text:style-name="T87">Cambridge Utd, Millwall, Derby, Man Utd FAC £2, Rotherham, Doncaster, Swansea, Preston, York, Burnley, Wigan Ath, Gillingham, Brentford, Bristol City, L Orient, </text:span></text:span><text:span text:style-name="Teletype"><text:span text:style-name="T115">1985/6 </text:span></text:span><text:span text:style-name="Teletype"><text:span text:style-name="T87">Reading L Cup, Chesterfield, York, Derby, Wigan Ath, Everton L Cup, </text:span></text:span><text:span text:style-name="Teletype"><text:span text:style-name="T96">Brentford (+match report), Lincoln, Bolton, Plymouth, Dartford FAC, Doncaster, Walsall, Bristol City, Bristol City, Swansea, Gillingham, Newport, </text:span></text:span><text:span text:style-name="Teletype"><text:span text:style-name="T126">15/2/86 BLACKPOOL (postponed, with s/s insert 29</text:span></text:span><text:span text:style-name="Teletype"><text:span text:style-name="T164">th</text:span></text:span><text:span text:style-name="Teletype"><text:span text:style-name="T126"> Apr) £2, </text:span></text:span><text:span text:style-name="Teletype"><text:span text:style-name="T96">Wigan Ath (+sm match report), L Orient, Darlington, Bristol Rov, Reading, Wolves, Rotherham, Fordingbridge Fr, </text:span></text:span><text:span text:style-name="Teletype"><text:span text:style-name="T287">1986/7</text:span></text:span><text:span text:style-name="Teletype"><text:span text:style-name="T289"> York (+match report), </text:span></text:span><text:span text:style-name="Teletype"><text:span text:style-name="T120">2021/22 </text:span></text:span><text:span text:style-name="Teletype"><text:span text:style-name="T96">Norwich L Cup, </text:span></text:span></text:p>
      <text:p text:style-name="P369"><text:span text:style-name="Teletype"><text:span text:style-name="T116">21</text:span></text:span></text:p>
      <text:p text:style-name="P146"><text:soft-page-break/><text:span text:style-name="Teletype"><text:span text:style-name="T114">WEST HAM HOMES;</text:span></text:span></text:p>
      <text:p text:style-name="P165"><text:span text:style-name="Teletype"><text:span text:style-name="T235">1947/8 Brentford (cr, sotp), £8, </text:span></text:span><text:span text:style-name="Teletype"><text:span text:style-name="T87">1952/3 Fulham (sof), 1953/4 Brentford (neat sof, sl tear on fold) £3, </text:span></text:span><text:span text:style-name="Teletype"><text:span text:style-name="T235">Swansea (fold) £5, </text:span></text:span></text:p>
      <text:p text:style-name="P165"><text:span text:style-name="Teletype"><text:span text:style-name="T235">1954/5 Lincoln (nof, sl edge tears) £4, </text:span></text:span><text:span text:style-name="Teletype"><text:span text:style-name="T87">Derby (Xmas Day, fold, edge tears) £4, Blackburn (fold) £4, 1955/6 Sheff Wed (sl tear on fold) £3, 1956/7 L Orient, </text:span></text:span><text:span text:style-name="Teletype"><text:span text:style-name="T86">1957/8 Blackburn (sl cr), </text:span></text:span><text:span text:style-name="Teletype"><text:span text:style-name="T87">Fulham, Notts Co (fold, sl worn) £2, Bristol City, </text:span></text:span><text:span text:style-name="T235">1958/9 £2 Each;</text:span><text:span text:style-name="Teletype"><text:span text:style-name="T235"> </text:span></text:span><text:span text:style-name="T235">Blackburn, </text:span><text:span text:style-name="Teletype"><text:span text:style-name="T235">Chelsea,</text:span></text:span><text:span text:style-name="T235"> </text:span><text:span text:style-name="Teletype"><text:span text:style-name="T235">Portsmouth, </text:span></text:span><text:span text:style-name="Teletype"><text:span text:style-name="T86">Leeds, </text:span></text:span><text:span text:style-name="T235">Burnley (sl cr), </text:span><text:span text:style-name="Teletype"><text:span text:style-name="T86">Birmingham (sl cr), </text:span></text:span><text:span text:style-name="Teletype"><text:span text:style-name="T235">Blackpool (rs), Nottingham For (sl rs), Man City, Bolton (sl rs), </text:span></text:span><text:span text:style-name="Teletype"><text:span text:style-name="T86">Newcastle, Luton, </text:span></text:span><text:span text:style-name="Teletype"><text:span text:style-name="T87">Aston Villa (rs),</text:span></text:span><text:span text:style-name="Teletype"><text:span text:style-name="T86"> </text:span></text:span><text:span text:style-name="T368">1959/0</text:span><text:span text:style-name="T235">Birmingham, Nottingham For, Everton, Leeds, </text:span><text:span text:style-name="Teletype"><text:span text:style-name="T86">W.B.A, Blackpool, Wolves, Man City, </text:span></text:span><text:span text:style-name="Teletype"><text:span text:style-name="T87">Preston (+match reports, t/c) Leicester, Blackburn, 1960/1 </text:span></text:span><text:span text:style-name="Teletype"><text:span text:style-name="T86">Aston Villa, </text:span></text:span><text:span text:style-name="T235">Bolton, Man Utd, Blackpool, </text:span><text:span text:style-name="Teletype"><text:span text:style-name="T86">W.B.A,</text:span></text:span><text:span text:style-name="Teletype"><text:span text:style-name="T101"> </text:span></text:span><text:span text:style-name="Teletype"><text:span text:style-name="T86">Preston, </text:span></text:span><text:span text:style-name="Teletype"><text:span text:style-name="T87">Arsenal,</text:span></text:span><text:span text:style-name="Teletype"><text:span text:style-name="T86"> Everton Lge, Fulham, </text:span></text:span><text:span text:style-name="T235">1961/2 Spurs, Nottingham For, Blackpool, Burnley, Sheff Wed, Sheff Utd, Blackburn, Ipswich, Birmingham (sl cr), Fulham, Arsenal, </text:span><text:span text:style-name="Teletype"><text:span text:style-name="T86">1962/3 Wolves, Sheff Utd, Birmingham (sl cr), First Vienna Fr (ph) £1, Bolton, Fulham Lge+FAC 31</text:span></text:span><text:span text:style-name="Teletype"><text:span text:style-name="T155">st</text:span></text:span><text:span text:style-name="Teletype"><text:span text:style-name="T86"> Jan+insert) £4, Aston Villa, Ipswich, Arsenal, Spurs, Everton Lge+FAC, </text:span></text:span><text:span text:style-name="T235">1963/4 Blackpool, Ipswich, Sheff Utd, </text:span><text:span text:style-name="Teletype"><text:span text:style-name="T86">Nottingham For, </text:span></text:span><text:span text:style-name="T235">Aston Villa, W.B.A, Fulham, Chelsea, </text:span><text:span text:style-name="Teletype"><text:span text:style-name="T86">L Orient FAC £3 Spurs, Burnley FAC £3, Man Utd, Arsenal, </text:span></text:span><text:span text:style-name="T235">Stoke, Birmingham, </text:span><text:span text:style-name="Teletype"><text:span text:style-name="T86">1964/5 Wolves, </text:span></text:span><text:span text:style-name="T235">Sheff Wed, </text:span><text:span text:style-name="Teletype"><text:span text:style-name="T86">Sheff Utd, </text:span></text:span><text:span text:style-name="T217">Leicester, </text:span><text:span text:style-name="Teletype"><text:span text:style-name="T86">Birmingham FAC, Fulham, Stoke, Burnley, Everton, Arsenal, Chelsea, W.B.A, Blackpool, 1965/6 </text:span></text:span><text:span text:style-name="Teletype"><text:span text:style-name="T87">Leicester,</text:span></text:span><text:span text:style-name="Teletype"><text:span text:style-name="T86"> Chelsea, Olympiakos ECWC £3, </text:span></text:span><text:span text:style-name="Teletype"><text:span text:style-name="T123">Northampton, </text:span></text:span><text:span text:style-name="Teletype"><text:span text:style-name="T87">Stoke, </text:span></text:span><text:span text:style-name="Teletype"><text:span text:style-name="T90">Oldham FAC, Sheff Utd (sl cr), Aston Villa (sl mk),</text:span></text:span><text:span text:style-name="Teletype"><text:span text:style-name="T87"> Blackburn Lge, Fulham, Burnley, Man Utd, Arsenal (t/c + match reports),</text:span></text:span></text:p>
      <text:p text:style-name="P165"><text:span text:style-name="Teletype"><text:span text:style-name="T87">1966/7 Fulham, Leeds L Cup £2 (repro copy 50p), W.B.A, Stoke, Man Utd (sl cr), Aston Villa, </text:span></text:span><text:span text:style-name="Teletype"><text:span text:style-name="T86">1967/8 Sheff Wed, Burnley, Man Utd, Wolves, Stoke, W.B.A, Man City, Sheff Utd FAC, Arsenal, Nottingham For, 1968/9 Nottingham For, Burnley (sl cr), Coventry L Cup, Sunderland, Q.P.R, Man City, Arsenal (Dec) £5+(Apr) £2, Bristol City FAC (sl cr), Wolves, Man Utd, Stoke, 1969/0 Newcastle, W.B.A, Arsenal, Burnley, Spurs (sl cr), Stoke, Sunderland, Crystal Pal, Derby, Man Utd, Coventry, Liverpool, </text:span></text:span><text:span text:style-name="Teletype"><text:span text:style-name="T87">1970/1 Burnley, Wolves, Man City, Nottingham For (Dec £3)+(Feb £1), </text:span></text:span><text:span text:style-name="Teletype"><text:span text:style-name="T86">71/2 Coventry, Stoke Lge, Leeds L Cup, Wolves, Liverpool L Cup £2, Sheff Utd L Cup, Man Utd, Hereford FAC £3, 72/3 Man Utd (sl cr), Birmingham, Bristol City L Cup (sl cr), Derby, Spurs, 73/4 Chelsea, Ipswich, Spurs, Burnley, <text:s/>Arsenal, Man Utd (sl cr), Southampton, 74/5 Everton, Derby, Middlesbrough, Wolves, Man City, Q.P.R Lge+FAC £2, Swindon FAC £2, Newcastle, Burnley, Stoke, Coventry, Arsenal, 75/6 Spurs Lge+L Cup, Man City, Bristol City L Cup, Darlington L Cup, Newcastle, </text:span></text:span></text:p>
      <text:p text:style-name="P165"><text:span text:style-name="Teletype"><text:span text:style-name="T86">Reipas Lahden ECWC £2, Q.P.R Lge+L Cup, Ararat Erevan ECWC £2, Arsenal, Fiorentina A-Italian Cup Winners Cup Final £3, Stoke, Liverpool Lge+FAC, Leicester, Q.P.R, Den Haag ECWC £2, Eintracht Frankfurt ECWC £2, Norwich, 76/7 Man Utd, Barnsley L Cup, Leicester, Arsenal, Leeds, Q.P.R L Cup, Spurs, Newcastle, Liverpool, Coventry (Dec), Bolton FAC, Aston Villa, Stoke, Bristol City, </text:span></text:span></text:p>
      <text:p text:style-name="P165"><text:span text:style-name="Teletype"><text:span text:style-name="T86">Man City, Birmingham, Norwich, 77/8 Norwich, Man City, Nottingham For, Man Utd, Birmingham, Leicester, Watford FAC, Newcastle, Q.P.R FAC, Bristol City, Arsenal, Coventry, 78/9 Notts Co, Swindon L Cup, Bristol Rov, Millwall, Stoke, Preston, Cambridge Utd, Charlton, Crystal Pal, L Orient, Blackburn, Burnley (Jan), Sunderland, Newcastle, Oldham, Cardiff, Wrexham, 79/0 Barnsley L Cup, Oldham, Burnley, Southend L Cup 2</text:span></text:span><text:span text:style-name="Teletype"><text:span text:style-name="T155">nd</text:span></text:span><text:span text:style-name="Teletype"><text:span text:style-name="T86"> Replay £2, Sunderland L Cup, Nottingham For L Cup, Preston, Q.P.R, Swansea FAC £2, Fulham, </text:span></text:span></text:p>
      <text:p text:style-name="P165"><text:span text:style-name="Teletype"><text:span text:style-name="T86">80/1 Bolton, Sheff Wed, Bristol City, Derby, Wrexham FAC £2, Coventry L Cup s/f £2, Chelsea, Oldham, Bristol Rov, 81/2 Brighton, Stoke, Southampton, Everton Lge+FAC, Middlesbrough, Coventry, W.B.A L Cup (2</text:span></text:span><text:span text:style-name="Teletype"><text:span text:style-name="T155">nd</text:span></text:span><text:span text:style-name="Teletype"><text:span text:style-name="T86"> Replay) £2, Arsenal, Wolves, Man City, Notts Co, <text:s/>Nottingham For, Man Utd, 82/3 Stoke Lge+L Cup, Lincoln L Cup, Spurs, W.B.A, 83/4 Everton L Cup, Arsenal, Spurs Lge, Sunderland, Luton, Crystal Pal FAC, 84/5 Liverpool, Watford, Wimbledon FAC, Arsenal, 85/6 Leicester, Luton, Swansea L Cup, Aston Villa, Watford, W.B.A, Man Utd, Coventry, Ipswich Lge, 86/7 Liverpool, Everton, Leicester, Spurs, 87/8 Charlton, Q.P.R, Spurs, Derby, Barnsley L Cup, Nottingham For, Sheff Wed, Newcastle, Luton, Chelsea, Everton, 88/9 Aston Villa Lge, Newcastle, Liverpool, Nottingham For, Everton, Spurs, Wimbledon, Arsenal FAC, Swindon FAC, Coventry, Q.P.R, 89/0 Swindon, W.B.A, Stoke, Oldham, Hull, <text:s/>Portsmouth, Sheff Utd, </text:span></text:span></text:p>
      <text:p text:style-name="P165"><text:span text:style-name="Teletype"><text:span text:style-name="T86">Derby L Cup 17</text:span></text:span><text:span text:style-name="Teletype"><text:span text:style-name="T155">th</text:span></text:span><text:span text:style-name="Teletype"><text:span text:style-name="T86"> Jan+L Cup 31</text:span></text:span><text:span text:style-name="Teletype"><text:span text:style-name="T155">st</text:span></text:span><text:span text:style-name="Teletype"><text:span text:style-name="T86"> Jan, Leeds (beam back for away game, bit grubby), Ipswich, Wolves, Bournemouth, </text:span></text:span></text:p>
      <text:p text:style-name="P165"><text:span text:style-name="Teletype"><text:span text:style-name="T86">90/1 Aldershot FAC (5</text:span></text:span><text:span text:style-name="Teletype"><text:span text:style-name="T155">th</text:span></text:span><text:span text:style-name="Teletype"><text:span text:style-name="T86"> Jan) £2+(16</text:span></text:span><text:span text:style-name="Teletype"><text:span text:style-name="T155">th</text:span></text:span><text:span text:style-name="Teletype"><text:span text:style-name="T86"> Jan Replay) £2, 92/3 Derby, 96/7 Emley FAC £2, </text:span></text:span><text:span text:style-name="Teletype"><text:span text:style-name="T94">2017/18 Bolton L Cup (+ticket) £2,</text:span></text:span></text:p>
      <text:p text:style-name="P7"><text:span text:style-name="Teletype"><text:span text:style-name="T94"/></text:span></text:p>
      <text:p text:style-name="P16"><text:span text:style-name="Teletype"><text:span text:style-name="T8">OUTSIZE NON-LEAGUE PROGRAMMES (Please add extra for p &amp; p);</text:span></text:span></text:p>
      <text:p text:style-name="P164"><text:span text:style-name="T374">FAREHAM TOWN;</text:span><text:span text:style-name="T368"> 2017/8 Andover, Horndean, </text:span><text:span text:style-name="T374">FOREST GREEN ROVERS;</text:span><text:span text:style-name="T368"> 2006/7 Woking, </text:span><text:span text:style-name="T374">KIDDERMINSTER;</text:span><text:span text:style-name="T368"> 2008/9 Torquay, 2010/1 Grimsby £2, </text:span><text:span text:style-name="T374">@ NEWCASTLE;</text:span><text:span text:style-name="T368"> 77/8 Blyth Spartans v Wrexham FAC £2, </text:span><text:span text:style-name="T374">SHEPSHED CHARTERHOUSE;</text:span><text:span text:style-name="T368"> 86/7 Fareham £2, </text:span></text:p>
      <text:p text:style-name="P164"><text:span text:style-name="T374">@ SPURS;</text:span><text:span text:style-name="T368"> 1980/1 Enfield v Barnsley FAC £2, </text:span><text:span text:style-name="T374">TELFORD UTD;</text:span><text:span text:style-name="T370"> </text:span><text:span text:style-name="T368">91/2 Stafford Rangers, </text:span><text:span text:style-name="T374">WORCESTER CITY;</text:span><text:span text:style-name="T379"> 2000/1 Merthyr, </text:span></text:p>
      <text:p text:style-name="P35"><text:span text:style-name="Teletype"><text:span text:style-name="T52">2001/2 Moor Green, 2003/4 Crawley, 2004/5 Alfreton Town, </text:span></text:span></text:p>
      <text:p text:style-name="P84"><text:s/></text:p>
      <text:p text:style-name="P84">SMALL PRE-WAR SELECTION;</text:p>
      <text:p text:style-name="P88"/>
      <text:p text:style-name="P92">30/11/1929 SHEFFIELD UTD RESERVES v Everton Reserves (Ex bound volume) £25</text:p>
      <text:p text:style-name="P92">8/2/1930 SHEFFIELD UTD RESERVES v Bury Reserves (Ex bound volume) £25</text:p>
      <text:p text:style-name="P276">2/121936 @ ARSENAL; England v Hungary(sl rs removed, very good) £80</text:p>
      <text:p text:style-name="P272"><text:span text:style-name="T433">SPECIALS SECTION;</text:span><text:span text:style-name="T447"> <text:s text:c="54"/></text:span><text:span text:style-name="T461"><text:s text:c="95"/></text:span><text:span text:style-name="T466"><text:s/>1/3/30 @ ARSENAL; Q.P.R v Coventry (League match! Loftus Road closed because of crowd violence! Ex Bound Volume) £275 </text:span><text:span text:style-name="T461"><text:s/>25/2/61 SOUTHAMPTON v Huddersfield (Ron Reynolds auto to rear cover) £2, <text:s text:c="88"/></text:span><text:span text:style-name="T466">1939/40 Charlton v Millwall (Football League Jubilee Benevolent Fund, good condition) £60, <text:s text:c="60"/></text:span><text:span text:style-name="T461">12/9/70 CRYSTAL PAL RESERVES v Birmingham Res s/s (fold) £1-50p, <text:s text:c="109"/></text:span><text:span text:style-name="T479"><text:s/>July 1990 FUORI CAMPO; ITALY v England (Newspaper programme, 8 pages, fold, good) £3-50p, <text:s text:c="62"/></text:span><text:span text:style-name="T461">NEWSPAPER; THE STAR 3/5/58 Covers Bolton 2 Man Utd 0 FAC Final (fold, edge tears) £3-50p, <text:s text:c="177"/>12/5/51 STOKE v Schiedam V.V. (Holland) F-o-B (sl fold, sl grubby cover) £18, <text:s text:c="197"/>TICKET; 22/1/72 MIDDLESBROUGH v Sunderland £2-50p, <text:s text:c="137"/>HANDBOOK; MIDDLEBROUGH 1963/4 (48 pages, good) £3, <text:s text:c="102"/>MIDDLESBROUGH; 1970's Pennant £3, <text:s text:c="153"/></text:span><text:span text:style-name="Teletype"><text:span text:style-name="T488">1949 BOURNEMOUTH Handbook (Golden Jubilee, 40 pages, good range of photographs) £8,</text:span></text:span></text:p>
      <text:p text:style-name="P13"><text:span text:style-name="Teletype"><text:span text:style-name="T68"/></text:span></text:p>
      <text:p text:style-name="P13"><text:span text:style-name="Teletype"><text:span text:style-name="T68"/></text:span></text:p>
      <text:p text:style-name="P13"><text:span text:style-name="Teletype"><text:span text:style-name="T68"/></text:span></text:p>
      <text:p text:style-name="P13"><text:span text:style-name="Teletype"><text:span text:style-name="T68">22</text:span></text:span></text:p>
      <text:p text:style-name="P17"><text:span text:style-name="Teletype"><text:span text:style-name="T87"/></text:span></text:p>
      <text:p text:style-name="P147"><text:soft-page-break/><text:span text:style-name="T257">SPURS HOMES;</text:span><text:span text:style-name="T258"> </text:span></text:p>
      <text:p text:style-name="P217"><text:span text:style-name="T384">1946/7 </text:span><text:span text:style-name="T387">Burnley (fold, sl foxing), </text:span><text:span text:style-name="T384">1947/8</text:span><text:span text:style-name="T386"> Fulham (ph professionally restored, sl edge tears) £4, <text:s/></text:span></text:p>
      <text:p text:style-name="P217"><text:span text:style-name="T178">1949/0 (Div II Championship Season) £10 Each;</text:span><text:span text:style-name="T193"> </text:span><text:span text:style-name="T216">Coventry, Southampton, Swansea (h/t scores), Chesterfield (v sl mk), </text:span></text:p>
      <text:p text:style-name="P217"><text:span text:style-name="T216">Luton (fold, t/c), Preston,</text:span><text:span text:style-name="T236"> </text:span><text:span text:style-name="Teletype"><text:span text:style-name="T87">Sheff Utd (scores filled in) £7,</text:span></text:span></text:p>
      <text:p text:style-name="P7"><text:span text:style-name="Teletype"><text:span text:style-name="T2"><text:s text:c="10"/>7/5/51 SPURS v F.C. Austria F-o-B (good) £22,<text:tab/>12/5/</text:span></text:span><text:span text:style-name="T244">51 Borussia Dortmund F-o-B (good) £18, </text:span></text:p>
      <text:p text:style-name="P408"><text:span text:style-name="T239">1951/2</text:span><text:span text:style-name="T235"> Charlton (sl cr, sotp) £6, </text:span><text:span text:style-name="T236">W.B.A (fold) £5, </text:span><text:span text:style-name="T235">Newcastle (t/c, edge tears) £6, Stoke (sl worn, sl edge tears) £6, </text:span><text:span text:style-name="T236">Preston (edge tears) £5, </text:span></text:p>
      <text:p text:style-name="P408"><text:span text:style-name="Teletype"><text:span text:style-name="T101">1952/3 </text:span></text:span><text:span text:style-name="Teletype"><text:span text:style-name="T86">Blackpool (stain) £1, Sunderland (fold, sl edge tears) £6, </text:span></text:span><text:span text:style-name="Teletype"><text:span text:style-name="T87">Newcastle (+loose hand written match report, sl edge tears, t/c) £6, </text:span></text:span></text:p>
      <text:p text:style-name="P408"><text:span text:style-name="Teletype"><text:span text:style-name="T86">Wolves (edge tears, t/c) £5, Birmingham FAC (bit tatty) £2-50p, <text:s/>Chelsea (t/c, sl cr) £4, </text:span></text:span><text:span text:style-name="Teletype"><text:span text:style-name="T101">1953/4</text:span></text:span><text:span text:style-name="Teletype"><text:span text:style-name="T86"> Charlton £5, Burnley (cr, edge tears) £3, Newcastle (tear on fold) £4, </text:span></text:span><text:span text:style-name="Teletype"><text:span text:style-name="T87">Blackpool (sl worn) £3, </text:span></text:span><text:span text:style-name="Teletype"><text:span text:style-name="T86">Sheff Utd £4, Preston (sl cr) £4, </text:span></text:span><text:span text:style-name="Teletype"><text:span text:style-name="T101">1954/5</text:span></text:span><text:span text:style-name="Teletype"><text:span text:style-name="T86"> Port Vale FAC (corner off cover, sl cr) £1, Portsmouth (sl cr, sl mk) £3, </text:span></text:span><text:span text:style-name="Teletype"><text:span text:style-name="T87">Charlton (h/t scores, worn) £3,</text:span></text:span><text:span text:style-name="Teletype"><text:span text:style-name="T86"> Newcastle (sl cr, sl mk) £4, </text:span></text:span><text:span text:style-name="Teletype"><text:span text:style-name="T108">1955/6</text:span></text:span><text:span text:style-name="Teletype"><text:span text:style-name="T86"> Arsenal (fold, sl mk), Birmingham £4, </text:span></text:span></text:p>
      <text:p text:style-name="P408"><text:span text:style-name="Teletype"><text:span text:style-name="T86">Boston FAC (sl cr) £9 </text:span></text:span><text:span text:style-name="Teletype"><text:span text:style-name="T87">Luton (neat sof, t/c, fold) £3,</text:span></text:span><text:span text:style-name="Teletype"><text:span text:style-name="T86"> </text:span></text:span><text:span text:style-name="T239">1956/7</text:span><text:span text:style-name="T235"> £4 Each; Man City (nof), </text:span><text:span text:style-name="T236">Wolves (sl fold), </text:span><text:span text:style-name="T235">Luton (fold), Cardiff, Newcastle, Burnley (fold), </text:span><text:span text:style-name="T379">Man Utd (cello on horizontal fold), W.B.A (sl mks), Preston (fold), Everton (Xmas Day, nof, sl stain), Bolton (sof), </text:span><text:span text:style-name="T218">Leicester FAC, Aston Villa, Chelsea FAC (sl worn) £3, Portsmouth (sl fold), Sheff Wed, </text:span><text:span text:style-name="T379">Birmingham, </text:span><text:span text:style-name="T218">Charlton (edge tears, sl mk) £3, </text:span><text:span text:style-name="T379"><text:s/></text:span></text:p>
      <text:p text:style-name="P408"><text:span text:style-name="Teletype"><text:span text:style-name="T101">1957/8</text:span></text:span><text:span text:style-name="Teletype"><text:span text:style-name="T86"> £2 Each; Portsmouth (t/c, fold), Nottingham For (neat fold), </text:span></text:span><text:span text:style-name="Teletype"><text:span text:style-name="T87">Arsenal (sl tear on fold), Everton (sl cr), Bolton (sl tear on fold), Leeds, </text:span></text:span><text:span text:style-name="Teletype"><text:span text:style-name="T91">Leicester FAC (sl fold), </text:span></text:span><text:span text:style-name="Teletype"><text:span text:style-name="T87">Sunderland (edge tears, fold), </text:span></text:span><text:span text:style-name="Teletype"><text:span text:style-name="T86">W.B.A (fold), </text:span></text:span><text:span text:style-name="Teletype"><text:span text:style-name="T91">Aston Villa (fold),</text:span></text:span><text:span text:style-name="Teletype"><text:span text:style-name="T86"> </text:span></text:span><text:span text:style-name="T224">1958/9 £2 Each; </text:span><text:span text:style-name="T223">Blackpool £3, </text:span></text:p>
      <text:p text:style-name="P408"><text:span text:style-name="T237">Chelsea (fold), </text:span><text:span text:style-name="Teletype"><text:span text:style-name="T91">Leeds (corner off back page) £1, Preston (sl tear on fold), </text:span></text:span><text:span text:style-name="T235">Birmingham (tatty) 50p, West Ham Lge, Arsenal (cr) £1, </text:span></text:p>
      <text:p text:style-name="P408"><text:span text:style-name="Teletype"><text:span text:style-name="T101">1959/0 £2 Each; </text:span></text:span><text:span text:style-name="Teletype"><text:span text:style-name="T86">Preston, Nottingham For, Bolton, Everton, Torpedo Moscow Fr £2, Blackburn Lge, Leeds, Fulham, Man City (fold), Leicester (t/c, v sl mk)) £1-50p, Chelsea (bit tatty) £1, </text:span></text:span></text:p>
      <text:p text:style-name="P408"><text:span text:style-name="T240">1960/1 £3 Each</text:span><text:span text:style-name="T235">; </text:span><text:span text:style-name="Teletype"><text:span text:style-name="T241">Everton (sl cr), </text:span></text:span><text:span text:style-name="Teletype"><text:span text:style-name="T128">Blackpool (mint) £5, </text:span></text:span><text:span text:style-name="Teletype"><text:span text:style-name="T124">Bolton (t/c), </text:span></text:span><text:span text:style-name="T241">Aston Villa (scorers noted), Man City (sl cr),</text:span><text:span text:style-name="Teletype"><text:span text:style-name="T241"> </text:span></text:span><text:span text:style-name="Teletype"><text:span text:style-name="T122">Cardiff (fold), </text:span></text:span></text:p>
      <text:p text:style-name="P408"><text:span text:style-name="Teletype"><text:span text:style-name="T122">Birmingham (t/c), Blackburn (sl fold), </text:span></text:span><text:span text:style-name="Teletype"><text:span text:style-name="T124">Charlton FAC (sl cr). Arsenal (t/c, sl cr), Crewe FAC (sl cr) £6, </text:span></text:span><text:span text:style-name="Teletype"><text:span text:style-name="T122">Leicester (v sl cr), </text:span></text:span></text:p>
      <text:p text:style-name="P408"><text:span text:style-name="Teletype"><text:span text:style-name="T124">Wolves (sl cr), </text:span></text:span><text:span text:style-name="Teletype"><text:span text:style-name="T122">Sunderland FAC (fold), </text:span></text:span><text:span text:style-name="Teletype"><text:span text:style-name="T124">Chelsea (sm cello mks on back) £2, <text:s/>Preston, Preston, </text:span></text:span><text:span text:style-name="Teletype"><text:span text:style-name="T122">Sheff Wed (fold) £4, Nottingham For, </text:span></text:span></text:p>
      <text:p text:style-name="P408"><text:span text:style-name="Teletype"><text:span text:style-name="T124">WB.A (Champs Issue) £3, </text:span></text:span><text:span text:style-name="Teletype"><text:span text:style-name="T239">1961/2</text:span></text:span><text:span text:style-name="Teletype"><text:span text:style-name="T235"> Arsenal (fold), </text:span></text:span><text:span text:style-name="Teletype"><text:span text:style-name="T86">Man Utd, Arsenal (fold), </text:span></text:span><text:span text:style-name="Teletype"><text:span text:style-name="T235">Gornik Zabrze E Cup, Feyenoord E Cup, </text:span></text:span><text:span text:style-name="Teletype"><text:span text:style-name="T86">Blackpool, W.B.A, <text:s/>Birmingham,</text:span></text:span><text:span text:style-name="Teletype"><text:span text:style-name="T235"> Dukla Prague E Cup, </text:span></text:span><text:span text:style-name="Teletype"><text:span text:style-name="T87">Everton (sotp) £2,</text:span></text:span><text:span text:style-name="Teletype"><text:span text:style-name="T86"> Benfica E Cup s/f, </text:span></text:span><text:span text:style-name="Teletype"><text:span text:style-name="T235">Sheff Utd (4 pages), Blackburn, </text:span></text:span><text:span text:style-name="Teletype"><text:span text:style-name="T239">1962/3</text:span></text:span><text:span text:style-name="Teletype"><text:span text:style-name="T235"> Birmingham (fold, mk), Aston Villa (fold), Wolves, Blackburn, </text:span></text:span><text:span text:style-name="Teletype"><text:span text:style-name="T86">Nottingham For, Arsenal (sl fold, t/c), Man Utd (sl fold, t/c), Leicester (fold), Everton (fold), </text:span></text:span></text:p>
      <text:p text:style-name="P408"><text:span text:style-name="Teletype"><text:span text:style-name="T86">West Ham (fold), Burnley FAC+Lge (fold), Blackpool, W.B.A (fold), </text:span></text:span><text:span text:style-name="T494">Fulham (fold), </text:span><text:span text:style-name="Teletype"><text:span text:style-name="T235">Liverpool (fold), Bolton (fold), Sheff Utd, </text:span></text:span></text:p>
      <text:p text:style-name="P408"><text:span text:style-name="Teletype"><text:span text:style-name="T235">OFK Belgrade ECWC s/f £2-50p, </text:span></text:span><text:span text:style-name="Teletype"><text:span text:style-name="T239">1963/4</text:span></text:span><text:span text:style-name="Teletype"><text:span text:style-name="T235"> </text:span></text:span><text:span text:style-name="Teletype"><text:span text:style-name="T86">Nottingham For, Wolves, Blackpool, West Ham, Birmingham, Leicester, Fulham, </text:span></text:span><text:span text:style-name="Teletype"><text:span text:style-name="T235">Burnley, </text:span></text:span></text:p>
      <text:p text:style-name="P408"><text:span text:style-name="Teletype"><text:span text:style-name="T235">Sheff Wed, </text:span></text:span><text:span text:style-name="Teletype"><text:span text:style-name="T86">Stoke, </text:span></text:span><text:span text:style-name="Teletype"><text:span text:style-name="T235">W.B.A (t/c), </text:span></text:span><text:span text:style-name="Teletype"><text:span text:style-name="T86"><text:s/></text:span></text:span><text:span text:style-name="Teletype"><text:span text:style-name="T235">Chelsea Lge+FAC, Blackburn, </text:span></text:span><text:span text:style-name="Teletype"><text:span text:style-name="T86">Aston Villa Lge, Sheff Utd, Arsenal, Everton, Liverpool,</text:span></text:span><text:span text:style-name="Teletype"><text:span text:style-name="T235"> Ipswich, </text:span></text:span><text:span text:style-name="Teletype"><text:span text:style-name="T86">Bolton,</text:span></text:span><text:span text:style-name="Teletype"><text:span text:style-name="T235"> </text:span></text:span><text:span text:style-name="Teletype"><text:span text:style-name="T239">1964/5</text:span></text:span><text:span text:style-name="Teletype"><text:span text:style-name="T235"> Burnley, Birmingham, Stoke, Fulham, Arsenal, Chelsea, Sunderland,</text:span></text:span><text:span text:style-name="Teletype"><text:span text:style-name="T86"> </text:span></text:span><text:span text:style-name="Teletype"><text:span text:style-name="T235">Scotland XI (White) £3, </text:span></text:span><text:span text:style-name="Teletype"><text:span text:style-name="T86">Aston Villa (sl cr), Sheff Wed, </text:span></text:span></text:p>
      <text:p text:style-name="P408"><text:span text:style-name="Teletype"><text:span text:style-name="T86">Everton, Nottingham For, West Ham, Leeds, <text:s/>Blackpool, Wolves, Leicester, </text:span></text:span><text:span text:style-name="Teletype"><text:span text:style-name="T239">1965/6 </text:span></text:span><text:span text:style-name="Teletype"><text:span text:style-name="T235">Leicester, </text:span></text:span><text:span text:style-name="Teletype"><text:span text:style-name="T86">Blackpool, Arsenal (sl fold), Liverpool, Sunderland, Man Utd £2, </text:span></text:span><text:span text:style-name="Teletype"><text:span text:style-name="T235">W.B.A, Sheff Wed, Hungarian Select XI Fr £2, </text:span></text:span><text:span text:style-name="Teletype"><text:span text:style-name="T86">Stoke, Chelsea, </text:span></text:span><text:span text:style-name="Teletype"><text:span text:style-name="T235">Sheff Utd, Everton,</text:span></text:span><text:span text:style-name="Teletype"><text:span text:style-name="T86"> </text:span></text:span><text:span text:style-name="T494">Newcastle, Middlesbrough, </text:span><text:span text:style-name="Teletype"><text:span text:style-name="T86"><text:s/></text:span></text:span><text:span text:style-name="Teletype"><text:span text:style-name="T235">Burnley Lge+FAC, Fulham,</text:span></text:span><text:span text:style-name="T494"> </text:span><text:span text:style-name="Teletype"><text:span text:style-name="T235">Aston Villa, Nottingham For, West Ham, </text:span></text:span><text:span text:style-name="Teletype"><text:span text:style-name="T122">Northampton, </text:span></text:span><text:span text:style-name="Teletype"><text:span text:style-name="T101">1966/7</text:span></text:span><text:span text:style-name="Teletype"><text:span text:style-name="T86"> Leeds (sl cr), Nottingham For, Blackpool, </text:span></text:span></text:p>
      <text:p text:style-name="P408"><text:span text:style-name="Teletype"><text:span text:style-name="T86">West Ham, Polish XI Fr £2, Southampton, Leicester, <text:s/></text:span></text:span><text:span text:style-name="Teletype"><text:span text:style-name="T235">Portsmouth FAC, Bristol City FAC, Chelsea (sl stain), </text:span></text:span><text:span text:style-name="Teletype"><text:span text:style-name="T86">Liverpool (fold), Sheff Wed, Birmingham FAC, Sunderland, Sheff Utd, </text:span></text:span><text:span text:style-name="Teletype"><text:span text:style-name="T101">1967/8</text:span></text:span><text:span text:style-name="Teletype"><text:span text:style-name="T86"> Everton, West Ham, Wolves, Sheff Wed, Hajduk ECWC £2, Sheff Utd, Liverpool Lge, Chelsea, Newcastle, Lyon ECWC £2, Fulham, Arsenal, Man Utd Lge (sl stain), Preston FAC, W.B.A, Stoke, Southampton, Man City, </text:span></text:span></text:p>
      <text:p text:style-name="P408"><text:span text:style-name="Teletype"><text:span text:style-name="T86">Leeds, </text:span></text:span><text:span text:style-name="Teletype"><text:span text:style-name="T101">1968/9</text:span></text:span><text:span text:style-name="Teletype"><text:span text:style-name="T86"> Rangers Fr, Arsenal, W.B.A, Sheff Wed, Nottingham For, Exeter L Cup £2, Leicester, Man Utd, Peterborough L Cup, Liverpool, Stoke, Sunderland, Man City, Leeds, Wolves Lge+FAC, Q.P.R (Jan), Aston Villa FAC, Southampton Lge (Feb) £2+(Apr), <text:s/>Everton, <text:s/>Ipswich, Newcastle, Coventry, <text:s/>West Ham, </text:span></text:span><text:span text:style-name="T495">1969/0</text:span><text:span text:style-name="T494"> </text:span><text:span text:style-name="Teletype"><text:span text:style-name="T235">Burnley, </text:span></text:span><text:span text:style-name="T494">Liverpool, </text:span><text:span text:style-name="T235">Chelsea, </text:span><text:span text:style-name="Teletype"><text:span text:style-name="T86">Ipswich, Man City, </text:span></text:span><text:span text:style-name="T235">Newcastle (sl stain), </text:span><text:span text:style-name="Teletype"><text:span text:style-name="T235">W.B.A, </text:span></text:span><text:span text:style-name="Teletype"><text:span text:style-name="T86">Wolves (sl stain), </text:span></text:span><text:span text:style-name="Teletype"><text:span text:style-name="T235">Bradford City FAC, Everton (Dec), West Ham, </text:span></text:span><text:span text:style-name="Teletype"><text:span text:style-name="T86">Stoke, Derby, </text:span></text:span><text:span text:style-name="Teletype"><text:span text:style-name="T235">Crystal Pal FAC, Southampton, Nottingham For, </text:span></text:span></text:p>
      <text:p text:style-name="P408"><text:span text:style-name="Teletype"><text:span text:style-name="T235">Arsenal (sl cr), </text:span></text:span><text:span text:style-name="Teletype"><text:span text:style-name="T229">1970/1</text:span></text:span><text:span text:style-name="Teletype"><text:span text:style-name="T235"> Rangers Fr, </text:span></text:span><text:span text:style-name="Teletype"><text:span text:style-name="T86">Leeds, Swansea L Cup, W.B.A L Cup, Burnley, Wolves, <text:s/>Southampton, Everton, </text:span></text:span><text:span text:style-name="Teletype"><text:span text:style-name="T235">Nottingham For FAC, Liverpool FAC, Chelsea, Ipswich, </text:span></text:span><text:span text:style-name="Teletype"><text:span text:style-name="T119">71/2</text:span></text:span><text:span text:style-name="Teletype"><text:span text:style-name="T86"> Liverpool,</text:span></text:span><text:span text:style-name="Teletype"><text:span text:style-name="T235"> </text:span></text:span><text:span text:style-name="Teletype"><text:span text:style-name="T86">Southampton, </text:span></text:span><text:span text:style-name="Teletype"><text:span text:style-name="T235">Man Utd (fold),</text:span></text:span><text:span text:style-name="Teletype"><text:span text:style-name="T86"> </text:span></text:span><text:span text:style-name="Teletype"><text:span text:style-name="T235">Rotherham FAC (fold), </text:span></text:span><text:span text:style-name="Teletype"><text:span text:style-name="T86">Chelsea L Cup s/f (sl stain), Wolves (t/c), Leeds, <text:s/>Derby (fold), Unizale Arad UEFA £2, AC Milan UEFA £2, Leicester, </text:span></text:span><text:span text:style-name="Teletype"><text:span text:style-name="T232">72/3</text:span></text:span><text:span text:style-name="Teletype"><text:span text:style-name="T235"> Coventry, </text:span></text:span><text:span text:style-name="Teletype"><text:span text:style-name="T87">Crystal Pal,</text:span></text:span><text:span text:style-name="Teletype"><text:span text:style-name="T235"> West Ham (cr), </text:span></text:span><text:span text:style-name="Teletype"><text:span text:style-name="T86">Olympiakos UEFA £2, </text:span></text:span><text:span text:style-name="Teletype"><text:span text:style-name="T235">Middlesbrough Lge+L Cup, Stoke, </text:span></text:span><text:span text:style-name="Teletype"><text:span text:style-name="T86">Chelsea, </text:span></text:span><text:span text:style-name="Teletype"><text:span text:style-name="T235">Millwall L Cup, W.B.A, Liverpool, Derby Lge+FAC, Man City, Everton, </text:span></text:span><text:span text:style-name="Teletype"><text:span text:style-name="T86">Norwich, Newcastle, <text:s/>Vitoria Setubal UEFA £2, Southampton, Liverpool UEFA s/f £3, </text:span></text:span><text:span text:style-name="Teletype"><text:span text:style-name="T119">73/4</text:span></text:span><text:span text:style-name="Teletype"><text:span text:style-name="T86"> Derby, Grasshoppers UEFA (sl tear), Burnley, Arsenal, Newcastle, Man Utd (fold), Bayern Munich (Beal Test) £3, Dinamo Tbilisi UEFA £2, Q.P.R, Coventry, Birmingham, Ipswich, Southampton, Leicester, Lokomotive Leipzig UEFA s/f £2, </text:span></text:span><text:span text:style-name="T376">74/5</text:span><text:span text:style-name="T379"> Derby, </text:span><text:span text:style-name="Teletype"><text:span text:style-name="T86">Burnley, </text:span></text:span><text:span text:style-name="T379">Arsenal, Everton, </text:span><text:span text:style-name="Teletype"><text:span text:style-name="T235">Birmingham, Newcastle, Stoke, </text:span></text:span><text:span text:style-name="Teletype"><text:span text:style-name="T86">Luton,</text:span></text:span><text:span text:style-name="Teletype"><text:span text:style-name="T122"> </text:span></text:span><text:span text:style-name="Teletype"><text:span text:style-name="T86">Wolves, Liverpool,</text:span></text:span><text:span text:style-name="Teletype"><text:span text:style-name="T235"> </text:span></text:span><text:span text:style-name="Teletype"><text:span text:style-name="T122">Red Star Belgrade (Gilzean), </text:span></text:span><text:span text:style-name="Teletype"><text:span text:style-name="T119">75/6</text:span></text:span><text:span text:style-name="Teletype"><text:span text:style-name="T86"> Middlesbrough, Norwich, Derby, Man City, West Ham Lge+L Cup, Stoke Lge+FAC, Liverpool, Doncaster L Cup, Stoke FAC, Q.P.R, Leicester, Aston Villa, Sheff Utd, Leeds, Newcastle Lge+L Cup s/f £2, </text:span></text:span><text:span text:style-name="Teletype"><text:span text:style-name="T119">76/7</text:span></text:span><text:span text:style-name="Teletype"><text:span text:style-name="T86"> Royal Antwerp Fr, Leeds, Norwich, Q.P.R, <text:s/>Birmingham, Everton, Man City, Arsenal, West Ham, Ipswich, W.B.A, Derby, Sunderland, Aston Villa, Leicester, </text:span></text:span><text:span text:style-name="Teletype"><text:span text:style-name="T240">77/8 </text:span></text:span><text:span text:style-name="Teletype"><text:span text:style-name="T122">Sheff Utd (t/c), Fulham (t/c), </text:span></text:span><text:span text:style-name="Teletype"><text:span text:style-name="T241">Oldham, </text:span></text:span><text:span text:style-name="Teletype"><text:span text:style-name="T122">Coventry L Cup, Burnley (t/c), Brighton, Southampton, Crystal Pal, Bolton FAC £2, Stoke, Hull, Millwall, Sunderland, </text:span></text:span><text:span text:style-name="Teletype"><text:span text:style-name="T119">78/9</text:span></text:span><text:span text:style-name="Teletype"><text:span text:style-name="T86"> Chelsea, Coventry, Arsenal, Man Utd Lge, Swansea L Cup, Southampton, Altrincham FAC, </text:span></text:span><text:span text:style-name="Teletype"><text:span text:style-name="T232">79/0</text:span></text:span><text:span text:style-name="Teletype"><text:span text:style-name="T235"> Leeds, </text:span></text:span><text:span text:style-name="Teletype"><text:span text:style-name="T86">Man Utd Lge+L Cup, Brighton, W.B.A, Nottingham For, Aston Villa, Swindon FAC £2, Birmingham FAC, Liverpool Lge+FAC, Arsenal, Crystal Pal, Wolves, </text:span></text:span><text:span text:style-name="Teletype"><text:span text:style-name="T119">80/1</text:span></text:span><text:span text:style-name="Teletype"><text:span text:style-name="T86"> Nottingham For, L Orient L Cup, Sunderland, </text:span></text:span></text:p>
      <text:p text:style-name="P408"><text:span text:style-name="Teletype"><text:span text:style-name="T86">Arsenal Lge+L Cup, Wolves, Ipswich, Southampton, Leicester, Stoke, Q.P.R FAC £2, Everton, Coventry FAC, </text:span></text:span><text:span text:style-name="Teletype"><text:span text:style-name="T232">81/2</text:span></text:span><text:span text:style-name="Teletype"><text:span text:style-name="T235"> Aston Villa, Nottingham L Cup, </text:span></text:span><text:span text:style-name="Teletype"><text:span text:style-name="T86">Leeds FAC (sl cr), W.B.A L Cup s/f £2, </text:span></text:span><text:span text:style-name="Teletype"><text:span text:style-name="T235">Liverpool, <text:s/>Arsenal, </text:span></text:span><text:span text:style-name="Teletype"><text:span text:style-name="T86">Eintracht Frankfurt ECWC £2, </text:span></text:span><text:span text:style-name="Teletype"><text:span text:style-name="T119">82/3</text:span></text:span><text:span text:style-name="Teletype"><text:span text:style-name="T86"> W.B.A FAC £2, Burnley L Cup, Coleraine ECWC, Bayern Munich ECWC £2, </text:span></text:span><text:span text:style-name="Teletype"><text:span text:style-name="T119">83/4</text:span></text:span><text:span text:style-name="Teletype"><text:span text:style-name="T86"> </text:span></text:span><text:span text:style-name="Teletype"><text:span text:style-name="T122">West Ham (Nicholson) £2,</text:span></text:span><text:span text:style-name="Teletype"><text:span text:style-name="T86"> Feyenoord UEFA, Arsenal Lge+L Cup, Bayern Munich UEFA £2, Fulham FAC, Norwich FAC, Austria Memphis UEFA £2, Anderlecht UEFA Final £2, </text:span></text:span><text:span text:style-name="Teletype"><text:span text:style-name="T119">84/5</text:span></text:span><text:span text:style-name="Teletype"><text:span text:style-name="T86"> Brugge UEFA £2, Braga UEFA £2, Halifax L Cup £2, Liverpool Lge+L Cup, <text:s/>Bohemians UEFA £2, Sunderland L Cup, </text:span></text:span><text:span text:style-name="Teletype"><text:span text:style-name="T119">85/6</text:span></text:span><text:span text:style-name="Teletype"><text:span text:style-name="T86"> Luton, </text:span></text:span><text:span text:style-name="Teletype"><text:span text:style-name="T119">86/7</text:span></text:span><text:span text:style-name="Teletype"><text:span text:style-name="T86"> Liverpool, </text:span></text:span></text:p>
      <text:p text:style-name="P408"><text:span text:style-name="Teletype"><text:span text:style-name="T119">87/8</text:span></text:span><text:span text:style-name="Teletype"><text:span text:style-name="T86"> Derby, </text:span></text:span><text:span text:style-name="Teletype"><text:span text:style-name="T114">88/</text:span></text:span><text:span text:style-name="Teletype"><text:span text:style-name="T101">9 </text:span></text:span><text:span text:style-name="Teletype"><text:span text:style-name="T97">Q.P.R, </text:span></text:span><text:span text:style-name="Teletype"><text:span text:style-name="T86">Bordeaux Fr, </text:span></text:span><text:span text:style-name="Teletype"><text:span text:style-name="T114">89/0</text:span></text:span><text:span text:style-name="Teletype"><text:span text:style-name="T86"> Charlton, Southampton, Tranmere L Cup, </text:span></text:span><text:span text:style-name="Teletype"><text:span text:style-name="T108">90/1</text:span></text:span><text:span text:style-name="Teletype"><text:span text:style-name="T86"> Luton, </text:span></text:span><text:span text:style-name="T491">Sunderland, </text:span><text:span text:style-name="T492">91/2</text:span><text:span text:style-name="T235"> Feyenoord ECWC, Porto ECWC (+insert card for invitation to suite 34 to view FAC) £2, Sheff Wed, </text:span><text:span text:style-name="T492">92/3</text:span><text:span text:style-name="T491"> </text:span><text:span text:style-name="T235">Coventry, </text:span><text:span text:style-name="T491">Brentford L Cup, </text:span><text:span text:style-name="T492">93/4</text:span><text:span text:style-name="T491"> Burnley, </text:span></text:p>
      <text:p text:style-name="P408"><text:span text:style-name="T492">94/5</text:span><text:span text:style-name="T491"> Coventry, 95/6 Q.P.R, Hereford FAC, </text:span><text:span text:style-name="T492">96/7</text:span><text:span text:style-name="T491"> </text:span><text:span text:style-name="T235"><text:s/></text:span><text:span text:style-name="T491">Sunderland L Cup,</text:span><text:span text:style-name="T235"> Nottingham For, </text:span><text:span text:style-name="T232">97/8</text:span><text:span text:style-name="T235"> </text:span><text:span text:style-name="T491">Fulham FAC, </text:span><text:span text:style-name="T235">Derby, </text:span><text:span text:style-name="T492">98/9</text:span><text:span text:style-name="T491"> Nottingham For, </text:span><text:span text:style-name="Teletype"><text:span text:style-name="T122">Man Utd Lge+L Cup, </text:span></text:span><text:span text:style-name="T363">99/0</text:span><text:span text:style-name="T491"> Newcastle, </text:span><text:span text:style-name="T359">FC Zimbru UEFA, </text:span><text:span text:style-name="Teletype"><text:span text:style-name="T86">Man Utd, </text:span></text:span><text:span text:style-name="T363">2000/1</text:span><text:span text:style-name="T359"> Chelsea, </text:span><text:span text:style-name="T363">2001/2</text:span><text:span text:style-name="T359"> Tranmere FAC, Chelsea FAC, </text:span><text:span text:style-name="T363">2003/4</text:span><text:span text:style-name="T359"> Leeds, </text:span><text:span text:style-name="T363">2004/5 </text:span><text:span text:style-name="T359">Brighton FAC, </text:span><text:span text:style-name="T235">Chelsea, </text:span><text:span text:style-name="T359">Cagliari Fr, Nottingham For FAC, </text:span><text:span text:style-name="T363">2005/6</text:span><text:span text:style-name="T359"> Man Utd,</text:span><text:span text:style-name="T235"> </text:span><text:span text:style-name="T229">2007/8</text:span><text:span text:style-name="T239"> </text:span><text:span text:style-name="T235">Anthoris Famagusta UEFA 50p, </text:span></text:p>
      <text:p text:style-name="P408"><text:span text:style-name="T231">2011/12</text:span><text:span text:style-name="T236"> Stevenage FAC £2,</text:span><text:span text:style-name="T235"> </text:span><text:span text:style-name="T233">2017/8</text:span><text:span text:style-name="T241"> Chelsea,<text:tab/></text:span></text:p>
      <text:p text:style-name="P367"><text:span text:style-name="Teletype"><text:span text:style-name="T116">Miscellaneous @ Spurs;</text:span></text:span><text:span text:style-name="Teletype"><text:span text:style-name="T92"> 1956 England v Hungary (Yth International, bit tatty) £1-50p, 1968 England v Scotland (Schools) (t/c) 50p, </text:span></text:span></text:p>
      <text:p text:style-name="P133"/>
      <text:p text:style-name="P133"/>
      <text:p text:style-name="P133"/>
      <text:p text:style-name="P133">23</text:p>
      <text:p text:style-name="P172"><text:soft-page-break/>Q.P.R HOMES;</text:p>
      <text:p text:style-name="P265">6/5/1939 Q.P.R v Southend (heavy fold, worn) £35, </text:p>
      <text:p text:style-name="P36"><text:span text:style-name="Teletype"><text:span text:style-name="T83">27/3/43 Brentford s/s (fold) £20, 26/2/44 Arsenal s/s (London Cup, fold, sl worn) £20, </text:span></text:span></text:p>
      <text:p text:style-name="P36"><text:span text:style-name="Teletype"><text:span text:style-name="T83">29/9/45 Port Vale (worn, tears on folds) £10, 27/10/45 Northampton tear on fold) £12, </text:span></text:span></text:p>
      <text:p text:style-name="P36"><text:span text:style-name="Teletype"><text:span text:style-name="T83">3/11/45 Notts Co (stained, worn, sotp) £10, 1/1/46 Watford (sotp, good) £15, 30/1/46 Southampton FAC (picture cut out) £1 2/3/46 Mansfield (heavy wear on folds, sl cello inside) £8, 16/3/46 Watford (sl cello on back) £12, </text:span></text:span></text:p>
      <text:p text:style-name="P36"><text:span text:style-name="Teletype"><text:span text:style-name="T82">23/3/46 Port Vale (worn, pin hole) £8, 6/4/46 Notts Co (ph) £12, 19/4/46 Bristol City (good) £12, </text:span></text:span></text:p>
      <text:p text:style-name="P36"><text:span text:style-name="Teletype"><text:span text:style-name="T82">22/4/46 Clapton Orient (stain, sl fold) £14, </text:span></text:span></text:p>
      <text:p text:style-name="P36"><text:span text:style-name="Teletype"><text:span text:style-name="T82">1946/7</text:span></text:span><text:span text:style-name="Teletype"><text:span text:style-name="T78"> </text:span></text:span><text:span text:style-name="Teletype"><text:span text:style-name="T82">Swindon (sotp, sl worn) £6, </text:span></text:span><text:span text:style-name="T350">Reading (fold, t/c) £6, Bristol Rov (fold, t/c) £7, Northampton (ph) £5, </text:span></text:p>
      <text:p text:style-name="P36"><text:span text:style-name="Teletype"><text:span text:style-name="T9">1947/8</text:span></text:span><text:span text:style-name="Teletype"><text:span text:style-name="T3"> </text:span></text:span><text:span text:style-name="Teletype"><text:span text:style-name="T18">Luton FAC (folds, sotp) £8, Torquay (fold) £8, Swansea (sl cr) £8, </text:span></text:span></text:p>
      <text:p text:style-name="P36"><text:span text:style-name="Teletype"><text:span text:style-name="T12">1948/9</text:span></text:span><text:span text:style-name="Teletype"><text:span text:style-name="T21"> Brentford £7, Fulham (rs, t/c) £6, Grimsby (sl cr) £10, West Ham £12, Nottingham For (sl tear, sl cr) £10, </text:span></text:span></text:p>
      <text:p text:style-name="P36"><text:span text:style-name="Teletype"><text:span text:style-name="T9">1949/0</text:span></text:span><text:span text:style-name="Teletype"><text:span text:style-name="T18"> Hull (sl rs) £6, Brentford (sl cr, sl mk, sl rs) £5, Luton (rs, v sl tear) £6, Leicester (sl rs) £10, Southampton (rs), </text:span></text:span></text:p>
      <text:p text:style-name="P36"><text:span text:style-name="Teletype"><text:span text:style-name="T9">1950/1</text:span></text:span><text:span text:style-name="Teletype"><text:span text:style-name="T3"> </text:span></text:span><text:span text:style-name="Teletype"><text:span text:style-name="T22">Coventry (rs) £6, Swansea £10, </text:span></text:span><text:span text:style-name="Teletype"><text:span text:style-name="T18">Notts Co £8, Grimsby £10, </text:span></text:span></text:p>
      <text:p text:style-name="P16"><text:span text:style-name="Teletype"><text:span text:style-name="T12">1951/2</text:span></text:span><text:span text:style-name="Teletype"><text:span text:style-name="T18"> (most with rs); West Ham (nof, sotp), Hull (cr, t/c) £7, Blackburn (fold, sl mk) £6, Luton (sl fold), Everton (fold, h/t scores), Sheff Wed (nof, sotp), Rotherham (sl fold), Birmingham, Nottingham For £12, Coventry, Barnsley (sl stain) £7, Bury (fold), </text:span></text:span></text:p>
      <text:p text:style-name="P16"><text:span text:style-name="Teletype"><text:span text:style-name="T18">Notts Co (sl grubby) £8, Doncaster (fold) £8, Southampton (fold, sl worn) £7, Cardiff (sm nof, sl fold), Sheff Utd (t/c, rust mk) £8, Leicester (nof, sl worn), </text:span></text:span></text:p>
      <text:p text:style-name="P16"><text:span text:style-name="Teletype"><text:span text:style-name="T12">1952/3</text:span></text:span><text:span text:style-name="Teletype"><text:span text:style-name="T18"> Watford (sl rs), Coventry (t/c), Walsall, Colchester (fold, sl mk) £8, Swindon (sl rs), Exeter (sl stain, fold), Southend, </text:span></text:span></text:p>
      <text:p text:style-name="P16"><text:span text:style-name="Teletype"><text:span text:style-name="T18">Bristol City, Newport, Northampton £8, Shrewsbury FAC+Lge (4 pages, fold) £12, Ipswich (sl cr) £12, Bournemouth £12, <text:s/></text:span></text:span></text:p>
      <text:p text:style-name="P16"><text:span text:style-name="Teletype"><text:span text:style-name="T18">Bristol Rov (sotp), Norwich fold), Gillingham £12, Aldershot £15, Brighton (nof, sotp), Crystal Pal (fold), L Orient, Reading, </text:span></text:span><text:span text:style-name="T331">Torquay (printed in Black, Death of the King) £12, </text:span></text:p>
      <text:p text:style-name="P16"><text:span text:style-name="Teletype"><text:span text:style-name="T9">1953/4</text:span></text:span><text:span text:style-name="Teletype"><text:span text:style-name="T18"> Charlton Fr (sof) £6, Brighton, Aldershot (rs), Norwich, Southampton, Walsall, Crystal Pal <text:s/>(rs), Exeter, Northampton, Watford, Southend (in black for death of A Fretton director, fold), Shrewsbury Lge (rs)+FAC (sl mk), Ipswich (sl cr), </text:span></text:span></text:p>
      <text:p text:style-name="P16"><text:span text:style-name="Teletype"><text:span text:style-name="T18">Nuneaton FAC £10, Bristol City (sl cr, v sl stain), Colchester, Swindon, Coventry, Newport (fold), Torquay, Millwall, </text:span></text:span></text:p>
      <text:p text:style-name="P16"><text:span text:style-name="Teletype"><text:span text:style-name="T18">Reading (sof) £5, Bournemouth (fold), </text:span></text:span></text:p>
      <text:p text:style-name="P16"><text:span text:style-name="Teletype"><text:span text:style-name="T12">1954/5</text:span></text:span><text:span text:style-name="Teletype"><text:span text:style-name="T18"> Watford (t/c), Southend (fold), Aldershot (sl cr) £10, Newport (t/c), Colchester (v sl stain), Swindon, Southampton (rs), </text:span></text:span></text:p>
      <text:p text:style-name="P16"><text:span text:style-name="Teletype"><text:span text:style-name="T18">L Orient (fold), Reading (sl fold), Walthamstow FAC £7, Torquay (t/c, sl rs), Northampton (sof, sl grubby, sl tear on spine) £5, Bournemouth, Brentford (rs, fold), Coventry (sotp), Exeter, Norwich, Millwall (sl rs) £8, Brighton (fold), Shrewsbury (fold), </text:span></text:span></text:p>
      <text:p text:style-name="P16"><text:span text:style-name="Teletype"><text:span text:style-name="T18">Crystal Pal (t/c, sl mk), Bristol City (sl worn, sl stain), Walsall, </text:span></text:span></text:p>
      <text:p text:style-name="P16"><text:span text:style-name="Teletype"><text:span text:style-name="T9">1955/6</text:span></text:span><text:span text:style-name="Teletype"><text:span text:style-name="T18"> Torquay (fold), Millwall (sl worn, v sl cello) £3, Northampton, </text:span></text:span></text:p>
      <text:p text:style-name="P16"><text:span text:style-name="Teletype"><text:span text:style-name="T9">1956/7</text:span></text:span><text:span text:style-name="Teletype"><text:span text:style-name="T18"> Plymouth £5, Bournemouth (sl fold), Reading (stain) £2, Crystal Pal, Colchester £6, Shrewsbury, Exeter, Ipswich £5, </text:span></text:span></text:p>
      <text:p text:style-name="P16"><text:span text:style-name="Teletype"><text:span text:style-name="T18">Southend (cello on spine) £1, </text:span></text:span></text:p>
      <text:p text:style-name="P16"><text:span text:style-name="Teletype"><text:span text:style-name="T12">1957/8</text:span></text:span><text:span text:style-name="Teletype"><text:span text:style-name="T18"> Brentford (rs, sl fold), Colchester (sl rs) £4, Brighton (rs), Swindon (fold, sl rs), Newport £4, Millwall (+match report, t/c), Plymouth (fold), Bournemouth, Coventry (rs, sl fold), Watford (sl rs+Supporters Club insert), Torquay (fold), Gillingham (sl cr), Southend (sl cr), Southampton (neat sotp), Port Vale, Aldershot (tiny sof, t/c) £4, Reading (fold), Exeter, Northampton, Walsall, Norwich (t/c), Crystal Pal (fold), Shrewsbury, </text:span></text:span><text:span text:style-name="Teletype"><text:span text:style-name="T9">1958/9</text:span></text:span><text:span text:style-name="Teletype"><text:span text:style-name="T18"> £3 Each; Tranmere (+match report), Colchester, Norwich, Doncaster, Halifax, Bury (sof, worn corner) £2, Stockport, Chesterfield, Fulham SFC £4, Southampton Lge+FAC, Brentford, Reading, Plymouth (fold), Bournemouth (sotp), Southend (sl cr), Mansfield, Newport (sl fold), Bradford City, Accrington (sl cr) £4, Notts Co, Wrexham £4, Hull, Rochdale, Swindon, </text:span></text:span><text:span text:style-name="Teletype"><text:span text:style-name="T9">1959/0</text:span></text:span><text:span text:style-name="Teletype"><text:span text:style-name="T35"> £3 Each; </text:span></text:span><text:span text:style-name="Teletype"><text:span text:style-name="T21">Swindon, Southend, York, Newport, Coventry, Wrexham, Grimsby, </text:span></text:span><text:span text:style-name="Teletype"><text:span text:style-name="T18"><text:s/>Bury (v sl stain), Port Vale FAC, </text:span></text:span><text:span text:style-name="Teletype"><text:span text:style-name="T9">1960/1</text:span></text:span><text:span text:style-name="Teletype"><text:span text:style-name="T18"> Bradford City (sl cr), Reading (t/c), Torquay (sl cr), Chesterfield, Tranmere (sl cr), Bristol City (sl cr), Bury, Swindon, Coventry Lge (t/c), Hull (sl stain) £2, Port Vale Lge £2, Walsall (t/c) £2,</text:span></text:span><text:span text:style-name="Teletype"><text:span text:style-name="T3"> </text:span></text:span><text:span text:style-name="Teletype"><text:span text:style-name="T18">Notts Co (sof, 3 x Notts autos to team page) £5, </text:span></text:span><text:span text:style-name="T329">1961/2</text:span><text:span text:style-name="Teletype"><text:span text:style-name="T18"> Brentford, </text:span></text:span><text:span text:style-name="Teletype"><text:span text:style-name="T4">Brighton Fr (4 pages, fold, wof) £6, </text:span></text:span><text:span text:style-name="Teletype"><text:span text:style-name="T18">Reading, Portsmouth (sl cr), Swindon (sl cr), Bournemouth (sof, sl mk), Hull, Nottingham For L Cup (t/c), Shrewsbury, Barry FAC (fold) £5, Crystal Pal Lge (pencil t/c), Watford (sotp), Grimsby, </text:span></text:span></text:p>
      <text:p text:style-name="P16"><text:span text:style-name="Teletype"><text:span text:style-name="T18">Newport (v sl stain, sl cr), Barnsley (wof) £2, Peterborough (sl cr), Bradford Pk Ave, <text:s/>Bristol City (t/c), Notts Co, Northampton, </text:span></text:span></text:p>
      <text:p text:style-name="P16"><text:span text:style-name="Teletype"><text:span text:style-name="T9">1962/3</text:span></text:span><text:span text:style-name="Teletype"><text:span text:style-name="T18"> Halifax, Swindon, Crystal Pal Lge, Barnsley, Wrexham, Hull (1</text:span></text:span><text:span text:style-name="Teletype"><text:span text:style-name="T146">st</text:span></text:span><text:span text:style-name="Teletype"><text:span text:style-name="T18"> Oct), (22</text:span></text:span><text:span text:style-name="Teletype"><text:span text:style-name="T146">nd</text:span></text:span><text:span text:style-name="Teletype"><text:span text:style-name="T18"> Oct), Notts Co (1</text:span></text:span><text:span text:style-name="Teletype"><text:span text:style-name="T146">st</text:span></text:span><text:span text:style-name="Teletype"><text:span text:style-name="T18"> @ White City, sl fold), Hinckley FAC £3, Reading, Shrewsbury, Northampton, Southend, Bournemouth, Bristol City (sl cr), Port Vale, Bristol <text:s/>Rov, </text:span></text:span></text:p>
      <text:p text:style-name="P16"><text:span text:style-name="Teletype"><text:span text:style-name="T9">1963/4</text:span></text:span><text:span text:style-name="Teletype"><text:span text:style-name="T18"> Shrewsbury, Millwall (h/t scores), Bournemouth (inc insert), Notts Co, Crystal Pal, Gillingham FAC £3, Coventry, Mansfield, Luton (Apr 4</text:span></text:span><text:span text:style-name="Teletype"><text:span text:style-name="T146">th</text:span></text:span><text:span text:style-name="Teletype"><text:span text:style-name="T18">) £4, Oldham, Port Vale, Walsall (20</text:span></text:span><text:span text:style-name="Teletype"><text:span text:style-name="T146">th</text:span></text:span><text:span text:style-name="Teletype"><text:span text:style-name="T18"> Apr, postponed, cr) £3, </text:span></text:span><text:span text:style-name="Teletype"><text:span text:style-name="T9">1964/5</text:span></text:span><text:span text:style-name="Teletype"><text:span text:style-name="T18"> Brentford Fr £3, Southend, Scunthorpe, Gillingham, Hull (t/c), Oldham, Brentford Lge), Grimsby (t/c), Peterborough Lge, </text:span></text:span><text:span text:style-name="Teletype"><text:span text:style-name="T9">1965/6</text:span></text:span><text:span text:style-name="Teletype"><text:span text:style-name="T18"> Brighton, Mansfield, Reading, Walsall L Cup, Reading, Scunthorpe, <text:s/>Peterborough, Colchester FAC, Oxford Utd, Swindon, Swansea, Shrewsbury FAC, Brentford, Hull (sl cr), Exeter (t/c), Millwall, Workington (nof), Southend, Bristol Rov, Gillingham, </text:span></text:span><text:span text:style-name="Teletype"><text:span text:style-name="T9">1966/7;</text:span></text:span><text:span text:style-name="Teletype"><text:span text:style-name="T21"> Shrewsbury £3, </text:span></text:span><text:span text:style-name="Teletype"><text:span text:style-name="T3">Colchester L Cup £10,</text:span></text:span><text:span text:style-name="Teletype"><text:span text:style-name="T18"> Oxford Utd, Middlesbrough £3, Doncaster (fold), Aldershot L Cup £10, Grimsby, Swansea Lge+L Cup, </text:span></text:span></text:p>
      <text:p text:style-name="P16"><text:span text:style-name="Teletype"><text:span text:style-name="T18">L Orient, Leicester L Cup £3, Workington, Torquay, Oldham, Poole FAC £3, Bristol Rov, Brighton, Carlisle L Cup £3, Bournemouth Lge+FAC, Watford, Reading, Mansfield, Darlington, Birmingham L Cup s/f £4, Gillingham, Colchester Lge, Peterborough (Souvenir Issue), International XI (Ingham) £4, Scunthorpe, Walsall, </text:span></text:span><text:span text:style-name="Teletype"><text:span text:style-name="T9">1967/8;</text:span></text:span><text:span text:style-name="Teletype"><text:span text:style-name="T18"> Italian Olympic XI Fr £3, Brentford, Norwich, Bristol City, Aston Villa, Derby, Hull L Cup £2, Bolton (sl cr), Oxford Utd, Millwall, Burnley L Cup, Rotherham, <text:s/>Blackburn (Nov) £2+(Dec), Plymouth, Portsmouth, Middlesbrough, Ipswich, Carlisle, Hull, Preston Lge+FAC £2, Crystal Pal, Blackpool, Huddersfield, Cardiff, Birmingham, Chelsea (Keen) £3, </text:span></text:span><text:span text:style-name="Teletype"><text:span text:style-name="T9">1968/9 £1-50p Each;</text:span></text:span><text:span text:style-name="Teletype"><text:span text:style-name="T18"> Leicester £3, Sunderland, Man City, Chelsea, Southampton, Ipswich, Sheff Wed, Nottingham For, Coventry, Newcastle (t/c), W.B.A, West Ham, Leeds, Everton, Spurs, Wolves, Arsenal, </text:span></text:span><text:span text:style-name="Teletype"><text:span text:style-name="T9">1969/0;</text:span></text:span><text:span text:style-name="Teletype"><text:span text:style-name="T18"> Rangers Fr (neat fold) £2, Mansfield L Cup £2, Hull, Blackpool, Huddersfield, Swindon, </text:span></text:span></text:p>
      <text:p text:style-name="P16"><text:span text:style-name="Teletype"><text:span text:style-name="T18">Tranmere L Cup £2, Preston, Middlesbrough, Crystal Pal, Wolves L Cup, Burnley L Cup, Norwich, Sheff Utd, Watford, Leicester, Oxford Utd, Carlisle, Portsmouth, Birmingham, South Shields FAC £2, Derby FAC £2, Chelsea FAC £2, </text:span></text:span></text:p>
      <text:p text:style-name="P7"><text:span text:style-name="Teletype"><text:span text:style-name="T12"/></text:span></text:p>
      <text:p text:style-name="P7"><text:span text:style-name="Teletype"><text:span text:style-name="T12">24</text:span></text:span></text:p>
      <text:p text:style-name="P16"><text:soft-page-break/><text:span text:style-name="T204">1970/1;</text:span><text:span text:style-name="T197"> Watford, Bristol City, Luton, Swindon Lge+FAC, Millwall (27</text:span><text:span text:style-name="T262">th <text:s/></text:span><text:span text:style-name="T197">Feb), Hull, Sheff Utd (27</text:span><text:span text:style-name="T262">th</text:span><text:span text:style-name="T197"> Feb) £2, Norwich (Mar), Middlesbrough,</text:span><text:span text:style-name="T204">71/2;</text:span><text:span text:style-name="T205"> </text:span><text:span text:style-name="T197">Millwall, Hull, <text:s/>Oxford Utd, Watford, Burnley, Brihstol City, Middlesbrough, Fulham, </text:span><text:span text:style-name="T204">72/3;</text:span><text:span text:style-name="T197"> Sheff Wed, Cardiff,</text:span><text:span text:style-name="T205"> </text:span><text:span text:style-name="T197">Sunderland, Luton, Swindon, Barnet FAC £2, Portsmouth, Huddersfield, </text:span><text:span text:style-name="T204">73/4;</text:span><text:span text:style-name="T197"> Southampton (fold, t.c), West Ham, Arsenal, </text:span></text:p>
      <text:p text:style-name="P16"><text:span text:style-name="T197">Spurs Lge+L Cup, Sheff Wed L Cup, Coventry Lge+FAC (t/c), Liverpool (t/c), </text:span><text:span text:style-name="T206">Man Utd (Best last game for Utd, t/c) £8,</text:span><text:span text:style-name="T208"> </text:span><text:span text:style-name="T198">Burnley, Birmingham FAC, </text:span><text:span text:style-name="T200">Leeds, </text:span><text:span text:style-name="T197">Leicester FAC (t/c), Wolves, Derby, Chelsea Lge+FAC, </text:span><text:span text:style-name="T205">Crystal Pal (Hunt) £2,</text:span><text:span text:style-name="T197"> </text:span><text:span text:style-name="T204">74/5;</text:span><text:span text:style-name="T197"> L Orient L Cup, Leeds, Spurs, Newcastle Lge+L Cup (sl cr), West Ham, Burnley, Arsenal, Derby, Chelsea, Middlesbrough, Southend FAC, </text:span></text:p>
      <text:p text:style-name="P16"><text:span text:style-name="T204">75/6;</text:span><text:span text:style-name="Teletype"><text:span text:style-name="T18"> Ipswich (t/c), Newcastle L Cup, Man City (t/c), </text:span></text:span><text:span text:style-name="T204">76/7;</text:span><text:span text:style-name="T197"> Arsenal L Cup, West Ham (Apr), Aston Villa L Cup s/f (sl cr), </text:span></text:p>
      <text:p text:style-name="P16"><text:span text:style-name="T197">Man Utd (Dec+Apr wraparound) £2, </text:span><text:span text:style-name="T206">Bratislava UEFA £2, Cologne UEFA £3, AEK Athens (@ Wembley £4, </text:span><text:span text:style-name="T199"><text:s/></text:span><text:span text:style-name="Teletype"><text:span text:style-name="T4">Brann UEFA £2, </text:span></text:span></text:p>
      <text:p text:style-name="P16"><text:span text:style-name="Teletype"><text:span text:style-name="T9">77/8</text:span></text:span><text:span text:style-name="Teletype"><text:span text:style-name="T18"> Aston Villa, Bournemouth L Cup £2, Leicester, Man City, Chelsea, W.B.A, <text:s/>Everton, Liverpool, Leeds, <text:s/>Nottingham For Lge, Man Utd, Newcastle, Birmingham,</text:span></text:span><text:span text:style-name="Teletype"><text:span text:style-name="T3"> </text:span></text:span><text:span text:style-name="Teletype"><text:span text:style-name="T18">Arsenal, Norwich, Coventry, West Ham Lge (4</text:span></text:span><text:span text:style-name="Teletype"><text:span text:style-name="T146">th</text:span></text:span><text:span text:style-name="Teletype"><text:span text:style-name="T18"> Feb postponed) £2+</text:span></text:span><text:span text:style-name="Teletype"><text:span text:style-name="T3">FAC £2, </text:span></text:span><text:span text:style-name="Teletype"><text:span text:style-name="T18">Middlesbrough, Wolves, Bristol City, </text:span></text:span><text:span text:style-name="Teletype"><text:span text:style-name="T3"><text:s/></text:span></text:span><text:span text:style-name="Teletype"><text:span text:style-name="T9">78/9</text:span></text:span><text:span text:style-name="Teletype"><text:span text:style-name="T18"> Spurs, Man Utd, Swansea L Cup, Wolves, Leeds Lge+L Cup £2, Liverpool, Arsenal, </text:span></text:span><text:span text:style-name="T204">79/0;</text:span><text:span text:style-name="T197"> Bristol Rov, Fulham,West Ham, Preston, Burnley, Wolves L Cup, L Orient, Luton, Shrewsbury, Chelsea, Watford FAC, Sunderland, </text:span><text:span text:style-name="T204">80/1;</text:span><text:span text:style-name="T331"> Luton, Bristol Rov, Chelsea, West Ham (t/c), Notts Co, </text:span><text:span text:style-name="T204">81/2;</text:span><text:span text:style-name="T334"> Bolton, Newcastle, </text:span><text:span text:style-name="T341">Luton (1</text:span><text:span text:style-name="T414">st</text:span><text:span text:style-name="T341"> on plastic) £2, </text:span><text:span text:style-name="T334">Oldham, Crystal Pal, </text:span><text:span text:style-name="Teletype"><text:span text:style-name="T18">Bolton,</text:span></text:span><text:span text:style-name="T334"> Blackburn, Norwich, Leicester, Barnsley, Chelsea, Charlton, Sheff Wed, </text:span><text:span text:style-name="Teletype"><text:span text:style-name="T18">Shrewsbury,</text:span></text:span><text:span text:style-name="T334"> Watford, Cambridge Utd, </text:span><text:span text:style-name="Teletype"><text:span text:style-name="T9">82/3;</text:span></text:span><text:span text:style-name="Teletype"><text:span text:style-name="T18"> Shrewsbury, Cambridge Utd, Sheff Wed, Grimsby Lge, Blackburn, Rotherham L Cup+Lge, Derby,Grimsby, Oldham, Charlton, Crystal Pal, Wolves, Leicester, Fulham, </text:span></text:span><text:span text:style-name="Teletype"><text:span text:style-name="T9">83/4;</text:span></text:span><text:span text:style-name="Teletype"><text:span text:style-name="T18"> Luton, Aston Villa, Sunderland, Arsenal, Birmingham, Notts Co, Wolves, Man Utd, Ipswich, </text:span></text:span></text:p>
      <text:p text:style-name="P16"><text:span text:style-name="T204">84/5;</text:span><text:span text:style-name="T334"> Luton, Nottingham For, York L Cup £2, Everton, Sheff Wed, Aston Villa Lge, Stoke, Sunderland, Chelsea, Leicester, Arsenal, </text:span></text:p>
      <text:p text:style-name="P16"><text:span text:style-name="T334">Ipswich Lge+L Cup, Spurs, Norwich, Watford, West Ham, Man Utd, </text:span><text:span text:style-name="T204">85/6;</text:span><text:span text:style-name="T334"> Man City, W.B.A, Arsenal, Oxford Utd, Man Utd, </text:span></text:p>
      <text:p text:style-name="P16"><text:span text:style-name="T334">Nottingham For Lge+L Cup (19</text:span><text:span text:style-name="T415">th</text:span><text:span text:style-name="T334"> Nov £2)+(25</text:span><text:span text:style-name="T415">th</text:span><text:span text:style-name="T334"> Nov £2), </text:span><text:span text:style-name="T204">86/7;</text:span><text:span text:style-name="T334"> </text:span><text:span text:style-name="T197">Spurs, </text:span><text:span text:style-name="T334">Watford, Aston Villa,</text:span><text:span text:style-name="T197">West Ham, Blackburn L Cup, </text:span></text:p>
      <text:p text:style-name="P16"><text:span text:style-name="T197">Charlton, Liverpool, Arsenal, Chelsea, <text:s/>Coventry, Leicester FAC, Oxford Utd, </text:span><text:span text:style-name="T334">Newcastle, </text:span><text:span text:style-name="T197">Nottingham For, Man Utd, Luton Lge, </text:span><text:span text:style-name="T204">87/8;</text:span><text:span text:style-name="T197"> Derby, </text:span><text:span text:style-name="Teletype"><text:span text:style-name="T18">Portsmouth, Arsenal, </text:span></text:span><text:span text:style-name="T197">Everton, </text:span><text:span text:style-name="Teletype"><text:span text:style-name="T18">Watford, </text:span></text:span><text:span text:style-name="T197">Millwall L Cup £2, Man Utd, Simod, </text:span><text:span text:style-name="Teletype"><text:span text:style-name="T18">Charleroi (Waddock), Oxford Utd, Coventry, Reading, Luton Lge,Spurs, </text:span></text:span><text:span text:style-name="T197">Southampton, Liverpool, Norwich, West Ham FAC, Wimbledon, Nottingham For, </text:span></text:p>
      <text:p text:style-name="P16"><text:span text:style-name="T329">88/9</text:span><text:span text:style-name="T179">;</text:span><text:span text:style-name="T331"> Nottingham For, </text:span><text:span text:style-name="T197">Norwich, Coventry, </text:span><text:span text:style-name="T331">Charlton L Cup, </text:span><text:span text:style-name="T197">Liverpool, Wimbledon Lge+L Cup,</text:span><text:span text:style-name="T331"> </text:span><text:span text:style-name="T197">Aston Villa, Derby, Man Utd Lge, Middlesbrough,</text:span><text:span text:style-name="Teletype"><text:span text:style-name="T18"> Luton, </text:span></text:span><text:span text:style-name="T179">89/0;</text:span><text:span text:style-name="T331"> Crystal Pal, Coventry Lge+L Cup, Liverpool Lge, Chelsea, Wimbledon, Millwall, Luton, Derby, Everton, Norwich, Nottingham For, Man City, Aston Villa (Mar, t/c), Charlton, Man Utd, Sheff Wed, </text:span><text:span text:style-name="T329">90/1</text:span><text:span text:style-name="T179">;</text:span><text:span text:style-name="T331"> Wimbledon, Everton, Chelsea, Peterborough L Cup, </text:span><text:span text:style-name="T197">Spurs,</text:span><text:span text:style-name="T331"> Luton, Derby, Crystal Pal, Blackburn L Cup, Sunderland, Leeds Lge+L Cup, Nottingham For, Liverpool, Man Utd, Coventry, Aston Villa, Sheff Utd, </text:span><text:span text:style-name="T329">91/2</text:span><text:span text:style-name="T179">;</text:span><text:span text:style-name="T331"> Coventry, Norwich, </text:span><text:span text:style-name="Teletype"><text:span text:style-name="T18">Luton,</text:span></text:span><text:span text:style-name="T331"> <text:s/>Southampton, Chelsea, </text:span><text:span text:style-name="Teletype"><text:span text:style-name="T18">Wimbledon, </text:span></text:span><text:span text:style-name="T331">Nottingham For, Hull L Cup £2, Aston Villa, </text:span><text:span text:style-name="Teletype"><text:span text:style-name="T18">Q.P.R Select XI Leach Benefit+teamsheet+photo of players in kit who played) £3, Everton, Sheff Utd, Liverpool, Sheff Wed, Leeds, Man Utd, Arsenal, Spurs Oldham, Man City Lge, Notts Co, </text:span></text:span><text:span text:style-name="Teletype"><text:span text:style-name="T9">92/3;</text:span></text:span><text:span text:style-name="Teletype"><text:span text:style-name="T18"> Crystal Pal, Arsenal, Southampton £2, Sheff Utd, Ipswich, Oldham, Everton, Leeds, Middlesbrough, Grimsby L Cup, Liverpool, Swindon FAC, Norwich, Man City Lge, Wimbledon, Spurs, Aston Villa, Sheff Wed, </text:span></text:span><text:span text:style-name="Teletype"><text:span text:style-name="T9">93/4;</text:span></text:span><text:span text:style-name="Teletype"><text:span text:style-name="T18"> Liverpool, Spurs, Sheff Utd, Norwich, Man Utd, Millwall L Cup, Blackburn, Ipswich, Coventry, Leeds, Southampton, Oldham, Sheff Wed Lge+L Cup £2, Everton, Aston Villa, Newcastle, Man Utd, Man City, Wimbledon, Arsenal, Swindon £2, </text:span></text:span><text:span text:style-name="Teletype"><text:span text:style-name="T9">94/5;</text:span></text:span><text:span text:style-name="Teletype"><text:span text:style-name="T18"> Wimbledon, Aston Villa, Southampton, Leeds, Everton, Man City Lge+L Cup, Arsenal, West Ham Lge+FAC, Liverpool, Aylesbury FAC, Millwall FAC, Crystal Pal, Nottingham For, Ipswich, </text:span></text:span><text:span text:style-name="Teletype"><text:span text:style-name="T9">95/6;</text:span></text:span><text:span text:style-name="Teletype"><text:span text:style-name="T18"> Nottingham For, Wimbledon, Sheff Wed, Arsenal, <text:s/>Newcastle, York L Cup £2, Everton, </text:span></text:span><text:span text:style-name="Teletype"><text:span text:style-name="T9">96/7;</text:span></text:span><text:span text:style-name="Teletype"><text:span text:style-name="T18"> Oxford Utd, W.B.A, Wimbledon Fr, Swindon L Cup, Charlton, Sheff Utd, Southend, Norwich, Barnsley Lge+FAC, Oldham, Crystal Pal, Wolves, Grimsby, Tranmere, Bradford City, <text:s/></text:span></text:span><text:span text:style-name="Teletype"><text:span text:style-name="T9">97/8;</text:span></text:span><text:span text:style-name="Teletype"><text:span text:style-name="T18"> Ipswich, Stockport, WB.A, Wolves L Cup Lge, Stoke, Portsmouth, Charlton, Man City, Oxford Utd, Reading, Sunderland, Bradford City, Swindon, <text:s/>Middlesbrough Lge, Tranmere, Birmingham, </text:span></text:span><text:span text:style-name="Teletype"><text:span text:style-name="T9">98/9;</text:span></text:span><text:span text:style-name="Teletype"><text:span text:style-name="T18"> Spurs Fr £2, </text:span></text:span></text:p>
      <text:p text:style-name="P16"><text:span text:style-name="Teletype"><text:span text:style-name="T18">Bristol City, Sunderland, Oxford Utd, Charlton L Cup, </text:span></text:span><text:span text:style-name="Teletype"><text:span text:style-name="T9">99/0;</text:span></text:span><text:span text:style-name="Teletype"><text:span text:style-name="T18"> Nottingham For, Spurs Fr £2, Sheff Wed Fr £2, Tranmere, Barnsley,Sheff Wed L Cup £2, Sheff Utd, Charlton, Stockport, Crewe, Grimsby, </text:span></text:span><text:span text:style-name="Teletype"><text:span text:style-name="T9">2000/1;</text:span></text:span><text:span text:style-name="Teletype"><text:span text:style-name="T18"> Norwich, Crystal Pal, Bolton, Barnsley, Grimsby, Blackburn, Stockport £2, Watford, Tranmere, </text:span></text:span><text:span text:style-name="Teletype"><text:span text:style-name="T12">2001/2</text:span></text:span><text:span text:style-name="Teletype"><text:span text:style-name="T21"> Brighton,</text:span></text:span><text:span text:style-name="Teletype"><text:span text:style-name="T18"> </text:span></text:span><text:span text:style-name="Teletype"><text:span text:style-name="T12">2002/3;</text:span></text:span><text:span text:style-name="Teletype"><text:span text:style-name="T18"> Wigan 50p, Port Vale, Vauxhall Motors FAC £2, Crewe, </text:span></text:span><text:span text:style-name="Teletype"><text:span text:style-name="T12">2003/4</text:span></text:span><text:span text:style-name="Teletype"><text:span text:style-name="T21"> Notts Co, Plymouth, Man City L Cup, </text:span></text:span><text:span text:style-name="Teletype"><text:span text:style-name="T12">2004/5</text:span></text:span><text:span text:style-name="Teletype"><text:span text:style-name="T21"> Nottingham For FAC £2, Crewe, </text:span></text:span><text:span text:style-name="Teletype"><text:span text:style-name="T12">2006/7</text:span></text:span><text:span text:style-name="Teletype"><text:span text:style-name="T170"> </text:span></text:span><text:span text:style-name="Teletype"><text:span text:style-name="T18">Luton FAC £2, </text:span></text:span></text:p>
      <text:p text:style-name="P16"><text:span text:style-name="Teletype"><text:span text:style-name="T12">2009/10</text:span></text:span><text:span text:style-name="Teletype"><text:span text:style-name="T21"> Coventry (v sl cr), Cardiff £2, </text:span></text:span><text:span text:style-name="Teletype"><text:span text:style-name="T12">201011</text:span></text:span><text:span text:style-name="Teletype"><text:span text:style-name="T21"> Ipswich, Bristol City, Cardiff £2, </text:span></text:span><text:span text:style-name="Teletype"><text:span text:style-name="T12">2011/12</text:span></text:span><text:span text:style-name="Teletype"><text:span text:style-name="T21"> Blackburn, Everton,</text:span></text:span><text:span text:style-name="Teletype"><text:span text:style-name="T18"> </text:span></text:span><text:span text:style-name="Teletype"><text:span text:style-name="T9">2014/5 </text:span></text:span><text:span text:style-name="Teletype"><text:span text:style-name="T18">Man Utd £1, </text:span></text:span><text:span text:style-name="Teletype"><text:span text:style-name="T12">2017/18</text:span></text:span><text:span text:style-name="Teletype"><text:span text:style-name="T21"> Burton Albion £2, </text:span></text:span><text:span text:style-name="Teletype"><text:span text:style-name="T9">2022/3</text:span></text:span><text:span text:style-name="Teletype"><text:span text:style-name="T18"> Wigan £2 (Teamsheet £1) (Ticket £2) (Matchday Lanyard £2), </text:span></text:span><text:span text:style-name="Teletype"><text:span text:style-name="T9">2023/4</text:span></text:span><text:span text:style-name="Teletype"><text:span text:style-name="T18"> Birmingham £2, </text:span></text:span></text:p>
      <text:p text:style-name="P16"><text:span text:style-name="Teletype"><text:span text:style-name="T9">2024/5</text:span></text:span><text:span text:style-name="Teletype"><text:span text:style-name="T18"> Stoke £2, </text:span></text:span></text:p>
      <text:p text:style-name="P16"><text:span text:style-name="Teletype"><text:span text:style-name="T9"/></text:span></text:p>
      <text:p text:style-name="P398"><text:span text:style-name="Teletype"><text:span text:style-name="T204">MISCELLANEOUS @ Q.P.R; </text:span></text:span><text:span text:style-name="Teletype"><text:span text:style-name="T200">1950 Comics Utd v Ancient Lights (Charity, 4, pages, sl cr, t/c) £6, <text:s text:c="71"/></text:span></text:span><text:span text:style-name="Teletype"><text:span text:style-name="T197">26/3/2002 Nigeria v Paraguay £2, 23/10/2004 Australia v New Zealand (Rugby Union Tri Nations) s/s 50p, <text:s text:c="81"/>2006 Trinidad &amp; Tobago v Iceland s/s (mint) £2, 2007 Australia v Denmark s/s (mint) £2, <text:s text:c="122"/>2008 Australia v South Africa s/s (mint) £2, 17/11/2024 Q.P.R v Norwich (Women) £2, </text:span></text:span></text:p>
      <text:p text:style-name="P398"><text:span text:style-name="Teletype"><text:span text:style-name="T203">HANDBOOKS;</text:span></text:span><text:span text:style-name="Teletype"><text:span text:style-name="T196"> </text:span></text:span><text:span text:style-name="Teletype"><text:span text:style-name="T207">1928/9 (weak spine) £30, 1930/1 £30, 1932/3 (White City) £50, 1934/5 £25, 1935/6 (sl cr) £20, 1936/7 £20, 1937/8 £15, 1939/40 (Expunged Season, weak spine) £25, 1946/7 (sl stain) £12, </text:span></text:span><text:span text:style-name="Teletype"><text:span text:style-name="T311">1947/8 (rs) £8, </text:span></text:span><text:span text:style-name="Teletype"><text:span text:style-name="T201">1948/9 £8, 1949/0 £10, </text:span></text:span></text:p>
      <text:p text:style-name="P398"><text:span text:style-name="Teletype"><text:span text:style-name="T311">1950/1 £6, 1951/2 £5, 1952/3 (no back cover) £2, 1953/4 £5, 1954/5 (sl rs) £5, 1956/7 £3, 1958/9 £2, 1960/1 £5, 1962/3 £6, 1964/5 £5, 1965/6 £6, 1970/1 £5, 1971/2 £5, 1978/9 £2, </text:span></text:span></text:p>
      <text:p text:style-name="Standard"><text:span text:style-name="T209">Q.P.R Memorabilia;</text:span><text:span text:style-name="T196"> </text:span><text:span text:style-name="Teletype"><text:span text:style-name="T196"><text:s/>'Rangers Roar' £1 Each; 1967 (Feb/Mar), (Aug/Sept), (Oct/Nov), 1968 (Jan), (Mar/Apr), <text:s text:c="41"/></text:span></text:span><text:span text:style-name="T196">1996/7 Q.P.R v Tranmere programme 'John Spencer' auto on cover £1, </text:span><text:span text:style-name="Teletype"><text:span text:style-name="T17">OPEN DAYS £2 Each; 77/8 (nof) £3, 1978/9 £3, <text:s text:c="31"/>The Superhoop; Feb 1977 £1, </text:span></text:span><text:span text:style-name="T330">Q.P.R Newspapers; £1 Each; 'The Ranger'; Nov/Dec (1993), Spring (1994), (Autumn) 1994, <text:s text:c="5"/>(Autumn) 1995, (Winter) 1995), </text:span><text:span text:style-name="T335">Summer (1996, still in original unopened envelope) £2 Each, <text:s text:c="99"/>The Beat around The Bush; No 1 £1-50p, Unnumbered </text:span><text:span text:style-name="Teletype"><text:span text:style-name="T311">£1, <text:s text:c="3"/></text:span></text:span><text:span text:style-name="Teletype"><text:span text:style-name="T34">Bush Ranger; (No 1) £3, Q.P.R Newsletter (July 1992) £1, </text:span></text:span></text:p>
      <text:p text:style-name="P334">Q.P.R SCRAPBOOKS; 1946 (Sept) £10, (Oct) £8, (Nov) £8, (Xmas) £8, 1947 (January) £7, (Feb No 11) £6, </text:p>
      <text:p text:style-name="P166"><text:span text:style-name="Teletype"><text:span text:style-name="T8">Q.P.R.Binders; £8 Each;</text:span></text:span><text:span text:style-name="Teletype"><text:span text:style-name="T34"> (Blue) Homes; 1970/1, 1971/2, 1972/3, 1973/4, 1974/5, 1976/7, 1977/8, 1978/9, 2000/1</text:span></text:span></text:p>
      <text:p text:style-name="P166"><text:span text:style-name="Teletype"><text:span text:style-name="T34">(RED); Aways; 1945/6, 1946/7, 1951/2, 1953/4; 1960/1, 1961/2, 1962/3, 1963/4 1964/5, 1965/6,</text:span></text:span></text:p>
      <text:p text:style-name="P166"><text:span text:style-name="Teletype"><text:span text:style-name="T8">Q.P.R TICKETS (Homes) £1 Each;</text:span></text:span><text:span text:style-name="Teletype"><text:span text:style-name="T28"> 74/5 Plymouth L Cup, 11/12 Blackburn (fold), 17/18 Burton Albion, 23/4 Southampton (cr), </text:span></text:span></text:p>
      <text:p text:style-name="P135"/>
      <text:p text:style-name="P135">25</text:p>
      <text:p text:style-name="P135"><text:soft-page-break/>Q.P.R FRIENDLIES (Unless otherwise stated) Homes;</text:p>
      <text:p text:style-name="P122">1953/4 Charlton (sof) £6, 1962/3 Brentford £5, 1965/6 Q.P.R Un 19's v England Yth XI £2-50p, 1966/7 <text:span text:style-name="T510">Norwich (scarce) £50,</text:span> International XI (Ingham) £4, 1967/8 Italian Olympic XI £2, <text:span text:style-name="Teletype"><text:span text:style-name="T78">Slovan Bratislava Fr £2, Chelsea (Keen) £3, <text:s text:c="44"/>1969/0 Rangers Fr (neat fold) £2, </text:span></text:span>1971/2 West Ham £2, W.B.A £2, 1972/3 Man City (Sibley) £3, 1973/4 Crystal Pal (Hunt) £3, <text:s text:c="73"/>1976 Red Star Belgrade (Leach Testimonial, sl cr) £2, 1977/8 Man Utd (Clement) £4, 1988/9 Arsenal (Mercantile) £2, <text:s text:c="37"/>1991/2 Q.P.R v Q.P.R Select XI (Leach Benefit) £1-50p, 1996/7 Wimbledon £1-50p, 1998/9 Spurs £1-50p, 2002/3 Celtic £2, Spurs/Steaua (joint Fr) £2, 2004/5 Crystal Pal £2,</text:p>
      <text:p text:style-name="P135">Q.P.R FRIENDLIES (Unless otherwise stated) Aways £1 Each;</text:p>
      <text:p text:style-name="Standard"><text:span text:style-name="T331">1964/5 Brentford s/s (bit tatty) £3, @ WATFORD; Anglo-Dutch Yth Tournament (inc Q.P.R) £1-50p, 1977/8 Kaiserslautern £1-50p, 1978/9 Brighton, 1981/2 Wimbledon, 1982/3 Wimbledon s/s (fold) £2, 1985/6 Fisher Ath, St Albans, 1986/7 Brentford, Enfield, </text:span><text:span text:style-name="Teletype"><text:span text:style-name="T23">1990's IFK Kumla, Houslow (Morris), 1990/1 Kingstonian (Opening New Stadium) £2, 1991/2 Beaconsfield, 1992/3 Luton, <text:s text:c="22"/>1993/4 Crawley, G.A.I.S s/s, Harrow, Hitchin, Ryde Sports, Slough s/s £2, Welling s/s, </text:span></text:span><text:span text:style-name="Teletype"><text:span text:style-name="T22">1995/6 Stevenage, 1996/7 Farnborough, 1999/0 Dover, Weymouth, <text:s text:c="252"/></text:span></text:span></text:p>
      <text:p text:style-name="P146"><text:span text:style-name="Teletype"><text:span text:style-name="T70">Q.P.R AWAYS;</text:span></text:span><text:span text:style-name="Teletype"><text:span text:style-name="T22"> <text:s text:c="203"/></text:span></text:span></text:p>
      <text:p text:style-name="P400"><text:span text:style-name="T228">1946/7</text:span><text:span text:style-name="T218"> Crystal Pal (fold) £14, </text:span><text:span text:style-name="T228">1947/8</text:span><text:span text:style-name="T218"> L Orient (worn) £10, Swansea (rs hole) £12, Watford (really tatty, pieces missing of edges) £2, Southend (4 pages, sl cr, pencil squiggles on cover) £14, </text:span><text:span text:style-name="T228">1948/9</text:span><text:span text:style-name="T218"> Cardiff (fold) £10, </text:span><text:span text:style-name="T228">1949/0</text:span><text:span text:style-name="T218"> Leicester, </text:span><text:span text:style-name="T228">1950/1</text:span><text:span text:style-name="T218"> Southampton £10, </text:span></text:p>
      <text:p text:style-name="P400"><text:span text:style-name="T218">Leicester (rs) £9, </text:span><text:span text:style-name="T228">1951/2</text:span><text:span text:style-name="T218"> West Ham (sl fold), Luton (fold), Brentford Lge £4, </text:span><text:span text:style-name="T228">1952/3</text:span><text:span text:style-name="T218"> Swindon £8, Millwall £10, Aldershot £15, </text:span></text:p>
      <text:p text:style-name="P400"><text:span text:style-name="T228">1953/4</text:span><text:span text:style-name="T218"> Shrewsbury (sl cr), Reading £4, Millwall £4, </text:span><text:span text:style-name="T228">1954/5</text:span><text:span text:style-name="T218"> Northampton £10, Walthamstow FAC (sof) £8, </text:span><text:span text:style-name="T228">1955/6</text:span><text:span text:style-name="T218"> Brentford, Reading, Torquay, Watford (sl foxing), </text:span><text:span text:style-name="T228">1956/7</text:span><text:span text:style-name="T218"> Plymouth (sof), Colchester (sl mk), Reading, Coventry (sl fold), Swindon (t/c), Exeter (sof), Aldershot (sl tear, fold) £6, Brighton, Newport (ph, fold, t/c), Crystal Pal (Xmas Day), Sunderland FAC (fold), Norwich (sl tears), Southampton (fold), Watford (sl tear on fold), Gillingham £5, Bournemouth (v sl cello), Walsall (joint with Colchester, sl tear on fold), Millwall, Southend, Torquay (tiny nof, sl mk), Brentford (nof) £2, </text:span><text:span text:style-name="T228">1957/8</text:span><text:span text:style-name="T218"> Reading (Jan), Brentford (sl cr), Millwall, </text:span><text:span text:style-name="T228">1958/9</text:span><text:span text:style-name="T218"> Mansfield £5, Southend (fold), Doncaster £4, Accrington £12, Walsall FAC (invisible tape inside, sl cr), Newport (ph, sl tear) £2, Reading, Rochdale £4, Stockport (sl cr) £4, Bradford City (t/c), Swindon, Wrexham £4, Brentford, Notts Co, Halifax £4, Bury (sl fold) £5, Norwich, Chesterfield, Colchester (rs, t/c), Plymouth (bit grubby, sl tear) £2, Hull (nof), </text:span><text:span text:style-name="T228">1959/0</text:span><text:span text:style-name="T218"> York (sl fold) £6, Accrington £12, Tranmere, Grimsby (sof), </text:span></text:p>
      <text:p text:style-name="P400"><text:span text:style-name="T218">Bury £4, Coventry (pencil notes on team page), Norwich, <text:s/>Colchester Lge+FAC, Shrewsbury, Brentford, Barnsley (sm woc), Swindon, Chesterfield (sotp) £5, Wrexham (20</text:span><text:span text:style-name="T269">th</text:span><text:span text:style-name="T218"> Feb, sl tear at staple) £4, Southend, Bournemouth, Port Vale, Reading, Bradford City (fold), </text:span><text:span text:style-name="T244">Mansfield (scarce, sl tear) £25,</text:span><text:span text:style-name="T218"> </text:span><text:span text:style-name="T228">1960/1</text:span><text:span text:style-name="T218"> Reading, Notts Co, Southend, Shrewsbury, Coventry (sl fold), Bradford City, Barnsley, Swindon, Hull, Bristol City, Bournemouth, Walsall, Halifax £4, Port Vale £4, Grimsby £4, Tranmere £4 (sotp), Bury (t/c) £4, Brentford, Chesterfield, Colchester (sof) £2, Watford, </text:span><text:span text:style-name="T228">1961/2</text:span><text:span text:style-name="T218"> Southend, Swindon, Notts Co, Crystal Pal, Brentford, Lincoln, Bristol City, Torquay, Port Vale (sof), Bournemouth (t/c), Portsmouth (nof) £2, Peterborough (t/c), </text:span><text:span text:style-name="T228">1962/3</text:span><text:span text:style-name="T218"> Shrewsbury, Southend, Watford, Bristol City, Crystal Pal, Millwall, Northampton £3, Bournemouth (t/c), Swansea FAC (t/c) £4, Brighton, Bristol Rov, Port Vale (t/c), Hull, Peterborough, </text:span><text:span text:style-name="T228">1963/4</text:span><text:span text:style-name="T218"> Oldham £3, Southend, Bristol Rov, Peterborough, Mansfield (sl mks) £3, Colchester Lge+FAC (1 x ph), Barnsley, Bournemouth, Millwall, Aldershot, <text:s/>Shrewsbury (ph) £1, Carlisle (sotp) £3, Watford (sof), Luton, <text:s/>Brentford, Walsall, Crewe (sl cr, edge tears), Bristol City, Crystal Pal, Reading, Wrexham (2 x sm pin holes), Hull, Port Vale, </text:span><text:span text:style-name="T228">1964/5</text:span><text:span text:style-name="T218"> Hull, Barnsley, Southend, Walsall, </text:span><text:span text:style-name="T243">Workington £4, </text:span><text:span text:style-name="T218">Reading L Cup, Gillingham, Colchester, Carlisle £3,</text:span><text:span text:style-name="T243"> </text:span><text:span text:style-name="T218">Bristol Rov, Scunthorpe (sotp), Luton, </text:span><text:span text:style-name="T243">Port Vale (scarce) £10</text:span><text:span text:style-name="T218">, Peterborough Lge+FAC £3, Brentford, Bournemouth, Mansfield (Mar), Shrewsbury, Grimsby (neat sof) £4, Exeter, Oldham (1 x ph), Coventry, Watford, Bristol City, </text:span></text:p>
      <text:p text:style-name="P400"><text:span text:style-name="T228">1965/6</text:span><text:span text:style-name="T218"> Brentford, Hull (fold), Exeter, Millwall, Walsall Lge (nof)+L Cup £3, Colchester, </text:span><text:span text:style-name="T219">Workington £4, </text:span><text:span text:style-name="T243">York (scarce, 1 x ph) £8, </text:span><text:span text:style-name="T219">Swansea (1 x ph), </text:span><text:span text:style-name="T218">Southend, Brighton, Oxford Utd, Bournemouth, Mansfield, <text:s/>Peterborough, Swindon (ink mk), Reading, </text:span></text:p>
      <text:p text:style-name="P400"><text:span text:style-name="T218">Shrewsbury Lge+FAC (sl stains), Watford, Bristol Rov, Gillingham (sotp), Oldham £3, </text:span><text:span text:style-name="T228">1966/7 (Champions) £2 Each;</text:span><text:span text:style-name="T218"> Watford, Reading, Middlesbrough (sl cr) £3, Mansfield £3, Gillingham, Bournemouth (t/c), Scunthorpe £3, Colchester, Shrewsbury, Brighton (fold), </text:span></text:p>
      <text:p text:style-name="P402">L Orient, Doncaster (sl cr), Sheff Wed FAC, Grimsby £4, Swansea £3, Peterborough (cr), Walsall (t/c) £3, Oldham (newspaper), </text:p>
      <text:p text:style-name="P400"><text:span text:style-name="T218">Oxford Utd £3, </text:span><text:span text:style-name="T243">Birmingham L Cup s/f £4, </text:span><text:span text:style-name="T218">Bristol Rov, </text:span><text:span text:style-name="T244">Aldershot L Cup (very scarce) £50, </text:span><text:span text:style-name="T220">Swindon, </text:span><text:span text:style-name="T228">1967/8</text:span><text:span text:style-name="T218"> Rotherham, Hull (sl cr), Blackpool, Huddersfie1d, Norwich (mks on back) £1, Plymouth (nof), Charlton, Derby, Bolton, Millwall, Blackburn, Middlesbrough £2, Ipswich £2, Aston Villa £2, </text:span><text:span text:style-name="T228">1968/9 £1-50p Each;</text:span><text:span text:style-name="T218"> Leeds, Wolves, Ipswich (sl cr), Liverpool £2, Stoke, W.B.A, Newcastle (fold), Spurs, Everton (t/c), Sheff Wed, Aston Villa FAC £2, Coventry, Nottingham For (Mar) £2, Sunderland £2, Leicester, Man Utd, </text:span></text:p>
      <text:p text:style-name="P400"><text:span text:style-name="T218">Man City (h/t scores), Chelsea, </text:span><text:span text:style-name="T228">1969/0</text:span><text:span text:style-name="T218"> Preston, Watford, Birmingham £2, Portsmouth (t/c), Blackburn, Cardiff (t/c), Norwich, Carlisle £2, Aston Villa (sl cr), Bristol City, Bolton, Millwall (FLR), Swindon, Huddersfield, Middlesbrough £2, Hull, Sheff Utd, Leicester, </text:span></text:p>
      <text:p text:style-name="P400"><text:span text:style-name="T218">Oxford Utd, Charlton Lge+FAC, Blackpool, Mansfield L Cup £2, Man City L Cup £2, </text:span><text:span text:style-name="T228">1970/1</text:span><text:span text:style-name="T218"> Birmingham £2, Portsmouth, Middlesbrough £2, Blackburn (sl tear), Sheff Wed, Swindon, Millwall, Oxford Utd, Sheff Utd, Sunderland (t/c), Leicester (+insert), </text:span></text:p>
      <text:p text:style-name="P402">Luton (FLR), Charlton (Jan+Apr insert) £2), Hull, Carlisle £2, Cardiff (FLR), Watford (sob), Norwich (t/c), L Orient, Bristol City, </text:p>
      <text:p text:style-name="P400"><text:span text:style-name="T218">Fulham Lge+L Cup, </text:span><text:span text:style-name="T228">1971/2</text:span><text:span text:style-name="T218"> Burnley, Millwall, Birmingham Lge, Luton, L Orient, Preston, Watford, Portsmouth, Bristol Rov L Cup, </text:span></text:p>
      <text:p text:style-name="P400"><text:span text:style-name="T218">Bristol City, Hull, Sunderland, Oxford Utd, Middlesbrough, Charlton, </text:span><text:span text:style-name="T228">1973/4</text:span><text:span text:style-name="T218"> Ipswich, Stoke, West Ham, Spurs, Leicester (t/c), </text:span></text:p>
      <text:p text:style-name="P400"><text:span text:style-name="T218">Chelsea FAC, </text:span><text:span text:style-name="T228">1974/5</text:span><text:span text:style-name="T218"> Leicester, </text:span><text:span text:style-name="T228">1975/6</text:span><text:span text:style-name="T218"> West Ham, Arsenal, </text:span><text:span text:style-name="T228">1976/7</text:span><text:span text:style-name="T218"> Leicester, Leeds, Everton, Man Utd Lge, Spurs, Bristol City, W.B.A, </text:span></text:p>
      <text:p text:style-name="P400"><text:span text:style-name="T218">Man City, Middlesbrough, Aston Villa Lge+L Cup, Norwich, Ipswich, Arsenal, <text:s/>Birmingham, Aston Villa L Cup s/f @ ARSENAL £2, Liverpool £2, West Ham, </text:span><text:span text:style-name="T228">1977/8</text:span><text:span text:style-name="T218"> Newcastle, Leeds, Man City, Aston Villa L Cup, Everton, Man Utd, Bristol City, Arsenal, Wolves, Coventry, Kaiserslautern Fr £2, Middlesbrough, Birmingham, West Ham FAC, Norwich, Liverpool (fold), Ipswich, </text:span><text:span text:style-name="T228">1978/9</text:span><text:span text:style-name="T218"> Birmingham, Coventry, Bristol City (Feb+Apr insert) £3, Leeds, Middlesbrough, Man Utd, Bolton (fold), Spurs, Man City, Aston Villa, Southampton, Ipswich, Nottingham For, Norwich, W.B.A, Everton, Chelsea, Wolves, Derby (newspaper), Fulham FAC, Preston L Cup (t/c), </text:span></text:p>
      <text:p text:style-name="P400"><text:span text:style-name="T228">1979/0</text:span><text:span text:style-name="T218"> Luton, Wrexham £2, Oldham, Notts Co, Bristol Rov, Cambridge Utd £2, Fulham, West Ham, Chelsea, Leicester, Charlton, Watford, Birmingham, Sunderland, Newcastle, Wolves L Cup, Bradford City L Cup £2, Burnley, </text:span><text:span text:style-name="T228">1980/1</text:span><text:span text:style-name="T218"> Luton, Notts Co, </text:span></text:p>
      <text:p text:style-name="P402">L Orient (date changed on cover), Chelsea, Bristol Rov, Oldham, Newcastle, Bristol City, Wrexham, Shrewsbury, Sheff Wed, </text:p>
      <text:p text:style-name="P400"><text:span text:style-name="T218">Derby (newspapers) Lge £2+L Cup £2, Watford, Notts Co L Cup, Preston (newspaper) £2, Swansea, Blackburn, </text:span><text:span text:style-name="T228">1981/2</text:span><text:span text:style-name="T226"> </text:span><text:span text:style-name="T221">Luton, </text:span><text:span text:style-name="T218"><text:s/>Portsmouth L Cup, Watford L Cup (fold), Grimsby, Derby (newspaper) £2, L Orient, Blackburn, Leicester, Shrewsbury, Cardiff, Fulham, Cambridge Utd (Dec over written Feb) £2, Crystal Pal, Norwich, Rotherham, Charlton, Sheff Wed, Newcastle, </text:span></text:p>
      <text:p text:style-name="P403"/>
      <text:p text:style-name="P403">26</text:p>
      <text:p text:style-name="P400"><text:soft-page-break/><text:span text:style-name="T228">1982/3</text:span><text:span text:style-name="T218"> Blackburn, Chelsea, <text:s/>Rotherham Lge+L Cup, Bolton (sl fold), Crystal Pal, Charlton, Leeds, Barnsley, Leicester, Oldham, Grimsby, </text:span><text:span text:style-name="T243">Newcastle (Kevin Keegan debut) £4, </text:span><text:span text:style-name="T218">Burnley (Feb used May), Derby (newspaper) £2, Wolves, Sheff Wed, Shrewsbury, </text:span><text:span text:style-name="T228">1983/4</text:span><text:span text:style-name="T218"> Coventry, Crewe L Cup, Ipswich Lge+L Cup, Leicester, Aston Villa, Watford, Everton, Notts Co, W.B.A, Birmingham, West Ham, Stoke, Luton, Wolves, Sunderland, Liverpool, Southampton, Arsenal, Norwich, Nottingham For, </text:span><text:span text:style-name="T228">1984/5</text:span><text:span text:style-name="T218"> Everton, Southampton Lge+L Cup York L Cup, Coventry, Newcastle, Ipswich L Cup, Sunderland, W.B.A, Liverpool, Norwich, Arsenal, Leicester, Stoke, West Ham, Nottingham For, Chelsea, Sheff Wed, Aston Villa, </text:span><text:span text:style-name="T228">1985/6</text:span><text:span text:style-name="T218"> West Ham, Man Utd, Spurs, Leicester, Ipswich, W.B.A, Luton, Man City, Arsenal, Oxford Utd, Nottingham For, Sheff Wed, <text:s/>Liverpool, Coventry, Aston Villa, Chelsea Lge+L Cup £2, Newcastle Lge, Watford Lge, Hull L Cup £3, Birmingham, Southampton, Everton, Liverpool L Cup s/f, </text:span><text:span text:style-name="T228">1986/7</text:span><text:span text:style-name="T218"> Arsenal, Nottingham For, Chelsea, Oxford Utd, Spurs, Everton, Watford, <text:s/>Newcastle, West Ham, Luton Lge+FAC £2, Norwich, Man City, Southampton, Aston Villa, Leicester, Wimbledon, Liverpool, Sheff Wed, Coventry, Blackburn L Cup, Leeds FAC £2, Arsenal, Charlton Lge+L Cup, </text:span><text:span text:style-name="T228">1987/8</text:span><text:span text:style-name="T218"> Yeovil FAC, Luton Lge, Spurs, Watford, Chelsea, Liverpool, Norwich, Portsmouth, Sheff Wed, Newcastle, Southampton, Everton, Man Utd, West Ham, Oxford Utd, Wimbledon, Coventry, Charlton, </text:span><text:span text:style-name="T228">1988/9</text:span><text:span text:style-name="T218"> Charlton, Liverpool, Luton, Spurs, Middlesbrough, Millwall, Southampton, Norwich, Wimbledon Lge+L Cup, Arsenal, Aston Villa, Everton Lge+Simod Cup s/f (t/c), Derby, Newcastle, Sheff Wed Lge+Simod Cup, Nottingham For Lge+L Cup, Coventry, West Ham, Man Utd FAC (7</text:span><text:span text:style-name="T269">th</text:span><text:span text:style-name="T218"> Jan+23</text:span><text:span text:style-name="T269">rd</text:span><text:span text:style-name="T218"> Jan), Watford Simod Cup, </text:span><text:span text:style-name="T228">1989/0</text:span><text:span text:style-name="T218"> Millwall, Derby, Luton, Man Utd, Coventry, Everton, Charlton, <text:s/>Southampton, Liverpool FAC, Chelsea, Crystal Pal, Sheff Wed, Arsenal Lge+FAC, Norwich, Nottingham For, Aston Villa, Spurs, Man City, Wimbledon, Blackpool FAC £3, </text:span><text:span text:style-name="T228">1990/1</text:span><text:span text:style-name="T218"> Chelsea, Crystal Pal, Luton, Sheff Utd, Norwich, Arsenal, Sunderland, Liverpool, Nottingham For, Man City, Aston Villa, Derby, Coventry, Southampton Lge (t/c) £1+Zenith Cup £2, Everton, </text:span></text:p>
      <text:p text:style-name="P400"><text:span text:style-name="T218">Man Utd Lge+FAC, Spurs, Wimbledon, Peterborough L Cup, </text:span><text:span text:style-name="T228">1991/2</text:span><text:span text:style-name="T218"> Spurs, Coventry, Man Utd, Man City, Notts Co, Arsenal, Liverpool, Sheff Wed, Crystal Pal, Luton, Everton, <text:s/>Wimbledon, Oldham, West Ham, Aston Villa, Southampton Lge (t/c)+FAC, Chelsea, </text:span></text:p>
      <text:p text:style-name="P400"><text:span text:style-name="T218">Nottingham For, Man City L Cup, Leeds, Hull L Cup, Norwich Zenith Cup £2, </text:span><text:span text:style-name="T228">1992/3</text:span><text:span text:style-name="T218"> Leeds, Crystal Pal, Oldham, Liverpool, Ipswich, Arsenal, Man City, Spurs, Sheff Wed Lge+L Cup, Sheff Utd, Middlesbrough, Everton, Coventry, Wimbledon, Norwich, Aston Villa, </text:span></text:p>
      <text:p text:style-name="P400"><text:span text:style-name="T218">Man Utd, Blackburn, Chelsea, Southampton (t/c) 50p, Grimsby L Cup £2, </text:span><text:span text:style-name="T228">1993/4</text:span><text:span text:style-name="T218"> Chelsea, Wimbledon, Man City, West Ham, Newcastle, Man Utd, Swindon £2, Everton, Southampton (t/c) 50p, Arsenal, Coventry, Stockport FAC £2, Blackburn, Barnet L Cup (t/c), Leeds, </text:span></text:p>
      <text:p text:style-name="P400"><text:span text:style-name="T218">Sheff Wed, Spurs, Ipswich, Sheff Utd, Norwich (t/c), </text:span><text:span text:style-name="T228">1994/5</text:span><text:span text:style-name="T218"> Spurs, Aston Villa, Sheff Wed, Crystal Pal, Blackburn, Newcastle, </text:span></text:p>
      <text:p text:style-name="P400"><text:span text:style-name="T218">Norwich (t/c), Nottingham For, Everton, Arsenal, Leicester, Man Utd Lge+FAC, Leeds, Man City, Chelsea, Southampton, Coventry, Ipswich, Wimbledon, West Ham, Liverpool, </text:span><text:span text:style-name="T228">1995/6</text:span><text:span text:style-name="T218"> Sheff Wed, Liverpool, Spurs, Aston Villa Lge+L Cup, Newcastle, Chelsea, Blackburn, Coventry, Bolton, Arsenal, Wimbledon, Man Utd, West Ham, Nottingham For, Man City, Everton, Southampton, Oxford Utd L Cup, Leeds, Tranmere FAC £2, </text:span><text:span text:style-name="T228">1996/7</text:span><text:span text:style-name="T218"> Ipswich, Port Vale, Oldham, Sheff Utd, Stoke, Bolton, Swindon Lge (Jan+Feb insert) £3+L Cup, Birmingham, Tranmere, Charlton, Norwich, Wolves, Wimbledon FAC, Portsmouth, Bradford City (+Nationwide Review), Man City, </text:span><text:span text:style-name="Teletype"><text:span text:style-name="T116">1997/8</text:span></text:span><text:span text:style-name="Teletype"><text:span text:style-name="T87"> Port Vale, Reading (t/c), Man City, Ipswich, Stockport, Crewe (sl cr), Middlesbrough Lge £3+FAC £2, Swindon, Tranmere, Portsmouth, Birmingham, W.B.A, Wolves Lge+L Cup, Norwich (t/c) 50p, Charlton, </text:span></text:span><text:span text:style-name="Teletype"><text:span text:style-name="T116">1998/9</text:span></text:span><text:span text:style-name="Teletype"><text:span text:style-name="T87"> Charlton L Cup, Bristol City, W.B.A, Watford, Bury, Walsall L Cup (t/c), Stockport, Tranmere, Swindon, Barnsley, Bradford City, Crystal Pal, Crewe, Wolves, Bolton, Portsmouth, Sunderland, Norwich (t/c) 50p, Ipswich, Grimsby, Sheff Utd, Birmingham, Port Vale, </text:span></text:span><text:span text:style-name="Teletype"><text:span text:style-name="T116">1999/0</text:span></text:span><text:span text:style-name="Teletype"><text:span text:style-name="T87"> Charlton Lge+FAC, Ipswich, </text:span></text:span></text:p>
      <text:p text:style-name="P400"><text:span text:style-name="Teletype"><text:span text:style-name="T87">Nottingham For, Norwich, Tranmere, Grimsby, Bolton, Crystal Pal, Stockport, Blackburn, Fulham, Port Vale, Barnsley, Sheff U, Man City, Walsall, Swindon, W.B.A, Portsmouth, Wolves, </text:span></text:span><text:span text:style-name="Teletype"><text:span text:style-name="T116">2000/1</text:span></text:span><text:span text:style-name="Teletype"><text:span text:style-name="T87"> W.B.A, Crystal Pal, Birmingham, Blackburn, Crewe, Sheff Wed, Stockport, Bolton, Tranmere, Portsmouth, Grimsby, Watford, Sheff Utd, Wimbledon, Gillingham, Burnley, Preston, Norwich, Fulham, </text:span></text:span></text:p>
      <text:p text:style-name="P400"><text:span text:style-name="Teletype"><text:span text:style-name="T87">Nottingham For, Luton FAC, </text:span></text:span><text:span text:style-name="Teletype"><text:span text:style-name="T116">2001/2</text:span></text:span><text:span text:style-name="Teletype"><text:span text:style-name="T87"> Wycombe, Wigan, Tranmere, Notts Co, Swansea FAC, Brentford, Yeovil LDV £3, Swindon, Oldham, Northampton Lge+L Cup (Media Pass label stuck on front cover), Colchester, Port Vale, Reading, Brighton, Bournemouth, Chesterfield, Stoke, Peterborough, Blackpool, Bristol City, </text:span></text:span><text:span text:style-name="Teletype"><text:span text:style-name="T116">2002/3</text:span></text:span><text:span text:style-name="Teletype"><text:span text:style-name="T87"> Plymouth, Peterborough, Luton, Blackpool, Notts Co, Tranmere, Crewe, Northampton, Swindon, Brentford, Wycombe, Bristol City, Chesterfield, Oldham Lge+Play Off £3, Colchester, Wigan, <text:s/>Stockport, Cheltenham, Port Vale, </text:span></text:span><text:span text:style-name="Teletype"><text:span text:style-name="T116">2003/4</text:span></text:span><text:span text:style-name="Teletype"><text:span text:style-name="T87"> Swindon, Peterborough, Luton, Wycombe, Grimsby Lge+FAC £2, Plymouth, Southend, Stockport, </text:span></text:span></text:p>
      <text:p text:style-name="P400"><text:span text:style-name="Teletype"><text:span text:style-name="T87">Notts Co, Blackpool, Brentford, Rushden &amp; Diamonds, Barnsley, Port Vale, Tranmere, Chesterfield, Bristol City, Bournemouth, Colchester, </text:span></text:span><text:span text:style-name="Teletype"><text:span text:style-name="T117">2004/5</text:span></text:span><text:span text:style-name="Teletype"><text:span text:style-name="T89"> Leicester, Sunderland, Sheff Utd, Burnley, Wigan, Reading, Gillingham, Crewe, Aston Villa L Cup, Ipswich, Millwall, Coventry, Preston, Wolves, Stoke, West Ham, Nottingham For, Derby, Plymouth, Leeds, </text:span></text:span><text:span text:style-name="Teletype"><text:span text:style-name="T117">2005/6</text:span></text:span><text:span text:style-name="Teletype"><text:span text:style-name="T89"> Derby, Preston, Brighton, Millwall, Hull, Wolves, Leicester, Southampton, Plymouth, Watford, Ipswich, Stoke, Crystal Pal, Crewe, Leeds, Sheff Wed, Luton, Burnley, Reading, Norwich, Blackburn FAC £2, </text:span></text:span><text:span text:style-name="Teletype"><text:span text:style-name="T117">2006/7</text:span></text:span><text:span text:style-name="Teletype"><text:span text:style-name="T89"> Southampton, Leeds, Preston, Luton Lge+FAC, Port Vale L Cup, Colchester, Burnley, Plymouth, Leicester, Ipswich, Sheff Wed, W.B.A, Crystal Pal, Stoke, Derby, Sunderland, Coventry, Wolves, Barnsley, Hull, Norwich, Birmingham, Southend, </text:span></text:span><text:span text:style-name="Teletype"><text:span text:style-name="T117">2007/8</text:span></text:span><text:span text:style-name="Teletype"><text:span text:style-name="T89"> Sheff Utd, Southampton, Watford, Norwich, W.B.A, Colchester, Hull, Stoke, Charlton, Coventry, Sheff Wed, Blackpool, Preston, Burnley, Plymouth, Bristol City, Wolves, <text:s/>Barnsley, Ipswich, Crystal Pal, Chelsea FAC, Leicester, Wolves, </text:span></text:span><text:span text:style-name="Teletype"><text:span text:style-name="T117">2008/9</text:span></text:span><text:span text:style-name="Teletype"><text:span text:style-name="T89"> Sheff Utd, Southampton, Burnley Lge+FAC, Charlton, Norwich, Coventry, Derby, Sheff Wed, Doncaster, Birmingham, Blackpool, Swansea, Ipswich, Bristol City, Watford, Crystal Pal, Aston Villa L Cup, Reading, Man Utd L Cup, </text:span></text:span><text:span text:style-name="Teletype"><text:span text:style-name="T117">2009/10</text:span></text:span><text:span text:style-name="Teletype"><text:span text:style-name="T89"> Swansea, Sheff Utd FAC, </text:span></text:span></text:p>
      <text:p text:style-name="P400"><text:span text:style-name="Teletype"><text:span text:style-name="T89">Chelsea L Cup, Preston, Newcastle, Crystal Pal, Reading, Coventry, Ipswich, Leicester, Watford, Doncaster, Derby, Nottingham For, </text:span></text:span></text:p>
      <text:p text:style-name="P400"><text:span text:style-name="Teletype"><text:span text:style-name="T89">Sheff Wed, Bristol City, <text:s/>Middlesbrough, W.B.A, Barnsley, Sheff Utd, Scunthorpe, Blackpool, </text:span></text:span><text:span text:style-name="Teletype"><text:span text:style-name="T117">2010/11</text:span></text:span><text:span text:style-name="Teletype"><text:span text:style-name="T89"> Aston Villa, Ipswich, Derby, Wolves, Sheff Utd, Portsmouth, Nottingham For, Leicester, Millwall, Reading, Burnley, Hull, Leeds, Preston, Scunthorpe, Middlesbrough, </text:span></text:span><text:span text:style-name="Teletype"><text:span text:style-name="T117">2011/12</text:span></text:span><text:span text:style-name="Teletype"><text:span text:style-name="T89"> Norwich, Newcastle, Arsenal, Liverpool, Wolves, Everton, Blackburn, Bolton, MK Dons FAC, Sunderland, Stoke, Chelsea, W.B.A, Spurs, Fulham, Swansea, </text:span></text:span><text:span text:style-name="Teletype"><text:span text:style-name="T117">2018/9</text:span></text:span><text:span text:style-name="Teletype"><text:span text:style-name="T89"> Portsmouth FAC £2, </text:span></text:span><text:span text:style-name="Teletype"><text:span text:style-name="T117">2023/4</text:span></text:span><text:span text:style-name="Teletype"><text:span text:style-name="T89"> Southampton £2, </text:span></text:span><text:span text:style-name="Teletype"><text:span text:style-name="T30"><text:s text:c="7"/></text:span></text:span></text:p>
      <text:p text:style-name="P401"><text:span text:style-name="Teletype"><text:span text:style-name="T14">COMPLETE 1966/7 CUP RU;</text:span></text:span></text:p>
      <text:p text:style-name="P401"><text:span text:style-name="Teletype"><text:span text:style-name="T17"><text:s/>1966/7 League Cup run to the Final all 9 programmes, includes rare Aldershot away which sells for £50!) £75</text:span></text:span></text:p>
      <text:p text:style-name="P401"><text:span text:style-name="Teletype"><text:span text:style-name="T14">Q.P.R BOOKS/BOOKLETS;</text:span></text:span></text:p>
      <text:p text:style-name="P401"><text:span text:style-name="Teletype"><text:span text:style-name="T6"><text:s/>A History of Queens Park Rangers F.C. (1969 Denis Signy, with d/j, sl worn) £12 <text:s text:c="142"/>Queens Park Rangers F.C. 'A Complete Record' 1993 (Gordon Macey, with d/j excellent) £14, <text:s text:c="135"/>'The Facts about a Football Club' (1976 Featuring Q.P.R, 50+ pages) £5, <text:s text:c="92"/>'Lets Talk About' Queens Park Rangers Football Club (1940's, 32 pages, good) £12 (soiled copy £8), <text:s text:c="66"/>'Famous Football Clubs' Official History of Q.P.R (1940's, R J Hayter, 40 pages, good) £12 (copy corner missing £5),</text:span></text:span></text:p>
      <text:p text:style-name="P401"><text:span text:style-name="Teletype"><text:span text:style-name="T15"/></text:span></text:p>
      <text:p text:style-name="P401"><text:span text:style-name="Teletype"><text:span text:style-name="T15"/></text:span></text:p>
      <text:p text:style-name="P401"><text:span text:style-name="Teletype"><text:span text:style-name="T15">27</text:span></text:span></text:p>
      <text:p text:style-name="P401"><text:span text:style-name="Teletype"><text:span text:style-name="T15"/></text:span></text:p>
      <text:p text:style-name="P401"><text:soft-page-break/><text:span text:style-name="Teletype"><text:span text:style-name="T15">Q.P.R IN LONDON 5 A-Sides;</text:span></text:span></text:p>
      <text:p text:style-name="P400"><text:span text:style-name="Teletype"><text:span text:style-name="T6">4/4/1956 £10, 6/5/1958 £10, 2/5/1973 (scores filled in) £6, 24/5/1977 (scores filled in)£5, <text:s text:c="81"/>3/5/1978 (scores filled in in pencil) Q.P.R Runners Up, sl worn) £5, 30/4/80 £4, <text:s text:c="111"/>22/4/81 (scores filled in + loose match reports) £10, 13/4/83 £4, 13/3/85 £4, 15/5/95 (v sl cr) £5, <text:s text:c="130"/><text:tab/><text:tab/><text:tab/><text:tab/><text:tab/><text:tab/><text:tab/></text:span></text:span><text:span text:style-name="Teletype"><text:span text:style-name="T65">Q.P.R TEAM (Press) PHOTOS;</text:span></text:span></text:p>
      <text:p text:style-name="P400"><text:span text:style-name="Teletype"><text:span text:style-name="T5">1951/2 (named on back in pencil) £15, 1952/3 (named on back with label) £12, 1953/4 £12, <text:s text:c="68"/>1954/5 (+team picture probably from handbook) £12, 1955/6 £10, 1957/8 £10, 1958/9 £10, 1960/1 £10, 1961/2 £10, 1962/3 £10, NON PRESS PHOTOS; 1969/0 (Magazine) £1-50p, 1996/7 £1, </text:span></text:span><text:span text:style-name="Teletype"><text:span text:style-name="T30"><text:s text:c="84"/><text:tab/><text:tab/><text:tab/><text:tab/><text:tab/><text:tab/><text:tab/><text:tab/><text:tab/></text:span></text:span></text:p>
      <text:p text:style-name="P400"><text:span text:style-name="Teletype"><text:span text:style-name="T30"><text:tab/><text:tab/><text:tab/><text:tab/><text:tab/><text:tab/></text:span></text:span><text:span text:style-name="Teletype"><text:span text:style-name="T172">Q.P.R RESERVES HOMES;</text:span></text:span><text:span text:style-name="Teletype"><text:span text:style-name="T173"> </text:span></text:span></text:p>
      <text:p text:style-name="P400"><text:span text:style-name="Teletype"><text:span text:style-name="T104">13/10/45 Crystal Pal (t/c) £15, </text:span></text:span><text:span text:style-name="Teletype"><text:span text:style-name="T117">1947/8;</text:span></text:span><text:span text:style-name="Teletype"><text:span text:style-name="T105"> </text:span></text:span><text:span text:style-name="Teletype"><text:span text:style-name="T88">Southend (sl tear on fold, neat typed nof) £9, Plymouth (fold, sl worn) £9, Fulham (sl stain) </text:span></text:span><text:span text:style-name="Teletype"><text:span text:style-name="T131">£7,</text:span></text:span><text:span text:style-name="Teletype"><text:span text:style-name="T105"> </text:span></text:span><text:span text:style-name="Teletype"><text:span text:style-name="T117">1948/9</text:span></text:span><text:span text:style-name="Teletype"><text:span text:style-name="T89"> Fulham C Cup (fold) £9, Reading C Cup (tear on fold) £4, </text:span></text:span><text:span text:style-name="Teletype"><text:span text:style-name="T117">1949/0</text:span></text:span><text:span text:style-name="Teletype"><text:span text:style-name="T105"> </text:span></text:span><text:span text:style-name="Teletype"><text:span text:style-name="T89">Millwall £5, Fulham £8, Southend Lge £8, <text:s text:c="42"/></text:span></text:span><text:span text:style-name="Teletype"><text:span text:style-name="T117">1950/1</text:span></text:span><text:span text:style-name="Teletype"><text:span text:style-name="T89"> Fulham (sl cr) £7, </text:span></text:span><text:span text:style-name="Teletype"><text:span text:style-name="T117">1951/2</text:span></text:span><text:span text:style-name="Teletype"><text:span text:style-name="T89"> £6 Each; Aldershot £12, Crystal Pal, Arsenal C Cup (Ex Bound Volume), Southend C Cup (v sl mk), Fulham (wof, worn) £4, </text:span></text:span><text:span text:style-name="Teletype"><text:span text:style-name="T117">1952/3</text:span></text:span><text:span text:style-name="Teletype"><text:span text:style-name="T89"> Ipswich (fold) £6, Aldershot £10, </text:span></text:span><text:span text:style-name="Teletype"><text:span text:style-name="T117">1953/4</text:span></text:span><text:span text:style-name="Teletype"><text:span text:style-name="T89"> £5 Each; Watford (v good), West Ham LCC (fold, sl worn), Brighton (fold), Coventry (fold), </text:span></text:span><text:span text:style-name="Teletype"><text:span text:style-name="T117">1954/5</text:span></text:span><text:span text:style-name="Teletype"><text:span text:style-name="T89"> £4 Each; Brighton C Cup £2, Southend C Cup, Reading (fold), Swansea (fold), Aldershot (mk) £8 <text:s/></text:span></text:span><text:span text:style-name="Teletype"><text:span text:style-name="T117">1955/6</text:span></text:span><text:span text:style-name="Teletype"><text:span text:style-name="T89"> Brentford, Bournemouth £4, </text:span></text:span><text:span text:style-name="Teletype"><text:span text:style-name="T117">1956/7</text:span></text:span><text:span text:style-name="Teletype"><text:span text:style-name="T89"> Luton (Ex B.V) £3, Bristol Rov s/s (t/c, fold) £6, Swansea (Ex B.V) £3, Norwich (Ex b.v) £2, Brighton £3, </text:span></text:span><text:span text:style-name="Teletype"><text:span text:style-name="T117">1957/8</text:span></text:span><text:span text:style-name="Teletype"><text:span text:style-name="T89"> Portsmouth £5, Aldershot £7, </text:span></text:span><text:span text:style-name="Teletype"><text:span text:style-name="T117">1958/9</text:span></text:span><text:span text:style-name="Teletype"><text:span text:style-name="T89"> Notts Co, Brentford (sl cr, sl mk) £2, Aldershot £6, Swindon (fold), Southampton, </text:span></text:span><text:span text:style-name="Teletype"><text:span text:style-name="T117">1959/0</text:span></text:span><text:span text:style-name="Teletype"><text:span text:style-name="T89"> Bristol Rov s/s (t/c) £4, Cardiff s/s (Small piece off corner), Coventry s/s (fold) £4, Fulham (pencil t/c) £5, <text:s text:c="32"/></text:span></text:span><text:span text:style-name="Teletype"><text:span text:style-name="T117">1961/2</text:span></text:span><text:span text:style-name="Teletype"><text:span text:style-name="T89"> Fulham (fold) £7, </text:span></text:span><text:span text:style-name="Teletype"><text:span text:style-name="T117">1964/5</text:span></text:span><text:span text:style-name="Teletype"><text:span text:style-name="T89"> Spurs SJFCF (4 pages) £3, Chelsea FAYC s/s (fold, wob) £8, <text:s text:c="103"/></text:span></text:span><text:span text:style-name="Teletype"><text:span text:style-name="T117">1966/7</text:span></text:span><text:span text:style-name="Teletype"><text:span text:style-name="T89"> Colchester s/s (18</text:span></text:span><text:span text:style-name="Teletype"><text:span text:style-name="T157">th</text:span></text:span><text:span text:style-name="Teletype"><text:span text:style-name="T89"> Apr, ph, fold, sl mk) £4, Millwall (2</text:span></text:span><text:span text:style-name="Teletype"><text:span text:style-name="T157">nd</text:span></text:span><text:span text:style-name="Teletype"><text:span text:style-name="T89"> May, ph, fold) £8, Watford (Apr) s/s (fold) £10+(ph copy) £5, <text:s text:c="83"/></text:span></text:span><text:span text:style-name="Teletype"><text:span text:style-name="T117">1967/8</text:span></text:span><text:span text:style-name="Teletype"><text:span text:style-name="T124"> </text:span></text:span><text:span text:style-name="Teletype"><text:span text:style-name="T89">Spurs LCC £3, Southend (14</text:span></text:span><text:span text:style-name="Teletype"><text:span text:style-name="T157">th</text:span></text:span><text:span text:style-name="Teletype"><text:span text:style-name="T89"> Nov), </text:span></text:span><text:span text:style-name="Teletype"><text:span text:style-name="T117">1968/9</text:span></text:span><text:span text:style-name="Teletype"><text:span text:style-name="T89"> Spurs £3, Reading (sl cr), </text:span></text:span><text:span text:style-name="Teletype"><text:span text:style-name="T117">1969/0</text:span></text:span><text:span text:style-name="Teletype"><text:span text:style-name="T89"> 9/12/69 Fulham s/s (t/c) £12, <text:s text:c="62"/></text:span></text:span><text:span text:style-name="Teletype"><text:span text:style-name="T118">1970/1</text:span></text:span><text:span text:style-name="Teletype"><text:span text:style-name="T89"> </text:span></text:span><text:span text:style-name="Teletype"><text:span text:style-name="T124">Reading s/s (fold) £6, Birmingham s/s (fold, scorers noted) £8, </text:span></text:span><text:span text:style-name="Teletype"><text:span text:style-name="T118">1973/4</text:span></text:span><text:span text:style-name="Teletype"><text:span text:style-name="T105"> </text:span></text:span><text:span text:style-name="Teletype"><text:span text:style-name="T124">Birmingham £8, Leicester (sof) £8, <text:s text:c="67"/></text:span></text:span><text:span text:style-name="Teletype"><text:span text:style-name="T118">1976/7</text:span></text:span><text:span text:style-name="Teletype"><text:span text:style-name="T124"> Fulham s/s £12, </text:span></text:span><text:span text:style-name="Teletype"><text:span text:style-name="T117">1977/8</text:span></text:span><text:span text:style-name="Teletype"><text:span text:style-name="T89"> L Orient (fold) £3, Southampton s/s (fold) £3, </text:span></text:span><text:span text:style-name="Teletype"><text:span text:style-name="T117">1979/0</text:span></text:span><text:span text:style-name="Teletype"><text:span text:style-name="T89"> Aston Villa SJFC Final £2, </text:span></text:span><text:span text:style-name="Teletype"><text:span text:style-name="T117">1980/1</text:span></text:span><text:span text:style-name="Teletype"><text:span text:style-name="T105"> </text:span></text:span><text:span text:style-name="Teletype"><text:span text:style-name="T124">Arsenal £8,</text:span></text:span><text:span text:style-name="Teletype"><text:span text:style-name="T105"> </text:span></text:span><text:span text:style-name="Teletype"><text:span text:style-name="T117">1982/3;</text:span></text:span><text:span text:style-name="Teletype"><text:span text:style-name="T89"> Watford (fold) £2, Arsenal £2, Southampton s/s (t/c) £3, Man Utd FAYC £2, </text:span></text:span><text:span text:style-name="Teletype"><text:span text:style-name="T117">1983/4;</text:span></text:span><text:span text:style-name="Teletype"><text:span text:style-name="T89"> Watford s/s £2, Spurs £2, Charlton £2, Brentford FAYC £2, Brighton £2, Millwall (fold), Leicester (fold) £2, West Ham £2, Swindon (t/c), Norwich, </text:span></text:span><text:span text:style-name="Teletype"><text:span text:style-name="T124">1984/5;</text:span></text:span><text:span text:style-name="Teletype"><text:span text:style-name="T89"> Watford, Swindon, Swindon, Swindon, Swindon, Swindon, Chelsea £2, Brighton £2, Birmingham, Portsmouth, Ipswich £2, Brentford FAYC £2, </text:span></text:span><text:span text:style-name="Teletype"><text:span text:style-name="T124">Spurs (Jan, away played @ home) £3, </text:span></text:span><text:span text:style-name="Teletype"><text:span text:style-name="T89">Arsenal, </text:span></text:span></text:p>
      <text:p text:style-name="P400"><text:span text:style-name="Teletype"><text:span text:style-name="T89">Spurs (Sept), Watford (Apr) s/s (fold) £10+(ph copy) £5, </text:span></text:span><text:span text:style-name="Teletype"><text:span text:style-name="T124">1985/6</text:span></text:span><text:span text:style-name="Teletype"><text:span text:style-name="T89"> Spurs, Fulham, Bristol Rov £2, Charlton, Southampton, Arsenal, </text:span></text:span></text:p>
      <text:p text:style-name="P400"><text:span text:style-name="Teletype"><text:span text:style-name="T89">Oxford Utd £3, West Ham, Luton, Millwall, Chelsea, Watford, Ipswich, Birmingham, Brighton, Reading, Swindon, Swansea, Norwich, </text:span></text:span><text:span text:style-name="Teletype"><text:span text:style-name="T124">1986/7</text:span></text:span><text:span text:style-name="Teletype"><text:span text:style-name="T89"> Luton, West Ham, Southampton, Norwich, Bristol Rov, Brighton, Ipswich, Swindon, Fulham, Chelsea, Norwich, Watford, Portsmouth (10</text:span></text:span><text:span text:style-name="Teletype"><text:span text:style-name="T157">th</text:span></text:span><text:span text:style-name="Teletype"><text:span text:style-name="T89"> Nov), Spurs, Reading, </text:span></text:span><text:span text:style-name="Teletype"><text:span text:style-name="T124">1987/8</text:span></text:span><text:span text:style-name="Teletype"><text:span text:style-name="T89"> Brighton £2, West Ham, Arsenal, Fulham, Norwich, Southampton (sl cr), Luton Lge, Gillingham SJFC, Chelsea, Millwall, Bristol Rov, Portsmouth SJFC, Reading, Charlton, </text:span></text:span><text:span text:style-name="Teletype"><text:span text:style-name="T124">1988/9</text:span></text:span><text:span text:style-name="Teletype"><text:span text:style-name="T89"> Norwich, Brighton, Luton, Swindon, </text:span></text:span></text:p>
      <text:p text:style-name="P400"><text:span text:style-name="Teletype"><text:span text:style-name="T89">West Ham, Fulham Lge+FAYC £2, Reading, Millwall, Watford, Charlton, Wimbledon, Ipswich £2, </text:span></text:span><text:span text:style-name="Teletype"><text:span text:style-name="T124">1989/0</text:span></text:span><text:span text:style-name="Teletype"><text:span text:style-name="T89"> Charlton, Reading FAYC, Reading, Spurs, Swindon, Luton, Norwich, Watford, Chelsea, Ipswich, Wimbledon, Brighton, Watford SECL C s/f, Southampton, Millwall, West Ham Lge+FAYC £2, Portsmouth FAYC £2, Crystal Pal, </text:span></text:span><text:span text:style-name="Teletype"><text:span text:style-name="T124">1990/1</text:span></text:span><text:span text:style-name="Teletype"><text:span text:style-name="T89"> Charlton, Luton, Brighton, Chelsea, Watford, Spurs, Swindon, Wimbledon, Millwall, Reading, Portsmouth, Fulham SJFC £2, Fulham, Crystal Pal FAYC £2. West Ham, Crystal Pal, Ipswich, </text:span></text:span><text:span text:style-name="Teletype"><text:span text:style-name="T124">1991/2</text:span></text:span><text:span text:style-name="Teletype"><text:span text:style-name="T89"> Spurs, Chelsea, Arsenal, Portsmouth, Southampton, Swindon, Crystal Pal, Southend SJFC £2, <text:s text:c="2"/>West Ham, Watford, Millwall, Brentford FAYC £2, Ipswich, Charlton, Brighton, Wimbledon, Norwich, Reading, </text:span></text:span><text:span text:style-name="Teletype"><text:span text:style-name="T124">1992/3</text:span></text:span><text:span text:style-name="Teletype"><text:span text:style-name="T89"> Portsmouth, Wimbledon, Spurs SECL s/s, Bournemouth SJFC, Spurs, Luton, Bristol City, Brighton, Arsenal, Ipswich, Charlton, Watford, Crystal Pal, Northampton SJFC £2, Fulham, West Ham, Norwich, Swindon, Watford SJFC, Coventry FAYC £2, Southampton, </text:span></text:span><text:span text:style-name="Teletype"><text:span text:style-name="T124">1993/4</text:span></text:span><text:span text:style-name="Teletype"><text:span text:style-name="T89"> Millwall, Wimbledon, <text:s text:c="40"/>Northampton SJFC £2, Watford, West Ham, Arsenal, Bristol Rov, Spurs, Swindon, Charlton, Bristol City, Brighton, Chelsea, Portsmouth, Crystal Pal, Southampton, Norwich SJFC, Norwich, Norwich (Un 21's team sheet) £2, West Ham SECLC Final (8 pages) £2, Luton, Ipswich, Fulham SECL, </text:span></text:span><text:span text:style-name="Teletype"><text:span text:style-name="T124">1994/5</text:span></text:span><text:span text:style-name="Teletype"><text:span text:style-name="T89"> Crystal Pal, Luton, Wimbledon, Northampton SJFC £2, Chelsea, West Ham, Millwall, Arsenal, Swindon, Charlton, Spurs, Plymouth FAYC £2, Brighton, Arsenal FAYC £2, Watford, Bristol City, Bristol Rov, Southampton, Norwich, </text:span></text:span></text:p>
      <text:p text:style-name="P400"><text:span text:style-name="Teletype"><text:span text:style-name="T89">Ipswich (Mar), Portsmouth, </text:span></text:span><text:span text:style-name="Teletype"><text:span text:style-name="T124">1995/6</text:span></text:span><text:span text:style-name="Teletype"><text:span text:style-name="T89"> Ipswich, Norwich, Arsenal, Watford, Bristol City, Brighton, West Ham, Oxford Utd, Crystal Pal, Luton, Bristol Rov, Swindon, Wimbledon, </text:span></text:span><text:span text:style-name="Teletype"><text:span text:style-name="T124">1996/7</text:span></text:span><text:span text:style-name="Teletype"><text:span text:style-name="T89"> Luton, Ipswich, Arsenal, Bristol City, Wimbledon Lge+FAYC, Charlton, <text:s text:c="34"/>Birmingham SJFC, Spurs, </text:span></text:span><text:span text:style-name="Teletype"><text:span text:style-name="T124">1997/8</text:span></text:span><text:span text:style-name="Teletype"><text:span text:style-name="T89"> Luton, Charlton, Chelsea, Brighton, Norwich, Oxford Utd, Northampton SJFC £2, Millwall, Swindon, Portsmouth, Spurs, Norwich, Crystal Pal, Blackburn FAYC, Watford, Crystal Pal SJFC s/f s/s, Southend FAYC £2, </text:span></text:span><text:span text:style-name="Teletype"><text:span text:style-name="T124">1998/9</text:span></text:span><text:span text:style-name="Teletype"><text:span text:style-name="T89"> Brighton, Barnet, Wimbledon, Peterborough, Ipswich, Colchester, Nottingham For FAYC, Spurs, Oxford Utd, Luton, </text:span></text:span><text:span text:style-name="Teletype"><text:span text:style-name="T124">2000/1</text:span></text:span><text:span text:style-name="Teletype"><text:span text:style-name="T89"> Brentford s/s, <text:s text:c="15"/>Bristol Rov, </text:span></text:span><text:span text:style-name="Teletype"><text:span text:style-name="T124">2001/2</text:span></text:span><text:span text:style-name="Teletype"><text:span text:style-name="T89"> Cardiff, Bristol City, Wycombe, Reading, Norwich, Barnet, <text:s/>Colchester, Man Utd FAYC, </text:span></text:span><text:span text:style-name="Teletype"><text:span text:style-name="T124">2002/3</text:span></text:span><text:span text:style-name="Teletype"><text:span text:style-name="T89"> Cheltenham, Barnet, Brentford (Under 19's), Bristol Rov, Peterborough,</text:span></text:span><text:span text:style-name="Teletype"><text:span text:style-name="T124">2003/4</text:span></text:span><text:span text:style-name="Teletype"><text:span text:style-name="T89"> Colchester, Wycombe, </text:span></text:span><text:span text:style-name="Teletype"><text:span text:style-name="T124">2004/5</text:span></text:span><text:span text:style-name="Teletype"><text:span text:style-name="T89"> Crawley, Reading, Brighton, </text:span></text:span><text:span text:style-name="Teletype"><text:span text:style-name="T124">2005/6</text:span></text:span><text:span text:style-name="Teletype"><text:span text:style-name="T89"> Aldershot, Crawley, </text:span></text:span><text:span text:style-name="Teletype"><text:span text:style-name="T124">2007/8</text:span></text:span><text:span text:style-name="Teletype"><text:span text:style-name="T89"> Ipswich FAYC, </text:span></text:span><text:span text:style-name="Teletype"><text:span text:style-name="T124">2009/10 </text:span></text:span><text:span text:style-name="Teletype"><text:span text:style-name="T89">Stockport (Youth Alliance Final), </text:span></text:span></text:p>
      <text:p text:style-name="P146"><text:span text:style-name="Teletype"><text:span text:style-name="T118">Q.P.R RESERVES AWAYS;</text:span></text:span></text:p>
      <text:p text:style-name="P400"><text:span text:style-name="Teletype"><text:span text:style-name="T118">ARSENAL;</text:span></text:span><text:span text:style-name="Teletype"><text:span text:style-name="T90"> 1952/3 C Cup (sof) £5, 1968/9 £3, 1970/1 (fold, scorers noted) £3, 1989/0, 1993/4, 1998/9, </text:span></text:span><text:span text:style-name="Teletype"><text:span text:style-name="T118">BIRMINGHAM;</text:span></text:span><text:span text:style-name="Teletype"><text:span text:style-name="T90"> 1982/3 £3, </text:span></text:span><text:span text:style-name="Teletype"><text:span text:style-name="T118">BRENTFORD;</text:span></text:span><text:span text:style-name="Teletype"><text:span text:style-name="T90"> 1959/0 (very cr, grubby) £2-50p, 1973/4 LCC (fold, t/c) £3, 1998/9, 2009/10, </text:span></text:span><text:span text:style-name="Teletype"><text:span text:style-name="T118">BRIGHTON;</text:span></text:span><text:span text:style-name="Teletype"><text:span text:style-name="T90"> 1984/5, 1988/9, 1993/4, </text:span></text:span><text:span text:style-name="Teletype"><text:span text:style-name="T118">BRISTOL CITY;</text:span></text:span><text:span text:style-name="Teletype"><text:span text:style-name="T90"> 1993/4, </text:span></text:span><text:span text:style-name="Teletype"><text:span text:style-name="T118">BRISTOL ROV;</text:span></text:span><text:span text:style-name="Teletype"><text:span text:style-name="T90"> 1993/4, </text:span></text:span><text:span text:style-name="Teletype"><text:span text:style-name="T118">CHARLTON;</text:span></text:span><text:span text:style-name="Teletype"><text:span text:style-name="T90"> 1985/6 FAYC £2 1988/9, 1993/4, </text:span></text:span><text:span text:style-name="Teletype"><text:span text:style-name="T118">CHELSEA;</text:span></text:span><text:span text:style-name="Teletype"><text:span text:style-name="T90"> 1980/1 £3, <text:s text:c="44"/>1981/2 (sof, David Webb auto) £3, 1988/9, 1993/4, </text:span></text:span><text:span text:style-name="Teletype"><text:span text:style-name="T118">COVENTRY;</text:span></text:span><text:span text:style-name="Teletype"><text:span text:style-name="T90"> 1987/8 SJFC, </text:span></text:span><text:span text:style-name="Teletype"><text:span text:style-name="T118">CRYSTAL PAL;</text:span></text:span><text:span text:style-name="Teletype"><text:span text:style-name="T90"> 1976/7 SJFC Final (mkd) £2, </text:span></text:span><text:span text:style-name="Teletype"><text:span text:style-name="T118">FULHAM;</text:span></text:span><text:span text:style-name="Teletype"><text:span text:style-name="T90"> 1968/9 s/s (fold) £6, <text:s/>1985/6 s/s £2, 1986/7 FAYC, 1988/9, 1992/3 s/s (t/c), </text:span></text:span><text:span text:style-name="Teletype"><text:span text:style-name="T118">GILLINGHAM;</text:span></text:span><text:span text:style-name="Teletype"><text:span text:style-name="T90"> 1985/6 SJFC, <text:s text:c="59"/></text:span></text:span><text:span text:style-name="Teletype"><text:span text:style-name="T118">HODDESDON TOWN;</text:span></text:span><text:span text:style-name="Teletype"><text:span text:style-name="T90"> 2002/3 FAYC, </text:span></text:span><text:span text:style-name="Teletype"><text:span text:style-name="T118">IPSWICH;</text:span></text:span><text:span text:style-name="Teletype"><text:span text:style-name="T90"> 1954/5 (cr, poor) £3, 1976/7 (t/c, fold) £2, 1977/8 (fold) £2, 1979/0, 1986/7, 1989/0, 1993/4, </text:span></text:span><text:span text:style-name="Teletype"><text:span text:style-name="T118">L ORIENT;</text:span></text:span><text:span text:style-name="Teletype"><text:span text:style-name="T90"> 1988/9 SJFC, </text:span></text:span><text:span text:style-name="Teletype"><text:span text:style-name="T118">LUTON;</text:span></text:span><text:span text:style-name="Teletype"><text:span text:style-name="T90"> 1987/8 SJFC, 1988/9, 1993/4, </text:span></text:span><text:span text:style-name="Teletype"><text:span text:style-name="T118">MILLWALL;</text:span></text:span><text:span text:style-name="Teletype"><text:span text:style-name="T90"> 1957/8 £4, 1985/6, 1988/9, 1992/3 (March), 1993/4, </text:span></text:span><text:span text:style-name="Teletype"><text:span text:style-name="T118">NORTHAMPTON;</text:span></text:span><text:span text:style-name="Teletype"><text:span text:style-name="T90"> 1998/9, </text:span></text:span><text:span text:style-name="Teletype"><text:span text:style-name="T118">NORWICH;</text:span></text:span><text:span text:style-name="Teletype"><text:span text:style-name="T90"> 1978/9 £3, 1979/0, 1984/5 (sof), 1993/4, 1998/9, </text:span></text:span><text:span text:style-name="Teletype"><text:span text:style-name="T118">OXFORD UTD;</text:span></text:span><text:span text:style-name="Teletype"><text:span text:style-name="T90"> 1984/5 £2, 1988/9, </text:span></text:span><text:span text:style-name="Teletype"><text:span text:style-name="T118">PORTSMOUTH;</text:span></text:span><text:span text:style-name="Teletype"><text:span text:style-name="T90"> 1957/8 £5, 1988/9, 1993/4, 1998/9, </text:span></text:span><text:span text:style-name="Teletype"><text:span text:style-name="T118">READING;</text:span></text:span><text:span text:style-name="Teletype"><text:span text:style-name="T90"> 1986/7, 1987/8, </text:span></text:span><text:span text:style-name="Teletype"><text:span text:style-name="T118">SOUTHAMPTON;</text:span></text:span><text:span text:style-name="Teletype"><text:span text:style-name="T90"> 1988/9 £2, <text:s text:c="32"/></text:span></text:span><text:span text:style-name="Teletype"><text:span text:style-name="T118">SOUTHEND;</text:span></text:span><text:span text:style-name="Teletype"><text:span text:style-name="T90"> 1955/6 £5, 1993/4 SJFC (4</text:span></text:span><text:span text:style-name="Teletype"><text:span text:style-name="T158">th</text:span></text:span><text:span text:style-name="Teletype"><text:span text:style-name="T90"> Nov), </text:span></text:span><text:span text:style-name="Teletype"><text:span text:style-name="T118">SPURS;</text:span></text:span><text:span text:style-name="Teletype"><text:span text:style-name="T90"> 1970/1 £2-50p, 1972/3 £2, 1973/4 £2, 1978/9 £3, 1979/0 £2, 1980/1 (grubby), 1986/7 SJFC, 1988/9, </text:span></text:span><text:span text:style-name="Teletype"><text:span text:style-name="T118">SWANSEA;</text:span></text:span><text:span text:style-name="Teletype"><text:span text:style-name="T90"> 1985/6, </text:span></text:span><text:span text:style-name="Teletype"><text:span text:style-name="T118">SWINDON;</text:span></text:span><text:span text:style-name="Teletype"><text:span text:style-name="T90"> 1956/7 s/s £5, 1987/8, 1988/9, 1993/4, 1998/9, </text:span></text:span><text:span text:style-name="Teletype"><text:span text:style-name="T118">WALSALL;</text:span></text:span><text:span text:style-name="Teletype"><text:span text:style-name="T90"> 1968/9 C Cup £2, </text:span></text:span><text:span text:style-name="Teletype"><text:span text:style-name="T118">WATFORD;</text:span></text:span><text:span text:style-name="Teletype"><text:span text:style-name="T90"> 1982/3, 1984/5, 1989/0, 1993/4, </text:span></text:span><text:span text:style-name="Teletype"><text:span text:style-name="T118">WEST HAM;</text:span></text:span><text:span text:style-name="Teletype"><text:span text:style-name="T90"> 1962/3 LCC £5, 1963/4 SJFC £4, 1965/6 FAYC £2, 1970/1 £2, 1972/3, 1979/0, 1981/2, 1984/5, 1988/9, 1989/0 SJFC+FAYC, 1993/4, 1998/9, </text:span></text:span><text:span text:style-name="Teletype"><text:span text:style-name="T118">WIMBLEDON;</text:span></text:span><text:span text:style-name="Teletype"><text:span text:style-name="T90"> 1994/5 s/s,<text:tab/><text:tab/><text:tab/><text:tab/><text:tab/></text:span></text:span></text:p>
      <text:p text:style-name="P400"><text:span text:style-name="Teletype"><text:span text:style-name="T90"/></text:span></text:p>
      <text:p text:style-name="P400"><text:span text:style-name="Teletype"><text:span text:style-name="T90"><text:tab/><text:tab/><text:tab/><text:tab/><text:tab/><text:tab/><text:tab/><text:tab/></text:span></text:span><text:span text:style-name="Teletype"><text:span text:style-name="T16">28</text:span></text:span><text:span text:style-name="Teletype"><text:span text:style-name="T90"> <text:s text:c="132"/></text:span></text:span></text:p>
      <text:p text:style-name="P133"><text:soft-page-break/></text:p>
      <text:p text:style-name="P133">F.A. AMATEUR CUP FINALS;</text:p>
      <text:p text:style-name="P93">1948 @ CHELSEA; Leytonstone v Barnet (fold, sotp, sl tear at staple) £15,</text:p>
      <text:p text:style-name="P87">1949 Bromley v Romford (sm piece off edge, rs, sl mkd) £5,<text:tab/>1951 Bishop Auckland v Pegasus (rs, sotp) £7,<text:tab/><text:tab/></text:p>
      <text:p text:style-name="P166"><text:span text:style-name="T211">1953 Pegasus v Harwich &amp; Parkeston (sotp) £7,</text:span><text:span text:style-name="T182"><text:tab/><text:tab/><text:tab/>1954 Bishop Auckland v Crook Town £4 (with songsheet £5),<text:tab/></text:span></text:p>
      <text:p text:style-name="P16"><text:span text:style-name="Teletype"><text:span text:style-name="T17">1956 Bishop Auckland v Corinthian Casuals (very good) £5, <text:tab/></text:span></text:span><text:span text:style-name="T182">1957 Bishop Auckland v Wycombe (songsheet) £4, <text:tab/><text:tab/></text:span></text:p>
      <text:p text:style-name="P16"><text:span text:style-name="T182">1957 Bishop Auckland v Wycombe (mint) £4, <text:tab/><text:tab/><text:tab/></text:span><text:span text:style-name="T211">1958 Ilford v Woking £3-50p, <text:tab/><text:tab/><text:tab/><text:tab/><text:tab/></text:span></text:p>
      <text:p text:style-name="P9">1959 Barnet v Crook Town (very good) £2-50p, <text:tab/><text:tab/><text:tab/>1961 Walthamstow v West Auckland Town (+songsheet) £5,<text:tab/></text:p>
      <text:p text:style-name="P16"><text:span text:style-name="Teletype"><text:span text:style-name="T17">1964 Crook Town v Enfield £1, <text:tab/><text:tab/><text:tab/><text:tab/><text:tab/></text:span></text:span><text:span text:style-name="Teletype"><text:span text:style-name="T77">1965 Hendon v Whitby Town (sl stain) 1-50p, <text:tab/></text:span></text:span><text:span text:style-name="Teletype"><text:span text:style-name="T17"><text:tab/><text:tab/></text:span></text:span></text:p>
      <text:p text:style-name="P16"><text:span text:style-name="Teletype"><text:span text:style-name="T17">1966 Hendon v Wealdstone (mint) £1, <text:tab/><text:tab/><text:tab/><text:tab/>1967 Enfield v Skelmersdale 50p, <text:tab/><text:tab/><text:tab/><text:tab/></text:span></text:span></text:p>
      <text:p text:style-name="P16"><text:span text:style-name="Teletype"><text:span text:style-name="T17">1967 Enfield v Skelmersdale Replay @ MAN CITY £1,<text:tab/><text:tab/>1969 North Shields v Sutton Utd (sl cr) 50p, <text:tab/><text:tab/><text:tab/></text:span></text:span></text:p>
      <text:p text:style-name="P16"><text:span text:style-name="Teletype"><text:span text:style-name="T17">1973 Slough Town v Walton &amp; Hersham 50p, <text:tab/><text:tab/><text:tab/></text:span></text:span></text:p>
      <text:p text:style-name="P166"><text:span text:style-name="Teletype"><text:span text:style-name="T17"/></text:span></text:p>
      <text:p text:style-name="P133">F.A. AMATEUR CUP SEMI-FINALS (Good Condition);</text:p>
      <text:p text:style-name="P122">1954 @ SPURS; Walthamstow v Crook Town (4 pages, sl edge tears, sl fold) £6, </text:p>
      <text:p text:style-name="P122">1966 @ SUNDERLAND; Whitley Bay v Hendon (sof) £2, <text:tab/>1967 @ BIRMINGHAM; Skelmersdale v Hendon £2, <text:tab/></text:p>
      <text:p text:style-name="P122">1968 @ CRYSYTAL PAL; Leytonstone v Sutton Utd (nof) £2, </text:p>
      <text:p text:style-name="P118"/>
      <text:p text:style-name="P119">F.A TROPHY FINAL PROGRAMMES £1 Each;</text:p>
      <text:p text:style-name="P126">1970 Macclesfield v Telford Ud £4, <text:s/><text:tab/>1973 Scarborough v Wigan £4, <text:tab/><text:tab/><text:tab/>1974 Dartford v Morecambe £2,<text:tab/><text:tab/></text:p>
      <text:p text:style-name="P126">1975 Matlock v Scarborough £3, <text:tab/><text:tab/>1976 Scarborough v Stafford Rangers £3, <text:tab/>1978 Altrincham v Leatherhead, <text:tab/><text:tab/></text:p>
      <text:p text:style-name="P126">1981 Bishops Stortford v Sutton Utd, <text:tab/>1982 Altrincham v Enfield, <text:tab/><text:tab/><text:tab/>1983 Northwich v Telford,<text:tab/><text:tab/></text:p>
      <text:p text:style-name="P164"><text:span text:style-name="Teletype"><text:span text:style-name="T202">1987 Burton v Kidderminster,<text:tab/><text:tab/>1987 Burton v Kidderminster (Replay) £2, <text:tab/>1990 Barrow v Leek Town £3, <text:tab/></text:span></text:span></text:p>
      <text:p text:style-name="P164"><text:span text:style-name="Teletype"><text:span text:style-name="T202">1993 Rucorn v Wycombe £2.<text:tab/><text:tab/>1994 Runcorn v Woking,<text:tab/><text:tab/><text:tab/><text:tab/>1995 Kidderminster v Woking £2, </text:span></text:span></text:p>
      <text:p text:style-name="P164"><text:span text:style-name="Teletype"><text:span text:style-name="T86">1996 Macclesfield v Northwich £3, <text:tab/>1997 Dagenham v Woking £3, </text:span></text:span><text:span text:style-name="Teletype"><text:span text:style-name="T122"><text:tab/><text:tab/><text:tab/></text:span></text:span><text:span text:style-name="Teletype"><text:span text:style-name="T202">2001 Canvey Island v Forest Green £2, </text:span></text:span></text:p>
      <text:p text:style-name="P164"><text:span text:style-name="Teletype"><text:span text:style-name="T202">2002 Stevenage v Yeovil £2,<text:tab/><text:tab/></text:span></text:span><text:span text:style-name="Teletype"><text:span text:style-name="T17">2005 @ ASTON VILLA; Grays Ath v Hucknall £3, <text:tab/><text:tab/><text:tab/><text:tab/></text:span></text:span></text:p>
      <text:p text:style-name="P164"><text:span text:style-name="Teletype"><text:span text:style-name="T17">2013 Grimsby v Wrexham £2-50p,<text:tab/></text:span></text:span><text:span text:style-name="Teletype"><text:span text:style-name="T18">2014 Cambridge Utd v Gosport £2,</text:span></text:span></text:p>
      <text:p text:style-name="P81">F.A.V FINAL PROGRAMMES 50p Each;</text:p>
      <text:p text:style-name="P126">1981 Whickham v Willenhall, <text:tab/><text:tab/>1983 Halesowen v V.S. Rugby £1, <text:tab/>1984 Stamford v Stanstead, <text:tab/><text:tab/><text:tab/></text:p>
      <text:p text:style-name="P164"><text:span text:style-name="T333">1985 Fleetwood v Halesowen £1, <text:tab/></text:span><text:span text:style-name="Teletype"><text:span text:style-name="T17">1989 Sudbury v Tamworth,</text:span></text:span><text:span text:style-name="Teletype"><text:span text:style-name="T7"> <text:tab/><text:tab/></text:span></text:span><text:span text:style-name="Teletype"><text:span text:style-name="T17">1996 Brigg Town v Clitheroe £3, <text:tab/><text:tab/></text:span></text:span></text:p>
      <text:p text:style-name="P164"><text:span text:style-name="Teletype"><text:span text:style-name="T17">1999 Bedlington Terriers v Tiverton £2, <text:tab/>2004 AFC Sudbury v Winchester City £1, </text:span></text:span><text:span text:style-name="Teletype"><text:span text:style-name="T6">2006 Hillingdon v Nantwich (scarce) £15, </text:span></text:span></text:p>
      <text:p text:style-name="P7"><text:span text:style-name="Teletype"><text:span text:style-name="T63">EUROPEAN CUP/CHAMPIONS LGE FINALS;</text:span></text:span></text:p>
      <text:p text:style-name="P18"><text:span text:style-name="Teletype"><text:span text:style-name="T17">1963 AC Milan v Benfica £4, <text:tab/><text:tab/><text:tab/><text:tab/>1971 E Cup Final; Ajax v Panathinaikos (mint) £1, <text:s text:c="12"/></text:span></text:span></text:p>
      <text:p text:style-name="P18"><text:span text:style-name="Teletype"><text:span text:style-name="T17">2003 AC Milan v Juventus £3, <text:s text:c="14"/><text:tab/><text:tab/><text:tab/>2007 AC Milan v Liverpool £4, </text:span></text:span></text:p>
      <text:p text:style-name="P18"><text:span text:style-name="Teletype"><text:span text:style-name="T17">2008 Chelsea v Man Utd £4, <text:s text:c="47"/>2024 Borussia Dortmund v Real Madrid £4, </text:span></text:span></text:p>
      <text:p text:style-name="P7"><text:span text:style-name="Teletype"><text:span text:style-name="T63">ICFC/UEFA CUP FINALS;</text:span></text:span></text:p>
      <text:p text:style-name="P16"><text:span text:style-name="Teletype"><text:span text:style-name="T86">1967 LEEDS v Dinamo Zagreb (sl scuffed) £5, <text:tab/>1974 SPURS v Feyenoord £4, <text:tab/><text:tab/>1984 SPURS v Anderlecht £3, </text:span></text:span></text:p>
      <text:p text:style-name="P7"><text:span text:style-name="Teletype"><text:span text:style-name="T8">ECWC FINALS;</text:span></text:span></text:p>
      <text:p text:style-name="P16"><text:span text:style-name="Teletype"><text:span text:style-name="T17">1963 Atletico Madrid v Spurs £12, <text:s/>1967 Rangers v Bayern Munich (DFB Amtliches) £12,</text:span></text:span></text:p>
      <text:p text:style-name="P16"><text:span text:style-name="Teletype"><text:span text:style-name="T17"/></text:span></text:p>
      <text:p text:style-name="P149"><text:span text:style-name="Teletype"><text:span text:style-name="T63">BIG MATCH SPECIALS;</text:span></text:span></text:p>
      <text:p text:style-name="P169"><text:span text:style-name="Teletype"><text:span text:style-name="T17">WORLD CUP; 1966 Programme (Original) £60. <text:s text:c="8"/><text:tab/>WORLD CUP; 1970 Brochure (Mexico, v good) £3, <text:s text:c="6"/></text:span></text:span></text:p>
      <text:p text:style-name="P169"><text:span text:style-name="Teletype"><text:span text:style-name="T17">WORLD CUP; 1974 Programme (Weltmeisterschaft Edition) £10, </text:span></text:span></text:p>
      <text:p text:style-name="P169"><text:span text:style-name="Teletype"><text:span text:style-name="T17">WORLD CUP; 1978 Brochure (A4 size 84 pages, v good) £3, <text:s text:c="2"/><text:tab/>WORLD CUP; 1982 Spain (UK &amp; Eire Edition) £5, <text:s text:c="20"/></text:span></text:span></text:p>
      <text:p text:style-name="P169"><text:span text:style-name="Teletype"><text:span text:style-name="T17">WORLD CUP; 1986 Mexico (Rumbelows programme) £3, <text:tab/>WORLD CUP; 1998/ France £3,<text:tab/>2004 Euros Portugal; Programme &amp; Fanbook £2, <text:s text:c="22"/></text:span></text:span></text:p>
      <text:p text:style-name="P119">MINOR CUP FINAL;</text:p>
      <text:p text:style-name="P32"><text:span text:style-name="Teletype"><text:span text:style-name="T17">1986 FMC FINAL; Chelsea v Man City £1, <text:tab/><text:tab/><text:tab/></text:span></text:span></text:p>
      <text:p text:style-name="P7"><text:span text:style-name="Teletype"><text:span text:style-name="T63">OTHER FINALS;</text:span></text:span></text:p>
      <text:p text:style-name="P16"><text:span text:style-name="Teletype"><text:span text:style-name="T86">1987 Div II Play-Off; @ CRYSTAL PAL; Gillingham v Swindon £2</text:span></text:span></text:p>
      <text:p text:style-name="P16"><text:span text:style-name="Teletype"><text:span text:style-name="T86">1988 Simod; Luton v Reading £1-50p, <text:tab/><text:tab/><text:tab/>1989 Simod; Everton v Nottingham For £2, </text:span></text:span><text:span text:style-name="Teletype"><text:span text:style-name="T17"><text:tab/><text:tab/><text:tab/><text:tab/></text:span></text:span></text:p>
      <text:p text:style-name="P7"><text:span text:style-name="Teletype"><text:span text:style-name="T8">TROPHY SEMI-FINALS;</text:span></text:span></text:p>
      <text:p text:style-name="P169"><text:span text:style-name="Teletype"><text:span text:style-name="T17">1987 KIDDERMINSTER v Fareham £1, <text:tab/>1999 Forest Green v Kingstonian £1-50p, </text:span></text:span></text:p>
      <text:p text:style-name="P160"/>
      <text:p text:style-name="P160">WELSH CUP FINALS (EXCELLENT CONDITION) £2-50p Each;</text:p>
      <text:p text:style-name="P157">1982 CARDIFF v Swansea (sl cr) £2, </text:p>
      <text:p text:style-name="P157">2000 @ WREXHAM; Bangor City v Cwmbran (includes ticket &amp; teamsheet) £4, </text:p>
      <text:p text:style-name="P157">2001 @ WREXHAM; Barry Total Network Solutions (just ticket &amp; teamsheet), </text:p>
      <text:p text:style-name="P157">2002 @ ABERYSTWYTH; Bangor City v Barry Town (teamsheet), </text:p>
      <text:p text:style-name="P157">2008 @ NEWTOWN; Bangor City v Llanelli (teamsheet), </text:p>
      <text:p text:style-name="P157">2014 @ GLYNDWR UNIVERSITY; Aberystwyth v The New Saints (programme), </text:p>
      <text:p text:style-name="P157">2023 @ BANGOR CITY; The New Saints v Bala Town (programme &amp; teamsheet) £3, </text:p>
      <text:p text:style-name="P157">2024 @ NEWPORT; Connah's Quay Nomads v The New Saints (28<text:span text:style-name="T412">th</text:span> April, programme &amp; teamsheet) £3, </text:p>
      <text:p text:style-name="P157">2024 @ NEWPORT; Connah's Quay Nomads v The New Saints (4<text:span text:style-name="T412">th</text:span> May, teamsheet), </text:p>
      <text:p text:style-name="P160">29</text:p>
      <text:p text:style-name="P160"><text:soft-page-break/>WELSH CUP SEMI-FINALS (EXCELLENT CONDITION) £1-50p Each;</text:p>
      <text:p text:style-name="P156">1963/4 CARDIFF v Newport Replay (25<text:span text:style-name="T412">th</text:span> March) (cr) £4, <text:tab/>1966/7 WREXHAM v Chester Replay (20<text:span text:style-name="T412">th</text:span> Mar) (wof, v sl cello mk) £3</text:p>
      <text:p text:style-name="P156">1967/8 CHESTER v Cardiff £3, <text:tab/><text:tab/><text:tab/><text:tab/>1969/0 CARDIFF <text:s/>v Swansea £2, </text:p>
      <text:p text:style-name="P156">1970/1 CARDIFF v Chester £2, <text:tab/><text:tab/><text:tab/><text:tab/>1970/1 CHESTER v Cardiff (4 pages) £3,</text:p>
      <text:p text:style-name="P156">1974/5 WREXHAM v Shrewsbury (4 pages) £3, <text:tab/><text:tab/>1975/6 CHESTER v Cardiff (4 pages, sl cr) £3,<text:tab/><text:tab/></text:p>
      <text:p text:style-name="P156">1975/6 CARDIFF v Chester (t/c, fold), <text:tab/><text:tab/><text:tab/>1976/7 WREXHAM v Shrewsbury £2, <text:tab/><text:tab/><text:tab/></text:p>
      <text:p text:style-name="P156">1977/8 BANGOR CITY v Shrewsbury £2, <text:tab/><text:tab/>1977/8 CARDIFF v Wrexham,<text:tab/><text:tab/><text:tab/><text:tab/></text:p>
      <text:p text:style-name="P156">1979/0 SWANSEA v Shrewsbury, <text:tab/><text:tab/><text:tab/>1979/0 SHREWSBURY v Swansea Replay,<text:tab/><text:tab/></text:p>
      <text:p text:style-name="P156">1980/1 NEWPORT v Hereford. <text:tab/><text:tab/><text:tab/><text:tab/>1980/1 WREXHAM v Swansea £2, <text:tab/><text:tab/><text:tab/></text:p>
      <text:p text:style-name="P156">1980/1 SWANSEA v Wrexham £2, <text:tab/><text:tab/><text:tab/>1981/2 BANGOR CITY v Swansea £2, <text:tab/><text:tab/><text:tab/></text:p>
      <text:p text:style-name="P156">1981/2 SWANSEA v Bangor City, <text:tab/><text:tab/><text:tab/>1982/3 WREXHAM v Caernarfon (4 pages) £2, <text:tab/><text:tab/></text:p>
      <text:p text:style-name="P156">1983/4 HEREFORD v Wrexham £2, <text:tab/><text:tab/><text:tab/>1983/4 WREXHAM v Hereford (4 pages) £2, <text:tab/><text:tab/></text:p>
      <text:p text:style-name="P156">1984/5 BANGOR CITY v Newport £2,<text:tab/><text:tab/><text:tab/>1984/5 SHREWSBURY v Swansea (4 pages), <text:tab/><text:tab/></text:p>
      <text:p text:style-name="P156">1985/6 KIDDEMINSTER v Hereford, <text:tab/><text:tab/><text:tab/>1985/6 WREXHAM v Cardiff, <text:tab/><text:tab/><text:tab/><text:tab/></text:p>
      <text:p text:style-name="P156">1985/6 CARDIFF v Wrexham (4 pages), <text:tab/><text:tab/><text:tab/>1986/7 NEWPORT v Wrexham, <text:tab/><text:tab/><text:tab/><text:tab/></text:p>
      <text:p text:style-name="P156">1986/7 WREXHAM v Newport, <text:tab/><text:tab/><text:tab/><text:tab/>1986/7 MERTHYR v Bangor City, <text:tab/><text:tab/><text:tab/></text:p>
      <text:p text:style-name="P156">1986/7 BANGOR CITY v Merthyr,<text:tab/><text:tab/><text:tab/>1987/8 CARDIFF v Caernarfon, <text:tab/><text:tab/><text:tab/><text:tab/></text:p>
      <text:p text:style-name="P156">1987/8 KIDDEMINSTER v Wrexham, <text:tab/><text:tab/><text:tab/>1988/9 KIDDEMINSTER v Hereford, <text:tab/><text:tab/><text:tab/></text:p>
      <text:p text:style-name="P156">1988/9 HEREFORD v Kidderminster, <text:tab/><text:tab/><text:tab/>1988/9 @ CARDIFF; BARRY TOWN v Swansea £2, <text:tab/></text:p>
      <text:p text:style-name="P156">1989/0 CARDIFF v Hereford, <text:tab/><text:tab/><text:tab/><text:tab/>1989/0 HEREFORD v Cardiff, <text:tab/><text:tab/><text:tab/><text:tab/></text:p>
      <text:p text:style-name="P156">1989/0 WREXHAM v Barry Town,<text:tab/><text:tab/><text:tab/>1990/1 BARRY TOWN v Swansea £2, <text:tab/><text:tab/><text:tab/></text:p>
      <text:p text:style-name="P156">1990/1 WREXHAM v Hereford, <text:tab/><text:tab/><text:tab/><text:tab/>1990/1 HEREFORD v Wrexham £2, <text:tab/><text:tab/><text:tab/></text:p>
      <text:p text:style-name="P156">1991/2 HEDNESFORD v Colwyn Bay, <text:tab/><text:tab/><text:tab/>1991/2 COLWYN BAY v Hednesford, <text:tab/><text:tab/><text:tab/></text:p>
      <text:p text:style-name="P156">1992/3 RHYL v Connah's Quay Nomads, <text:tab/><text:tab/>1992/3 CONNAH'S QUAY NOMADS v Rhyl, <text:tab/><text:tab/></text:p>
      <text:p text:style-name="P156">1992/3 CARDIFF v Wrexham, <text:tab/><text:tab/><text:tab/><text:tab/>1992/3 WREXHAM v Cardiff, <text:tab/><text:tab/><text:tab/><text:tab/></text:p>
      <text:p text:style-name="P156">1995/6 LLANSANTFFRAID v Inter Cardiff, <text:tab/><text:tab/>1997/8 NEWTOWN v Bangor City, <text:tab/><text:tab/><text:tab/></text:p>
      <text:p text:style-name="P156">1997/8 BARRY TOWN v Connah's Quay Nomads, <text:tab/>1998/9 CARMARTHEN v Conway Utd, <text:tab/><text:tab/><text:tab/></text:p>
      <text:p text:style-name="P156">1998/9 CWMBRAN v Inter Cable-Tel, </text:p>
      <text:p text:style-name="P156">2000/1 @ LLANELLI; Aberystwyth Town v Barry Town/@ ABERYSTWYTH; Maesteg Pk Ath v Total Network Solutions (joint), </text:p>
      <text:p text:style-name="P156">2001/2 @ RHYL; Bangor City v Flexsys Cefn Druids/@ LLANELLI; Barry Town v Ton Pentre (joint), </text:p>
      <text:p text:style-name="P156">2002/3 @ ABERYSTWYTH; Barry Town v Rhyl/@ BARRY TOWN; Cwmbran v Ton Pentre (joint), </text:p>
      <text:p text:style-name="P156">2003/4 @ ABERYSTWYTH; Total Network Solutions v Port Talbot Town/@ NEWTOWN; Cwmbran v Rhyl (joint), </text:p>
      <text:p text:style-name="P156">2003/4 RHYL v Swansea, <text:tab/><text:tab/><text:tab/><text:tab/>2006/7 NEWPORT v Port Talbot Town, </text:p>
      <text:p text:style-name="P156">2007/8 @ NEWTOWN; Newport WMCA v Bangor City/@ ABERYSTWYTH; Rhyl v Llanelli, </text:p>
      <text:p text:style-name="P160">WELSH CUP <text:s/>£1-50p Each;</text:p>
      <text:p text:style-name="P140">1965/6 CARDIFF v Swansea (sl fold, wob), <text:tab/><text:tab/><text:tab/>1965/6 HEREFORD v Newtown £2-50p, </text:p>
      <text:p text:style-name="P140">1965/6 HEREFORD v Newport (sl cr) £2, <text:tab/><text:tab/><text:tab/>1966/7 WREXHAM v Rhyl (fold) £2-50p, </text:p>
      <text:p text:style-name="P140">1975/6 CARDIFF v Swansea (fold), <text:tab/><text:tab/><text:tab/><text:tab/>1976/7 RHOS UTD v Rhyl £3-50p. </text:p>
      <text:p text:style-name="P140">1981/2 CAERNARFON v Shrewsbury (t/c) £2, <text:tab/><text:tab/><text:tab/>1981/2 STAFFORD RANGERS v Swansea £2-50p, </text:p>
      <text:p text:style-name="P140">1982/3 @ NEWPORT; Spencer Works v Swansea £2, <text:tab/><text:tab/>1983/4 CWMBRAN v Hereford (fold) £2, </text:p>
      <text:p text:style-name="P140">1984/5 BARRY TOWN v Swansea City £2,<text:tab/><text:tab/><text:tab/>1984/5 BETHESDA ATHLETIC v Shrewsbury £2, </text:p>
      <text:p text:style-name="P140">Mid 1980's SHREWSBURY v Cardiff AFC (4 pages) £2-50p, <text:tab/>1985/6 BARRY TOWN v Cardiff £2-50p, </text:p>
      <text:p text:style-name="P140">1985/6 CAERLEON v Cardiff City £2, <text:tab/><text:tab/><text:tab/><text:tab/>1985/6 CARDIFF v Barry Town £2, </text:p>
      <text:p text:style-name="P140">1985/6 EBBW VALE v Newport £2-50p. <text:tab/><text:tab/><text:tab/>1985/6 KIDDEMINSTER v Montgomery £2, </text:p>
      <text:p text:style-name="P140">1985/6 KIDDEMINSTER v Newport £2, <text:tab/><text:tab/><text:tab/>1985/6 KIDDEMINSTER v Shrewsbury £2, </text:p>
      <text:p text:style-name="P140">1985/6 MERTHYR v Hereford £2, <text:tab/><text:tab/><text:tab/><text:tab/>1985/6 TON PENTRE v Newport £2-50p, </text:p>
      <text:p text:style-name="P140">1985/6 WORCESTER CITY v Wrexham £2-50p, <text:tab/><text:tab/>1985/6 HAVERFORDWEST COUNTY v Swansea £2, </text:p>
      <text:p text:style-name="P140">1985/6 ABERGAVENNY THURSDAYS v Ton Pentre £2, <text:tab/>1985/6 ABERGAVENNY THURSDAYS v Cardiff AFC £2, </text:p>
      <text:p text:style-name="P140">1987/8 CAERNARFON v Shrewsbury £2, <text:tab/><text:tab/><text:tab/>1987/8 LLANFAIPWLL v Shrewsbury £2, <text:tab/><text:tab/></text:p>
      <text:p text:style-name="P140">1986/7 NEWPORT v Aberystwyth, <text:tab/><text:tab/><text:tab/>1985/6 DINAS POWYS v Cardiff City (Welsh Youth Cup) £2-50p, </text:p>
      <text:p text:style-name="P404">Watney Cup Programmes; </text:p>
      <text:p text:style-name="P69"><text:span text:style-name="Teletype"><text:span text:style-name="T47">1970 ALDERSHOT v Sheff Utd £2, 1972 NOTTS CO v Sheff Utd £1, BRISTOL ROV v Wolves £1, <text:s text:c="71"/>BRISTOL ROV v Sheff Utd (Final) £1,</text:span></text:span></text:p>
      <text:p text:style-name="P143">COVENTRY CITY AUTOGRAPHED HOME PROGRAMMES £2-50p Each;</text:p>
      <text:p text:style-name="P156">1988/9 Norwich (4 autos to team page) £2, 1990/1 Everton (8 autos to team page), 1991/2 Wimbledon (5 autos to team page) £2, Notts Co (about 11 autos to team page), Crystal Pal (about 11 autos to team page), Q.P.R (3 autos to team page) £2, </text:p>
      <text:p text:style-name="P156">Liverpool (3 autos to team page) £2, Leeds (7 autos to team page), 1993/4 Man City (8 autos to team page), </text:p>
      <text:p text:style-name="P156">Norwich (12 autos to team page), 1994/5 (9 autos to team page), 1996/7 Blackburn (5 autos to team page) £2, </text:p>
      <text:p text:style-name="P143">COVENTRY CITY AUTOGRAPHED AWAY PROGRAMMES £2-50p Each;</text:p>
      <text:p text:style-name="P156">1991/2 Oldham (at least a dozen autos to team page), Notts Co (about 10 autos to team page),</text:p>
      <text:p text:style-name="P156">1992/3 Everton (6 autos to team page) £2, 1998/9 Sheff Wed (about 6 autos to team page in felt tip) £2, </text:p>
      <text:p text:style-name="P156">1999/0 Leicester (about 17 Leicester autos to team group 'pull out' in felt tip) £5, </text:p>
      <text:p text:style-name="P143"/>
      <text:p text:style-name="P143">30</text:p>
      <text:p text:style-name="P143"><text:soft-page-break/>MIXED CLUBS AUTOGRAPHED PROGRAMMES £2 Each;</text:p>
      <text:p text:style-name="P156">ALDERSHOT; 1966/7 Torquay FAC (autographed by Dick Fenwick Aldershot to cover), </text:p>
      <text:p text:style-name="P156">BIRMINGHAM; 1992/3 Portsmouth (6 autos to back cover), </text:p>
      <text:p text:style-name="P156">BOLTON; 1999/0 Ipswich (Play Off Semi-final) (Dave Johnson auto to cover in felt tip), </text:p>
      <text:p text:style-name="P156">BRIGHTON; 1985/6 Arsenal/Liverpool/Nottingham For Fr (triple issue, Ken De Mange Liverpool auto) £1, </text:p>
      <text:p text:style-name="P156">EVERTON; 1976/7 Man Utd (2 autos to back cover), </text:p>
      <text:p text:style-name="P156">HEREFORD; 1993/4 Mansfield (about 18 autos to cover) £5, </text:p>
      <text:p text:style-name="P156">LEICESTER; 1975/6 Aston Villa (1 auto probably Chris Nicholl Aston Villa) £1, Bury FAC (1 auto probably Mark Wallington), <text:s/>LEICESTER; 1993/4 Bristol City (4 autos to back cover), </text:p>
      <text:p text:style-name="P139">LIVERPOOL; 1997/8 Leeds (2 autos to front cover, one probably Phil Babb on his picture in felt tip), </text:p>
      <text:p text:style-name="P139">MAN UTD; 1968/9 Rapid Vienna E Cup (1 auto to front cover), </text:p>
      <text:p text:style-name="P139">NOTTINGHAM FOR; 1966/7 Man Utd (signed on team page by Alex Stepney) £3, 1993/4 W.B.A (8 autos to back cover), </text:p>
      <text:p text:style-name="P139">PETERBOROUGH; 1993/4 Portsmouth (about 22 autos to covers) £6, </text:p>
      <text:p text:style-name="P139">SPORTING CLUB (Portugal) 1963/4 Man Utd ECWC (signed by Nobby Stiles on team page) £5, </text:p>
      <text:p text:style-name="P139">WATFORD; 1983/4 Man Utd (1 auto to team page) £1, </text:p>
      <text:p text:style-name="P139">WOLVES; 1990/1 Swindon (about 16 autos to covers) £4, </text:p>
      <text:p text:style-name="P7"><text:span text:style-name="Teletype"><text:span text:style-name="T63">ENGLAND UNDER 23 INTERNATIONALS;</text:span></text:span></text:p>
      <text:p text:style-name="P16"><text:span text:style-name="Teletype"><text:span text:style-name="T73">HOMES;</text:span></text:span><text:span text:style-name="Teletype"><text:span text:style-name="T80"> 1968; @ EVERTON; Hungary £1-50p, 1970 @ LEICESTER; W Germany £1, </text:span></text:span></text:p>
      <text:p text:style-name="P16"><text:span text:style-name="Teletype"><text:span text:style-name="T80">1976 @ MAN UTD; Hungary £2, AWAY; 970; @ WREXHAM; Wales £2 (Un 23's), </text:span></text:span></text:p>
      <text:p text:style-name="P7"><text:span text:style-name="Teletype"><text:span text:style-name="T72">ENGLAND UNDER 21 INTERNATIONALS;</text:span></text:span></text:p>
      <text:p text:style-name="P16"><text:span text:style-name="Teletype"><text:span text:style-name="T80">1981 @ LIVERPOOL; Eire £1-50p, 1982 @ WEST HAM; Poland £1-50p 1983 @ PORTSMOUTH; Greece £1, </text:span></text:span></text:p>
      <text:p text:style-name="P16"><text:span text:style-name="Teletype"><text:span text:style-name="T80">1984 @ MAN CITY; Italy (UEFA s/f), 2001 @ DERBY; Holland £1-50p, 2007 Italy (+Wembley Brochure) £1-50p, </text:span></text:span></text:p>
      <text:p text:style-name="P16"><text:span text:style-name="Teletype"><text:span text:style-name="T80">AWAY; 1982 @ HAMPDEN; Scotland £1, </text:span></text:span></text:p>
      <text:p text:style-name="P16"><text:span text:style-name="Teletype"><text:span text:style-name="T72">ENGLAND UNDER 19 INTERNATIONAL;</text:span></text:span><text:span text:style-name="Teletype"><text:span text:style-name="T80"> HOME; 2013 @ DONCASTER; Denmark £1-50p, </text:span></text:span></text:p>
      <text:p text:style-name="P16"><text:span text:style-name="Teletype"><text:span text:style-name="T72">ENGLAND UNDER 17 INTERNATIONAL;</text:span></text:span><text:span text:style-name="Teletype"><text:span text:style-name="T80"> @ PORTUGAL; Tournament including; Armenia, Iceland and Norway £1-50 <text:s/></text:span></text:span></text:p>
      <text:p text:style-name="P7"><text:span text:style-name="Teletype"><text:span text:style-name="T63">FAC FINALS;</text:span></text:span></text:p>
      <text:p text:style-name="P7"><text:span text:style-name="Teletype"><text:span text:style-name="T81">1937 Preston v Sunderland (sl repairs to team page, v sl mk) £175,</text:span></text:span></text:p>
      <text:p text:style-name="P7"><text:span text:style-name="Teletype"><text:span text:style-name="T81">1941 Arsenal v Preston (cr, bit worn) £75, </text:span></text:span></text:p>
      <text:p text:style-name="P7"><text:span text:style-name="Teletype"><text:span text:style-name="T81">1942 Portsmouth v Brentford (fold) £70,</text:span></text:span></text:p>
      <text:p text:style-name="P16"><text:span text:style-name="Teletype"><text:span text:style-name="T81">1947 Burnley v Charlton £65, <text:tab/><text:tab/><text:tab/><text:tab/><text:tab/>1948 Blackpool v Man Utd (sl rs removed) £40, <text:tab/></text:span></text:span></text:p>
      <text:p text:style-name="P16"><text:span text:style-name="Teletype"><text:span text:style-name="T81">1949 Leicester v Wolves (rs, t/c) £40, <text:tab/><text:tab/><text:tab/><text:tab/>1950 Arsenal v Liverpool (t/c, sl rs) £30, <text:tab/><text:tab/> <text:tab/></text:span></text:span></text:p>
      <text:p text:style-name="P16"><text:span text:style-name="Teletype"><text:span text:style-name="T81">1951 Blackpool v Newcastle (rs, t/c, includes ticket) £45, <text:tab/>1951 Blackpool v Newcastle (v sl cr, good) £35. </text:span></text:span></text:p>
      <text:p text:style-name="P19"><text:span text:style-name="Teletype"><text:span text:style-name="T81">1952 Arsenal v Newcastle (fold, sl rs, spine worn, includes ticket which is excellent) £40, </text:span></text:span></text:p>
      <text:p text:style-name="P166"><text:span text:style-name="Teletype"><text:span text:style-name="T34">1952 Arsenal v Newcastle (sl rs, neat t/c) £25, <text:tab/><text:tab/><text:tab/>1954 Preston v W.B.A (includes ticket) £30, </text:span></text:span></text:p>
      <text:p text:style-name="P166"><text:span text:style-name="Teletype"><text:span text:style-name="T34">1954 Preston v W.B.A (v sl fold, very good) £15, <text:tab/><text:tab/>1955 Newcastle v Man City (good) £25, <text:tab/><text:tab/><text:tab/><text:tab/></text:span></text:span></text:p>
      <text:p text:style-name="P166"><text:span text:style-name="Teletype"><text:span text:style-name="T34">1956 Birmingham v Man City (excellent) £25, <text:tab/><text:tab/><text:tab/>1957 Aston Villa v Man Utd (mint) £18,<text:tab/><text:tab/><text:tab/></text:span></text:span></text:p>
      <text:p text:style-name="P166"><text:span text:style-name="Teletype"><text:span text:style-name="T34">1958 Bolton v Man Utd (sotp. Includes ticket, sl cello) £30,<text:tab/>1958 Bolton v Man Utd (includes songsheet) £18, <text:tab/></text:span></text:span></text:p>
      <text:p text:style-name="P166"><text:span text:style-name="Teletype"><text:span text:style-name="T34">1958 Bolton v Man Utd £12, <text:tab/><text:tab/><text:tab/><text:tab/><text:tab/>1959 Luton v Nottingham For £7, <text:tab/><text:tab/><text:tab/><text:tab/></text:span></text:span></text:p>
      <text:p text:style-name="P166"><text:span text:style-name="Teletype"><text:span text:style-name="T34">1959 Luton v Nottingham For (includes songsheet) £10, <text:tab/>1960 Blackburn v Wolves (mint) £5, <text:tab/><text:tab/><text:tab/><text:tab/></text:span></text:span></text:p>
      <text:p text:style-name="P166"><text:span text:style-name="Teletype"><text:span text:style-name="T34">1960 Blackburn v Wolves (includes songsheet) £8, <text:tab/><text:tab/>1960 Blackburn v Wolves (pencil t/c, good) £4, <text:tab/><text:tab/><text:tab/></text:span></text:span></text:p>
      <text:p text:style-name="P166"><text:span text:style-name="Teletype"><text:span text:style-name="T34">1961 Leicester v Spurs (mint) £8,<text:tab/><text:tab/><text:tab/><text:tab/></text:span></text:span><text:span text:style-name="Teletype"><text:span text:style-name="T17">1961 Leicester v Spurs (1 x t/c, sl mk) £5, <text:tab/><text:tab/><text:tab/></text:span></text:span></text:p>
      <text:p text:style-name="P166"><text:span text:style-name="Teletype"><text:span text:style-name="T17">1962 Burnley v Spurs (mint includes songsheet) £8,<text:tab/><text:tab/>1963 Leicester v Man Utd (mint) £6,<text:tab/><text:tab/><text:tab/><text:tab/></text:span></text:span></text:p>
      <text:p text:style-name="P166"><text:span text:style-name="Teletype"><text:span text:style-name="T34">1963 Leicester v Man Utd (includes songsheet) £8, <text:tab/><text:tab/>1964 Preston v West Ham (includes songsheet) £7,<text:tab/><text:tab/></text:span></text:span></text:p>
      <text:p text:style-name="P166"><text:span text:style-name="Teletype"><text:span text:style-name="T34">1965 Leeds v Liverpool (mint) £8, <text:tab/><text:tab/><text:tab/><text:tab/></text:span></text:span><text:span text:style-name="Teletype"><text:span text:style-name="T17">1966 Everton v Sheff Wed (t/c) £3,<text:tab/><text:tab/><text:tab/><text:tab/></text:span></text:span></text:p>
      <text:p text:style-name="P166"><text:span text:style-name="Teletype"><text:span text:style-name="T17">1967 Chelsea v Spurs (mint) £4, <text:tab/><text:tab/><text:tab/><text:tab/><text:tab/>1967 Chelsea v Spurs (includes songsheet) £5,<text:tab/><text:tab/><text:tab/></text:span></text:span></text:p>
      <text:p text:style-name="P166"><text:span text:style-name="Teletype"><text:span text:style-name="T17">1968 Everton v W.B.A (mint) £3, <text:tab/><text:tab/><text:tab/><text:tab/>1969 Leicester v Man City (mint) £2-50p, <text:tab/><text:tab/><text:tab/></text:span></text:span></text:p>
      <text:p text:style-name="P166"><text:span text:style-name="Teletype"><text:span text:style-name="T17">1969 Leicester v Man City (includes songsheet &amp; ticket) £7-50p, <text:tab/>1970 Chelsea v Leeds (inc songsheet, tear on fold £4),<text:tab/><text:tab/></text:span></text:span></text:p>
      <text:p text:style-name="P166"><text:span text:style-name="Teletype"><text:span text:style-name="T2">1970 Chelsea v Leeds Replay (@ Old Trafford) £20, <text:tab/><text:tab/>1971 Arsenal v Liverpool £3,<text:tab/><text:tab/><text:tab/><text:tab/><text:tab/></text:span></text:span></text:p>
      <text:p text:style-name="P96">1973 Leeds v Sunderland (mint) £5, <text:tab/><text:tab/><text:tab/><text:tab/>1974 Liverpool v Newcastle (mint) £4<text:tab/><text:tab/><text:tab/><text:tab/></text:p>
      <text:p text:style-name="P96">1975 Fulham v West Ham (mint) £3,<text:tab/><text:tab/><text:tab/><text:tab/>1976 Man Utd v Southampton (mint) £5, <text:tab/><text:tab/><text:tab/><text:tab/></text:p>
      <text:p text:style-name="P96">1977 Liverpool v Man Utd (Mint) £2, <text:tab/><text:tab/><text:tab/><text:tab/> <text:s/><text:tab/><text:tab/><text:tab/><text:tab/></text:p>
      <text:p text:style-name="P96">1979 Arsenal v Man Utd (mint) £2, <text:tab/><text:tab/><text:tab/><text:tab/>1980 Arsenal v West Ham (mint) £3, <text:tab/><text:tab/><text:tab/><text:tab/></text:p>
      <text:p text:style-name="P96">1981 Man City v Spurs (mint) £1-50p, <text:tab/><text:tab/><text:tab/><text:tab/>1981 Man City v Spurs (Replay, mint) £2-50p,<text:tab/><text:tab/><text:tab/></text:p>
      <text:p text:style-name="P96">1982 Q.P.R v Spurs (mint) £2, <text:tab/><text:tab/><text:tab/><text:tab/><text:tab/>1982 Q.P.R v Spurs Replay (mint) £2-50p, <text:tab/><text:tab/> </text:p>
      <text:p text:style-name="P96">1983 Brighton v Man Utd (mint) £1-50p,<text:tab/><text:tab/><text:tab/><text:tab/>1983 Brighton v Man Utd Replay (mint) £5, <text:tab/><text:tab/><text:tab/></text:p>
      <text:p text:style-name="P123">1985 Everton v Man Utd £2, <text:tab/><text:tab/><text:tab/><text:tab/><text:tab/>1986 Everton v Liverpool (mint) £2, <text:tab/><text:tab/><text:tab/><text:tab/></text:p>
      <text:p text:style-name="P123">1987 Coventry v Spurs £2, <text:tab/><text:tab/><text:tab/><text:tab/><text:tab/>2001 Arsenal v Liverpool £1-50p, <text:tab/><text:tab/><text:tab/><text:tab/></text:p>
      <text:p text:style-name="P166"><text:span text:style-name="T330">2002 Arsenal v Chelsea £3,<text:tab/><text:tab/><text:tab/><text:tab/><text:tab/></text:span><text:span text:style-name="T342">2006 Liverpool v West Ham (+teamsheet) £25, </text:span><text:span text:style-name="T330"><text:tab/><text:tab/><text:tab/></text:span></text:p>
      <text:p text:style-name="P166"><text:span text:style-name="T182">2009 Chelsea v Everton (Mint) £5, <text:tab/><text:tab/><text:tab/><text:tab/></text:span><text:span text:style-name="Teletype"><text:span text:style-name="T17">2010 Chelsea v Portsmouth £4, <text:tab/><text:tab/><text:tab/><text:tab/><text:tab/></text:span></text:span></text:p>
      <text:p text:style-name="P166"><text:span text:style-name="Teletype"><text:span text:style-name="T17">2015 Arsenal v Aston Villa £4, <text:tab/><text:tab/><text:tab/><text:tab/><text:tab/>2023 Man City v Man Utd £7-50p, </text:span></text:span></text:p>
      <text:p text:style-name="P17"><text:span text:style-name="Teletype"><text:span text:style-name="T8">FAC FINAL REPRINT;</text:span></text:span><text:span text:style-name="Teletype"><text:span text:style-name="T17"> 1923 West Ham v Bolton (2000 Issue) £1-50p, </text:span></text:span></text:p>
      <text:p text:style-name="P172"/>
      <text:p text:style-name="P172">31</text:p>
      <text:p text:style-name="P172"/>
      <text:p text:style-name="P172"><text:soft-page-break/>LEAGUE CUP FINALS (Excellent condition);</text:p>
      <text:p text:style-name="P16"><text:span text:style-name="Teletype"><text:span text:style-name="T2">1963 BIRMINGHAM v Aston Villa ('Football League Cup Final' written on page 1 inside otherwise good) £20, </text:span></text:span></text:p>
      <text:p text:style-name="P21">1967 Q.P.R v W.B.A (mint) £5 (sl cr £3), <text:tab/><text:tab/><text:tab/><text:tab/>1968 Arsenal v Leeds £2-50p,<text:tab/><text:tab/><text:tab/><text:tab/><text:tab/></text:p>
      <text:p text:style-name="P21">1969 Arsenal v Swindon £2, <text:tab/><text:tab/><text:tab/><text:tab/><text:tab/>1970 Man City v W.B.A (good) £3, <text:tab/><text:tab/><text:tab/><text:tab/></text:p>
      <text:p text:style-name="P21">1971 Aston Villa v Spurs <text:s/>£3. <text:tab/><text:tab/><text:tab/><text:tab/><text:tab/>1972 Chelsea v Stoke (mint) £3, <text:tab/><text:tab/><text:tab/><text:tab/><text:tab/></text:p>
      <text:p text:style-name="P21">1974 Man City v Wolves (sl fold) £3, <text:tab/><text:tab/><text:tab/><text:tab/>1975 Aston Villa v Norwich £2, <text:tab/><text:tab/><text:tab/><text:tab/><text:tab/></text:p>
      <text:p text:style-name="P21">1976 Man City v Newcastle £4, <text:tab/><text:tab/><text:tab/><text:tab/><text:tab/>1977 Aston Villa v Everton £2, <text:tab/><text:tab/><text:tab/><text:tab/><text:tab/></text:p>
      <text:p text:style-name="P16"><text:span text:style-name="T330">1977 Aston Villa v Everton (1</text:span><text:span text:style-name="T413">st</text:span><text:span text:style-name="T330"> replay) £1-50p,<text:tab/><text:tab/><text:tab/>1977 Aston Villa v Everton (2</text:span><text:span text:style-name="T413">nd</text:span><text:span text:style-name="T330"> Replay) £3,</text:span><text:span text:style-name="T43"><text:tab/><text:tab/><text:tab/></text:span></text:p>
      <text:p text:style-name="P10">1978 Liverpool v Nottingham For £2, <text:tab/><text:tab/><text:tab/><text:tab/>1978 @ MAN UTD; Liverpool v Nottingham For (Replay) £2, <text:tab/></text:p>
      <text:p text:style-name="P16"><text:span text:style-name="Teletype"><text:span text:style-name="T17">1979 Nottingham For v Southampton £1-50p, <text:s/><text:tab/><text:tab/><text:tab/></text:span></text:span><text:span text:style-name="T344">1981 Liverpool v West Ham £1-50p<text:tab/><text:tab/><text:tab/><text:tab/></text:span></text:p>
      <text:p text:style-name="P16"><text:span text:style-name="Teletype"><text:span text:style-name="T17">1981 Liverpool v West Ham (Replay) £3,<text:tab/><text:tab/><text:tab/><text:tab/>1982 Liverpool v Spurs £2, <text:tab/><text:tab/><text:tab/><text:tab/><text:tab/></text:span></text:span></text:p>
      <text:p text:style-name="P16"><text:span text:style-name="Teletype"><text:span text:style-name="T17">1983 Liverpool v Man Utd £3, <text:tab/><text:tab/><text:tab/><text:tab/><text:tab/>1984 Everton v Liverpool £3, <text:tab/><text:tab/><text:tab/><text:tab/><text:tab/></text:span></text:span></text:p>
      <text:p text:style-name="P16"><text:span text:style-name="Teletype"><text:span text:style-name="T17">1984 Everton v Liverpool (Replay) £1-50p,<text:tab/><text:tab/><text:tab/></text:span></text:span><text:span text:style-name="T33">1985 Norwich v Sunderland £1-50p, </text:span><text:span text:style-name="T196"><text:tab/><text:tab/><text:tab/><text:tab/></text:span></text:p>
      <text:p text:style-name="P24">1989 Nottingham For v Luton (mint) £2, <text:tab/><text:tab/><text:tab/><text:tab/>1990 Nottingham For v Oldham £2-50p, <text:tab/><text:tab/><text:tab/><text:tab/></text:p>
      <text:p text:style-name="P16"><text:span text:style-name="Teletype"><text:span text:style-name="T17">1992 Man Utd v Notts For (ITV Issue, sl cr) £2,<text:tab/><text:tab/><text:tab/>1993 Arsenal v Sheff Wed (sl fold) £2-50p, <text:tab/><text:tab/><text:tab/></text:span></text:span></text:p>
      <text:p text:style-name="P16"><text:span text:style-name="T333">1998 Chelsea v Middlesbrough £3,<text:tab/><text:tab/><text:tab/><text:tab/></text:span><text:span text:style-name="T43">2002 @ CARDIFF; Blackburn v Spurs £2, <text:tab/><text:tab/><text:tab/></text:span></text:p>
      <text:p text:style-name="P16"><text:span text:style-name="Teletype"><text:span text:style-name="T17">2006 @ CARDIFF; Man Utd v Wigan £3, <text:tab/><text:tab/><text:tab/>2007 @ CARDIFF; Arsenal v Chelsea (+ newspaper report) £3, </text:span></text:span></text:p>
      <text:p text:style-name="P16"><text:span text:style-name="Teletype"><text:span text:style-name="T17">2010 Man Utd v Aston Villa £4, <text:tab/><text:tab/><text:tab/><text:tab/><text:tab/>2014 Manchester City v Sunderland £2,</text:span></text:span></text:p>
      <text:p text:style-name="P128">FAC SEMI-FINALS;</text:p>
      <text:list xml:id="list8358769640305820240" text:style-name="L1">
        <text:list-header>
          <text:p text:style-name="P491"><text:span text:style-name="Teletype"><text:span text:style-name="T2">17/3/45 @ CHELSEA; Arsenal v Millwall Lge South Cup semi-final s/s (sl worn, sl tear, no writing) £12,</text:span></text:span><text:span text:style-name="Teletype"><text:span text:style-name="T17"> </text:span></text:span></text:p>
        </text:list-header>
      </text:list>
      <text:p text:style-name="P331"><text:span text:style-name="Teletype"><text:span text:style-name="T2">1951 @ MAN CITY; Birmingham v Blackpool (sl fold, corner off back) £15,</text:span></text:span></text:p>
      <text:p text:style-name="P7"><text:span text:style-name="Teletype"><text:span text:style-name="T2">1956 @ ASTON VILLA; Man City v Spurs (very good) £12, </text:span></text:span></text:p>
      <text:p text:style-name="P352">1957 @ SHEFF WED; Birmingham v Man Utd (excellent) £25, </text:p>
      <text:p text:style-name="P332"><text:span text:style-name="Teletype"><text:span text:style-name="T17">1957 @ BIRMINGHAM; Aston Villa v W.B.A Replay (good) £8,<text:tab/>1958 @ ASTON VILLA; Man Utd v Fulham (fold) £8, <text:tab/></text:span></text:span></text:p>
      <text:p text:style-name="P231"><text:span text:style-name="Teletype"><text:span text:style-name="T17">1959 @ BIRMINGHAM; <text:s/>Norwich v Luton (Replay; nof) £3, </text:span></text:span></text:p>
      <text:p text:style-name="P332"><text:span text:style-name="Teletype"><text:span text:style-name="T17">1959 @ SHEFF WED; Aston Villa v Nottingham For (Ex b.v) £3,<text:tab/>1961 @ ASTON VILA; Spurs v Burnley (mint) £4 (sl mk £3),</text:span></text:span></text:p>
      <text:p text:style-name="P329"><text:span text:style-name="Teletype"><text:span text:style-name="T17">1961 @ BIRMINGHAM; Leicester v Sheff Utd (2</text:span></text:span><text:span text:style-name="Teletype"><text:span text:style-name="T145">nd</text:span></text:span><text:span text:style-name="Teletype"><text:span text:style-name="T17"> Replay, 4 pages, sl cr) £6, <text:tab/></text:span></text:span></text:p>
      <text:p text:style-name="P332"><text:span text:style-name="Teletype"><text:span text:style-name="T17">1961 @ NOTT'M FOR; Leicester v Sheff Utd (replay) £5,<text:tab/><text:tab/></text:span></text:span><text:span text:style-name="T514">1962 @ ASTON VILLA; Burnley v Fulham (mint) £3-50p,</text:span> <text:span text:style-name="T182">1963 Southampton v Man Utd (Pirate by Tuckett's) £3,<text:tab/><text:tab/></text:span><text:span text:style-name="T193">1963 @ SHEFF WED; Liverpool v Leicester (very good) £5, </text:span></text:p>
      <text:p text:style-name="P332"><text:span text:style-name="T182">1964 @ ASTON VILLA; Preston v Swansea £2, <text:tab/><text:tab/><text:tab/></text:span><text:span text:style-name="T193">1966 @ ASTON VILLA; Chelsea v Sheff Wed £4, <text:tab/><text:tab/></text:span></text:p>
      <text:p text:style-name="P332"><text:span text:style-name="T182">1967 @ ASTON VILLA; Leeds v Chelsea (sl mk) £1, <text:tab/><text:tab/></text:span><text:span text:style-name="T193">1968 @ ASTON VILLA; Birmingham v W.B.A £1-50p,<text:tab/><text:tab/></text:span></text:p>
      <text:p text:style-name="P354">1968 @ MAN UTD; Everton v Leeds £1-50p, <text:tab/><text:tab/><text:tab/>1969 @ SHEFF WED; W.B.A v Leicester £1-50p, <text:tab/><text:tab/></text:p>
      <text:p text:style-name="P354">1969 @ ASTON VILLA; Man City v Everton (sl mk) £1-50p, <text:tab/>1970 @ SPURS; Chelsea v Watford £3, <text:tab/><text:tab/><text:tab/><text:tab/></text:p>
      <text:p text:style-name="P332"><text:span text:style-name="T193">1971 @ ASTON VILLA; Stoke v Arsenal Replay £2, <text:tab/><text:tab/>1972 @ ASTON VILLA; Stoke v Arsenal £2, <text:tab/></text:span><text:span text:style-name="Teletype"><text:span text:style-name="T17"><text:tab/><text:tab/></text:span></text:span></text:p>
      <text:p text:style-name="P80">1972 @ SHEFF WED; Birmingham v Leeds (fold, t/c, unknown auto on team page) £2, </text:p>
      <text:p text:style-name="P333"><text:span text:style-name="Teletype"><text:span text:style-name="T17">1972 @ EVERTON; Stoke v Arsenal (Replay) £2, <text:tab/><text:tab/>1973 @ MAN CITY; Leeds v Wolves £2,<text:tab/><text:tab/><text:tab/><text:tab/></text:span></text:span></text:p>
      <text:p text:style-name="P355">1974 @ ASTON VILLA; Leicester v Liverpool Rep £3, <text:tab/><text:tab/>1975 @ ASTON VILLA; West Ham v Ipswich £3, <text:tab/><text:tab/></text:p>
      <text:p text:style-name="P355">1975 @ CHELSEA; West Ham v Ipswich Replay (mint) £3, <text:tab/>1975 @ MAN CITY: Fulham v Birmingham Replay £2-50p, <text:tab/></text:p>
      <text:p text:style-name="P355">1976 @ CHELSEA; Crystal Pal v Southampton £1-50p,<text:tab/><text:tab/>1977 @ MAN CITY; Liverpool v Everton £2, <text:tab/><text:tab/><text:tab/></text:p>
      <text:p text:style-name="P89">1978 @ ARSENAL; W.B.A v Ipswich (mint) £1-50p, <text:tab/>1978 @ CHELSEA; L Orient v Arsenal (mint) £3,</text:p>
      <text:p text:style-name="P170"><text:span text:style-name="T182">1979 @ ASTON VILLA; Wolves v Arsenal £2, <text:tab/>1980</text:span><text:span text:style-name="Teletype"><text:span text:style-name="T17"> @ SHEFF WED; Arsenal v Liverpool £2,</text:span></text:span></text:p>
      <text:p text:style-name="P170"><text:span text:style-name="Teletype"><text:span text:style-name="T17">1980 @ ASTON VILLA; Liverpool v Arsenal 1</text:span></text:span><text:span text:style-name="Teletype"><text:span text:style-name="T145">st</text:span></text:span><text:span text:style-name="Teletype"><text:span text:style-name="T17"> Rep £2,<text:tab/></text:span></text:span><text:span text:style-name="T182">1980 @ ASTON VILLA; Liverpool v Arsenal (2</text:span><text:span text:style-name="T263">nd</text:span><text:span text:style-name="T182"> Replay) £3, </text:span><text:span text:style-name="Teletype"><text:span text:style-name="T17">1980 @ ASTON VILLA; West Ham v Everton £2, <text:tab/>1980 @ LEEDS; West Ham v Everton Replay £2, <text:s/></text:span></text:span></text:p>
      <text:p text:style-name="P170"><text:span text:style-name="Teletype"><text:span text:style-name="T17">1981 @ SHEFF WED; Spurs v Wolves £2, <text:tab/></text:span></text:span><text:span text:style-name="T182">1981 @ Arsenal); Wolves v Spurs (Replay £2, </text:span></text:p>
      <text:p text:style-name="P170"><text:span text:style-name="T344">1981 Man City v Ipswich (@ Aston Villa) £2, <text:tab/></text:span><text:span text:style-name="T345">1982 (@ Arsenal) Q.P.R v W.B.A £1-50p,</text:span></text:p>
      <text:p text:style-name="P170"><text:span text:style-name="T345">1982 @ Leicester v Spurs £2,<text:tab/></text:span><text:span text:style-name="T344">1983 Brighton v Sheff Wed (@ ARSENAL) £2-50p, <text:tab/></text:span></text:p>
      <text:p text:style-name="P129">1984 @ ASTON VILLA; Plymouth v Watford (mint) £2, <text:tab/>1984 Everton v Southampton (@ Arsenal) £1, </text:p>
      <text:p text:style-name="P89">1985 @ ASTON VILLA; Luton v Everton £1-50p,<text:tab/>1986 Southampton v Liverpool (@ SPURS) (mint) £2, </text:p>
      <text:p text:style-name="P130">1987 Coventry v Leeds (@ Sheff Wed) £2,<text:tab/>1987 Spurs v Watford (@ ASTON VILLA) £1-50p, </text:p>
      <text:p text:style-name="P130">1988 Wimbledon v Luton (@ Spurs) £1, <text:tab/>1988 Nottingham For v Liverpool (@ SHEFF WED) £2, </text:p>
      <text:p text:style-name="P130">1989 Everton v Norwich (@ ASTON VILLA) £1, <text:tab/>1991 Arsenal v Spurs £2, </text:p>
      <text:p text:style-name="P129">1997 Middlesborough v Chesterfield (Rep @ Sheff Wed) £3, <text:tab/>1998 Wolves v Arsenal (@ Aston Villa) £2, </text:p>
      <text:p text:style-name="P129">1999 Newcastle v Spurs (@ MAN UTD) £2-50p,<text:tab/>1999 Man Utd v Arsenal (@ ASTON VILLA) £4,</text:p>
      <text:p text:style-name="P129">2000 Bolton v Aston Villa £2, <text:tab/>2002 Arsenal v Middlesbrough (@ Man Utd) £2, </text:p>
      <text:p text:style-name="P129">2002 Fulham v Chelsea £1-50p, <text:tab/>2003 Arsenal v Sheff Utd £2,</text:p>
      <text:p text:style-name="P129">2004 Sunderland v Millwall £3-50p, <text:tab/>2004 Arsenal v Man Utd £2, </text:p>
      <text:p text:style-name="P170"><text:span text:style-name="T344">2</text:span><text:span text:style-name="Teletype"><text:span text:style-name="T196">005 Newcastle v Man Utd £2,<text:tab/>2008 W.B.A v Portsmouth £2,<text:tab/></text:span></text:span></text:p>
      <text:p text:style-name="P170"><text:span text:style-name="Teletype"><text:span text:style-name="T196">2009 Man Utd v Everton £2, <text:tab/></text:span></text:span><text:span text:style-name="Teletype"><text:span text:style-name="T17">2011 Man City v Man Utd £2, </text:span></text:span></text:p>
      <text:p text:style-name="P170"><text:span text:style-name="Teletype"><text:span text:style-name="T17">2011 Bolton v Stoke £2, <text:s text:c="28"/><text:tab/>2013 Millwall v Wigan £2-50p, <text:s text:c="17"/></text:span></text:span></text:p>
      <text:p text:style-name="P170"><text:span text:style-name="Teletype"><text:span text:style-name="T17">2013/ Chelsea v Man City £3, <text:tab/>2014 Wigan v Arsenal £2, <text:s text:c="25"/></text:span></text:span></text:p>
      <text:p text:style-name="P120"><text:span text:style-name="Teletype"><text:span text:style-name="T44">2015 Reading v Arsenal (+ teamsheet) £3, <text:s text:c="14"/><text:tab/>2016 Everton v Man Utd £2, <text:s/></text:span></text:span></text:p>
      <text:p text:style-name="P329"><text:span text:style-name="Teletype"><text:span text:style-name="T172"/></text:span></text:p>
      <text:p text:style-name="P329"><text:span text:style-name="Teletype"><text:span text:style-name="T172"/></text:span></text:p>
      <text:p text:style-name="P329"><text:span text:style-name="Teletype"><text:span text:style-name="T172">32</text:span></text:span></text:p>
      <text:p text:style-name="P329"><text:span text:style-name="Teletype"><text:span text:style-name="T172"/></text:span></text:p>
      <text:p text:style-name="P329"><text:soft-page-break/><text:span text:style-name="Teletype"><text:span text:style-name="T172">CHARITY SHIELD SECTION;</text:span></text:span></text:p>
      <text:p text:style-name="P16"><text:span text:style-name="Teletype"><text:span text:style-name="T17">1975 Derby v West Ham (mint) £1-50p, <text:tab/><text:tab/><text:tab/><text:tab/></text:span></text:span></text:p>
      <text:p text:style-name="P16"><text:span text:style-name="Teletype"><text:span text:style-name="T17">1976 Liverpool v Southampton £2,<text:tab/><text:tab/><text:tab/><text:tab/>1977 Liverpool v Man Utd (inc match report, mint) £1-50p,<text:tab/></text:span></text:span></text:p>
      <text:p text:style-name="P16"><text:span text:style-name="Teletype"><text:span text:style-name="T17">1977 Liverpool v Man Utd (sl cr+ticket) £6, <text:tab/><text:tab/><text:tab/>1978 Ipswich v Nottingham For (mint) £2, <text:tab/></text:span></text:span></text:p>
      <text:p text:style-name="P16"><text:span text:style-name="Teletype"><text:span text:style-name="T17">1979 Arsenal v Liverpool £2, <text:tab/><text:tab/><text:tab/><text:tab/><text:tab/>1980 Liverpool v West Ham £1,<text:tab/><text:tab/><text:tab/><text:tab/><text:tab/></text:span></text:span></text:p>
      <text:p text:style-name="P16"><text:span text:style-name="Teletype"><text:span text:style-name="T17">1</text:span></text:span><text:span text:style-name="T344">981 Aston Villa v Spurs (mint) £2,<text:tab/><text:tab/><text:tab/><text:tab/>1982 Liverpool v Spurs £1, <text:tab/><text:tab/><text:tab/><text:tab/><text:tab/></text:span></text:p>
      <text:p text:style-name="P22">1983 Liverpool v Man Utd (mint) £1, <text:tab/><text:tab/><text:tab/><text:tab/>1984 Everton v Liverpool £1, <text:tab/><text:tab/><text:tab/><text:tab/><text:tab/></text:p>
      <text:p text:style-name="P22">1985 Everton v Man Utd £1, <text:tab/><text:tab/><text:tab/><text:tab/><text:tab/>1991 Arsenal v Spurs £2-50p, <text:tab/><text:tab/><text:tab/><text:tab/><text:tab/></text:p>
      <text:p text:style-name="P16"><text:span text:style-name="Teletype"><text:span text:style-name="T17">1993 Arsenal v Man Utd £1-50p <text:tab/><text:tab/><text:tab/><text:tab/><text:tab/>1994 Blackburn v Man Utd £1-50p, <text:tab/><text:tab/><text:tab/><text:tab/></text:span></text:span></text:p>
      <text:p text:style-name="P16"><text:span text:style-name="Teletype"><text:span text:style-name="T17">1999 Arsenal v Man Utd £3, <text:tab/><text:tab/><text:tab/><text:tab/><text:tab/>2001 Liverpool v Man Utd £4, <text:tab/><text:tab/><text:tab/><text:tab/><text:tab/></text:span></text:span></text:p>
      <text:p text:style-name="P16"><text:span text:style-name="Teletype"><text:span text:style-name="T17">2002 Arsenal v Liverpool (+ticket) £4, <text:tab/><text:tab/><text:tab/><text:tab/>2003 Arsenal v Man Utd £2, <text:tab/><text:tab/><text:tab/><text:tab/><text:tab/></text:span></text:span></text:p>
      <text:p text:style-name="P16"><text:span text:style-name="Teletype"><text:span text:style-name="T77">2005 Arsenal v Chelsea £4, <text:tab/><text:tab/><text:tab/><text:tab/><text:tab/></text:span></text:span><text:span text:style-name="Teletype"><text:span text:style-name="T17">2006 Liverpool v Chelsea £1-50p, <text:tab/><text:tab/><text:tab/><text:tab/></text:span></text:span></text:p>
      <text:p text:style-name="P16"><text:span text:style-name="Teletype"><text:span text:style-name="T17">2008 Man Utd v Portsmouth £2, <text:tab/><text:tab/><text:tab/><text:tab/><text:tab/>2011 Man City v Man Utd £3,<text:tab/><text:tab/><text:tab/><text:tab/><text:tab/></text:span></text:span></text:p>
      <text:p text:style-name="P16"><text:span text:style-name="Teletype"><text:span text:style-name="T17">2014 Arsenal v Man City £1,<text:tab/><text:tab/><text:tab/><text:tab/><text:tab/>2016 Leicester v Man Utd £2, </text:span></text:span></text:p>
      <text:p text:style-name="P173">LEAGUE CUP SEMI-FINALS (excellent mostly mint condition) 50p Each;</text:p>
      <text:p text:style-name="P180">1966/7 Q.P.R v Birmingham £2, <text:tab/><text:tab/><text:tab/><text:tab/><text:tab/>1966/7 WEST HAM v W.B.A (neat nof) £3, </text:p>
      <text:p text:style-name="P164"><text:span text:style-name="Teletype"><text:span text:style-name="T17">1968/9 SPURS v Arsenal £1-50p, <text:tab/><text:tab/><text:tab/><text:tab/>1968/9 ARSENAL v Spurs £2, </text:span></text:span></text:p>
      <text:p text:style-name="P164"><text:span text:style-name="Teletype"><text:span text:style-name="T17">1970/1 SPURS v Bristol City £1-50p, <text:tab/><text:tab/><text:tab/><text:tab/></text:span></text:span><text:span text:style-name="T496"> </text:span><text:span text:style-name="Teletype"><text:span text:style-name="T17">1971/2 SPURS v Chelsea, <text:tab/><text:tab/><text:tab/><text:tab/><text:tab/></text:span></text:span></text:p>
      <text:p text:style-name="P164"><text:span text:style-name="T496">1971/2 WEST HAM v Stoke, <text:tab/><text:tab/><text:tab/><text:tab/><text:tab/>1971/2 @ MAN UTD; Stoke v West Ham (2</text:span><text:span text:style-name="T501">nd</text:span><text:span text:style-name="T496"> Replay) £1,<text:tab/><text:tab/></text:span></text:p>
      <text:p text:style-name="P164"><text:span text:style-name="T496">1972/3 NORWICH v Chelsea £3, <text:tab/><text:tab/><text:tab/><text:tab/></text:span><text:span text:style-name="T196">1973/4 MAN CITY v Plymouth, <text:tab/><text:tab/><text:tab/><text:tab/><text:tab/></text:span></text:p>
      <text:p text:style-name="P181">1976/7 EVERTON v Bolton, <text:tab/><text:tab/><text:tab/><text:tab/><text:tab/>1976/7 Q.P.R v Aston Villa,<text:tab/><text:tab/><text:tab/><text:tab/><text:tab/></text:p>
      <text:p text:style-name="P181">1977/8 NOTTINGHAM FOR v Leeds,<text:tab/><text:tab/><text:tab/><text:tab/>1977/8 ARSENAL v Liverpool, <text:tab/><text:tab/><text:tab/><text:tab/><text:tab/></text:p>
      <text:p text:style-name="P132">1978/9 SOUTHAMPTON v Leeds, <text:tab/><text:tab/><text:tab/><text:tab/>1978/9 WATFORD v Nottingham For, <text:tab/><text:tab/><text:tab/><text:tab/></text:p>
      <text:p text:style-name="P164"><text:span text:style-name="T196">1978/9 LEEDS v Southampton,<text:tab/><text:tab/><text:tab/><text:tab/><text:tab/></text:span><text:span text:style-name="T340">1979/0 SWINDON v Wolves, <text:tab/><text:tab/><text:tab/><text:tab/><text:tab/></text:span></text:p>
      <text:p text:style-name="P132">1979/0 WOLVES v Swindon, <text:tab/><text:tab/><text:tab/><text:tab/><text:tab/>1980/1 WEST HAM v Coventry, <text:tab/><text:tab/><text:tab/><text:tab/><text:tab/></text:p>
      <text:p text:style-name="P132">1980/1 COVENTRY v West Ham, <text:tab/><text:tab/><text:tab/><text:tab/>1981/2 LIVERPOOL v Ipswich, <text:tab/><text:tab/><text:tab/><text:tab/><text:tab/></text:p>
      <text:p text:style-name="P132">1981/2 IPSWICH v Liverpool, <text:tab/><text:tab/><text:tab/><text:tab/><text:tab/>1981/2 W.B.A v Spurs, <text:tab/><text:tab/><text:tab/><text:tab/><text:tab/><text:tab/></text:p>
      <text:p text:style-name="P164"><text:span text:style-name="T340">1981/2 SPURS v W.B.A, <text:tab/><text:tab/><text:tab/><text:tab/><text:tab/></text:span><text:span text:style-name="T196">1982/3 BURNLEY v Liverpool, <text:tab/><text:tab/><text:tab/><text:tab/><text:tab/></text:span></text:p>
      <text:p text:style-name="P95">1982/3 ARSENAL v Man Utd, <text:tab/><text:tab/><text:tab/><text:tab/><text:tab/>1982/3 LIVERPOOL v Burnley, <text:tab/><text:tab/><text:tab/><text:tab/><text:tab/></text:p>
      <text:p text:style-name="P95">1983/4 ASTON VILLA v Everton, <text:tab/><text:tab/><text:tab/><text:tab/>1983/4 EVERTON v Aston Villa,<text:tab/><text:tab/><text:tab/><text:tab/><text:tab/></text:p>
      <text:p text:style-name="P95">1984/5 CHELSEA v Sunderland, <text:tab/><text:tab/><text:tab/><text:tab/>1986/7 SOUTHAMPTON v Liverpool, <text:tab/><text:tab/><text:tab/><text:tab/></text:p>
      <text:p text:style-name="P164"><text:span text:style-name="T196">1986/7 SPURS v Arsenal (1</text:span><text:span text:style-name="T261">st</text:span><text:span text:style-name="T196"> March), <text:tab/><text:tab/><text:tab/><text:tab/>1987/8 ARSENAL v Everton, <text:tab/><text:tab/><text:tab/><text:tab/><text:tab/></text:span></text:p>
      <text:p text:style-name="P95">1987/8 EVERTON v Arsenal, <text:tab/><text:tab/><text:tab/><text:tab/><text:tab/>1988/9 LUTON v West Ham, <text:tab/><text:tab/><text:tab/><text:tab/><text:tab/></text:p>
      <text:p text:style-name="P95">1988/9 WEST HAM v Luton (inc teamsheet) £1, <text:tab/><text:tab/><text:tab/>1989/0 NOTTINGHAM FOR v Coventry, <text:tab/><text:tab/><text:tab/></text:p>
      <text:p text:style-name="P164"><text:span text:style-name="T196">1989/0 WEST HAM v Oldham,<text:tab/><text:tab/><text:tab/><text:tab/><text:tab/></text:span><text:span text:style-name="Teletype"><text:span text:style-name="T17">1990/1 MAN UTD v Leeds (ITV Issue), <text:tab/><text:tab/><text:tab/><text:tab/></text:span></text:span></text:p>
      <text:p text:style-name="P164"><text:span text:style-name="Teletype"><text:span text:style-name="T17">1993/4 ASTON VILLA v Tranmere,<text:tab/><text:tab/><text:tab/><text:tab/></text:span></text:span></text:p>
      <text:p text:style-name="P397"><text:span text:style-name="T178">NORTHERN IRELAND HOMES;</text:span><text:span text:style-name="T182"> 1956 Wales £5, </text:span><text:span text:style-name="Teletype"><text:span text:style-name="T17">1957 </text:span></text:span><text:span text:style-name="Teletype"><text:span text:style-name="T86">Wales £5, </text:span></text:span><text:span text:style-name="Teletype"><text:span text:style-name="T17">Portugal £6</text:span></text:span><text:span text:style-name="Teletype"><text:span text:style-name="T18">, 1959 Scotland £4, </text:span></text:span><text:span text:style-name="Teletype"><text:span text:style-name="T17">Wales £3, 1961 Scotland £2, 1966 England £4, 1972 Spain (@ HULL), 1973 @ Sheff Wed; Bulgaria (World Cup),</text:span></text:span><text:span text:style-name="Teletype"><text:span text:style-name="T86"> @ EVERTON; England £2, </text:span></text:span></text:p>
      <text:p text:style-name="P397"><text:span text:style-name="Teletype"><text:span text:style-name="T86">@ EVERTON; Wales £3, Cyprus £3, </text:span></text:span><text:span text:style-name="T182">1975 England/Wales (joint), 1977 Wales/England (joint), 1978 Scotland, 1979</text:span><text:span text:style-name="Teletype"><text:span text:style-name="T17"> Eire, </text:span></text:span></text:p>
      <text:p text:style-name="P397"><text:span text:style-name="Teletype"><text:span text:style-name="T17">England Euro Championship, </text:span></text:span><text:span text:style-name="T182">1981 England/Wales (joint), 1982 Scotland, </text:span><text:span text:style-name="Teletype"><text:span text:style-name="T17">1983 Scotland, </text:span></text:span></text:p>
      <text:p text:style-name="P399"><text:span text:style-name="T498">SCOTLAND HOMES £1 Each;</text:span><text:span text:style-name="T497"> </text:span><text:span text:style-name="T196">1954 England £10, </text:span><text:span text:style-name="T496">1956 England £6, 1958 Ireland £5, Hungary £3, 1959 Germany £4, </text:span></text:p>
      <text:p text:style-name="P399"><text:span text:style-name="Teletype"><text:span text:style-name="T17">1960 Ireland (sl mk) £2, 1961 Wales £3, 1962 Uruguay (fold) £2, </text:span></text:span><text:span text:style-name="T496">1963 </text:span><text:span text:style-name="Teletype"><text:span text:style-name="T17">Wales (v sl cr) £2, Austria, </text:span></text:span><text:span text:style-name="T496">1964 England £3, </text:span><text:span text:style-name="Teletype"><text:span text:style-name="T17">Ireland £2, Finland (World Cup) £2, 1965 Wales (mint) £2, Poland (World Cup) £2, Spain (fold), 1966 Portugal, England £3, Ireland £1-50p, 1967 U.S.S.R £2, Wales £2, 1968 Austria (fold), England £2, 1969 West Germany £3, Ireland £1-50p, Cyprus (sof), 1970 Denmark, <text:s/>Wales (sl worn), England (sl cr), 1971 Portugal, Belgium (Aberdeen) £3, 1972 Peru, Denmark, 1973 Czechoslovakia, </text:span></text:span></text:p>
      <text:p text:style-name="P399"><text:span text:style-name="Teletype"><text:span text:style-name="T17">East Germany (fold), Brazil £2, 1974 Wales £2, England £2, <text:s/>West Germany £2, Spain £2, 1975 N Ireland £3, Rumania, Portugal, Denmark, 1976 Wales, Switzerland, Finland £2, England (sl fold), 1977 Czechoslovakia, N Ireland £2, 1978 Wales, England, Bulgaria, Argentina ('Here We Come Brochure' 16 pages) £3, 1979 Austria, Argentina, N Ireland, Peru, Belgium, 1980 Wales, England, Portugal (Mar+Oct), 1981 Israel, Sweden, N Ireland (Mar+May), 1982 Holland, England, Wales, West Germany, </text:span></text:span></text:p>
      <text:p text:style-name="P399"><text:span text:style-name="Teletype"><text:span text:style-name="T17">1983 Belgium, N Ireland, Uruguay, Switzerland, 1984 England, Spain, Wales, Yugoslavia, 1985 England, Australia (World Cup), West Germany, Wales, 1986 Bulgaria, Rumania, Luxembourg £2, 1987 Belgium, Eire, Hungary, Brazil, </text:span></text:span></text:p>
      <text:p text:style-name="P399"><text:span text:style-name="Teletype"><text:span text:style-name="T17">1988 Yugoslavia, Columbia, 1989 Cyprus (World Cup), France (World Cup), Chile, England, 1990 Argentina, West Germany, Switzerland, Egypt, Rumania, Scottish Football Lge £1-50p, Poland, 1991 U.S.S.R, Bulgaria, 1992 Finland, Northern Ireland, Italy, 1993 Switzerland, 1997 Austria, </text:span></text:span></text:p>
      <text:p text:style-name="P41"><text:span text:style-name="Teletype"><text:span text:style-name="T17">INTER-LEAGUE; 1962 SCOTLAND XI v Scottish Lge £2, 1970 Scottish Lge v League of Ireland £1-50p, </text:span></text:span></text:p>
      <text:p text:style-name="P164"><text:span text:style-name="T499">WALES HOMES;</text:span><text:span text:style-name="T500"> </text:span><text:span text:style-name="Teletype"><text:span text:style-name="T17">1953 England (worn) £4, 1954 Scotland (+ Songsheet) £8, Ireland (wof) £5, 1955 England (+ Songsheet) £8, </text:span></text:span></text:p>
      <text:p text:style-name="P164"><text:span text:style-name="Teletype"><text:span text:style-name="T17">Austria (sticky label on cover) £4, 1957 Czechoslovakia £4, East Germany £4, 1958 Israel (nof) £3, Ireland £4, Scotland £3, </text:span></text:span></text:p>
      <text:p text:style-name="P164"><text:span text:style-name="Teletype"><text:span text:style-name="T17">1960 @ Wrexham; Ireland £3, Scotland £3, </text:span></text:span><text:span text:style-name="T196">1961 Spain 50p,</text:span><text:span text:style-name="Teletype"><text:span text:style-name="T17"> 1963 Hungary £2, 1966 N Ireland £3, 1967 England £2, 1968 Italy £3, 1972 N Ireland £2, England (sl mk), 1973 Poland £2, 1974 N Ireland £2, 1976 Yugoslavia, England, 1977 Czechoslovakia (WC) £2, 1978 N Ireland (Wrexham) £2, 1979 Eire (Swansea), Scotland, 1980 England £1-50p, Northern Ireland £1, Czechoslovakia (WC), 1982 England, </text:span></text:span><text:span text:style-name="T196">N Ireland, 1983 Scotland, </text:span><text:span text:style-name="Teletype"><text:span text:style-name="T17">1984 N Ireland, <text:s/>1987 Denmark, 1988 Yugoslavia, 1989 W Germany, 1996 Turkey, </text:span></text:span></text:p>
      <text:p text:style-name="P164"><text:span text:style-name="T196">2005 Hungary, 2006 England £2, <text:s/></text:span><text:span text:style-name="Teletype"><text:span text:style-name="T8">WALES AWAY;</text:span></text:span><text:span text:style-name="Teletype"><text:span text:style-name="T17"> 1992 Belgium £1,</text:span></text:span></text:p>
      <text:p text:style-name="P127"><text:tab/></text:p>
      <text:p text:style-name="P119"/>
      <text:p text:style-name="P146"><text:span text:style-name="T328">33</text:span><text:span text:style-name="T332"><text:tab/></text:span></text:p>
      <text:p text:style-name="P146"><text:soft-page-break/><text:span text:style-name="T328">ENGLAND HOME COLLECTION £1 Each;</text:span><text:span text:style-name="Teletype"><text:span text:style-name="T196"><text:tab/><text:tab/><text:tab/></text:span></text:span></text:p>
      <text:p text:style-name="P353">27/2/43 Wales (fold, sl edge tears, sl mkd) £18, 14/10/44 Scotland (folds) £15, </text:p>
      <text:p text:style-name="P166"><text:span text:style-name="Teletype"><text:span text:style-name="T8">1947</text:span></text:span><text:span text:style-name="Teletype"><text:span text:style-name="T17"> Scotland (neat woc, sl worn) £10, <text:tab/><text:tab/></text:span></text:span><text:span text:style-name="Teletype"><text:span text:style-name="T8">1949</text:span></text:span><text:span text:style-name="Teletype"><text:span text:style-name="T17"> Scotland (rs) £12 (copy sl worn) £8, </text:span></text:span></text:p>
      <text:p text:style-name="P166"><text:span text:style-name="Teletype"><text:span text:style-name="T8">1950</text:span></text:span><text:span text:style-name="Teletype"><text:span text:style-name="T17"> Yugoslavia (@ ARSENAL, good) £10, <text:s/><text:tab/></text:span></text:span></text:p>
      <text:p text:style-name="P166"><text:span text:style-name="Teletype"><text:span text:style-name="T8">1951</text:span></text:span><text:span text:style-name="Teletype"><text:span text:style-name="T17"> France @ ARSENAL (F-o-B, sl cr) £12, Austria (rust mk, good) £6, Scotland (rs) £5, </text:span></text:span></text:p>
      <text:p text:style-name="P166"><text:span text:style-name="Teletype"><text:span text:style-name="T8">1952</text:span></text:span><text:span text:style-name="Teletype"><text:span text:style-name="T17"> Belgium (sl rs) £8, Wales (rs) £5, <text:tab/><text:tab/></text:span></text:span><text:span text:style-name="T328">1953</text:span><text:span text:style-name="T333"> Scotland £5, Hungary (v sl mk) £12, Rest of the World £5,<text:tab/></text:span></text:p>
      <text:p text:style-name="P166"><text:span text:style-name="T328">1954</text:span><text:span text:style-name="T333"> Germany £4, </text:span><text:span text:style-name="Teletype"><text:span text:style-name="T17">Wales £5, </text:span></text:span><text:span text:style-name="T333"><text:tab/><text:tab/><text:tab/></text:span><text:span text:style-name="T328">1955</text:span><text:span text:style-name="T333"> Scotland (</text:span><text:span text:style-name="Teletype"><text:span text:style-name="T17">D Edwards Debut, mint) £10</text:span></text:span><text:span text:style-name="T333">,</text:span><text:span text:style-name="Teletype"><text:span text:style-name="T17"> Ireland (mint) £6, Spain £4, </text:span></text:span></text:p>
      <text:p text:style-name="P166"><text:span text:style-name="T328">1956</text:span><text:span text:style-name="T333"> </text:span><text:span text:style-name="Teletype"><text:span text:style-name="T17">Wales (very good) £5, Brazil £5, Denmark @ WOLVES, (excellent) £8, Yugoslavia £4, </text:span></text:span><text:span text:style-name="T333"><text:tab/><text:tab/></text:span></text:p>
      <text:p text:style-name="P166"><text:span text:style-name="Teletype"><text:span text:style-name="T8">1957</text:span></text:span><text:span text:style-name="Teletype"><text:span text:style-name="T17"> France £5, Scotland £4, Ireland (mint) £6, Eire (v sl stain) £8, </text:span></text:span></text:p>
      <text:p text:style-name="P166"><text:span text:style-name="T328">1958</text:span><text:span text:style-name="T333"> U.S.S.R £3, </text:span><text:span text:style-name="Teletype"><text:span text:style-name="T17">@ ASTON VILLA; Wales (excellent) </text:span></text:span><text:span text:style-name="T333">£5, </text:span><text:span text:style-name="Teletype"><text:span text:style-name="T17">Portugal £3, </text:span></text:span><text:span text:style-name="T333"><text:tab/></text:span></text:p>
      <text:p text:style-name="P166"><text:span text:style-name="T328">1959</text:span><text:span text:style-name="T333"> Sweden £2, Italy £3, Scotland (mint) £4, <text:tab/><text:tab/><text:tab/></text:span><text:span text:style-name="T328">1960</text:span><text:span text:style-name="T333"> Spain £4, Wales £3, Yugoslavia £2, <text:tab/><text:tab/><text:tab/></text:span></text:p>
      <text:p text:style-name="P166"><text:span text:style-name="T328">1961</text:span><text:span text:style-name="T333"> Portugal £2, Luxembourg (@ Arsenal) £5, Mexico £2,</text:span><text:span text:style-name="T182"> </text:span><text:span text:style-name="Teletype"><text:span text:style-name="T17">Scotland (9-3 game) £3 (copy+songsheet) £6, </text:span></text:span></text:p>
      <text:p text:style-name="P164"><text:span text:style-name="T328">1962</text:span><text:span text:style-name="T333"> Austria £2, Switzerland £3, <text:tab/><text:tab/><text:tab/><text:tab/><text:tab/></text:span><text:span text:style-name="T328">1963</text:span><text:span text:style-name="T333"> R-o-W £2, Scotland £3, Ireland £3, Brazil £3, <text:tab/><text:tab/></text:span></text:p>
      <text:p text:style-name="P164"><text:span text:style-name="T328">1964</text:span><text:span text:style-name="T333"> Wales £2-50p,Uruguay (sl cr) £2, <text:s/><text:tab/><text:tab/><text:tab/><text:tab/></text:span><text:span text:style-name="T328">1965</text:span><text:span text:style-name="T333"> Scotland £2, Hungary £2, </text:span><text:span text:style-name="Teletype"><text:span text:style-name="T17">Austria £3,</text:span></text:span></text:p>
      <text:p text:style-name="P164"><text:span text:style-name="T328">1966</text:span><text:span text:style-name="T333"> </text:span><text:span text:style-name="Teletype"><text:span text:style-name="T17">West Germany (sl cr), World Cup Brochure, teams filled in excellent) £8, Yugoslavia £2, </text:span></text:span><text:span text:style-name="Teletype"><text:span text:style-name="T6">@ EVERTON; Poland (scarce) £15, </text:span></text:span></text:p>
      <text:p text:style-name="P164"><text:span text:style-name="T328">1967</text:span><text:span text:style-name="T333"> Spain, USSR £2, Scotland <text:s/>(mint) £4, Scotland (+songsheet £5), Ireland £2, <text:tab/></text:span></text:p>
      <text:p text:style-name="P164"><text:span text:style-name="T328">1968</text:span><text:span text:style-name="T333"> Bulgaria, Sweden, Spain, <text:tab/><text:tab/><text:tab/><text:tab/><text:tab/></text:span><text:span text:style-name="T328">1969</text:span><text:span text:style-name="T333"> France £2, Wales, </text:span><text:span text:style-name="Teletype"><text:span text:style-name="T17">Scotland £2, Scotland (+songsheet) £4, </text:span></text:span></text:p>
      <text:p text:style-name="P164"><text:span text:style-name="T328">1970</text:span><text:span text:style-name="T333"> N Ireland £2, G.D.R £2, <text:tab/><text:tab/><text:tab/><text:tab/><text:tab/></text:span><text:span text:style-name="T328">1971</text:span><text:span text:style-name="T333"> Switzerland, Wales, </text:span><text:span text:style-name="Teletype"><text:span text:style-name="T17">Scotland (+songsheet) £4,</text:span></text:span></text:p>
      <text:p text:style-name="P164"><text:span text:style-name="T328">1972</text:span><text:span text:style-name="T332"> </text:span><text:span text:style-name="T333">Yugoslavia, West Germany, N Ireland £2, <text:tab/><text:tab/><text:tab/></text:span><text:span text:style-name="T328">1973</text:span><text:span text:style-name="T333"> Wales (Jan)+(May) £2, Italy, Scotland, <text:tab/><text:tab/><text:tab/></text:span></text:p>
      <text:p text:style-name="P164"><text:span text:style-name="T328">1974</text:span><text:span text:style-name="T333"> Argentina, <text:tab/><text:tab/><text:tab/><text:tab/><text:tab/><text:tab/><text:tab/></text:span><text:span text:style-name="T328">1975</text:span><text:span text:style-name="T333"> Scotland, West Germany, Cyprus £3, </text:span></text:p>
      <text:p text:style-name="P164"><text:span text:style-name="T328">1976</text:span><text:span text:style-name="T333"> Finland, Eire (cr) £1, Northern Ireland (with date) £3, </text:span></text:p>
      <text:p text:style-name="P164"><text:span text:style-name="T328">1977</text:span><text:span text:style-name="T333"> Wales, Luxembourg, Holland, Scotland (with newspaper report) £2, </text:span></text:p>
      <text:p text:style-name="P164"><text:span text:style-name="T328">1978</text:span><text:span text:style-name="T333"> Brazil, Hungary, Czechoslovakia, <text:tab/><text:tab/><text:tab/><text:tab/></text:span><text:span text:style-name="T328">1979</text:span><text:span text:style-name="T333"> Bulgaria, </text:span></text:p>
      <text:p text:style-name="P164"><text:span text:style-name="T328">1980</text:span><text:span text:style-name="T333"> Switzerland, Norway £2, Eire £2, N Ireland £1-50p, Argentina £1-50p,</text:span></text:p>
      <text:p text:style-name="P164"><text:span text:style-name="T328">1981</text:span><text:span text:style-name="T333"> Brazil, Hungary, Rumania, Spain, Wales, Scotland (orange), <text:tab/></text:span><text:span text:style-name="T328">1982</text:span><text:span text:style-name="T333"> Luxembourg, Holland, Northern Ireland, Germany £2, </text:span></text:p>
      <text:p text:style-name="P164"><text:span text:style-name="T328">1983</text:span><text:span text:style-name="T333"> Scotland, Greece, Wales, Denmark, Hungary, <text:s/><text:tab/><text:tab/></text:span><text:span text:style-name="T328">1984</text:span><text:span text:style-name="T333"> G.D.R, Finland, U.S.S.R, Northern Ireland, </text:span></text:p>
      <text:p text:style-name="P164"><text:span text:style-name="T328">1985</text:span><text:span text:style-name="T333"> Rumania £2, N Ireland £2, Turkey £2, Eire £2, </text:span><text:span text:style-name="T328">1986</text:span><text:span text:style-name="T333"> Yugoslavia, N Ireland, </text:span><text:span text:style-name="T328">1987</text:span><text:span text:style-name="T333"> Brazil £2, </text:span><text:span text:style-name="T328">1988</text:span><text:span text:style-name="T333"> Sweden £2, Holland £3, </text:span></text:p>
      <text:p text:style-name="P164"><text:span text:style-name="T328">1989</text:span><text:span text:style-name="T332"> </text:span><text:span text:style-name="T333">Poland £2, </text:span><text:span text:style-name="Teletype"><text:span text:style-name="T17">Chile £3-50p, Yugoslavia £2, </text:span></text:span><text:span text:style-name="T328">1990</text:span><text:span text:style-name="T333"> </text:span><text:span text:style-name="Teletype"><text:span text:style-name="T17">Denmark £2, Czechoslovakia £3, Poland £2, Uruguay £2, Hungary £2, </text:span></text:span></text:p>
      <text:p text:style-name="P164"><text:span text:style-name="T328">1991</text:span><text:span text:style-name="T333"> Eire £4, Germany £2, Turkey £2, USSR £3, Cameroon £2, <text:tab/></text:span><text:span text:style-name="T328">1992</text:span><text:span text:style-name="T333"> Turkey £2, Brazil £4, France £3, <text:s/><text:tab/><text:tab/> <text:tab/><text:tab/></text:span></text:p>
      <text:p text:style-name="P164"><text:span text:style-name="T328">1993</text:span><text:span text:style-name="T333"> Poland £2, Holland £2, <text:tab/><text:tab/><text:tab/><text:tab/><text:tab/></text:span><text:span text:style-name="T328">1995</text:span><text:span text:style-name="T333"> Brazil (Umbro Cup) £2, <text:tab/><text:tab/><text:tab/><text:tab/><text:tab/></text:span></text:p>
      <text:p text:style-name="P164"><text:span text:style-name="T328">2000 £2 Each;</text:span><text:span text:style-name="T333"> Argentina, Brazil, Ukraine, Germany £5, </text:span></text:p>
      <text:p text:style-name="P164"><text:span text:style-name="T328">2001</text:span><text:span text:style-name="T333"> Albania (Newcastle) £2, Spain (Aston Villa), Mexico (Derby), Holland (Spurs), Sweden (Man Utd), </text:span></text:p>
      <text:p text:style-name="P164"><text:span text:style-name="T328">2002 £2 Each;</text:span><text:span text:style-name="T333"> Paraguay (Liverpool), Macedonia (Southampton), Greece (Man Utd) £3, Italy (Leeds), Finland (Liverpool),</text:span></text:p>
      <text:p text:style-name="P164"><text:span text:style-name="T328">2003 £2 Each;</text:span><text:span text:style-name="T333"> Slovakia (Middlesbrough), Denmark (Man Utd), Turkey (Sunderland), Croatia (Ipswich), </text:span></text:p>
      <text:p text:style-name="P164"><text:span text:style-name="T333">Liechtenstein (Man Utd) £3, <text:tab/><text:tab/><text:tab/><text:tab/><text:tab/></text:span><text:span text:style-name="T328">2004 £2 Each;</text:span><text:span text:style-name="T333"> Japan/Iceland (Man City) £3, </text:span></text:p>
      <text:p text:style-name="P164"><text:span text:style-name="T328">2005 £2 Each;</text:span><text:span text:style-name="T333"> Holland (Villa Pk), Northern Ireland (Man Utd), Austria (Man Utd), Poland (Man Utd), Columbia (New York) £3, </text:span></text:p>
      <text:p text:style-name="P164"><text:span text:style-name="T328">2006 £2 Each;</text:span><text:span text:style-name="T333"> Andorra (Man Utd), Hungary (Man Utd), Jamaica (Man Utd), Greece (Man Utd), Macedonia (Man Utd), </text:span></text:p>
      <text:p text:style-name="P164"><text:span text:style-name="T333">Uruguay (Liverpool), <text:tab/><text:tab/><text:tab/><text:tab/><text:tab/> <text:s text:c="10"/></text:span><text:span text:style-name="T328">2007 £2 Each;</text:span><text:span text:style-name="T333"> Croatia, Russia, Germany, Israel, Estonia, Brazil, </text:span></text:p>
      <text:p text:style-name="P164"><text:span text:style-name="T328">2008 £2 Each;</text:span><text:span text:style-name="T333"> Switzerland, U.S.A, Czech Republic, Kazakhstan, </text:span><text:span text:style-name="T328">2009 £2 Each</text:span><text:span text:style-name="T332">; </text:span><text:span text:style-name="T333">Slovenia, Croatia, Belarus, Ukraine, Andorra, <text:tab/></text:span></text:p>
      <text:p text:style-name="P164"><text:span text:style-name="T328">2010 £2 Each;</text:span><text:span text:style-name="T333"> Mexico, Egypt, Montenegro, <text:tab/><text:tab/> <text:s text:c="11"/></text:span><text:span text:style-name="T328">2011 £2 Each;</text:span><text:span text:style-name="T333"> Ghana, Switzerland, Wales, </text:span></text:p>
      <text:p text:style-name="P164"><text:span text:style-name="T328">2012 £2 Each;</text:span><text:span text:style-name="T333"> Holland, <text:s/><text:tab/><text:tab/><text:tab/><text:tab/> <text:s text:c="11"/></text:span><text:span text:style-name="T328">2013 £2 Each;</text:span><text:span text:style-name="T333"> Brazil, Eire, Montenegro, Poland, <text:tab/></text:span></text:p>
      <text:p text:style-name="P164"><text:span text:style-name="T328">2014 £2 Each;</text:span><text:span text:style-name="T333"> San Marino, Slovenia, <text:tab/><text:tab/><text:tab/> <text:s text:c="11"/></text:span><text:span text:style-name="Teletype"><text:span text:style-name="T8">2015 £2 Each;</text:span></text:span><text:span text:style-name="Teletype"><text:span text:style-name="T17"> Switzerland, France, Lithuania, <text:tab/></text:span></text:span></text:p>
      <text:p text:style-name="P164"><text:span text:style-name="Teletype"><text:span text:style-name="T8">2016 £2 Each;</text:span></text:span><text:span text:style-name="Teletype"><text:span text:style-name="T17"> Portugal, Spain, Holland, <text:tab/><text:tab/><text:tab/> <text:s text:c="11"/></text:span></text:span><text:span text:style-name="Teletype"><text:span text:style-name="T8">2018 £2 Each;</text:span></text:span><text:span text:style-name="Teletype"><text:span text:style-name="T34"> </text:span></text:span><text:span text:style-name="Teletype"><text:span text:style-name="T17">Italy, <text:tab/></text:span></text:span></text:p>
      <text:p text:style-name="P399"><text:span text:style-name="Teletype"><text:span text:style-name="T8">2019 £2 Each;</text:span></text:span><text:span text:style-name="Teletype"><text:span text:style-name="T17"> Bulgaria,</text:span></text:span></text:p>
      <text:p text:style-name="P147"><text:span text:style-name="Teletype"><text:span text:style-name="T8">ENGLAND SCHOOLBOYS HOMES (good condition) £1 Each unless otherwise stated;</text:span></text:span></text:p>
      <text:p text:style-name="P166"><text:span text:style-name="Teletype"><text:span text:style-name="T8">ENGLAND;</text:span></text:span><text:span text:style-name="Teletype"><text:span text:style-name="T34"> 1950 Scotland (v sl mk) £7, </text:span></text:span><text:span text:style-name="Teletype"><text:span text:style-name="T17">1951/Wales (rs) £3, 1952 Scotland (rs, nof) £2, 1953 Wales (rs, sl cr) £2-50p, </text:span></text:span></text:p>
      <text:p text:style-name="P166"><text:span text:style-name="Teletype"><text:span text:style-name="T17">1955 Wales (rs otherwise mint) £1-50p, 1958 Scotland, 1959 Germany, 1960 Scotland, 1962 Germany (mint), 1964 Germany, </text:span></text:span></text:p>
      <text:p text:style-name="P166"><text:span text:style-name="Teletype"><text:span text:style-name="T17">1967 Scotland (Wembley), 1970 Scotland, 1974 West Germany (mint), France (mint), 1978 Scotland, 1983 Scotland, </text:span></text:span></text:p>
      <text:p text:style-name="P166"><text:span text:style-name="Teletype"><text:span text:style-name="T17">1984 Scotland (v sl cr), Holland (mint), 1985 Switzerland, 1986 Italy (mint), 1987 Scotland, </text:span></text:span></text:p>
      <text:p text:style-name="P166"><text:span text:style-name="Teletype"><text:span text:style-name="T17">1988 Brazil, @ BRENTFORD; Brazil (fold), 1979 Tournament (games at several stadiums, mostly Midlands or North of England), </text:span></text:span></text:p>
      <text:p text:style-name="P7"><text:span text:style-name="Teletype"><text:span text:style-name="T8">ENGLAND AWAYS £2 Each; </text:span></text:span></text:p>
      <text:p text:style-name="P16"><text:span text:style-name="Teletype"><text:span text:style-name="T17">1950 Ireland (2” cello on spine, cello on back, tear, poor) £5, 1955 Wales (sl fold) £5, 1957 Wales £4, 1958 Ireland £6, </text:span></text:span></text:p>
      <text:p text:style-name="P16"><text:span text:style-name="Teletype"><text:span text:style-name="T17">Scotland (fold) £4, 1960 Scotland (sl cr) £4, Ireland (rs, sof, fold) £3, 1962 Scotland (good) £4, Ireland £4, 1964 Scotland £3, </text:span></text:span></text:p>
      <text:p text:style-name="P16"><text:span text:style-name="Teletype"><text:span text:style-name="T17">1967 Wales, 1968 Scotland, 1970 Wales, 1972 Germany £5, 1974 Scotland, 1975 Switzerland £4, N Ireland £1, 1976 Finland £3, Wales Mar+May£1, 1977 Luxembourg £3, England/Wales (joint), 1978 Wales (May), Eire, 1980 Scotland £1, Spain £3, </text:span></text:span></text:p>
      <text:p text:style-name="P16"><text:span text:style-name="Teletype"><text:span text:style-name="T17">1981 England/Wales (joint), Switzerland £3, 1983 Hungary, 1984 Scotland £1, 1987 N Ireland £1, 1989 Denmark, </text:span></text:span></text:p>
      <text:p text:style-name="P16"><text:span text:style-name="Teletype"><text:span text:style-name="T17">2000 IN FRANCE; Germany (v sl tear) £3, Romania, 2003 Liechtenstein, 2004 Sweden, 2005 Denmark, Argentina, N Ireland, </text:span></text:span></text:p>
      <text:p text:style-name="P28"><text:span text:style-name="Teletype"><text:span text:style-name="T42">2007 Estonia, 2008 Germany, </text:span></text:span></text:p>
      <text:p text:style-name="P7"><text:span text:style-name="Teletype"><text:span text:style-name="T72">OTHER MINOR INTERNATIONALS £1 EACH;</text:span></text:span></text:p>
      <text:p text:style-name="P16"><text:span text:style-name="Teletype"><text:span text:style-name="T28">26/9/57 @ BIRMINGHAM; England Yth v Spain Yth (4 pages) £2, 28/11/62 @ BIRMINGHAM England v Greece (Un 23's),</text:span></text:span></text:p>
      <text:p text:style-name="P16"><text:span text:style-name="Teletype"><text:span text:style-name="T80">1963; International Youth Tournament; played League &amp; Non-League grounds £3, </text:span></text:span></text:p>
      <text:p text:style-name="P16"><text:span text:style-name="Teletype"><text:span text:style-name="T28">13/11/68 @ BIRMINGHAM; England v Holland (Un 23's) 50p, </text:span></text:span></text:p>
      <text:p text:style-name="P16"><text:span text:style-name="Teletype"><text:span text:style-name="T32">21/4/70 @ BIRMINGHAM; Old England v Old Scotland (sl edge tears), </text:span></text:span><text:span text:style-name="Teletype"><text:span text:style-name="T32">7/11/80 @ BIRMINGHAM; England 'B' v Australia 50p, </text:span></text:span><text:span text:style-name="Teletype"><text:span text:style-name="T79">1994 @ SHEFF WED; England 'B' v Northern Ireland 'B' £1-50p,</text:span></text:span></text:p>
      <text:p text:style-name="P143">34</text:p>
      <text:p text:style-name="P7"><text:soft-page-break/><text:span text:style-name="Teletype"><text:span text:style-name="T8">NON-LEAGUE (Excellent conditon, most have had staples carefully removed);</text:span></text:span></text:p>
      <text:p text:style-name="P16"><text:span text:style-name="Teletype"><text:span text:style-name="T101">ADDLESTONE; </text:span></text:span><text:span text:style-name="Teletype"><text:span text:style-name="T86">73/4 Boreham Wood, 77/8 Waterlooville, 78/9 Gosport, 79/0 Bognor Lge+FAT, Fareham, </text:span></text:span><text:span text:style-name="Teletype"><text:span text:style-name="T101">ALTON;</text:span></text:span><text:span text:style-name="Teletype"><text:span text:style-name="T86"> 74/5 Leyton £2, </text:span></text:span><text:span text:style-name="Teletype"><text:span text:style-name="T101">ANDOVER; 1969/0 </text:span></text:span><text:span text:style-name="Teletype"><text:span text:style-name="T86">Welton Rovers W Lge £2, 72/3 Winchester City £2, 78/9 Gosport, 79/0 Bognor, </text:span></text:span><text:span text:style-name="Teletype"><text:span text:style-name="T101">AVELEY; </text:span></text:span><text:span text:style-name="Teletype"><text:span text:style-name="T86">72/3 Witney FAAC £2, </text:span></text:span><text:span text:style-name="Teletype"><text:span text:style-name="T101">BARNET; </text:span></text:span><text:span text:style-name="Teletype"><text:span text:style-name="T86">1969/0 Hillingdon, 75/6 Enderby Town, 76/7 Basingstoke, </text:span></text:span><text:span text:style-name="Teletype"><text:span text:style-name="T88">89/0 Darlington, </text:span></text:span><text:span text:style-name="Teletype"><text:span text:style-name="T101">BASINGSTOKE;</text:span></text:span><text:span text:style-name="Teletype"><text:span text:style-name="T86"> 72/3 Fareham, 73/4 Poole, 74/5 Warsash HSC, Salisbury SLC, 77/8 Folkestone, 78/9 Gosport, 79/0 Bognor Regis SLC, </text:span></text:span><text:span text:style-name="Teletype"><text:span text:style-name="T101">BEDFORD T;</text:span></text:span><text:span text:style-name="Teletype"><text:span text:style-name="T86"> 77/8 AP Leamington, </text:span></text:span></text:p>
      <text:p text:style-name="P218"><text:span text:style-name="Teletype"><text:span text:style-name="T105">BILLERICAY;</text:span></text:span><text:span text:style-name="Teletype"><text:span text:style-name="T88"> 95/6 Chelmsford FACQ, 2006/7 Thurrock Fr, Dagenham &amp; Redbridge Fr, </text:span></text:span><text:span text:style-name="Teletype"><text:span text:style-name="T103">BOGNOR REGIS;</text:span></text:span><text:span text:style-name="Teletype"><text:span text:style-name="T87"> </text:span></text:span><text:span text:style-name="Teletype"><text:span text:style-name="T96">74/5 Waterlooville, </text:span></text:span></text:p>
      <text:p text:style-name="P218"><text:span text:style-name="Teletype"><text:span text:style-name="T96">78/9 Gosport, Poole, Woking FAT, Dover, Chelmsford, Dunstable, Waterlooville, Crawley, </text:span></text:span><text:span text:style-name="Teletype"><text:span text:style-name="T87">79/0 </text:span></text:span><text:span text:style-name="Teletype"><text:span text:style-name="T96">Chelmsford, RAF London Lge Fr, Andover, Dartford, Camberley FAT, <text:s/>Dunstable, Aylesbury, Hillingdon, Waterlooville, Salisbury, Ashford, Folkestone &amp; Shepway, Margate, Fareham Lge+SLC, Crawley, Dorchester, Dover, Poole, </text:span></text:span><text:span text:style-name="Teletype"><text:span text:style-name="T93">Gosport,</text:span></text:span><text:span text:style-name="Teletype"><text:span text:style-name="T96"> </text:span></text:span><text:span text:style-name="Teletype"><text:span text:style-name="T87">80/1 Watford Fr £2, Gosport, </text:span></text:span><text:span text:style-name="Teletype"><text:span text:style-name="T96">Horsham FAT, </text:span></text:span><text:span text:style-name="Teletype"><text:span text:style-name="T87">81/2 Hampton, Hornchurch, Southwick SSC, Feltham, Pagham, Kingstonian, Farnborough, Maidenhead, 82/3 Walthamstow, </text:span></text:span><text:span text:style-name="T379">Bishops Stortford, Southwick SSC, 83/4 Tooting &amp; Mitcham, 84/5 Swansea FAC £1, Bishops Stortford, Worthing, 85/6 Bishop Stortford, Kingstonian, Sutton Utd (AC Delco Cup), Epsom &amp; Ewell, 86/7 Dulwich Hamlet, Slough FAC (proper) £3, </text:span><text:span text:style-name="Teletype"><text:span text:style-name="T87">Harrow (AC Delco Cup), Wycombe, </text:span></text:span></text:p>
      <text:p text:style-name="P218"><text:span text:style-name="Teletype"><text:span text:style-name="T87">88/9 Croydon, 92/3 Bemerton Heath FACQ, Marlow, 1999/0 Worthing, Basingstoke FAT, 2003/4 Aldersmead, 2005/6 Lewes, <text:s/>Maidenhead, 2007/8 Eastbourne Borough, 2009/0 Ashford Town (Middx), Harrow, 2016/7 Needham Market, </text:span></text:span></text:p>
      <text:p text:style-name="P218"><text:span text:style-name="Teletype"><text:span text:style-name="T105">@ BOWERS &amp; PITSEA;</text:span></text:span><text:span text:style-name="Teletype"><text:span text:style-name="T88"> 2007/8 Concord Rangers v Eton Manor ESLC Final, </text:span></text:span><text:span text:style-name="Teletype"><text:span text:style-name="T102">BRADING T;</text:span></text:span><text:span text:style-name="Teletype"><text:span text:style-name="T87"> 78/9 Gosport HSC £2, </text:span></text:span></text:p>
      <text:p text:style-name="P218"><text:span text:style-name="Teletype"><text:span text:style-name="T103">BRENTWOOD;</text:span></text:span><text:span text:style-name="Teletype"><text:span text:style-name="T87"> 1968/9 Boston Utd EPFC, </text:span></text:span><text:span text:style-name="Teletype"><text:span text:style-name="T105">BROMLEY;</text:span></text:span><text:span text:style-name="Teletype"><text:span text:style-name="T88"> 98/9 Dagenham &amp; Redbridge, </text:span></text:span><text:span text:style-name="Teletype"><text:span text:style-name="T105">BURNHAM RAMBLERS</text:span></text:span><text:span text:style-name="Teletype"><text:span text:style-name="T88">; 2007/8 Romford, <text:s/></text:span></text:span><text:span text:style-name="Teletype"><text:span text:style-name="T103">BURTON ALBION;</text:span></text:span><text:span text:style-name="Teletype"><text:span text:style-name="T91"> 72/3 Waterlooville, </text:span></text:span><text:span text:style-name="Teletype"><text:span text:style-name="T31">74/5 Cambridge City, </text:span></text:span><text:span text:style-name="Teletype"><text:span text:style-name="T101">CAMBRIDGE CITY; </text:span></text:span><text:span text:style-name="Teletype"><text:span text:style-name="T28">1964/5 Lowestoft EAC, Tonbridge, Margate, Weymouth, Cambridge Utd</text:span></text:span><text:span text:style-name="Teletype"><text:span text:style-name="T91"> EPC, Bedford, <text:s/>Wimbledon EPC, 1965/6 Bedford Town, </text:span></text:span><text:span text:style-name="Teletype"><text:span text:style-name="T87">72/3 Cambridge Utd CPCF £3, </text:span></text:span></text:p>
      <text:p text:style-name="P218"><text:span text:style-name="Teletype"><text:span text:style-name="T105">CAMBRIDGE UTD;</text:span></text:span><text:span text:style-name="Teletype"><text:span text:style-name="T88"> 1964/5 Kettering £3, Romford EPFL £3, </text:span></text:span><text:span text:style-name="Teletype"><text:span text:style-name="T102">CANTERBURY; </text:span></text:span><text:span text:style-name="Teletype"><text:span text:style-name="T87">1958/9 Sittingbourne £2, 78/9 Gosport, 79/0 Gosport, Bognor Regis, </text:span></text:span><text:span text:style-name="Teletype"><text:span text:style-name="T105">CANVEY ISLAND;</text:span></text:span><text:span text:style-name="Teletype"><text:span text:style-name="T88"> 1999/0 Dagenham &amp; Redbridge, </text:span></text:span><text:span text:style-name="Teletype"><text:span text:style-name="T102">CARSHALTON; </text:span></text:span><text:span text:style-name="Teletype"><text:span text:style-name="T87">1956/7 Hitchin £1, </text:span></text:span></text:p>
      <text:p text:style-name="P218"><text:span text:style-name="Teletype"><text:span text:style-name="T105">CHATHAM TOWN;</text:span></text:span><text:span text:style-name="Teletype"><text:span text:style-name="T88"> 1964/5 Met Police, </text:span></text:span><text:span text:style-name="Teletype"><text:span text:style-name="T102">CHELMSFORD; </text:span></text:span><text:span text:style-name="Teletype"><text:span text:style-name="T87">1963/4 Hereford (sl stain), </text:span></text:span><text:span text:style-name="Teletype"><text:span text:style-name="T91">Bath City, </text:span></text:span><text:span text:style-name="Teletype"><text:span text:style-name="T87">1964/5 Cheltenham (sl cr, sl tear), </text:span></text:span><text:span text:style-name="Teletype"><text:span text:style-name="T91">Yeovil, Cambridge Utd, 1965/6 Margate Lge+SLC, Cambridge City Lge+EPFC, </text:span></text:span><text:span text:style-name="Teletype"><text:span text:style-name="T87">79/0 Bognor Regis, Hounslow, </text:span></text:span><text:span text:style-name="Teletype"><text:span text:style-name="T91">95/6 Purfleet, </text:span></text:span></text:p>
      <text:p text:style-name="P218"><text:span text:style-name="Teletype"><text:span text:style-name="T91">96/7 Northampton Fr, 2001/2 Tiverton, 2007/8 Crystal Pal Fr, 2008/9 AFC Wimbledon, </text:span></text:span><text:span text:style-name="Teletype"><text:span text:style-name="T87"><text:s/></text:span></text:span><text:span text:style-name="Teletype"><text:span text:style-name="T102">CHIPPENHAM;</text:span></text:span><text:span text:style-name="Teletype"><text:span text:style-name="T87"> 77/8 Gosport, </text:span></text:span></text:p>
      <text:p text:style-name="P218"><text:span text:style-name="Teletype"><text:span text:style-name="T105">CHORLEY;</text:span></text:span><text:span text:style-name="Teletype"><text:span text:style-name="T88"> 89/0 Darlington, </text:span></text:span><text:span text:style-name="Teletype"><text:span text:style-name="T105">COLCHESTER;</text:span></text:span><text:span text:style-name="Teletype"><text:span text:style-name="T88"> 89/0 Doncaster, </text:span></text:span><text:span text:style-name="Teletype"><text:span text:style-name="T105">CONCORD RANGERS;</text:span></text:span><text:span text:style-name="Teletype"><text:span text:style-name="T88"> 2014/5 Mansfield FAC (Proper) £2, </text:span></text:span><text:span text:style-name="Teletype"><text:span text:style-name="T102">CRAWLEY;</text:span></text:span><text:span text:style-name="Teletype"><text:span text:style-name="T87"> 78/9 Gosport, </text:span></text:span><text:span text:style-name="Teletype"><text:span text:style-name="T105">CREDITON UTD;</text:span></text:span><text:span text:style-name="Teletype"><text:span text:style-name="T88"> 2005/6 Putford (Cup), </text:span></text:span><text:span text:style-name="Teletype"><text:span text:style-name="T105">DAGENHAM &amp; REDBRIDGE;</text:span></text:span><text:span text:style-name="Teletype"><text:span text:style-name="T88"> 98/9 Bishops Stortford (sl cr), </text:span></text:span></text:p>
      <text:p text:style-name="P16"><text:span text:style-name="Teletype"><text:span text:style-name="T101">DARTFORD; </text:span></text:span><text:span text:style-name="Teletype"><text:span text:style-name="T88">1963/4 Kettering, Cambridge City, </text:span></text:span><text:span text:style-name="Teletype"><text:span text:style-name="T86">78/9 Margate SLC,79/0 Bognor Regis, </text:span></text:span><text:span text:style-name="Teletype"><text:span text:style-name="T88">89/0 Brentford (Centenary &amp; Robinson Test) £2,</text:span></text:span></text:p>
      <text:p text:style-name="P16"><text:span text:style-name="Teletype"><text:span text:style-name="T105">DARTFORD MEMORABILIA;</text:span></text:span><text:span text:style-name="Teletype"><text:span text:style-name="T88"> 1988 CENTENARY BROCHURE 36 x A4 Pages (good content) £5, <text:s/></text:span></text:span></text:p>
      <text:p text:style-name="P16"><text:span text:style-name="Teletype"><text:span text:style-name="T101">DORCHESTER;</text:span></text:span><text:span text:style-name="Teletype"><text:span text:style-name="T86"> 1955/6 Res v Poole Reserves £3, 79/0 Bognor Regis, </text:span></text:span><text:span text:style-name="Teletype"><text:span text:style-name="T101">DOVER;</text:span></text:span><text:span text:style-name="Teletype"><text:span text:style-name="T86"> 77/8 Worcester, 78/9 Gosport, 79/0 Bognor Regis, </text:span></text:span><text:span text:style-name="Teletype"><text:span text:style-name="T103">DROYLESDEN</text:span></text:span><text:span text:style-name="Teletype"><text:span text:style-name="T87">; 1964/5 Accrington (excellent) £2, </text:span></text:span><text:span text:style-name="Teletype"><text:span text:style-name="T105">@ DULWICH HAMLET;</text:span></text:span><text:span text:style-name="Teletype"><text:span text:style-name="T88"> 75/6 Barking v Enfield LSC Final £2, </text:span></text:span><text:span text:style-name="Teletype"><text:span text:style-name="T86"><text:s/></text:span></text:span></text:p>
      <text:p text:style-name="P16"><text:span text:style-name="Teletype"><text:span text:style-name="T101">DULWICH H; </text:span></text:span><text:span text:style-name="Teletype"><text:span text:style-name="T86">73/4 Bishops Stortford, </text:span></text:span><text:span text:style-name="Teletype"><text:span text:style-name="T105">DUNSTABLE TOWN;</text:span></text:span><text:span text:style-name="Teletype"><text:span text:style-name="T88"> 1964/5 Thatcham HLCC, Chatham Met Lge, </text:span></text:span></text:p>
      <text:p text:style-name="P16"><text:span text:style-name="Teletype"><text:span text:style-name="T101">EASTLEIGH;</text:span></text:span><text:span text:style-name="Teletype"><text:span text:style-name="T86"> 2023/4 Newport FAC £2, </text:span></text:span><text:span text:style-name="Teletype"><text:span text:style-name="T105">@ ECKO SPORTS GROUND;</text:span></text:span><text:span text:style-name="Teletype"><text:span text:style-name="T88"> 1959 T.V. All Stars v Old Westcliffians £3, </text:span></text:span></text:p>
      <text:p text:style-name="P16"><text:span text:style-name="Teletype"><text:span text:style-name="T88">1963 T.V. All Stars v Southend Constabulary £2, </text:span></text:span><text:span text:style-name="Teletype"><text:span text:style-name="T86"><text:s/></text:span></text:span><text:span text:style-name="Teletype"><text:span text:style-name="T101">EPPING T; </text:span></text:span><text:span text:style-name="Teletype"><text:span text:style-name="T86">73/4 Dagenham ESC, </text:span></text:span><text:span text:style-name="Teletype"><text:span text:style-name="T101">EPSOM; </text:span></text:span><text:span text:style-name="Teletype"><text:span text:style-name="T86">1956/7 Tilbury, </text:span></text:span></text:p>
      <text:p text:style-name="P16"><text:span text:style-name="Teletype"><text:span text:style-name="T101">FAREHAM; </text:span></text:span><text:span text:style-name="Teletype"><text:span text:style-name="T86">72/3 Christchurch £2,</text:span></text:span><text:span text:style-name="Teletype"><text:span text:style-name="T101"> </text:span></text:span><text:span text:style-name="Teletype"><text:span text:style-name="T86">Newport (I-o-W), 73/4 Brockenhurst £2, Fleet, 74/5 Alton, 75/6 Gosport, Netley Central, </text:span></text:span></text:p>
      <text:p text:style-name="P16"><text:span text:style-name="Teletype"><text:span text:style-name="T86">76/7 Gosport, 77/8 Sholing Sports, Moneyfields, 78/9 Cowes FACQ £2, Gosport Res £2, Sholing Sports MWFC, 79/0 </text:span></text:span><text:span text:style-name="Teletype"><text:span text:style-name="T87">Hastings, </text:span></text:span></text:p>
      <text:p text:style-name="P16"><text:span text:style-name="Teletype"><text:span text:style-name="T86">Bognor Regis, Hounslow, </text:span></text:span><text:span text:style-name="Teletype"><text:span text:style-name="T87">Basingstoke, Gosport Lge+S.L.C, Andover, Salisbury, Alton Town R.C.C, </text:span></text:span><text:span text:style-name="Teletype"><text:span text:style-name="T88">Poole, Dunstable, Margate, Wokingham FAT, Waterlooville, </text:span></text:span><text:span text:style-name="Teletype"><text:span text:style-name="T106">FELTHAM; </text:span></text:span><text:span text:style-name="Teletype"><text:span text:style-name="T88">78/9 Lewes, </text:span></text:span><text:span text:style-name="Teletype"><text:span text:style-name="T105"><text:s/>FINCHLEY;</text:span></text:span><text:span text:style-name="Teletype"><text:span text:style-name="T88"> 78/9 Ilford s/s £1-50p, <text:s/></text:span></text:span></text:p>
      <text:p text:style-name="P16"><text:span text:style-name="Teletype"><text:span text:style-name="T106">FOLKESTONE/SHEPWAY;</text:span></text:span><text:span text:style-name="Teletype"><text:span text:style-name="T88"> 77/8 Waterlooville, 78/9 Gosport/Ashford (joint issue), 79/0 Bognor Regis, </text:span></text:span></text:p>
      <text:p text:style-name="P16"><text:span text:style-name="Teletype"><text:span text:style-name="T106">GOSPORT;</text:span></text:span><text:span text:style-name="Teletype"><text:span text:style-name="T88"> 76/7 Waterlooville Res, 77/8 Reserves v Sholing Res, Reserves v Fareham Res, Newport (I-o-W), Fareham, Cowes, </text:span></text:span></text:p>
      <text:p text:style-name="P16"><text:span text:style-name="Teletype"><text:span text:style-name="T87">79/0 Ashford T, 87/8 Aston Villa Fr, </text:span></text:span><text:span text:style-name="Teletype"><text:span text:style-name="T102">GOTHIC FC; </text:span></text:span><text:span text:style-name="Teletype"><text:span text:style-name="T87">74/5 Histon s/s £2, </text:span></text:span><text:span text:style-name="Teletype"><text:span text:style-name="T102">GRANTHAM;</text:span></text:span><text:span text:style-name="Teletype"><text:span text:style-name="T87"> 1963/4 Sutton Town <text:s/>(28</text:span></text:span><text:span text:style-name="Teletype"><text:span text:style-name="T156">th</text:span></text:span><text:span text:style-name="Teletype"><text:span text:style-name="T87"> Dec) £3, </text:span></text:span></text:p>
      <text:p text:style-name="P16"><text:span text:style-name="Teletype"><text:span text:style-name="T87">77/8 Gravesend SLC s/f/Weymouth (joint issue) £2, </text:span></text:span><text:span text:style-name="Teletype"><text:span text:style-name="T102">GRAVESEND &amp; NORTHFLEET; </text:span></text:span><text:span text:style-name="Teletype"><text:span text:style-name="T87">57/8 Dartford SLC, 77/8 Dover, </text:span></text:span></text:p>
      <text:p text:style-name="P218"><text:span text:style-name="Teletype"><text:span text:style-name="T105">GRAYS ATH;</text:span></text:span><text:span text:style-name="Teletype"><text:span text:style-name="T88"> 2003/4 Carshalton, Aylesbury FAT, </text:span></text:span><text:span text:style-name="Teletype"><text:span text:style-name="T105">GREAT YARMOUTH;</text:span></text:span><text:span text:style-name="Teletype"><text:span text:style-name="T88"> 1968/9 Lowestoft (heavy fold), </text:span></text:span></text:p>
      <text:p text:style-name="P218"><text:span text:style-name="Teletype"><text:span text:style-name="T102">GRETNA; </text:span></text:span><text:span text:style-name="Teletype"><text:span text:style-name="T87">93/4 Warrington (fold), </text:span></text:span><text:span text:style-name="Teletype"><text:span text:style-name="T102">GRIMSBY; </text:span></text:span><text:span text:style-name="Teletype"><text:span text:style-name="T87">2015/6 Gateshead, </text:span></text:span><text:span text:style-name="Teletype"><text:span text:style-name="T102">GUILDFORD C; </text:span></text:span><text:span text:style-name="Teletype"><text:span text:style-name="T91">1954/5 Hereford (sl stain, sl worn), </text:span></text:span></text:p>
      <text:p text:style-name="P16"><text:span text:style-name="Teletype"><text:span text:style-name="T91">1961/2 Walton &amp; Hersham SIC s/f, Nuneaton SLC Final, 1963/4 Weymouth SLC s/f, </text:span></text:span><text:span text:style-name="Teletype"><text:span text:style-name="T87">1964/5 Hillingdon (Mithras Cup), </text:span></text:span></text:p>
      <text:p text:style-name="P16"><text:span text:style-name="Teletype"><text:span text:style-name="T87">Maidenhead FAC £3, Gillingham FAC (proper) £3, </text:span></text:span><text:span text:style-name="T380">1965/6 Folkestone, Kingstonian FAC, Leatherhead FAC, Woking FAC (sl mk), Kingstonian FACQ, Wycombe FAC (Proper, pin hole), </text:span><text:span text:style-name="Teletype"><text:span text:style-name="T91">Bedford Town, Yeovil SLC Final, </text:span></text:span><text:span text:style-name="T380">1966/7 Ashford Town FAC (fold) £2, </text:span><text:span text:style-name="Teletype"><text:span text:style-name="T91">Bexley, </text:span></text:span><text:span text:style-name="Teletype"><text:span text:style-name="T87">1967/8 Newport FAC (Proper) £2-50p, </text:span></text:span><text:span text:style-name="Teletype"><text:span text:style-name="T91">Chelmsford, Brentford FAC £2, </text:span></text:span><text:span text:style-name="Teletype"><text:span text:style-name="T87">1968/9 Dartford FACQ £2, 1969/0 Uxbridge FACQ £2, </text:span></text:span></text:p>
      <text:p text:style-name="P16"><text:span text:style-name="Teletype"><text:span text:style-name="T87">1970/1 Dulwich Hamlet FACQ £2, </text:span></text:span><text:span text:style-name="Teletype"><text:span text:style-name="T91">71/2 Romford £2, Mid 70's Cambridge City, </text:span></text:span><text:span text:style-name="Teletype"><text:span text:style-name="T88">2005/6 Cobham,</text:span></text:span><text:span text:style-name="T504"> </text:span></text:p>
      <text:p text:style-name="P16"><text:span text:style-name="Teletype"><text:span text:style-name="T102">HARLOW T</text:span></text:span><text:span text:style-name="Teletype"><text:span text:style-name="T87">;</text:span></text:span><text:span text:style-name="Teletype"><text:span text:style-name="T102"> </text:span></text:span><text:span text:style-name="Teletype"><text:span text:style-name="T87">66/7 Croydon Amat' (sl stain), 73/4 Tilbury, 74/5 St Albans, </text:span></text:span><text:span text:style-name="Teletype"><text:span text:style-name="T102">HAVERHILL ROV; </text:span></text:span><text:span text:style-name="Teletype"><text:span text:style-name="T87">74/5 Sudbury, </text:span></text:span><text:span text:style-name="Teletype"><text:span text:style-name="T102">HAYES; </text:span></text:span><text:span text:style-name="Teletype"><text:span text:style-name="T87">73/4 Bromley, </text:span></text:span><text:span text:style-name="Teletype"><text:span text:style-name="T102">HENDON;</text:span></text:span><text:span text:style-name="Teletype"><text:span text:style-name="T87"> 1963/4 Wimbledon, 72/3 Fareham Fr (fold) £2, 77/8 Falmouth FAT £2, </text:span></text:span></text:p>
      <text:p text:style-name="P16"><text:span text:style-name="Teletype"><text:span text:style-name="T123">31/12/1938 HERTFORD TOWN v Wendover Spartan Lge, v good) £28, 29/4/1939 HERTFORD TOWN v Berkhamsted (v good) £28, </text:span></text:span><text:span text:style-name="Teletype"><text:span text:style-name="T102">HILLINGDON; </text:span></text:span><text:span text:style-name="Teletype"><text:span text:style-name="T87">76/7 AP Leamington, 77/8 Dover, Waterlooville SLC, 79/0 Bognor Regis, </text:span></text:span><text:span text:style-name="Teletype"><text:span text:style-name="T102">HITCHIN; </text:span></text:span><text:span text:style-name="Teletype"><text:span text:style-name="T91">1956/7 Redhill FAAC £4,</text:span></text:span><text:span text:style-name="Teletype"><text:span text:style-name="T107"> </text:span></text:span></text:p>
      <text:p text:style-name="P16"><text:span text:style-name="Teletype"><text:span text:style-name="T87">71/2 Wycombe, </text:span></text:span><text:span text:style-name="Teletype"><text:span text:style-name="T102">HOUNSLOW; </text:span></text:span><text:span text:style-name="Teletype"><text:span text:style-name="T87">1955/6 Leyton £1, 78/9 Addlestone SLC, 79/0 Fareham, Bognor Regis, </text:span></text:span></text:p>
      <text:p text:style-name="P16"><text:span text:style-name="Teletype"><text:span text:style-name="T102">HUNGERFORD; </text:span></text:span><text:span text:style-name="Teletype"><text:span text:style-name="T87">71/2 Moreton Town £2, 74/5 Wantage Town £2, </text:span></text:span><text:span text:style-name="Teletype"><text:span text:style-name="T105">@ ILFORD;</text:span></text:span><text:span text:style-name="Teletype"><text:span text:style-name="T88"> 1965 Edinburgh Police v Met Police £2-50p, </text:span></text:span></text:p>
      <text:p text:style-name="P16"><text:span text:style-name="Teletype"><text:span text:style-name="T102">ILFORD; </text:span></text:span><text:span text:style-name="Teletype"><text:span text:style-name="T87">73/4 Oxford City, </text:span></text:span><text:span text:style-name="Teletype"><text:span text:style-name="T102">KETTERIING; </text:span></text:span><text:span text:style-name="Teletype"><text:span text:style-name="T87">1956/7 Kidderminster £2-50p, 72/3 Wellingborough MFC, </text:span></text:span></text:p>
      <text:p text:style-name="P16"><text:span text:style-name="Teletype"><text:span text:style-name="T102">KIDDERMINSTER; </text:span></text:span><text:span text:style-name="Teletype"><text:span text:style-name="T87">1956/7 Merthyr £2-50p, 1957/8 Guildford City £3, </text:span></text:span><text:span text:style-name="Teletype"><text:span text:style-name="T102">KINGS LYNN; </text:span></text:span><text:span text:style-name="Teletype"><text:span text:style-name="T87">1960/1 Dartford, </text:span></text:span></text:p>
      <text:p text:style-name="P16"><text:span text:style-name="Teletype"><text:span text:style-name="T102">KINGSTONIAN; </text:span></text:span><text:span text:style-name="Teletype"><text:span text:style-name="T87">79/0 Hungerford Hitachi Cup £2, </text:span></text:span><text:span text:style-name="Teletype"><text:span text:style-name="T103">@ LETCHWORTH;</text:span></text:span><text:span text:style-name="Teletype"><text:span text:style-name="T91"> 1978 Lowestoft v Letchworth EAC Final,</text:span></text:span></text:p>
      <text:p text:style-name="P16"><text:span text:style-name="Teletype"><text:span text:style-name="T105">LEYTONSTONE;</text:span></text:span><text:span text:style-name="Teletype"><text:span text:style-name="T88"> 1960's Dulwich Hamlet £1, Hayes (sl stain) £1, Hornchurch £1, </text:span></text:span></text:p>
      <text:p text:style-name="P16"><text:span text:style-name="Teletype"><text:span text:style-name="T105">LOWESTOFT;</text:span></text:span><text:span text:style-name="Teletype"><text:span text:style-name="T88"> 1966/7 Haverhill FACQ (sl stain)+ECL Cup (cr), Cambridge City EAC, Newmarket (sl stain), 1967/8 Chatteris, Stowmarket, Watford FAC (sl cr) £3, 1968/9 Cambridge City EAC, Clacton EAC, Newmarket ECLC, 1969/0 Crawley FAT £3, Thetford, 1970/1 Soham Town (cr), Undated but 1970's Lowestoft v Bury Town <text:tab/>(Suffolk P Final), 74/5 Chatteris, 78/9 Ipswich (Bullen Test) £2, </text:span></text:span></text:p>
      <text:p text:style-name="P198"><text:span text:style-name="Teletype"><text:span text:style-name="T105">LOWESTOFT MEMORABILIA;</text:span></text:span><text:span text:style-name="Teletype"><text:span text:style-name="T88"> 1990/1 8 x page supplement from Lowestoft Journal £1, </text:span></text:span></text:p>
      <text:p text:style-name="P198"><text:span text:style-name="Teletype"><text:span text:style-name="T103">LOWESTOFT HANDBOOKS</text:span></text:span><text:span text:style-name="Teletype"><text:span text:style-name="T91">; 1966/7 £2, 1968/9 £2, <text:s text:c="2"/></text:span></text:span><text:span text:style-name="Teletype"><text:span text:style-name="T101">MAIDENHEAD UTD; </text:span></text:span><text:span text:style-name="Teletype"><text:span text:style-name="T86">1975/6 Fareham FAT , </text:span></text:span></text:p>
      <text:p text:style-name="P198"><text:span text:style-name="Teletype"><text:span text:style-name="T101">MAIDSTONE; </text:span></text:span><text:span text:style-name="Teletype"><text:span text:style-name="T86">1955/6 Edgeware, Deal KSC, Erith &amp; Belvedere Res, 1956/7 Finchley Fr, 77/8 Kettering, 81/2 Bognor Regis FAT £2, </text:span></text:span><text:span text:style-name="Teletype"><text:span text:style-name="T101">MARGATE;</text:span></text:span><text:span text:style-name="Teletype"><text:span text:style-name="T86"> 79/0 Bognor Regis, </text:span></text:span><text:span text:style-name="Teletype"><text:span text:style-name="T101">MERTHYR; </text:span></text:span><text:span text:style-name="Teletype"><text:span text:style-name="T86">1957/8 Gloucester (fold, t/c), </text:span></text:span><text:span text:style-name="Teletype"><text:span text:style-name="T101">MET POLICE; </text:span></text:span><text:span text:style-name="Teletype"><text:span text:style-name="T86">72/3 Andover, Enfield LCC £2, </text:span></text:span></text:p>
      <text:p text:style-name="P16"><text:span text:style-name="Teletype"><text:span text:style-name="T101">MOOR GREEN; </text:span></text:span><text:span text:style-name="Teletype"><text:span text:style-name="T86">1957/8 Rugby Town BSC s/f Replay £2, </text:span></text:span></text:p>
      <text:p text:style-name="P16"><text:span text:style-name="Teletype"><text:span text:style-name="T86"/></text:span></text:p>
      <text:p text:style-name="P16"><text:span text:style-name="Teletype"><text:span text:style-name="T86"/></text:span></text:p>
      <text:p text:style-name="P7"><text:span text:style-name="Teletype"><text:span text:style-name="T119">35</text:span></text:span></text:p>
      <text:p text:style-name="P16"><text:soft-page-break/><text:span text:style-name="Teletype"><text:span text:style-name="T101">MORECAMBE; </text:span></text:span><text:span text:style-name="Teletype"><text:span text:style-name="T102">1951/2 Ashton Utd (sl cr, sl tear) £10, </text:span></text:span><text:span text:style-name="T370">1956/7 </text:span><text:span text:style-name="T371">Accrington Reserves (fold) £5. </text:span><text:span text:style-name="T368">Ashton Utd (sl cr) Prescot Cables (fold), South Liverpool (sl cr), Southport (sl cr) £3, Fleetwood LC Cup, Netherfield L Jun Cup (sl worn), Skelmersdale (sl cr, sl mk), </text:span></text:p>
      <text:p text:style-name="P16"><text:span text:style-name="T370">1957/8</text:span><text:span text:style-name="T368"> </text:span><text:span text:style-name="T369">Accrington Reserves £4, Fleetwood (ph) £1, </text:span><text:span text:style-name="T368">South Liverpool (sl fold, sl mk) £3, Prescot Cables, Rossendale £3, Lancaster City, New Brighton (sl stain) £4, Burscough (fold), </text:span><text:span text:style-name="T370">1958/9</text:span><text:span text:style-name="T368"> South Liverpool, Marine (fold), Rossendale (wof), Bacup (cr),</text:span></text:p>
      <text:p text:style-name="P16"><text:span text:style-name="T370">1959/0</text:span><text:span text:style-name="T368"> Bacup (fold, wof) £1-50p,</text:span><text:span text:style-name="Teletype"><text:span text:style-name="T86"> </text:span></text:span><text:span text:style-name="Teletype"><text:span text:style-name="T101">OXFORD UTD;</text:span></text:span><text:span text:style-name="Teletype"><text:span text:style-name="T86"> 2007/8 Salisbury, </text:span></text:span><text:span text:style-name="Teletype"><text:span text:style-name="T101">POOLE;</text:span></text:span><text:span text:style-name="T218"> 1958/9 Weymouth (rs hole) £2, 1962/3 £2 Each; Rugby, <text:s/>Glastonbury W Lge, Wellington, Andover W Lge, Merthyr, <text:s/>Yeovil, 1963/4 Taunton W Lge, Gravesend &amp; Northfleet (sl stain), </text:span></text:p>
      <text:p text:style-name="P16"><text:span text:style-name="T218">1964/5 Canterbury (nof), 1965/6 Weymouth, 1966/7 Hillingdon £2, 1967/8 £1 Each; Weymouth £2, 1968/9 £1 Each; Burton Albion, </text:span><text:span text:style-name="Teletype"><text:span text:style-name="T87">Chelmsford, </text:span></text:span><text:span text:style-name="T218">Margate, 1969/0 Margate, 1970/1 Romford, Telford, Dartford, Barnet, 1972/3 Waterlooville, Ramsgate, Dover, Telford, 1973/4 Met Police, Bognor, Waterlooville, Dorchester (sl mk), Ramsgate, Basingstoke, Trowbridge, 1974/5 Minehead (nof), Met Police, 1975/6 </text:span><text:span text:style-name="Teletype"><text:span text:style-name="T87">Canterbury, Dartford (fold, t/c) £1, </text:span></text:span><text:span text:style-name="T218">Met Police, Andover (sotp), Minehead (ink mk on cover) 50p, 1976/7 Aylesbury Utd £2, </text:span></text:p>
      <text:p text:style-name="P16"><text:span text:style-name="T218">1977/8 Aylesbury Utd, </text:span><text:span text:style-name="Teletype"><text:span text:style-name="T87">1978/9 Hounslow (sl fold), 1979/0 Dorchester SLC, Margate, Andover, Canterbury, Aylesbury, </text:span></text:span></text:p>
      <text:p text:style-name="P16"><text:span text:style-name="Teletype"><text:span text:style-name="T101">RIVET SPTS;</text:span></text:span><text:span text:style-name="Teletype"><text:span text:style-name="T86"> 74/5 Abingdon T (B &amp; B Cup, 4 pages) £2, </text:span></text:span><text:span text:style-name="Teletype"><text:span text:style-name="T101">ROMFORD;</text:span></text:span><text:span text:style-name="Teletype"><text:span text:style-name="T86"> 62/3 Chelmsford SLC, 63/4 Hastings, 64/5 Chelmsford, </text:span></text:span></text:p>
      <text:p text:style-name="P16"><text:span text:style-name="Teletype"><text:span text:style-name="T86">77/8 Waterlooville, </text:span></text:span><text:span text:style-name="Teletype"><text:span text:style-name="T101">SALISBURY; </text:span></text:span><text:span text:style-name="Teletype"><text:span text:style-name="T86">1960's Andover (Mon 20</text:span></text:span><text:span text:style-name="Teletype"><text:span text:style-name="T155">th</text:span></text:span><text:span text:style-name="Teletype"><text:span text:style-name="T86"> Oct) £2, 73/4 Trowbridge, 74/5 Basingstoke SLC, 79/0 Bognor, </text:span></text:span></text:p>
      <text:p text:style-name="P16"><text:span text:style-name="Teletype"><text:span text:style-name="T101">SALTASH; </text:span></text:span><text:span text:style-name="Teletype"><text:span text:style-name="T86">77/8 Fareham SWCPCC (Final c/o from 76/7, sl cr), </text:span></text:span><text:span text:style-name="Teletype"><text:span text:style-name="T101">SELSEY; </text:span></text:span><text:span text:style-name="Teletype"><text:span text:style-name="T86">1968/9 Wigmore Ath £2, </text:span></text:span><text:span text:style-name="Teletype"><text:span text:style-name="T101">SHEPPEY U;</text:span></text:span><text:span text:style-name="Teletype"><text:span text:style-name="T86"> 1956/7 Chatham £2, </text:span></text:span><text:span text:style-name="Teletype"><text:span text:style-name="T101">SOUTHALL;</text:span></text:span><text:span text:style-name="Teletype"><text:span text:style-name="T86"> 78/9 Harrow B, </text:span></text:span><text:span text:style-name="Teletype"><text:span text:style-name="T39">STEVENAGE</text:span></text:span><text:span text:style-name="Teletype"><text:span text:style-name="T28">; HANDBOOK 1965/6 (sl worn) £3,</text:span></text:span><text:span text:style-name="Teletype"><text:span text:style-name="T86"> </text:span></text:span><text:span text:style-name="Teletype"><text:span text:style-name="T101">STOURBRIDGE;</text:span></text:span><text:span text:style-name="Teletype"><text:span text:style-name="T86"> 73/4 Moor Green BSC, </text:span></text:span><text:span text:style-name="Teletype"><text:span text:style-name="T101">TONBRIGE</text:span></text:span><text:span text:style-name="Teletype"><text:span text:style-name="T86"> 77/8 Ashford, 78/9 Gosport, 79/0 Bognor Regis, 80/1 Bognor Regis, 81/2 Andover (fold), </text:span></text:span></text:p>
      <text:p text:style-name="P16"><text:span text:style-name="Teletype"><text:span text:style-name="T101">TOOTING &amp; MITCHAM;</text:span></text:span><text:span text:style-name="Teletype"><text:span text:style-name="T86"> 1966/7 Maidstone Utd £2, </text:span></text:span><text:span text:style-name="Teletype"><text:span text:style-name="T101">TROWBRIDGE;</text:span></text:span><text:span text:style-name="Teletype"><text:span text:style-name="T86"> 1961/2 Ramsgate, 78/9 Gosport, </text:span></text:span></text:p>
      <text:p text:style-name="P16"><text:span text:style-name="Teletype"><text:span text:style-name="T101">WALTON &amp; HERSHAM;</text:span></text:span><text:span text:style-name="Teletype"><text:span text:style-name="T86"> 1969/0 Dagenham FAAC £2, </text:span></text:span><text:span text:style-name="Teletype"><text:span text:style-name="T101">WATERLOOVILLE;</text:span></text:span><text:span text:style-name="Teletype"><text:span text:style-name="T86"> 71/2 Winchester £2, 72/3 Margate £2, Chelmsford, Basingstoke HSC £2, Barnet £2, 73/4 Bognor Regis, 75/6 Basingstoke, 76/7 £2 Each; Gosport HSC, Hastings Utd FAT, Weymouth SLC, Basingstoke FAT, Salisbury, Folkestone, Poole, Chelmsford, Ashford, 77/8 Newport (I-o-W) FACQ (t/c) £2, Poole, Brockenhurst HAS £2,</text:span></text:span></text:p>
      <text:p text:style-name="P16"><text:span text:style-name="Teletype"><text:span text:style-name="T86">79/0 Bognor, Hounslow, Hastings, 80/1 Hillingdon, Dorchester, Bognor Lge+SLC (27</text:span></text:span><text:span text:style-name="Teletype"><text:span text:style-name="T155">th</text:span></text:span><text:span text:style-name="Teletype"><text:span text:style-name="T86"> Aug) Bognor SLC (Bognor home game 4 pages) £2, Gosport, 81/2 Crawley £2, Gosport, Aylesbury, Dover, 82/3 Salisbury SLC, Dunstable SLC, Stourbridge, Addlestone &amp; Weybridge, </text:span></text:span></text:p>
      <text:p text:style-name="P16"><text:span text:style-name="Teletype"><text:span text:style-name="T86">83/4 RS Southampton, Northampton FAC £3, Ashford, 84/5 Basingstoke Lge+Dellow Cup, Andover/Ashford Town (joint issue), </text:span></text:span></text:p>
      <text:p text:style-name="P16"><text:span text:style-name="Teletype"><text:span text:style-name="T86">Gosport (Dellow Cup), Fareham (Dellow Cup), 85/6 Salisbury, Dorchester, <text:s/>Canterbury/Erith &amp; Belvedere (joint Issue), Woodford Town, 86/7 Aylesbury (Dellow Cup), Fareham (Dellow Cup), Burnham &amp; Hillingdon, Gosport (Dellow Cup), 88/9 East Cowes Vics HSC £2, Ashford, Gosport Lge, </text:span></text:span><text:span text:style-name="Teletype"><text:span text:style-name="T101">WEALDSTONE; </text:span></text:span><text:span text:style-name="Teletype"><text:span text:style-name="T86">77/8 Hillingdon SLC, </text:span></text:span></text:p>
      <text:p text:style-name="P14">82/3 Dulwich Hamlet FACQ (2 x A4 sheets stapled together, Stuart Pearce playing for Wealdstone!) £2, </text:p>
      <text:p text:style-name="P16"><text:span text:style-name="Teletype"><text:span text:style-name="T102">WEYMOUTH; </text:span></text:span><text:span text:style-name="Teletype"><text:span text:style-name="T87">1954/5 Kettering £3, </text:span></text:span><text:span text:style-name="Teletype"><text:span text:style-name="T86">81/2 Barrow £2, </text:span></text:span><text:span text:style-name="Teletype"><text:span text:style-name="T101">WIGAN ATH; </text:span></text:span><text:span text:style-name="Teletype"><text:span text:style-name="T86">72/3 Stafford Rangers £2, 77/8 Boston Utd NPLC £2, </text:span></text:span><text:span text:style-name="Teletype"><text:span text:style-name="T101">WIMBLEDON; </text:span></text:span><text:span text:style-name="Teletype"><text:span text:style-name="T28">1964/5 Romford (sl stain), St Neots Town (Met Lge), 1965/6 Cambridge Utd EPFL, </text:span></text:span><text:span text:style-name="Teletype"><text:span text:style-name="T86">72/3 Bognor SLC (t/c) £2, </text:span></text:span></text:p>
      <text:p text:style-name="P16"><text:span text:style-name="Teletype"><text:span text:style-name="T87">75/6 Brentford FAC £2, </text:span></text:span><text:span text:style-name="Teletype"><text:span text:style-name="T31">HANDBOOK; 1962/3 £4,</text:span></text:span><text:span text:style-name="Teletype"><text:span text:style-name="T101">WITNEY TOWN; </text:span></text:span><text:span text:style-name="Teletype"><text:span text:style-name="T86">1956/7 Bicester £2, 77/8 Oswestry, </text:span></text:span></text:p>
      <text:p text:style-name="P16"><text:span text:style-name="Teletype"><text:span text:style-name="T101">WOODFORD; </text:span></text:span><text:span text:style-name="Teletype"><text:span text:style-name="T86">1958/9 Leatherhead £2, </text:span></text:span><text:span text:style-name="Teletype"><text:span text:style-name="T101">WOKING; </text:span></text:span><text:span text:style-name="Teletype"><text:span text:style-name="T86">73/4 Hayes, </text:span></text:span><text:span text:style-name="Teletype"><text:span text:style-name="T101">WORTHING; </text:span></text:span><text:span text:style-name="Teletype"><text:span text:style-name="T86">1959/0 Dagenham, 72/3 Finchley, </text:span></text:span></text:p>
      <text:p text:style-name="P16"><text:span text:style-name="Teletype"><text:span text:style-name="T101">WYCOMBE; </text:span></text:span><text:span text:style-name="Teletype"><text:span text:style-name="T86">70/1 Tooting &amp; Mitcham, </text:span></text:span><text:span text:style-name="Teletype"><text:span text:style-name="T109">YEOVIL; </text:span></text:span><text:span text:style-name="Teletype"><text:span text:style-name="T96">1957/8 Hereford, 1961/2 Cambridge Utd, Glastonbury SPC, </text:span></text:span><text:span text:style-name="Teletype"><text:span text:style-name="T94">72/3 Brentford FAC £2, </text:span></text:span></text:p>
      <text:p text:style-name="P136">RESERVE PROGRAMMES;</text:p>
      <text:p text:style-name="P62"><text:span text:style-name="T227">ALDERSHOT RESERVES;</text:span><text:span text:style-name="T218"> 2005/6 Millwall, 2006/7 Millwall, </text:span><text:span text:style-name="T374">ARSENAL RESERVES;</text:span><text:span text:style-name="Teletype"><text:span text:style-name="T86"> 1/9/48 Millwall (large s/s, fold, worn) £12, </text:span></text:span><text:span text:style-name="T368">1950/1 Brentford C Cup £2,</text:span><text:span text:style-name="T217"> </text:span><text:span text:style-name="T368">1952/3 </text:span><text:span text:style-name="Teletype"><text:span text:style-name="T86">£3-50p Each; Charlton (t/c, h/t scores), Reading (2 x nicks of edge, sl cr), Fulham (v sl edge tears), </text:span></text:span></text:p>
      <text:p text:style-name="P62"><text:span text:style-name="Teletype"><text:span text:style-name="T86">Millwall (wof, sotp, sl fold), Northampton (t/c, sl cr), Cardiff (sl edge tears, sl cr), Birmingham (sl cr), Brentford C Cup (v sl cr), Southampton (cr, sl tear on fold), Crystal Pal C Cup (sl cr), Southend C Cup (worn fold), Brighton C Cup (t/c, sl cr), Q.P.R C Cup (wof), Spurs C Cup (sm wof), 1953/4 Portsmouth (fold) £3, </text:span></text:span><text:span text:style-name="T368">1955/6 Watford (sof) £1, </text:span><text:span text:style-name="Teletype"><text:span text:style-name="T86">Portsmouth £2, 1958/9 Fulham (sotp) £1, </text:span></text:span></text:p>
      <text:p text:style-name="P62"><text:span text:style-name="Teletype"><text:span text:style-name="T86">1960/1 Spurs (sof) £1,</text:span></text:span><text:span text:style-name="T368"> </text:span><text:span text:style-name="T369">1961/2 £3 Each; Shrewsbury (sl cr), Mansfield (fold), Luton (t/c), West Ham (t/c), Cardiff (sotp), Notts Co(t/c), Colchester (scores), Northampton (fold), Bristo</text:span><text:span text:style-name="T334">l Rov</text:span><text:span text:style-name="T369"> (t/c), Crystal Pal (sl fold), Ipswich (t/c), Nottingham For (t/c), </text:span></text:p>
      <text:p text:style-name="P64">7/11/61 ARSENAL v Oxford Utd Met Lge Professional Cup (fold, neat sof) £20,</text:p>
      <text:p text:style-name="P62"><text:span text:style-name="T369">1962/3 Ipswich s/s £4, 1963/4 Shrewsbury (sof) £1</text:span><text:span text:style-name="Teletype"><text:span text:style-name="T87">, 1968/9 Q.P.R s/s £1, </text:span></text:span><text:span text:style-name="T369">1969/0 Spurs s/s (t/c) £1, </text:span><text:span text:style-name="Teletype"><text:span text:style-name="T235">70/1 Q.P.R s/s (scorers noted, fold) £1, </text:span></text:span><text:span text:style-name="T368">72/3 Reading s/s £1, 8</text:span><text:span text:style-name="Teletype"><text:span text:style-name="T86">3/4 Stoke FAYC Final (t/c) 50p, </text:span></text:span><text:span text:style-name="T217">84/5 Spurs SECL Cup Final (cr) 50p, </text:span><text:span text:style-name="Teletype"><text:span text:style-name="T86">89/0 Q.P.R s/s 50p, </text:span></text:span></text:p>
      <text:p text:style-name="P62"><text:span text:style-name="Teletype"><text:span text:style-name="T86">92/3 All s/s Birmingham SJFC, Charlton, 93/4 All s/s Ipswich, West Ham, Q.P.R, 98/9 Q.P.R 50p, 2001/2 Spurs 50p, </text:span></text:span></text:p>
      <text:p text:style-name="P62"><text:span text:style-name="T374">ASTON VILLA RESERVES;</text:span><text:span text:style-name="T368"> </text:span><text:span text:style-name="T218">1955/6 Sheff Wed Reserves/Portsmouth, </text:span><text:span text:style-name="T368">1958/9 </text:span><text:span text:style-name="T388">Stoke £1-50p, 1959/0 Derby FAYC s/s £2, </text:span><text:span text:style-name="T238">Liverpool £2, 1960/1</text:span><text:span text:style-name="Teletype"><text:span text:style-name="T86"> W.B.A £2, </text:span></text:span><text:span text:style-name="T238">1961/2 Man City £2, </text:span><text:span text:style-name="T379">1963/4 </text:span><text:span text:style-name="T238">Stoke £1, Wolves £1, 1964/5 Sheff Utd £1, 1965/6 Wolves £1, 1966/7 Wolves £1, </text:span></text:p>
      <text:p text:style-name="P405"><text:span text:style-name="T368">81/2 </text:span><text:span text:style-name="T217">Blackburn 50p, </text:span><text:span text:style-name="T368">83/4 Liverpool s/s 50p, 86/7 Everton (sof) 50p, 87/8 Blackpool s/s 50p, 90/1 Wolves s/s 50p, </text:span></text:p>
      <text:p text:style-name="P405"><text:span text:style-name="Teletype"><text:span text:style-name="T114">BARNSLEY RESERVE;</text:span></text:span><text:span text:style-name="Teletype"><text:span text:style-name="T86"> 1952/3 Preston (stains, sotp) £3-50p, 1954/5 Huddersfield s/s £5, 84/5 Man City s/s 50p, </text:span></text:span></text:p>
      <text:p text:style-name="P405"><text:span text:style-name="Teletype"><text:span text:style-name="T114">BIRMINGHAM RESERVES;</text:span></text:span><text:span text:style-name="Teletype"><text:span text:style-name="T86"> </text:span></text:span><text:span text:style-name="Teletype"><text:span text:style-name="T87">1957/8 Millwall s/s, Cardiff s/s, Southampton s/s (sl tear), 1961/2 Brentford s/s £2, </text:span></text:span></text:p>
      <text:p text:style-name="P405"><text:span text:style-name="Teletype"><text:span text:style-name="T87">1965/6 Watford s/s (fold) £2, 1967/8 Peterborough s/s (fold) £1, 82/3 Q.P.R s/s (fold) £2, 84/5 Luton s/s (fold) £2, Newcastle FAYC s/f, 88/9 Notts Co MYC s/s 50p, 94/5 Preston, 95/6 Newport (Oct+Jan), 96/7 Oldham s/s (fold), 99/0 Port Vale s/s, <text:s text:c="23"/></text:span></text:span></text:p>
      <text:p text:style-name="P405"><text:span text:style-name="T363">BLACKPOOL RESERVES;</text:span><text:span text:style-name="T359"> 1955/6 Chesterfield £6, </text:span><text:span text:style-name="Teletype"><text:span text:style-name="T88">1956/7 Liverpool (sotp) £12, 1957/8 Liverpool £10, </text:span></text:span></text:p>
      <text:p text:style-name="P405"><text:span text:style-name="Teletype"><text:span text:style-name="T88">1963/4 Liverpool s/s (sof, t/c, h/t scores) £7, 79/0 Liverpool s/s (fold) £4, 80/1 Liverpool s/s (t/c, fold) £3, 81/2 Liverpool s/s (fold) £3, 87/8 Liverpool s/s £2, </text:span></text:span><text:span text:style-name="T359">96/7 Man Utd LPYC s/f 50p, </text:span><text:span text:style-name="Teletype"><text:span text:style-name="T114">BOLTON RESERVES;</text:span></text:span><text:span text:style-name="Teletype"><text:span text:style-name="T86"> 1956/7 Chesterfield £5, 1965/6 Chesterfield s/s (sl cr) £5, 196/7 Chesterfield (tear on fold) £4, 1968/9 Everton s/s (fold, worn, bit grubby) 50p, 93/4 Man Utd 50p, 96/7 Man Utd, </text:span></text:span><text:span text:style-name="Teletype"><text:span text:style-name="T87">2004/5 Liverpool, </text:span></text:span><text:span text:style-name="Teletype"><text:span text:style-name="T114">BOURNEMOUTH RESERVES;</text:span></text:span><text:span text:style-name="Teletype"><text:span text:style-name="T86"> 74/5 Reading s/s £2, Leicester s/s £1, </text:span></text:span><text:span text:style-name="Teletype"><text:span text:style-name="T91">1975/6; Reading (ph), Torquay SW &amp; WYL (ph), Plymouth (ph),</text:span></text:span></text:p>
      <text:p text:style-name="P405"><text:span text:style-name="Teletype"><text:span text:style-name="T91">Swindon (ph, wof), Newport FAYC (ph, cello on top edge) 50p, Oxford Utd (ph), Cardiff (ph), Bath SW &amp; WYL (ph), Bristol Rov (ph), Ipswich (ph, 2 x tears) 50p, Leicester £1-50p, Q.P.R £2, Weymouth SW &amp; WY Cup £2, Birmingham £1-50p, Crystal Pal £1-50p, </text:span></text:span></text:p>
      <text:p text:style-name="P405"><text:span text:style-name="Teletype"><text:span text:style-name="T114">BRADFORD CITY RESERVES;</text:span></text:span><text:span text:style-name="Teletype"><text:span text:style-name="T86"> 85/6 Bury FAYC s/s £1, </text:span></text:span><text:span text:style-name="Teletype"><text:span text:style-name="T87">93/4 Tranmere s/s (fold), </text:span></text:span><text:span text:style-name="Teletype"><text:span text:style-name="T86">95/6 Man City s/s (sof) 50p, </text:span></text:span><text:span text:style-name="Teletype"><text:span text:style-name="T87">2002/3 Everton s/s, Leeds s/s, </text:span></text:span><text:span text:style-name="Teletype"><text:span text:style-name="T114">BRENTFORD RESERVES;</text:span></text:span><text:span text:style-name="Teletype"><text:span text:style-name="T101"> </text:span></text:span><text:span text:style-name="Teletype"><text:span text:style-name="T86">1959/0 Q.P.R s/s (very cr, sl stain) £1, 1961/2 Fulham s/s (fold) £2, 1965/6 Gillingham s/s (cr) £1 79/0 Brighton s/s (fold),</text:span></text:span><text:span text:style-name="T368"> </text:span><text:span text:style-name="Teletype"><text:span text:style-name="T86">80/1 (s/s with fold) £1 Each; Wimbledon, Watford SJFC, Walton &amp; Hersham FAYC, Portsmouth, </text:span></text:span></text:p>
      <text:p text:style-name="P405"><text:span text:style-name="Teletype"><text:span text:style-name="T86">82/3 (s/s with fold) £1 Each; Southend, L Orient, Wimbledon (Lge), 83/4 (all s/s) £1 Each; Leatherhead FAYC, Portsmouth (L Cup), Barking FAYC, 94/5 Southend s/s (fold) 50p, 98/9 Q.P.R 50p, West Ham 50p, </text:span></text:span><text:span text:style-name="Teletype"><text:span text:style-name="T87">88/9 Aylesbury s/s (sl stain), 94/5 Southend, </text:span></text:span></text:p>
      <text:p text:style-name="P405"><text:span text:style-name="Teletype"><text:span text:style-name="T87">95/6 Northampton, 98/9 West Ham s/s, </text:span></text:span><text:span text:style-name="Teletype"><text:span text:style-name="T114">BRIGHTON RESERVES;</text:span></text:span><text:span text:style-name="Teletype"><text:span text:style-name="T86"> </text:span></text:span><text:span text:style-name="T215">1957/8 Portsmouth (sl mk) £2, 1958/9 £2 Each; Leicester (sl cr), Swansea (sl cr), Birmingham (sl cr),</text:span><text:span text:style-name="T217"> </text:span><text:span text:style-name="T215">1959/0 Southend (sl cr) £2, 1960/1 </text:span><text:span text:style-name="T217">Charlton £2, </text:span><text:span text:style-name="T218">Ipswich s/s £6, </text:span><text:span text:style-name="T217">1961/2 Southend £2, Coventry £2,</text:span><text:span text:style-name="Teletype"><text:span text:style-name="T86"> </text:span></text:span><text:span text:style-name="Teletype"><text:span text:style-name="T87">1981/2 Aldershot s/s £3, </text:span></text:span><text:span text:style-name="Teletype"><text:span text:style-name="T86">84/5 Q.P.R s/s (fold) 50p, </text:span></text:span><text:span text:style-name="Teletype"><text:span text:style-name="T87">Crystal Pal s/s (fold), </text:span></text:span><text:span text:style-name="Teletype"><text:span text:style-name="T86">85/6 Spurs s/s 50p, 88/9 Q.P.R s/s 50p, 89/0 Spurs s/s (fold) 50p, </text:span></text:span><text:span text:style-name="Teletype"><text:span text:style-name="T87">90/1 Watford s/s, </text:span></text:span><text:span text:style-name="Teletype"><text:span text:style-name="T86"><text:s/>91/2 West Ham 50p, 93/4 Q.P.R 50p, Spurs s/s 50p, 94/5 Spurs s/s 50p, 95/6 Spurs s/s 50p, 97/8 Spurs s/s 50p, </text:span></text:span></text:p>
      <text:p text:style-name="P406"><text:span text:style-name="Teletype"><text:span text:style-name="T114">36</text:span></text:span></text:p>
      <text:p text:style-name="P405"><text:soft-page-break/><text:span text:style-name="Teletype"><text:span text:style-name="T114">BURY RESERVES;</text:span></text:span><text:span text:style-name="Teletype"><text:span text:style-name="T86"> 1950/1 Chesterfield (sl tear on fold) £9, 1954/5 Chesterfield (wof, piece off edge) £5, 1955/6 Chesterfield s/s £7, </text:span></text:span><text:span text:style-name="T368">1957/8 Chesterfield s/s (cr) £5, 1958/9 Chesterfield s/s (fold, t/c) £4, 1959/0 Chesterfield s/s (fold) £4, </text:span></text:p>
      <text:p text:style-name="P407">1962/3 Chesterfield s/s (sof, sl cr) £4 1963/4 Chesterfield s/s (sl cr) £4, 1965/6 Chesterfield s/s (sl tear on fold, small sof) £2-50p, </text:p>
      <text:p text:style-name="P405"><text:span text:style-name="Teletype"><text:span text:style-name="T86">1966/7 Chesterfield s/s (sl tear on fold, t/c) £2, 1971/2 Everton s/s (fold, t/c) £3-50p, </text:span></text:span><text:span text:style-name="Teletype"><text:span text:style-name="T114">CARDIFF RESERVE;</text:span></text:span><text:span text:style-name="Teletype"><text:span text:style-name="T86"> 1961/2 Colchester £1, </text:span></text:span><text:span text:style-name="Teletype"><text:span text:style-name="T87">Ipswich (sl foxing) £3, 1962/3 Ipswich £3, </text:span></text:span><text:span text:style-name="Teletype"><text:span text:style-name="T86"><text:s/></text:span></text:span><text:span text:style-name="T390">CHARLTON RESERVES;</text:span><text:span text:style-name="Teletype"><text:span text:style-name="T86"> </text:span></text:span><text:span text:style-name="Teletype"><text:span text:style-name="T87">23/10/48 Cardiff (fold, worn) £9, 1961/2 Aldershot, </text:span></text:span></text:p>
      <text:p text:style-name="P405"><text:span text:style-name="Teletype"><text:span text:style-name="T86">85/6 Q.P.R FAYC s/s 50p, 87/8 Aston Villa SJFC 50p, 88/9 Q.P.R 50p, </text:span></text:span><text:span text:style-name="T388">92/3 </text:span><text:span text:style-name="T238">Spurs 50p, </text:span><text:span text:style-name="Teletype"><text:span text:style-name="T86">93/4 Q.P.R 50p, </text:span></text:span><text:span text:style-name="Teletype"><text:span text:style-name="T87">94/5 West Ham, </text:span></text:span><text:span text:style-name="Teletype"><text:span text:style-name="T86">99/0 Spurs 50p, </text:span></text:span></text:p>
      <text:p text:style-name="P164"><text:span text:style-name="T234">CHELSEA RESERVES (All 50p Each);</text:span><text:span text:style-name="T242"> </text:span><text:span text:style-name="Teletype"><text:span text:style-name="T235">79/0 Q.P.R s/s (fold), 80/1 Q.P.R s/s, </text:span></text:span><text:span text:style-name="Teletype"><text:span text:style-name="T86">86/7 Spurs s/s, </text:span></text:span><text:span text:style-name="T359">88/9 </text:span><text:span text:style-name="Teletype"><text:span text:style-name="T235">Q.P.R s/s</text:span></text:span><text:span text:style-name="T359">, 89/0 Portsmouth s/s, </text:span></text:p>
      <text:p text:style-name="P164"><text:span text:style-name="Teletype"><text:span text:style-name="T86">93/4 Q.P.R s/s, </text:span></text:span><text:span text:style-name="T234">COVENTRY RESERVES;</text:span><text:span text:style-name="T238"> </text:span><text:span text:style-name="Teletype"><text:span text:style-name="T87">1965/6 Northampton s/s (wof) £3, </text:span></text:span><text:span text:style-name="Teletype"><text:span text:style-name="T86">82/3 Everton s/s 50p, 87/8 Q.P.R SJFC s/s 50p, </text:span></text:span></text:p>
      <text:p text:style-name="P164"><text:span text:style-name="Teletype"><text:span text:style-name="T87">91/2 Barnsley s/s (fold), 93/4 Derby s/s (fold), </text:span></text:span><text:span text:style-name="Teletype"><text:span text:style-name="T86">98/9 West Ham FAYCF 50p, </text:span></text:span><text:span text:style-name="Teletype"><text:span text:style-name="T114">CRYSTAL PAL RESERVES;</text:span></text:span><text:span text:style-name="Teletype"><text:span text:style-name="T101"> </text:span></text:span><text:span text:style-name="Teletype"><text:span text:style-name="T97">1955/6</text:span></text:span><text:span text:style-name="Teletype"><text:span text:style-name="T101"> </text:span></text:span><text:span text:style-name="Teletype"><text:span text:style-name="T86">Portsmouth (mks) £3, 1957/8 Portsmouth £3, </text:span></text:span><text:span text:style-name="Teletype"><text:span text:style-name="T87">1961/2 Shrewsbury (sl cr), </text:span></text:span><text:span text:style-name="Teletype"><text:span text:style-name="T86">1968/9 Norwich s/s (tear on fold, v sl stain) £2, 70's Hereford s/s (Wed 3</text:span></text:span><text:span text:style-name="Teletype"><text:span text:style-name="T155">rd</text:span></text:span><text:span text:style-name="Teletype"><text:span text:style-name="T86"> Feb) £1, </text:span></text:span></text:p>
      <text:p text:style-name="P16"><text:span text:style-name="Teletype"><text:span text:style-name="T86">76/7 Everton FAYC Final (fold) 50p, </text:span></text:span><text:span text:style-name="Teletype"><text:span text:style-name="T87">85/6 Reading,</text:span></text:span><text:span text:style-name="Teletype"><text:span text:style-name="T86"> 95/6 Spurs 50p,</text:span></text:span><text:span text:style-name="Teletype"><text:span text:style-name="T102"> </text:span></text:span><text:span text:style-name="Teletype"><text:span text:style-name="T115">DERBY RESERVES;</text:span></text:span><text:span text:style-name="Teletype"><text:span text:style-name="T87"> 1964/5 Sheff Utd (fold) £1, Everton (sl cr) £2, 70/1 Aston Villa £1-50p, 84/5 Everton s/s 50p, 91/2 Wolves s/s, 96/7 Sheff Wed s/s, 2001/2 Spurs s/s 50p, </text:span></text:span></text:p>
      <text:p text:style-name="P16"><text:span text:style-name="Teletype"><text:span text:style-name="T115">DONCASTER RESERVE;</text:span></text:span><text:span text:style-name="Teletype"><text:span text:style-name="T87"> 86/7 Grimsby (sl mk), </text:span></text:span><text:span text:style-name="Teletype"><text:span text:style-name="T114">GILLINGHAM RESERVES;</text:span></text:span><text:span text:style-name="Teletype"><text:span text:style-name="T86"> 80/1 Brentford s/s 50p, 85/6 Q.P.R SJFC s/s 50p, </text:span></text:span><text:span text:style-name="Teletype"><text:span text:style-name="T114">GRIMSBY RESERVES:</text:span></text:span><text:span text:style-name="Teletype"><text:span text:style-name="T86"> 1956/7 Goole £3, Gainsborough £3, </text:span></text:span><text:span text:style-name="Teletype"><text:span text:style-name="T87">1965/6 Rotherham £2, </text:span></text:span></text:p>
      <text:p text:style-name="P16"><text:span text:style-name="Teletype"><text:span text:style-name="T114">HUDDERSFIELD RESERVES;</text:span></text:span><text:span text:style-name="Teletype"><text:span text:style-name="T86"> 1967/8 s/s <text:s/>Everton (heavy fold) 50p, 84/5 Everton s/s £1, 88/9 Everton s/s 50p, 96/7 Wolves 50p,</text:span></text:span></text:p>
      <text:p text:style-name="P405"><text:span text:style-name="Teletype"><text:span text:style-name="T114">HULL CITY RESERVE;</text:span></text:span><text:span text:style-name="Teletype"><text:span text:style-name="T86"> 86/7 Everton s/s 50p, </text:span></text:span><text:span text:style-name="Teletype"><text:span text:style-name="T114">IPSWICH RESERVES;</text:span></text:span><text:span text:style-name="Teletype"><text:span text:style-name="T101"> </text:span></text:span><text:span text:style-name="Teletype"><text:span text:style-name="T87">19/11/49 Swindon (ph) £4, 1954/5 £7 Each; Crystal Pal (sotp), Q.P.R (cr, poor) £2, Swansea (sof), Northampton (sotp), Plymouth (sotp), Leicester (sof), Norwich C Cup, Brentford (sof), Reading (sotp), Fulham (faint sof) £3, Bristol Rov (sof), L Orient <text:s/>(sotp) £8, </text:span></text:span><text:span text:style-name="Teletype"><text:span text:style-name="T86">1955/6 Portsmouth (nof) £2-50p, </text:span></text:span><text:span text:style-name="Teletype"><text:span text:style-name="T87">Charlton (sl tear) £3, </text:span></text:span><text:span text:style-name="Teletype"><text:span text:style-name="T86">1956/7 Arsenal (rs) £2 1957/8 Portsmouth (sl rs) £2, </text:span></text:span><text:span text:style-name="Teletype"><text:span text:style-name="T87">Bournemouth, 1958/9 Fulham, 1959/0 Southampton £3-50p, 1960/1 Charlton £2, Nottingham For, </text:span></text:span></text:p>
      <text:p text:style-name="P405"><text:span text:style-name="Teletype"><text:span text:style-name="T86">77/8 Q.P.R s/s (t/c) 50p, 79/0 Q.P.R s/s (fold) £1, </text:span></text:span><text:span text:style-name="T379">86/7 Q.P.R s/s (Home played away) 50p, 88/9 Q.P.R s/s 50p, </text:span><text:span text:style-name="Teletype"><text:span text:style-name="T86">89/0 Q.P.R s/s 50p, </text:span></text:span></text:p>
      <text:p text:style-name="P405"><text:span text:style-name="Teletype"><text:span text:style-name="T86">93/4 Q.P.R s/s 50p, 2001/2 Arsenal s/s 50p, </text:span></text:span><text:span text:style-name="Teletype"><text:span text:style-name="T114">LEEDS RESERVES;</text:span></text:span><text:span text:style-name="Teletype"><text:span text:style-name="T86"> 1966/7 Man Utd 50p, </text:span></text:span><text:span text:style-name="Teletype"><text:span text:style-name="T87">Everton, Blackburn, </text:span></text:span></text:p>
      <text:p text:style-name="P405"><text:span text:style-name="Teletype"><text:span text:style-name="T86">1970/1 Preston (fold, scores filled in on fixture list) £1, 1971/2 Wolves (t/m, t/c) 50p, 82/3 Everton s/s (fold) 50p, </text:span></text:span><text:span text:style-name="Teletype"><text:span text:style-name="T87">Wolves s/s £2, </text:span></text:span></text:p>
      <text:p text:style-name="P405"><text:span text:style-name="Teletype"><text:span text:style-name="T87">Man Utd s/s (sl cr) £3, </text:span></text:span><text:span text:style-name="Teletype"><text:span text:style-name="T114">LEICESTER RESERVES;</text:span></text:span><text:span text:style-name="Teletype"><text:span text:style-name="T86"> 1967/8 Coventry 50p, 79/0 Derby SJFC s/s (sl tear) £1, 88/9 Aston Villa 50p, </text:span></text:span></text:p>
      <text:p text:style-name="P405"><text:span text:style-name="Teletype"><text:span text:style-name="T115">LINCOLN RESERVE;</text:span></text:span><text:span text:style-name="Teletype"><text:span text:style-name="T87"> 1961/2 Rotherham s/s (v sl cr) £5, </text:span></text:span><text:span text:style-name="Teletype"><text:span text:style-name="T115">LUTON RESERVES;</text:span></text:span><text:span text:style-name="Teletype"><text:span text:style-name="T87"> 87/8 Q.P.R SJFC s/s £1, 88/9 Q.P.R 50p, </text:span></text:span></text:p>
      <text:p text:style-name="P405"><text:span text:style-name="Teletype"><text:span text:style-name="T87">88/9 Brighton (sl mk), 92/3 </text:span></text:span><text:span text:style-name="Teletype"><text:span text:style-name="T86">Swindon 50p, Watford 50p, 93/4 Q.P.R s/s 50p, </text:span></text:span></text:p>
      <text:p text:style-name="P405"><text:span text:style-name="Teletype"><text:span text:style-name="T114">MAN CITY RESERVES;</text:span></text:span><text:span text:style-name="Teletype"><text:span text:style-name="T86"> 1958/9 Everton (fold, worn) £1, 1959/0 Bury £3, Everton FAYC s/s (t/m) 50p, 1961/2 Everton £1, </text:span></text:span></text:p>
      <text:p text:style-name="P405"><text:span text:style-name="Teletype"><text:span text:style-name="T86">1962/3 Preston s/s £1, Everton (fold, sl mk) £1, 1963/4 W.B.A s/s £1, 1966/7 Wolves s/s £1, Man Utd FAYC s/s £1, Everton s/s (t/m) 50p, </text:span></text:span><text:span text:style-name="Teletype"><text:span text:style-name="T87">Man Utd s/s (sm corner missing) £1, </text:span></text:span><text:span text:style-name="Teletype"><text:span text:style-name="T86">1968/9 Everton s/s (t/m) 50p, 1969/0 </text:span></text:span><text:span text:style-name="Teletype"><text:span text:style-name="T87">Oldham LSC s/s (t/m, trimmed) 50p, </text:span></text:span><text:span text:style-name="Teletype"><text:span text:style-name="T86">Everton s/s (t/m) 50p, Bolton £1, Huddersfield £1, Burnley £1, 70/1 Everton s/s FAYC £2, Bury £1-50p, Huddersfield £1, Blackburn £1, Liverpool £2, Wolves, Burnley, 71/2 Bolton £1, Everton £1, Aston Villa (t/c) £1, 72/3 Derby £1, Aston Villa £1, Everton £1, 74/5 Bury (sl tear on fold) £2, </text:span></text:span></text:p>
      <text:p text:style-name="P405"><text:span text:style-name="Teletype"><text:span text:style-name="T87">77/8 Preston s/s (t/c) £2-50p, </text:span></text:span><text:span text:style-name="Teletype"><text:span text:style-name="T86">78/9 Everton £1, 83/4 Notts Co s/s (fold) £3, 84/5 Everton s/s 50p, 85/6 Man Utd FAYC Final £1, </text:span></text:span></text:p>
      <text:p text:style-name="P405"><text:span text:style-name="Teletype"><text:span text:style-name="T86">2003/4 Man Utd (17</text:span></text:span><text:span text:style-name="Teletype"><text:span text:style-name="T155">th</text:span></text:span><text:span text:style-name="Teletype"><text:span text:style-name="T86"> May, t/s) £1, </text:span></text:span><text:span text:style-name="Teletype"><text:span text:style-name="T114">MAN UTD RESERVES;</text:span></text:span><text:span text:style-name="Teletype"><text:span text:style-name="T86"> 1957/8 Preston s/s (t/m, t/c, fold) 50p, Liverpool s/s (t/m) 50p, </text:span></text:span></text:p>
      <text:p text:style-name="P405"><text:span text:style-name="Teletype"><text:span text:style-name="T86">Leeds s/s (t/m) £1, 1958/9 Sheff Utd s/s (t/m, sl cello) 50p, Man City s/s (sof, sl stain) £1-50p, 1959/0 Derby s/s (t/m) 50p, </text:span></text:span></text:p>
      <text:p text:style-name="P405"><text:span text:style-name="Teletype"><text:span text:style-name="T86">Sheff Wed s/s (t/m) 50p, 1960/1 Barnsley (t/m) 50p, Sheff Wed (t/m) 50p, Newcastle (t/m, sl cello) 50p, Aston Villa (t/m, t/c) 50p, </text:span></text:span></text:p>
      <text:p text:style-name="P405"><text:span text:style-name="Teletype"><text:span text:style-name="T86">Sheff Utd (t/m) 50p, Huddersfield (t/m) 50p, Everton (t/m) 50p, 1963/4 Everton (t/c) £1-50p, 1964/5 Barnsley (fold, sl tear) £2, </text:span></text:span></text:p>
      <text:p text:style-name="P405"><text:span text:style-name="Teletype"><text:span text:style-name="T86">88/9 Everton s/s (t/c) 50p, </text:span></text:span><text:span text:style-name="Teletype"><text:span text:style-name="T114">MANSFIELD RESERVES;</text:span></text:span><text:span text:style-name="Teletype"><text:span text:style-name="T86"> 84/5 Aston Villa FAYC s/s (fold) 50p, </text:span></text:span></text:p>
      <text:p text:style-name="P405"><text:span text:style-name="Teletype"><text:span text:style-name="T114">MILLWALL RESERVES;</text:span></text:span><text:span text:style-name="Teletype"><text:span text:style-name="T86"> 1954/5 Charlton KCCC Final (4 pages, v sl mk) £2, 1955/6 Portsmouth £2-50p, 1957/8 Q.P.R Res (fold) £2, Portsmouth £2, 1960/1 Shrewsbury £2, 80/1 Brentford s/s 50p, </text:span></text:span><text:span text:style-name="Teletype"><text:span text:style-name="T87">1983/4 Birmingham s/s £2, </text:span></text:span><text:span text:style-name="Teletype"><text:span text:style-name="T86">85/6 Spurs s/s (sof) 50p, </text:span></text:span></text:p>
      <text:p text:style-name="P405"><text:span text:style-name="Teletype"><text:span text:style-name="T87">87/8 Charlton s/s (fold), </text:span></text:span><text:span text:style-name="Teletype"><text:span text:style-name="T86">88/9 Q.P.R s/s 50p, 92/3 Man Utd FAYC s/f (cr) £1, 93/4 Q.P.R s/s 50p, </text:span></text:span></text:p>
      <text:p text:style-name="P405"><text:span text:style-name="Teletype"><text:span text:style-name="T114">NEWCASTLE RESERVES;</text:span></text:span><text:span text:style-name="Teletype"><text:span text:style-name="T86"> 1954/5 Bury £4, 1962/3 Man City £1, 1965/6 Everton (sl tear) 50p, 1968/9 Everton (t/c) £1, </text:span></text:span></text:p>
      <text:p text:style-name="P405"><text:span text:style-name="Teletype"><text:span text:style-name="T86">70/1 Wolves £1-50p, </text:span></text:span><text:span text:style-name="Teletype"><text:span text:style-name="T119">NEWPORT RESERVE;</text:span></text:span><text:span text:style-name="Teletype"><text:span text:style-name="T86"> 95/6 Bournemouth (17</text:span></text:span><text:span text:style-name="Teletype"><text:span text:style-name="T155">th</text:span></text:span><text:span text:style-name="Teletype"><text:span text:style-name="T86"> Apr), </text:span></text:span><text:span text:style-name="Teletype"><text:span text:style-name="T114">NORWICH RESERVES;</text:span></text:span><text:span text:style-name="Teletype"><text:span text:style-name="T86"> 79/0 Q.P.R 50p, 89/0 Spurs 50p, 93/4 Q.P.R 50p, </text:span></text:span><text:span text:style-name="Teletype"><text:span text:style-name="T87">97/8 Crystal Pal, </text:span></text:span><text:span text:style-name="Teletype"><text:span text:style-name="T86">98/9 Q.P.R 50p, </text:span></text:span><text:span text:style-name="Teletype"><text:span text:style-name="T114">NOTTINGHAM FOR RESERVES;</text:span></text:span><text:span text:style-name="Teletype"><text:span text:style-name="T86"> 1958/9 Portsmouth £2, 1959/0 Southend £2, </text:span></text:span></text:p>
      <text:p text:style-name="P405"><text:span text:style-name="Teletype"><text:span text:style-name="T86">67/8 Burnley £1, Bury £1, 68/9 Wolves 50p, 69/0 Sheff Utd (neat sof) 50p, 79/0 Blackburn s/s (wob) 50p, </text:span></text:span></text:p>
      <text:p text:style-name="P405"><text:span text:style-name="Teletype"><text:span text:style-name="T114">NOTTS CO;</text:span></text:span><text:span text:style-name="Teletype"><text:span text:style-name="T86"> 2000/1 Rochdale 50p, 2001/2 Cheltenham MYC s/s 50p, </text:span></text:span><text:span text:style-name="Teletype"><text:span text:style-name="T114">OLDHAM RESERVES;</text:span></text:span><text:span text:style-name="Teletype"><text:span text:style-name="T86"> </text:span></text:span><text:span text:style-name="Teletype"><text:span text:style-name="T87">84/5 Preston s/s (neat fold), </text:span></text:span></text:p>
      <text:p text:style-name="P405"><text:span text:style-name="Teletype"><text:span text:style-name="T87">87/8 Wigan Ath s/s, </text:span></text:span><text:span text:style-name="Teletype"><text:span text:style-name="T86">99/0 Man City Lge 50p+MSC 50p, </text:span></text:span><text:span text:style-name="Teletype"><text:span text:style-name="T114">L ORIENT RESERVES;</text:span></text:span><text:span text:style-name="Teletype"><text:span text:style-name="T86"> 1953/4 Portsmouth (cr) £3, West Ham C Cup £6, Watford £4, 1957/8 Portsmouth s/s £3, </text:span></text:span><text:span text:style-name="Teletype"><text:span text:style-name="T87">1958/9 Brighton, 1959/0 </text:span></text:span><text:span text:style-name="Teletype"><text:span text:style-name="T86">Arsenal £2-50p, </text:span></text:span><text:span text:style-name="Teletype"><text:span text:style-name="T87">Charlton,</text:span></text:span><text:span text:style-name="Teletype"><text:span text:style-name="T86"> </text:span></text:span><text:span text:style-name="Teletype"><text:span text:style-name="T87">1960/1 Nottingham For, </text:span></text:span></text:p>
      <text:p text:style-name="P405"><text:span text:style-name="Teletype"><text:span text:style-name="T86">88/9 Q.P.R SJFC s/s 50p, </text:span></text:span><text:span text:style-name="Teletype"><text:span text:style-name="T87">2007/8 Reading s/s, </text:span></text:span><text:span text:style-name="Teletype"><text:span text:style-name="T114">OXFORD UTD RESERVES;</text:span></text:span><text:span text:style-name="Teletype"><text:span text:style-name="T86"> 84/5 Swindon 50p, 88/9 Q.P.R s/s £1, </text:span></text:span></text:p>
      <text:p text:style-name="P405"><text:span text:style-name="Teletype"><text:span text:style-name="T114">PETERBOROUGH RESERVES;</text:span></text:span><text:span text:style-name="Teletype"><text:span text:style-name="T86"> 1960/1 Shrewsbury £2, </text:span></text:span><text:span text:style-name="Teletype"><text:span text:style-name="T87">Notts Co £4, 1962/3 Luton £3, Norwich, 1964/5 West Ham £3, </text:span></text:span></text:p>
      <text:p text:style-name="P405"><text:span text:style-name="Teletype"><text:span text:style-name="T114">PLYMOUTH RESERVES;</text:span></text:span><text:span text:style-name="Teletype"><text:span text:style-name="T86"> 1952/3 Swindon C Cup £3, 1964/5 Shrewsbury £3, 77/8 Oxford Utd £1, 81/2 Fulham (4 pages) £1, </text:span></text:span><text:span text:style-name="Teletype"><text:span text:style-name="T114">PORTSMOUTH RESERVES;</text:span></text:span><text:span text:style-name="Teletype"><text:span text:style-name="T86"> 1952/3 Charlton (v good) £5, Charlton C Cup (staples removed, sl cr) £4, Fulham C Cup £4, </text:span></text:span></text:p>
      <text:p text:style-name="P405"><text:span text:style-name="Teletype"><text:span text:style-name="T86">1953/4 L Orient C Cup (Ex B.V v good) £5, Plymouth (fold) £6, <text:s/>Reading (Ex B.V v good) £4, Fulham C Cup (Ex B.V v good) £4, Charlton C Cup (Ex B.V v good) £4, Charlton (Ex B.V v good) £5, 1955/6 </text:span></text:span><text:span text:style-name="Teletype"><text:span text:style-name="T87">Reading (sl rs) £2, </text:span></text:span><text:span text:style-name="Teletype"><text:span text:style-name="T86">Crystal Pal (very good) £4, </text:span></text:span></text:p>
      <text:p text:style-name="P405"><text:span text:style-name="Teletype"><text:span text:style-name="T86">Plymouth (sl cr, t/c) £4, Brighton (sl cr) £4, Swindon, 1957/8 £3 Each, Q.P.R, Brighton, Plymouth (sl cr), Crystal Pal, Ipswich, Arsenal £4, 88/9 Q.P.R s/s (May) 50p, 89/0 Liverpool FAYC 50p, 93/4 Q.P.R s/s 50p, 97/8 West Ham s/s 50p, 98/9 Luton s/s 50p, Q.P.R 50p, </text:span></text:span></text:p>
      <text:p text:style-name="P405"><text:span text:style-name="Teletype"><text:span text:style-name="T114">PRESTON RESERVES;</text:span></text:span><text:span text:style-name="Teletype"><text:span text:style-name="T86"> </text:span></text:span><text:span text:style-name="Teletype"><text:span text:style-name="T87">1956/7 Barnsley s/s (fold) £4, 1962/3 Chesterfield s/s £4, </text:span></text:span><text:span text:style-name="Teletype"><text:span text:style-name="T86">84/5 Wolves 50p, 85/6 Wolves £1, 91/2 Wolves 50p, </text:span></text:span><text:span text:style-name="Teletype"><text:span text:style-name="T114">READING RESERVES;</text:span></text:span><text:span text:style-name="Teletype"><text:span text:style-name="T86"> 1951/2 Brentford £2-50p, 1952/3 Birmingham (mint) £4, Portsmouth £2, 1953/4 Portsmouth £2-50p, </text:span></text:span></text:p>
      <text:p text:style-name="P405"><text:span text:style-name="Teletype"><text:span text:style-name="T86">1956/7 Plymouth £2, 1957/8 Charlton £2, Portsmouth £1, 1960/1 Aldershot £2, 1961/2 Brighton £2, 84/5 West Ham 50p, </text:span></text:span></text:p>
      <text:p text:style-name="P405"><text:span text:style-name="Teletype"><text:span text:style-name="T86">86/7 50p Each; Q.P.R, Brighton, Luton, Charlton, Millwall, Oxford Utd, Watford, Arsenal, Spurs, Ipswich, 87/8 Q.P.R, West Ham, Spurs, Norwich, Oxford Utd, Brighton, Swindon, Luton Fulham, Portsmouth, Charlton, Arsenal, Ipswich, Watford, 91/2 Gillingham FAYC 50p, 96/7 Fulham SJFC 50p, 99/0 Southampton FAYC 50p, 2001/2 Woking FAYC 50p, </text:span></text:span></text:p>
      <text:p text:style-name="P42">ROTHERHAM RESERVES HOMES 1980's (nearly all s/s issues) 50p Each;</text:p>
      <text:p text:style-name="P66"><text:span text:style-name="T252">1967/8</text:span><text:span text:style-name="T248"> Chesterfield NILC Cup s/s (rust mks top edge) £3, </text:span><text:span text:style-name="T252">1968/9</text:span><text:span text:style-name="T248"> Notts Co s/s (neat fold) £3,</text:span><text:span text:style-name="T245"> </text:span><text:span text:style-name="T252">1984/5</text:span><text:span text:style-name="T248"> Preston, Leeds, Wigan Ath, Wolves, Doncaster, Oldham, Hull, </text:span><text:span text:style-name="T252">1985/6</text:span><text:span text:style-name="T248"> Coventry, Preston, Sunderland, Port Vale, Notts Co, Bradford City, Scunthorpe, Oldham, Wolves, Doncaster, Stoke, </text:span><text:span text:style-name="T252">1986/7</text:span><text:span text:style-name="T248"> W.B.A, Doncaster, Barnsley, Scunthorpe, Grimsby, Wigan Ath, Preston, Notts Co, Bolton, Darlington, Huddersfield, </text:span><text:span text:style-name="T252">1987/8</text:span><text:span text:style-name="T248"> Doncaster, Stoke, Wigan Ath, Port Vale, Scunthorpe, Notts Co, Preston, Mansfield, Barnsley, Bolton, Oldham, W.B.A, Darlington, </text:span><text:span text:style-name="T252">1988/9</text:span><text:span text:style-name="T248"> Stoke, Wigan Ath, Grimsby, Notts Co, Preston, Mansfield, Scunthorpe, Oldham, Hull, Darlington, Bolton, </text:span></text:p>
      <text:p text:style-name="P66"><text:span text:style-name="T248">Port Vale, Doncaster, </text:span><text:span text:style-name="T252">1989/0</text:span><text:span text:style-name="T248"> Grimsby, Burnley, Bolton, Barnsley, Stoke, Wolves, W.B.A, Barnsley, Port Vale, Preston, </text:span></text:p>
      <text:p text:style-name="P59"/>
      <text:p text:style-name="P59">37</text:p>
      <text:p text:style-name="P56"><text:soft-page-break/>ROTHERHAM RESERVES AWAYS 1980's (nearly all s/s issues) 50p Each;</text:p>
      <text:p text:style-name="P15"><text:span text:style-name="Teletype"><text:span text:style-name="T54">1984/5</text:span></text:span><text:span text:style-name="Teletype"><text:span text:style-name="T44"> Leeds, Doncaster, Wolves, Oldham, </text:span></text:span><text:span text:style-name="Teletype"><text:span text:style-name="T54">1985/6</text:span></text:span><text:span text:style-name="Teletype"><text:span text:style-name="T44"> Doncaster, Oldham, Wolves, Stoke, Bradford City, Huddersfie1d, </text:span></text:span><text:span text:style-name="Teletype"><text:span text:style-name="T54">1986/7</text:span></text:span><text:span text:style-name="Teletype"><text:span text:style-name="T44"> Stoke, Darlington, Port Vale, Barnsley, Preston, Doncaster, Wigan Ath, Notts Co, Bradford City, W.B.A, Scunthorpe, </text:span></text:span><text:span text:style-name="Teletype"><text:span text:style-name="T54">1987/8</text:span></text:span><text:span text:style-name="Teletype"><text:span text:style-name="T44"> Notts Co, Doncaster, Port Vale, Stoke, Preston, W.B.A, Scunthorpe, Grimsby, Newcastle, Wigan Ath, Darlington, Bolton, Mansfield, Oldham, Barnsley, </text:span></text:span></text:p>
      <text:p text:style-name="P20"><text:span text:style-name="Teletype"><text:span text:style-name="T115">1988/9</text:span></text:span><text:span text:style-name="Teletype"><text:span text:style-name="T87"> Bradford City, Port Vale, Oldham, Stoke, Blackpool, Doncaster, Bolton, Notts Co, Preston, Mansfield, Wigan Ath, Darlington, </text:span></text:span><text:span text:style-name="Teletype"><text:span text:style-name="T115">1989/0</text:span></text:span><text:span text:style-name="Teletype"><text:span text:style-name="T87"> Stoke, Bolton, Wolves, Port Vale, Preston, W.B.A, Mansfield, Wigan Ath, Scunthorpe, Grimsby, Sunderland, Blackpool, Barnsley, Scunthorpe, Mansfield, Stoke, </text:span></text:span></text:p>
      <text:p text:style-name="P20"><text:span text:style-name="Teletype"><text:span text:style-name="T115">SCUNTHORPE RESERVE;</text:span></text:span><text:span text:style-name="Teletype"><text:span text:style-name="T87"> 1966/7 Sunderland FAYC s/f 50p, </text:span></text:span><text:span text:style-name="Teletype"><text:span text:style-name="T114">SHEFF UTD RESERVES;</text:span></text:span><text:span text:style-name="Teletype"><text:span text:style-name="T86"> 1964/5 </text:span></text:span><text:span text:style-name="Teletype"><text:span text:style-name="T87">Newcastle £2, Everton (sl cr) £2, </text:span></text:span><text:span text:style-name="Teletype"><text:span text:style-name="T86">Chesterfield (fold) £1-50p, </text:span></text:span><text:span text:style-name="Teletype"><text:span text:style-name="T87">1965/6 Everton 50p, 1968/9 Blackburn (sl cr) 50p, 1970c Bury (at 16</text:span></text:span><text:span text:style-name="Teletype"><text:span text:style-name="T156">th</text:span></text:span><text:span text:style-name="Teletype"><text:span text:style-name="T87"> Jan) £2, 85/6 Leeds 50p, </text:span></text:span></text:p>
      <text:p text:style-name="P20"><text:span text:style-name="Teletype"><text:span text:style-name="T114">SHREWSBURY RESERVES;</text:span></text:span><text:span text:style-name="Teletype"><text:span text:style-name="T86"> </text:span></text:span><text:span text:style-name="Teletype"><text:span text:style-name="T87">1957/8 Aston Villa (Birmingham Lge, tear, fold) £5, </text:span></text:span><text:span text:style-name="Teletype"><text:span text:style-name="T86">1959/0 Brentford £2, 1960/1 Plymouth (cr, tatty) £1, </text:span></text:span><text:span text:style-name="Teletype"><text:span text:style-name="T87">85/6 Bournemouth s/s (v sl mk) £1-50p, </text:span></text:span><text:span text:style-name="Teletype"><text:span text:style-name="T86">86/7 Walsall FAYC s/s £1, </text:span></text:span><text:span text:style-name="Teletype"><text:span text:style-name="T87">87/8 Bournemouth s/s £2,</text:span></text:span><text:span text:style-name="Teletype"><text:span text:style-name="T86"> 88/9 Swindon MYC 50p, </text:span></text:span><text:span text:style-name="Teletype"><text:span text:style-name="T87">90/1 Walsall, </text:span></text:span></text:p>
      <text:p text:style-name="P273"><text:span text:style-name="Teletype"><text:span text:style-name="T86">91/2 Sheff Wed FAYC 50p, </text:span></text:span><text:span text:style-name="T374">SOUTHAMPTON RESERVES;</text:span><text:span text:style-name="T379"> 1957/8 Cardiff FAYC £3, </text:span><text:span text:style-name="T353">1960/1 Arsenal (fold) £6, </text:span><text:span text:style-name="Teletype"><text:span text:style-name="T86">1965/6 Shrewsbury £1, </text:span></text:span><text:span text:style-name="Teletype"><text:span text:style-name="T87">Coventry, </text:span></text:span><text:span text:style-name="Teletype"><text:span text:style-name="T86">1968/9 West Ham C Cup Final (sl mkd) £1, 88/9 Q.P.R s/s 50p, </text:span></text:span><text:span text:style-name="Teletype"><text:span text:style-name="T87">90/1 Crystal Pal s/s (fold), Wimbledon s/s (neat fold), </text:span></text:span></text:p>
      <text:p text:style-name="P273"><text:span text:style-name="Teletype"><text:span text:style-name="T235">97/8 Watford 50p, 98/9 Colchester 50p, 99/0 Arsenal 50p, Coventry FAYC s/f £2, 2000/1 Derby 50p, 2002/3 Charlton 50p, </text:span></text:span></text:p>
      <text:p text:style-name="P273"><text:span text:style-name="Teletype"><text:span text:style-name="T235">20</text:span></text:span><text:span text:style-name="Teletype"><text:span text:style-name="T86">03/4 Chelsea 50p, </text:span></text:span><text:span text:style-name="T379">2017/8 Wolves Un 18 Yth Cup £1, </text:span><text:span text:style-name="Teletype"><text:span text:style-name="T114">SOUTHEND RESERVES;</text:span></text:span><text:span text:style-name="Teletype"><text:span text:style-name="T86"> </text:span></text:span><text:span text:style-name="Teletype"><text:span text:style-name="T87">1951/2 Cardiff £5, Millwall (ink stains) £1-50p, 1954/5 Watford £5, 1955/6 Swindon £1-50p, </text:span></text:span><text:span text:style-name="Teletype"><text:span text:style-name="T86">Southampton £2, 1956/7 Aldershot (cr) £2, 1957/8 Ipswich £1, </text:span></text:span><text:span text:style-name="Teletype"><text:span text:style-name="T87">Swindon £1, Cardiff £2, </text:span></text:span></text:p>
      <text:p text:style-name="P273"><text:span text:style-name="Teletype"><text:span text:style-name="T87">L Orient £2, 1959/0 West Ham s/s (fold, tears) £4, </text:span></text:span><text:span text:style-name="Teletype"><text:span text:style-name="T86">1960/1 Aldershot s/s (t/c) £1, Fulham s/s £1, 71/2 Romford EPC (4 pages) £2, <text:s/></text:span></text:span></text:p>
      <text:p text:style-name="P273"><text:span text:style-name="Teletype"><text:span text:style-name="T86">93/4 Q.P.R SJFC 50p, 95/6 West Ham Lge 50p+SJFC 50p, </text:span></text:span><text:span text:style-name="Teletype"><text:span text:style-name="T114">STOCKPORT RESERVE;</text:span></text:span><text:span text:style-name="Teletype"><text:span text:style-name="T86"> 1951/2 Mossley (4 pages, fold, sl worn) £4, </text:span></text:span></text:p>
      <text:p text:style-name="P273"><text:span text:style-name="Teletype"><text:span text:style-name="T86">1999/0 Shrewsbury 50p, </text:span></text:span><text:span text:style-name="Teletype"><text:span text:style-name="T114">STOKE RESERVES;</text:span></text:span><text:span text:style-name="Teletype"><text:span text:style-name="T86"> 1965/6 Sheff Utd £1-50p, 1969/0 Aston Villa £1, 72/3 Sheff Utd (fold), </text:span></text:span><text:span text:style-name="Teletype"><text:span text:style-name="T87">Huddersfield, </text:span></text:span></text:p>
      <text:p text:style-name="P273"><text:span text:style-name="Teletype"><text:span text:style-name="T86">77/8 Huddersfield (sl cr), 78/9 Everton, 83/4 Everton FAYC Final £1, </text:span></text:span><text:span text:style-name="Teletype"><text:span text:style-name="T114">SUNDERLAND RESERVES;</text:span></text:span><text:span text:style-name="Teletype"><text:span text:style-name="T86"> 1966/7 Scunthorpe FAYC s/f £1, 95/6 Man Utd FAYC s/s 50p, 98/9 Man Utd s/s 50p, </text:span></text:span><text:span text:style-name="Teletype"><text:span text:style-name="T114">SWINDON RESERVES;</text:span></text:span><text:span text:style-name="Teletype"><text:span text:style-name="T86"> </text:span></text:span><text:span text:style-name="Teletype"><text:span text:style-name="T87">1956/7 Q.P.R s/s (fold) £4, </text:span></text:span><text:span text:style-name="Teletype"><text:span text:style-name="T86">1957/8 Portsmouth s/s £2, </text:span></text:span></text:p>
      <text:p text:style-name="P273"><text:span text:style-name="Teletype"><text:span text:style-name="T86">84/5 Watford 50p, 87/8 Q.P.R 50p, 88/9 Q.P.R 50p, </text:span></text:span><text:span text:style-name="Teletype"><text:span text:style-name="T87">89/0 Millwall s/s, 90/1 Southampton, 89/0 Millwall s/s, </text:span></text:span><text:span text:style-name="Teletype"><text:span text:style-name="T86">93/4 Q.P.R 50p, </text:span></text:span></text:p>
      <text:p text:style-name="P273"><text:span text:style-name="Teletype"><text:span text:style-name="T86">98/9 Q.P.R 50p, </text:span></text:span><text:span text:style-name="Teletype"><text:span text:style-name="T114">TOTTENHAM RESERVES;</text:span></text:span><text:span text:style-name="Teletype"><text:span text:style-name="T122"> 1956/7 Ipswich s/s (cr, heavy t/c, edge tears) £6, </text:span></text:span><text:span text:style-name="Teletype"><text:span text:style-name="T98">Luton (heavy t/c, sl cr) £5, </text:span></text:span></text:p>
      <text:p text:style-name="P273"><text:span text:style-name="Teletype"><text:span text:style-name="T98">Swindon (heavy t/c, sl cr), Brighton (heavy t/c, s/ cr) £5, Portsmouth (heavy t/c, sof), </text:span></text:span><text:span text:style-name="Teletype"><text:span text:style-name="T86">1959/0 Leicester (pencil t/c), Portsmouth £2, Southampton (scorers noted) £3, Charlton (heavy t/c) £4, </text:span></text:span><text:span text:style-name="Teletype"><text:span text:style-name="T88">Birmingham £4, Q.P..R LCC s/s (t/c) £5, Brighton (sl cr) £4, </text:span></text:span></text:p>
      <text:p text:style-name="P273"><text:span text:style-name="Teletype"><text:span text:style-name="T88">Chelsea LCC s/f (t/c) £8,</text:span></text:span><text:span text:style-name="Teletype"><text:span text:style-name="T86">1961/2 Shrewsbury £2, </text:span></text:span><text:span text:style-name="Teletype"><text:span text:style-name="T87">1963/4 Shrewsbury, </text:span></text:span><text:span text:style-name="Teletype"><text:span text:style-name="T86">1965/6 Charlton LCC (sl cr) £2, West Ham (sl cr) £1, Shrewsbury, 1966/7 (all excellent) £1 Each; West Ham £2, Gillingham C Cup, Leicester, Plymouth, 1968/9 </text:span></text:span><text:span text:style-name="Teletype"><text:span text:style-name="T87">Southampton C Cup s/f £1-50p, </text:span></text:span></text:p>
      <text:p text:style-name="P273"><text:span text:style-name="Teletype"><text:span text:style-name="T86">1969/0 Coventry FAYC Final (Apr) £2-50p, 70/1 Q.P.R (nof) £1, 72/3 Q.P.R Lge £1+LCC (nof) £1, 73/4 Q.P.R £1, 74/5 Q.P.R (sotp) £1, 78/9 Q.P.R <text:s/>s/s £1-50p, 79/0 (All s/s with sl fold) £2 Each; Luton, <text:s/>Southampton, Ipswich, Cardiff, Oxford Utd £3, L Orient, Bristol Rov, Chelsea (fold) £3, 84</text:span></text:span><text:span text:style-name="Teletype"><text:span text:style-name="T87">/5 Charlton s/s £2, Luton s/s £2, 85/6 Luton s/s £2, </text:span></text:span><text:span text:style-name="Teletype"><text:span text:style-name="T86">86/7 Q.P.R SJFC s/s, 87/8 Southampton SECLC Final £1, </text:span></text:span></text:p>
      <text:p text:style-name="P273"><text:span text:style-name="Teletype"><text:span text:style-name="T86">88/9 Q.P.R £1, </text:span></text:span><text:span text:style-name="Teletype"><text:span text:style-name="T87">Charlton (neat fold) s/s, 89/0 Portsmouth s/s £1, </text:span></text:span><text:span text:style-name="Teletype"><text:span text:style-name="T114">WALSALL RESERVES;</text:span></text:span><text:span text:style-name="Teletype"><text:span text:style-name="T86"> 93/4 Birmingham BSC s/f 50p, </text:span></text:span></text:p>
      <text:p text:style-name="P273"><text:span text:style-name="Teletype"><text:span text:style-name="T86">96/7 Wolves MYC s/s (bit tatty) 50p, 97/8 Notts Co MYC s/s 50p, </text:span></text:span></text:p>
      <text:p text:style-name="P273"><text:span text:style-name="Teletype"><text:span text:style-name="T114">WATFORD RESERVES 50p Each;</text:span></text:span><text:span text:style-name="Teletype"><text:span text:style-name="T86"> </text:span></text:span><text:span text:style-name="Teletype"><text:span text:style-name="T87">24/10/53 Crystal Pal Res (fold) £4,</text:span></text:span><text:span text:style-name="Teletype"><text:span text:style-name="T17"> </text:span></text:span><text:span text:style-name="Teletype"><text:span text:style-name="T86">82/3 Q.P.R, 83/4 Spurs s/s (fold), 89/0 Q.P.R Lge, </text:span></text:span></text:p>
      <text:p text:style-name="P273"><text:span text:style-name="Teletype"><text:span text:style-name="T86">92/3 Spurs FAYC (fold) £1, 93/4 Q.P.R s/s, 99/0 Spurs, </text:span></text:span><text:span text:style-name="Teletype"><text:span text:style-name="T114">W.B.A RESERVES;</text:span></text:span><text:span text:style-name="Teletype"><text:span text:style-name="T86"> 1958/9 Newcastle (rs) £2, </text:span></text:span><text:span text:style-name="Teletype"><text:span text:style-name="T87">Wolves Res/Preston £2, </text:span></text:span></text:p>
      <text:p text:style-name="P273"><text:span text:style-name="Teletype"><text:span text:style-name="T86">Preston £2, </text:span></text:span><text:span text:style-name="Teletype"><text:span text:style-name="T87">Derby s/s, </text:span></text:span><text:span text:style-name="Teletype"><text:span text:style-name="T86">1960/1 Wolves (sl edge tears) £1, Chesterfield £2, 1963/4 Everton £1-50p, </text:span></text:span><text:span text:style-name="Teletype"><text:span text:style-name="T87">1964/5 Sheff Utd £1, 1965/6 Wolves £1, 1967/8 Bury 50p, Everton £1, 81/2 Bury s/s £2, </text:span></text:span><text:span text:style-name="Teletype"><text:span text:style-name="T114">WEST HAM RESERVES;</text:span></text:span><text:span text:style-name="Teletype"><text:span text:style-name="T86"> 1952/3 Portsmouth Lge (fold) £5+C Cup £6, </text:span></text:span></text:p>
      <text:p text:style-name="P273"><text:span text:style-name="Teletype"><text:span text:style-name="T86">1954/5 Leicester (neat fold, neat sotp, good) £5, 1957/8 Portsmouth (fold) £3, 1959/0 Nottingham For (fold) £2, </text:span></text:span><text:span text:style-name="Teletype"><text:span text:style-name="T87">1960/1 Ipswich s/s £8, </text:span></text:span><text:span text:style-name="Teletype"><text:span text:style-name="T86">1962/3 £2 Each; Leicester, Q.P.R LCC, Norwich, Millwall LMC £3, Ipswich, Aston Villa FAYC £3, Nottingham For (May), Fulham LMC, Shrewsbury, Liverpool FAYC Final (8 pages) £3, 1963/4 £1 Each; Bristol Rov, Q.P.R SJFC, Southampton SJFC, Arsenal LYC s/f, Shrewsbury s/s £2-50p, Northampton, L Orient LYC Final,19</text:span></text:span><text:span text:style-name="T235">65/6 </text:span><text:span text:style-name="Teletype"><text:span text:style-name="T86">Q.P.R FAYC £1, </text:span></text:span><text:span text:style-name="T235">1969/0 Southampton (sof) £1, </text:span><text:span text:style-name="Teletype"><text:span text:style-name="T86">70/1 Q.P.R s/s 50p, </text:span></text:span></text:p>
      <text:p text:style-name="P273"><text:span text:style-name="Teletype"><text:span text:style-name="T86">72/3 Q.P.R s/s, Fulham s/s (t/c) 50p, Southampton s/s (t/c) 50p,73/4 Crystal Pal s/s (t/c) 50p, 77/8 Southampton s/s (t/c) 50p, </text:span></text:span></text:p>
      <text:p text:style-name="P273"><text:span text:style-name="Teletype"><text:span text:style-name="T86">81/2 Q.P.R s/s 50p, 83/4 Brentford SECL Jun Cup s/s 50p, 84/5 Q.P.R s/s 50p, Southampton s/s 50p, 85/6 Oxford Utd s/s 50p, </text:span></text:span></text:p>
      <text:p text:style-name="P273"><text:span text:style-name="Teletype"><text:span text:style-name="T86">86/7 Portsmouth s/s 50p, 88/9 Q.P.R Lge s/s 50p, 89/0 Q.P.R SJFC s/s 50p+FAYC s/s 50p, 93/4 Q.P.R 50p, </text:span></text:span><text:span text:style-name="T86">98/9 Oxford Utd s/s 50p, Millwall s/s 50p, Reading s/s 50p, </text:span><text:span text:style-name="Teletype"><text:span text:style-name="T86">2002/3 Spurs s/s 50p, </text:span></text:span><text:span text:style-name="Teletype"><text:span text:style-name="T119">WIGAN RESERVE;</text:span></text:span><text:span text:style-name="Teletype"><text:span text:style-name="T86"> 89/0 Wolves s/s, </text:span></text:span></text:p>
      <text:p text:style-name="P410"><text:span text:style-name="Teletype"><text:span text:style-name="T114">WIMBLEDON RESERVES;</text:span></text:span><text:span text:style-name="Teletype"><text:span text:style-name="T86"> 1964/5 Brentford LCC (v sl mk) £1, 88/9 Spurs s/s 50p, 2001/2 Spurs s/s 50p, </text:span></text:span></text:p>
      <text:p text:style-name="P410"><text:span text:style-name="Teletype"><text:span text:style-name="T114">WOLVES RESERVES HOMES;</text:span></text:span><text:span text:style-name="T217"> </text:span><text:span text:style-name="Teletype"><text:span text:style-name="T87">1949/0 Aston Villa (cr, t/c) £5, </text:span></text:span><text:span text:style-name="T217">1951/2 Man City (t/c, tears) £3, 1952/3 Stoke (nof, sl mk, sl tear) £3, 1953/4 Bury (sl fold) £4, Preston, 1954/5 Blackburn (t/c, tear on spine, h/t scores), </text:span><text:span text:style-name="T218">1955/6 Newcastle £6, Derby £6, </text:span></text:p>
      <text:p text:style-name="P410"><text:span text:style-name="T218">Liverpool s/s (t/c, sm match report pasted to corner) £8, </text:span><text:span text:style-name="T217">1956/7 Barnsley, Stoke (sotp), Chesterfield s/s (t/c, fold) £10, </text:span><text:span text:style-name="T218">Huddersfield £4, </text:span><text:span text:style-name="T217">1957/8 Newcastle £4, Preston £4, Stoke £4, Chesterfield s/s (t/c) £6, Leeds (sotp, sl cr) £4, </text:span><text:span text:style-name="T218">Burnley (sl cr) £4, Man City (fold) £3, Barnsley, </text:span><text:span text:style-name="T217">1958/9 </text:span><text:span text:style-name="T218">Blackpool £4, Everton £4, </text:span><text:span text:style-name="T217">Newcastle £4, Liverpool (sl cr) £5, Barnsley (sl cr), Stoke, Blackburn (sl cr) £4, Preston, Derby £4, </text:span><text:span text:style-name="T368">1959/0 </text:span><text:span text:style-name="Teletype"><text:span text:style-name="T86">Chesterfield, Sheff Utd (sotp), W.B.A, Preston (sotp), Newcastle (sotp), Huddersfield, Aston Villa (sl tear, sl cr) £2, Bury (sl cr), Derby, Sheff Wed s/s (sl mk) £4, </text:span></text:span><text:span text:style-name="Teletype"><text:span text:style-name="T87">Everton,</text:span></text:span><text:span text:style-name="Teletype"><text:span text:style-name="T86"> 1960/1 Preston, Chesterfield, Derby, </text:span></text:span><text:span text:style-name="Teletype"><text:span text:style-name="T87">Burnley, Leeds (mint) £5, </text:span></text:span><text:span text:style-name="Teletype"><text:span text:style-name="T86">W.B.A, </text:span></text:span></text:p>
      <text:p text:style-name="P410"><text:span text:style-name="Teletype"><text:span text:style-name="T86">1962/3 Everton (worn, t/c, h/t scores, fold) £2, 1964/5 </text:span></text:span><text:span text:style-name="Teletype"><text:span text:style-name="T87">Barnsley £4, </text:span></text:span><text:span text:style-name="Teletype"><text:span text:style-name="T86">Everton (fold, t/c) £3, </text:span></text:span><text:span text:style-name="Teletype"><text:span text:style-name="T87">Aston Villa £4, Liverpool s/s £5, Sheff Utd £4, 1965/6 W.B.A £4, Stoke £4, Everton (sl cr), Bolton £4, Huddersfield (spike holes) £3, Bury s/s £5, </text:span></text:span><text:span text:style-name="Teletype"><text:span text:style-name="T86">1966/7 Man Utd (t/c) £3, Bury £2, </text:span></text:span></text:p>
      <text:p text:style-name="P410"><text:span text:style-name="Teletype"><text:span text:style-name="T86">Kidderminster s/s (Staffs Senior Cup) £2, Sheff Wed s/s (v sl mk) £2, </text:span></text:span><text:span text:style-name="Teletype"><text:span text:style-name="T87">Sheff Utd £2, Chesterfield £2, </text:span></text:span><text:span text:style-name="T380">1967/8 Bury s/s £3, Sheff Wed £2, Newcastle £2, Bolton £2, Aston Villa s/s £3, Burnley £2, Everton £2, Blackburn £2, Leeds s/s £6, 1968/9 Man Utd s/s £5, Sheff Utd s/s £3 W.B.A s/s £3, Huddersfield s/s £3, Liverpool s/s £4, 1969/0 Aston Villa s/s £3, Nottingham For s/s £3, Preston s/s £3, Huddersfield s/s £3, </text:span></text:p>
      <text:p text:style-name="P137">1970/1 Preston s/s £3, Coventry s/s (sl stain) £2, Man Utd s/s £8, 1971/2 Coventry s/s £4, <text:span text:style-name="Teletype"><text:span text:style-name="T44">84/5 Leeds s/s £3, 85/6 Bolton s/s £2, </text:span></text:span></text:p>
      <text:p text:style-name="P410"><text:span text:style-name="Teletype"><text:span text:style-name="T128">1990's onwards all 50p each;</text:span></text:span><text:span text:style-name="Teletype"><text:span text:style-name="T86"> 90/1</text:span></text:span><text:span text:style-name="T379"> Leeds, Derby, Derby s/s (A4 sheet states t/c?), Leicester, </text:span><text:span text:style-name="Teletype"><text:span text:style-name="T87">Man City, Walsall FAYC, Newcastle, Huddersfield, Aston Villa, Sheff Utd, Everton, 91/2 Oldham, Wigan Ath, Huddersfield, Hull, 92/3 Leeds, <text:s/>Blackburn, Bolton, 93/4 Bolton, Leeds, Leicester, 94/5 Bolton, Leeds, Derby, Notts Co, 95/6 Bolton, Leeds, 96/7 Sheff Utd, W.B.A, 97/8 Bolton, Oldham, 98/9 Bolton, <text:s/>Coventry, 99/0 Walsall FAYC, Tranmere, Mansfield FAYC, Burnley, Man City, Preston, Birmingham, Huddersfield, 2001/2 W.B.A, Tranmere, Barnsley, Birmingham, 2002/3 Burnley, Huddersfield, Rotherham, Tranmere, Burton Albion BSC, Sheff Utd, Bury, </text:span></text:span></text:p>
      <text:p text:style-name="P410"><text:span text:style-name="Teletype"><text:span text:style-name="T87">2003/4 Rotherham FAYC (+official team sheet) £1, Birmingham, Middlesbrough, Sunderland, Blackburn, Everton, Newcastle, Man Utd, Man City, Bolton, W.B.A, 2004/5 Reading FAYC, Man City FAYC, Man Utd, Newcastle, Middlesbrough, Birmingham, Sunderland, Everton (Nov)+(Dec), Blackburn (Apr)+(May), 2005/6 Newcastle, Everton, Blackburn, Leeds, 2007/8 Leicester, 2009/10 Arsenal, Birmingham, 2012/13 Charlton FAYC,<text:tab/><text:tab/><text:tab/><text:tab/></text:span></text:span></text:p>
      <text:p text:style-name="P409"><text:span text:style-name="Teletype"><text:span text:style-name="T288">38</text:span></text:span></text:p>
      <text:p text:style-name="P182"><text:soft-page-break/><text:span text:style-name="T394">WOLVES RESERVES AWAYS;</text:span><text:span text:style-name="T327"> 1957/8 Man City s/s £3, Blackpool (v sl cr) £3, 1958/9 W.B.A (rs) £3, 1963/4 Man Utd FAYC (t/c) £5, </text:span></text:p>
      <text:p text:style-name="P137">1964/5 Man Utd (t/c) £4, Man City s/s £3, 1965/6 Leeds s/s (token re-inserted) £5, 1965/6 Stoke £3, W.B.A £2, </text:p>
      <text:p text:style-name="Standard"><text:span text:style-name="T380">1966/7 Aston Villa £2, Leeds £2, Newcastle £3, Stoke £3, W.B.A £2, 1967/8 Nottingham For £2, Derby (tiny sof) £2, </text:span><text:span text:style-name="Teletype"><text:span text:style-name="T87">Sheff Utd £2-50p, 1968/9 Man City s/s £2, 1969/0 Sheff Utd £3, 1970/1 Man City £2, 1971/2 Leeds (t/m) £1-50p, Man Utd £5, </text:span></text:span></text:p>
      <text:p text:style-name="P251"/>
      <text:p text:style-name="P57">**SALE** WEYMOUTH COLLECTION; **SALE**</text:p>
      <text:p text:style-name="P58"><text:span text:style-name="T436">PROMISE! </text:span>THIS IS THE LAST LISTING!</text:p>
      <text:p text:style-name="P60">1934/5 Weymouth v Portland Hospital Cup (sl cr, rs) £50,</text:p>
      <text:p text:style-name="P261">1935/6 Weymouth v Chippenham Town (sl cr, rs) £45,</text:p>
      <text:p text:style-name="P261">1936/7 Weymouth v Wells City (sl cr) £45,</text:p>
      <text:p text:style-name="P261">1937/8 Weymouth v Poole Town £45, </text:p>
      <text:p text:style-name="P65"><text:span text:style-name="T273">HOMES 1947/8 (All 4 Page Issues) £6 Each;</text:span><text:span text:style-name="T274"> Cinderford, Welton Rovers (sl cr, piece off bottom corner back page), Blandford DL, </text:span></text:p>
      <text:p text:style-name="P65"><text:span text:style-name="T273">HOMES 1948/9 (All 4 Page Issues) £5 Each;</text:span><text:span text:style-name="T275"> </text:span><text:span text:style-name="T274"><text:s/>Dorset Cup, Dorchester DL (cr), Paulton (sl cr), Wimborne (sl cr) DL, </text:span></text:p>
      <text:p text:style-name="P51">Sherborne DL, Portland DL (sc)</text:p>
      <text:p text:style-name="P65"><text:span text:style-name="T273">HOMES 1950/1 £4 Each</text:span><text:span text:style-name="T275">; </text:span><text:span text:style-name="T274">Chelmsford (small sell mks), </text:span></text:p>
      <text:p text:style-name="P65"><text:span text:style-name="T273">HOMES 1951/2 £3 Each;</text:span><text:span text:style-name="T274"> Kidderminster (folds), Dorchester DSC (sl cr), Hastings (ph, sl cr) £2, Dartford (writing on fixture), </text:span></text:p>
      <text:p text:style-name="P65"><text:span text:style-name="T273">HOMES 1953/4 £3 Each;</text:span><text:span text:style-name="T274"> Hastings (wof), Dorchester Dorset Cup (sl mk), Army XI (photocopy) 50p, Portland WL, </text:span></text:p>
      <text:p text:style-name="P65"><text:span text:style-name="T273">HOMES 1955/6 £2 Each;</text:span><text:span text:style-name="T276"> Poole WLC (sl mks), Portland MFC Final (sl mks, sl cr), </text:span><text:span text:style-name="T274">Bedford (prof repair to tear), </text:span></text:p>
      <text:p text:style-name="P51">Guest XI FR 25 Oct (sell spine), </text:p>
      <text:p text:style-name="P65"><text:span text:style-name="T273">HOMES 1956/7 £1-50p Each;</text:span><text:span text:style-name="T274"> Portland WL Cup (rs), Cheltenham (rs), Kettering (rs), Barry (rs), Portland MF Cup (rs), Kettering, Gravesend (sl cr, rs), <text:s/>Chelmsford (rs), Worcester (wof), Kidderminster (cr), Hastings (mks), Bridport DS Cup, Dartford (sl cr), </text:span></text:p>
      <text:p text:style-name="P51">Poole MF Final, Tonbridge (rs), </text:p>
      <text:p text:style-name="P65"><text:span text:style-name="T273">HOMES 1957/8 £1 Each;</text:span><text:span text:style-name="T274"> Poole WL Cup (rs), Kettering (rs), Merthyr (sl cr), Gravesend, Barry (rs), Hastings (rs), Cheltenham (rs), Gloucester (rs), Poole Senior Cup (rs), Chelmsford (dof), Dartford (rs), Tonbridge (rs), Lovells (sl mks), Swanage Senior Cup (rs), Dorchester Senior Cup (rs), </text:span></text:p>
      <text:p text:style-name="P65"><text:span text:style-name="T273">HOMES 1958/9 £1 Each;</text:span><text:span text:style-name="T274"> Barry SLC (sl cr, rs), Chelmsford, Poole M Frowde Cup (rs), Poole, Trowbridge (rs), </text:span></text:p>
      <text:p text:style-name="P51">Coventry FAC (sl cr) £3, Trowbridge SLC (rs), Yiewsley (rs), Trowbridge (rs), Dartford, Tonbridge (rs), Kings Lynn, </text:p>
      <text:p text:style-name="P65"><text:span text:style-name="T273">HOMES 1959/0 £1 Each;</text:span><text:span text:style-name="T274"> Poole SLC (dof), Dartford (rs), Nuneaton (rs), Chelmsford (rs), Gravesend, Poole (rs), Cheltenham (rs), Worcester (rs), Kettering (rs), Cambridge C (rs), Hastings (rs), Poole MFC Final (rs fold), Barry (rs), Kings Lynn (rs),</text:span></text:p>
      <text:p text:style-name="P65"><text:span text:style-name="T273">HOMES 1960/1 £1 Each;</text:span><text:span text:style-name="T274"> Bedford (sl cr), Poole SLC (rs, sl cr), Romford (rs), Folkestone (rs), Dorchester MF Cup (rs), </text:span></text:p>
      <text:p text:style-name="P51">Dartford (rs), Chelmsford, Gravesend (rs), Cheltenham (rs), Guildford (rs, sl cr), Cambridge C (rust mk), Worcester (sl cr), Wellington, Clacton (rs), </text:p>
      <text:p text:style-name="P65"><text:span text:style-name="T273">HOMES 1961/2 £1 Each;</text:span><text:span text:style-name="T274"> Trowbridge SLC (fold), Bedford, Bath (fold, corner tear), Trowbridge SLC (11</text:span><text:span text:style-name="T270">th</text:span><text:span text:style-name="T274"> Oct, fold, sl tear), <text:s/>Merthyr (ph) 50p, Cambridge City (sl cr), Wellington (fold), Chelmsford (cr), Worcester, Kettering (sl cr), Bexleyheath (sl cr), </text:span></text:p>
      <text:p text:style-name="P51">Folkestone (sl cr), Gravesend (sl cr), Tonbridge (sl cr),</text:p>
      <text:p text:style-name="P65"><text:span text:style-name="T273">HOMES 1962/3 £1 Each;</text:span><text:span text:style-name="T274"> Cambridge City, Rugby (sl cr), Poole SLC (wof, sl cr), Bath (opposition noted, sl cr), Gravesend (sl cr), <text:s/>Worcester (wof), Bridport MF Cup (wof), Guildford (wof), Dartford (wof, sl cr), Chelmsford (rs), Bexleyheath (wof), </text:span></text:p>
      <text:p text:style-name="P51">Merthyr (wof), Poole (wof), Romford (opposition noted, sl cr), Wellington (wof, sl cr), Kettering (fold), </text:p>
      <text:p text:style-name="P51">Clacton (opposition noted, sl cr), Poole MF Cup Final (sl cr), </text:p>
      <text:p text:style-name="P65"><text:span text:style-name="T273">HOMES 1963/4 £1 Each;</text:span><text:span text:style-name="T274"> Gloucester SLC (opposition noted, sl cr), Wellington (opposition noted), Merthyr (opposition noted), </text:span></text:p>
      <text:p text:style-name="P51">Hastings, Bexleyheath (opposition noted, sl cr), Cambridge City (wof), Merthyr SLC, Kettering, Bath (opposition noted, sl cr), Rugby, <text:s/>Chelmsford (opposition noted, sl cr), Nuneaton (opposition noted, sl cr), Dartford (sl cr), Romford, Guildford SLC (sl cr), Hinckley (sl cr), Margate, </text:p>
      <text:p text:style-name="P65"><text:span text:style-name="T273">HOMES 1964/5 £1 Each;</text:span><text:span text:style-name="T274"> Nuneaton (sl cr), Merthyr (cr), Folkestone (sl cr), Bath (sl cr), Chelmsford (fold), Gloucester, Guildford, <text:s/>Cheltenham, Worcester, Bexley, Margate (sl cr), Hastings (sl cr), Cheltenham SLC, Bedford, Cambridge City, Wellington, Rugby, Romford (sl cr), Dartford (sl cr), Tonbridge (pen mk), Kings Lynn (fold),</text:span></text:p>
      <text:p text:style-name="P65"><text:span text:style-name="T273">HOMES 1965/6 £1 Each;</text:span><text:span text:style-name="T276"> Cheltenham (sl cr), Trowbridge SLC (sl cr), Cambridge Utd, Poole (sl cr), Dartford (sl cr), Corby (sl cr), Bath WCFL (cr), Worcester SLC,Margate (sl cr), Poole WCFL, Folkestone (t/c), Wellington (sl cr), Guildford (fold), <text:s/>Nuneaton, Cambridge City (sl cr), Chelmsford (fold), Romford (sl cr), Rugby (sl cr, t/c), Worcester (sl cr), Hereford (t/c), </text:span></text:p>
      <text:p text:style-name="P65"><text:span text:style-name="T273">HOMES 1966/7 50p Each;</text:span><text:span text:style-name="T274"> Yeovil Championship, Merthyr SLC (sl cr, sl mks), Hereford (sl cr), Corby, Bath (sl mks), Romford, <text:s/><text:tab/></text:span></text:p>
      <text:p text:style-name="P51">Folkestone (sl cr), Cambridge Utd (sl cr), Chelmsford (sl cr), Burton (sl cr), Nuneaton (sl cr), Worcester, Wellington, </text:p>
      <text:p text:style-name="P48">Cambridge City (sl cr), Poole (sl cr), Yeovil, Yeovil SLC, Hillingdon,</text:p>
      <text:p text:style-name="P65"><text:span text:style-name="T273">HOMES 1967/8 50p Each;</text:span><text:span text:style-name="T274"> Hillingdon (sl cr), Barry SLC, Stevenage, Poole, Romford, Wellington, Orient FAC, Hastings, Nuneaton (postponed 6</text:span><text:span text:style-name="T270">th</text:span><text:span text:style-name="T274"> Jan), Cambridge City (sl cr), Margate, Ramsgate SLC, Cheltenham (sl cr), Burton (sl cr), </text:span></text:p>
      <text:p text:style-name="P65"><text:span text:style-name="T274">Cambridge Utd, </text:span><text:span text:style-name="T276">Nuneaton, Corby, Barnet, Chelmsford, Kings Lynn, Yeovil (sl cr), </text:span></text:p>
      <text:p text:style-name="P65"><text:span text:style-name="T273">HOMES 1968/9 50p Each;</text:span><text:span text:style-name="T274"> Cheltenham, Worcester, Salisbury SLC (sl cr), Wellington, Kettering (sl cr), Cambridge Utd, Margate, </text:span></text:p>
      <text:p text:style-name="P51">Bath SLC (folds), Barnet (sl cr), Romford (nof), Swansea FAC £1, Rugby, Nuneaton (sl cr), Poole (sl cr), Burton, Chelmsford, <text:s/><text:tab/></text:p>
      <text:p text:style-name="P48">Yeovil, </text:p>
      <text:p text:style-name="P65"><text:span text:style-name="T273">HOMES 1969/0 50p Each;</text:span><text:span text:style-name="T274"> Kettering, Salisbury, Chelmsford, Bath, Brentwood, Crawley (sl cr), Romford, Bath SLC (sl cr), Dover, </text:span></text:p>
      <text:p text:style-name="P51">Nuneaton (sl cr), Poole, Gloucester, Thorneycroft FA Trophy £1, Margate, Bideford NLC, Telford, Hillingdon, Worcester, Barnet, <text:s/><text:tab/></text:p>
      <text:p text:style-name="P48">Burton, Kings Lynn (fold), Yeovil, </text:p>
      <text:p text:style-name="P52">39</text:p>
      <text:p text:style-name="P65"><text:soft-page-break/><text:span text:style-name="T273">HOMES 1970/1 50p Each;</text:span><text:span text:style-name="T274"> Dartford, Kettering SLC, Barnet, Telford, Kettering, Margate, Hillingdon, Poole, Ashford, Bath (sl cr),</text:span></text:p>
      <text:p text:style-name="P65"><text:span text:style-name="T274">Chelmsford (sl cr), Gloucester (sl cr), Cambridge City, Nuneaton (sl cr), Romford, Telford SLC Final £1, Dover (sl cr), </text:span><text:span text:style-name="T276">Yeovil FAT, Yeovil Lge,</text:span></text:p>
      <text:p text:style-name="P65"><text:span text:style-name="T273">HOMES 1971/2 25p Each;</text:span><text:span text:style-name="T276"> Nuneaton (sl cr), Hillingdon (sl mks), Romford (sl cr), Chelmsford (sl cr), Dover, Basingstoke (sl cr), <text:s/>Gravesend (sl cr), Hillingdon SLC (sl cr), Telford (sl cr), Barnet (nof), Poole (sl cr), Cambridge City (sl cr), Margate (sl cr), Folkestone (sl cr), Yeovil (sl cr), </text:span></text:p>
      <text:p text:style-name="P65"><text:span text:style-name="T273">HOMES 1972/3 25p Each;</text:span><text:span text:style-name="T276"> Ramsgate, Winchester SLC, Barnet (sl tear), Waterlooville, Bedford (ph), Telford, Bideford SLC, Poole, Hillingdon, Cambridge City, Bath SLC, Kidderminster FAT, Worcester (16</text:span><text:span text:style-name="T271">th</text:span><text:span text:style-name="T276"> Dec), Nuneaton, Salisbury SLC, Dartford, <text:s/>Chelmsford, Burton, Margate, Worcester (14</text:span><text:span text:style-name="T271">th</text:span><text:span text:style-name="T276"> March), Folkestone, Kettering, Worcester SLC S/F, Hillingdon SLC Final 50p, Dover, Romford,</text:span></text:p>
      <text:p text:style-name="P61"><text:span text:style-name="Teletype"><text:span text:style-name="T9">1973/4 Homes 25p Each;</text:span></text:span><text:span text:style-name="T185"> Chelmsford, Worcester, Folkestone (fold), Yeovil (fold), Margate, Tonbridge (fold), Kettering, Dartford, Boston, Margate FA Trophy, Kidderminster, Guildford, Barnet (sl cr), Minehead SLC, Telford, Dartford FA Trophy, Dover, Cambridge City (sl cr), Nuneaton, Trowbridge SLC, Bedford, Atherstone, Romford, </text:span></text:p>
      <text:p text:style-name="P65"><text:span text:style-name="T273">1974/5 Homes 25p Each;</text:span><text:span text:style-name="T274"> Margate, Chelmsford (sl cr), Kettering, Grantham, Stourbridge, Barnet (sl cr), Dover, Yeovil, Telford, <text:s/>Leatherhead, Tooting FA Trophy, Tonbridge, Bath SLC, Nuneaton (sl cr), Burton (sl cr), Atherstone (sl cr), Dartford (sl cr), </text:span></text:p>
      <text:p text:style-name="P48">Romford (sl cr), Merthyr SLC (sl cr), Cambridge C (sl cr), Bath, </text:p>
      <text:p text:style-name="P65"><text:span text:style-name="T273">1975/6 Homes All include Jeff Astle! Min 25p Each;</text:span><text:span text:style-name="T274"> Hillingdon (fold), Chelmsford (sl cr), Tonbridge (mks), Burton (wof), </text:span></text:p>
      <text:p text:style-name="P51">Dover, Grantham (fold), Nuneaton (sl cr), Kettering (4 page issue, cr), Kettering (postponed 28 Jan (sl cr), Cambridge C, </text:p>
      <text:p text:style-name="P51">Stourbridge (cr), Gravesend (sl cr), <text:s/>Stourbridge SLC Replay (4 pages (sl cr), Andover SLC (4 pages, sl cr), Telford, Bedford, </text:p>
      <text:p text:style-name="P65"><text:span text:style-name="T274">Bath (sl cr), </text:span><text:span text:style-name="T276">Margate (fold), Minehead SLC (sl cr), Dunstable (fold), </text:span></text:p>
      <text:p text:style-name="P65"><text:span text:style-name="T273">AWAYS; 1949/0</text:span><text:span text:style-name="T274">; Dorchester Dorset Cup Final (sl cr, sof) £4, Chingford (no cover) 50p, </text:span><text:span text:style-name="T273">1951/2;</text:span><text:span text:style-name="T276"> </text:span><text:span text:style-name="T274">Kidderminster (rs, corner tear) £3, </text:span></text:p>
      <text:p text:style-name="P65"><text:span text:style-name="T273">1954/5 £2 Each;</text:span><text:span text:style-name="T276"> Gravesend (sof), Bath (sl mks), Dorchester WL (score on inside), Bedford (rs), Dorchester Dorset Cup (rs, cr), Dorchester WL, Tonbridge (sello),</text:span><text:span text:style-name="T274"> </text:span><text:span text:style-name="T273">1956/7 £1 Each;</text:span><text:span text:style-name="T274"> Bath (rs), Cheltenham (fold), Hastings (nof, sell spine), Chelmsford (sl cr), Gravesend (sl mk), Bedford, </text:span><text:span text:style-name="T273">1957/8 £1 Each;</text:span><text:span text:style-name="T274"> Bedford, Poole WL Cup (sl cr), Kidderminster (sl cr), Gloucester (sl cr), Worcester, Dorchester M Frowde Cup, Poole SLC (rs), Kettering (sl cr), Poole (rs), Chelmsford (sof), Gravesend Lge (sl cr)+SLC S/F (sl cr), <text:s/></text:span><text:span text:style-name="T273">1958/9 £1 Each</text:span><text:span text:style-name="T274">; Dartford (sl cr), Poole (rs), Poole SK Inter Zone Cup (rs), Guildford (rs), Trowbridge (sl cr), Cambridge Utd (nof), Bedford, Trowbridge SLC (sl cr), Cambridge City (sl cr), <text:s/>Gravesend, Yiewsley, Tonbridge (cr), </text:span><text:span text:style-name="T273">1959/0 £1 Each;</text:span><text:span text:style-name="T274"> Poole SLC (rs), Dorchester WLC (sl cr), Dartford, Kettering (sl cr), Bedford (sl tear), Cambridge C, Hastings, Wellington (rs), Cheltenham (rs), Worcester (30</text:span><text:span text:style-name="T270">th</text:span><text:span text:style-name="T274"> Jan Postponed), Chelmsford (rs), Nuneaton (dof), Gravesend (sl cr, rs), </text:span><text:span text:style-name="T273">1960/1 £1 Each</text:span><text:span text:style-name="T274">; Hastings, Worcester (rs), <text:s/>Bedford, Yeovil SLC (sl cr), Yeovil (sl cr), Romford, Yeovil Test, Folkestone, Dartford, Chelmsford, Gravesend (sl cr), Cheltenham, Oxford Utd £2, Bath, <text:s/>Cambridge City, Kings Lynn (sl cr), </text:span><text:span text:style-name="T273">1961/2 £1 Each;</text:span><text:span text:style-name="T274"> Yeovil (sl cr), Gravesend, Cheltenham (folds, sl mks), Cambridge Utd, Folkestone (sl cr), Kettering, Oxford Utd £3, Dorchester WLPC, Bath, Preston FAC, Yeovil SLC, Worcester, Cambridge City, Bexleyheath (rs), Wellington, Romford, Tonbridge, Clacton (small bit off corner), Chelmsford (sl cr, sl mk), </text:span></text:p>
      <text:p text:style-name="P65"><text:span text:style-name="T273">1962/3 £1 Each</text:span><text:span text:style-name="T274">; Bexleyheath, Bath, Poole SLC, Cambridge City, Cambridge Utd, Romford (ph), Wellington (rs), Kettering, Rugby, Guildford, Dartford, Yeovil, Chelmsford, Poole, Bedford, </text:span><text:span text:style-name="T273">1963/4 £1 Each</text:span><text:span text:style-name="T274">; Rugby, Romford <text:s/>Wellington, Kettering (sl cr), Dartford, </text:span></text:p>
      <text:p text:style-name="P61"><text:span text:style-name="T194">Worcester (sl cr), Chelmsford, Nuneaton, Gloucester SLC, Hinckley, Bath (sl cr), Cambridge Utd, Merthyr (sl cr), Guildford, Hastings, Guildford SLC S/F (sl mk), Bedford, Bexley, Cambridge City, Margate, </text:span><text:span text:style-name="T179">1964/5 £1 Each</text:span><text:span text:style-name="T194">; Cheltenham, Nuneaton, Margate, Bath, Worcester, Bedford (sl cr), Cambridge City, Dartford, Hereford SLC, Bristol Rov FAC, Cambridge Utd, Yeovil, Hastings, Bexley, Guildford, Folkestone, Rugby (dof), Chelmsford, Hillingdon (cr), Cambridge Utd SLC Final, Romford, Tonbridge, Kings Lynn, </text:span><text:span text:style-name="T179">1965/6 £1 Each;</text:span><text:span text:style-name="T194"> Bedford, Trowbridge SLC, Poole, Hereford, Rugby, Yeovil Floodlight Lge, Wellington, Chelmsford, Romford, Cambridge City, Yeovil, Wimbledon (sl cr), Cheltenham, Margate, Cambridge Utd (rs), Dartford, Nuneaton, Corby (sl mk), Guildford, Poole WCFL, </text:span><text:span text:style-name="T179">1966/7 £1 Each;</text:span><text:span text:style-name="T191"> </text:span><text:span text:style-name="T185">Merthyr, Folkestone, Guildford (rs), Wimbledon, Cambridge Utd, Chelmsford, Barnet, Cheltenham, Wellington, Poole, Hillingdon,Yeovil, Hereford, Yeovil WCFL, Corby, Burton, Bath, Bedford, Romford, Worcester, Cambridge City, Nuneaton, </text:span><text:span text:style-name="T179">1967/8 50p Each</text:span><text:span text:style-name="T194">; Dover, Hastings, Cambridge City, Nuneaton, Barry SLC, Cambridge Utd, Cheltenham, Corby, Chelmsford (rs), Hillingdon (rs), Yeovil, Wimbledon, Stevenage, Cambridge City, Romford, Poole (sl cr), Hereford, Burton, Barnet, Wellington, Margate, </text:span><text:span text:style-name="T179">1968/9 50p Each;</text:span><text:span text:style-name="T194"> Margate, Wimbledon £1, Salisbury SLC, Barnet, Chelmsford, Rugby, Romford, Nuneaton, Bedford, Worcester, Cheltenham SLC, Poole, Burton (postponed 8</text:span><text:span text:style-name="T267">th</text:span><text:span text:style-name="T194"> February), Dover, Kettering, Guildford, Cheltenham, <text:s/>Cambridge Utd (rs), Hereford, Yeovil, Hillingdon, Burton, </text:span><text:span text:style-name="T179">1969/0 50p Each;</text:span><text:span text:style-name="T194"> Salisbury, Barnet, Hereford, Wimbledon, Nuneaton, Chelmsford, Gloucester (nof), Northampton FAC £1, Crawley, Poole, Romford, Worcester, Telford, Hillingdon FA Trophy £1, Margate, Yeovil, Brentwood, Burton, Hillingdon, Kettering, Bath, </text:span><text:span text:style-name="T185">Kings Lynn, </text:span></text:p>
      <text:p text:style-name="P61"><text:span text:style-name="T179">1970/1 50p Each;</text:span><text:span text:style-name="T191"> </text:span><text:span text:style-name="T185">Kettering SLC, Yeovil (sl cr), Nuneaton, Worcester, Hillingdon, Telford, Chelmsford, Hereford (sl mk) </text:span></text:p>
      <text:p text:style-name="P61"><text:span text:style-name="T185">Southend FAC £1, Nuneaton SLC (sl mks), Cambridge City, Romford SLC (nof), Dover, Bedford, Telford SLC Final £1, Barnet, </text:span><text:span text:style-name="T179">1971/2 25p Each</text:span><text:span text:style-name="T185">; Hillingdon, Wimbledon, Dartford, Barnet, <text:s/>Chelmsford, Romford, Basingstoke SLC (rs), Cambridge Utd, Yeovil, Cambridge City (rs), Poole (rs), Bexley FA Trophy (mks), Bedford, Gravesend, Bath, Guildford, Merthyr, </text:span></text:p>
      <text:p text:style-name="P61"><text:span text:style-name="T179">1972/3 25p Each;</text:span><text:span text:style-name="T185"> Telford, Waterlooville (rs), Nuneaton, Yeovil, Trowbridge WCFL, Folkestone, Wimbledon (wof), Kettering, Barnet, Bedford, Romford (rs), Chelmsford (rs), Salisbury SLC, Margate (rs), Dartford, Hillingdon, Cambridge City (rs), </text:span></text:p>
      <text:p text:style-name="P61"><text:span text:style-name="T185">Worcester SLC S/F, Hillingdon SLC Final, Chelmsford FA Trophy, Poole, </text:span><text:span text:style-name="Teletype"><text:span text:style-name="T9">1973/4 25p Each;</text:span></text:span><text:span text:style-name="T194"> Romford (rs), Guildford, Tonbridge, Nuneaton (sl cr), Barnet (fold), Yeovil (sl cr), Cambridge C (rs, wof), Margate, Chelmsford, Waterlooville SLC (rs), Atherstone (rs), Hillingdon (sl cr, rs), Kettering (sl cr), Telford (rs), Dartford, Kettering Fr (sl cr), Wimbledon, </text:span><text:span text:style-name="Teletype"><text:span text:style-name="T9">1974/5 25p Each;</text:span></text:span><text:span text:style-name="Teletype"><text:span text:style-name="T18"> Wealdstone, Barnet, Tonbridge, Bath, Romford, Telford (rs), Kettering, Margate, Wimbledon (sl cr), Chelmsford, Bath WCFL (folds), </text:span></text:span></text:p>
      <text:p text:style-name="P61"><text:span text:style-name="Teletype"><text:span text:style-name="T18">Grantham (sl mks), Yeovil, Guildford (sl mks), Nuneaton, Dagenham FAT, Cambridge C, </text:span></text:span><text:span text:style-name="Teletype"><text:span text:style-name="T26">Burton (rs), Dartford, </text:span></text:span></text:p>
      <text:p text:style-name="P61"><text:span text:style-name="T180">1975/6 25p Each;</text:span><text:span text:style-name="T183"> Stourbridge (rs), Chelmsford, Wimbledon (sl cr), Atherstone, Bedford (4 pages, sl cr), Falmouth FA Trophy, <text:s/>Harwich and Parkeston FA Trophy, Burton s/s, Tonbridge, Cambridge C (sl cr), Yeovil, Grantham (sl cr), Dunstable (sl cr), Telford, Wealdstone, Stourbridge, Hillingdon, Nuneaton, Bath WCFL s/s 50p, </text:span></text:p>
      <text:p text:style-name="P119">40</text:p>
      <text:p text:style-name="P199"><text:soft-page-break/><text:span text:style-name="T394">ACCRINGTON;</text:span><text:span text:style-name="T397"> </text:span><text:span text:style-name="Teletype"><text:span text:style-name="T45">1951/2 Lincoln (worn, corner off cover) £6, 1956/7 Stockport (match details woc, rs) £6, </text:span></text:span></text:p>
      <text:p text:style-name="P199"><text:span text:style-name="Teletype"><text:span text:style-name="T45">1958/9 All Star Team (Cocker &amp; Sneddon Testimonial) s/s (fold, worn, stain) £4, </text:span></text:span><text:span text:style-name="T397">Wrexham (faded, sm cello mks), </text:span></text:p>
      <text:p text:style-name="P198"><text:span text:style-name="T375">ALDERSHOT;</text:span><text:span text:style-name="T383"> </text:span><text:span text:style-name="Teletype"><text:span text:style-name="T86">1952/3 Reading (rs, sl worn) £8, 1957/8 Southend £6, 1959/0 Gillingham (sof), Southport £4, </text:span></text:span><text:span text:style-name="Teletype"><text:span text:style-name="T87">Crewe (date on front), </text:span></text:span><text:span text:style-name="Teletype"><text:span text:style-name="T86">Workington £4, </text:span></text:span><text:span text:style-name="Teletype"><text:span text:style-name="T87">Exeter (sl mk), 1960/1 Oldham, Mansfield (fold, sl rs), Chester, Barrow (sl cello, fold) £2, Workington (fold), Accrington, Peterborough, Notts Co, Darlington, Doncaster, Colchester FAC,York (sl cello, t/c) £2, Rochdale (sl cr), Crewe, Northampton, Gillingham, Shrewsbury FAC, Stoke FAC, Millwall, Exeter, Southport, Crystal Pal, Wrexham, Stockport, Hartlepool (sl fold), Carlisle, 1961/2 Millwall, <text:s/>Tranmere, Accrington £4, 1962/3 Newport, Bradford City, Chesterfield, Exeter (fold), Workington (nof), Southport £3. Darlington (rs), </text:span></text:span><text:span text:style-name="Teletype"><text:span text:style-name="T86">1963/4 Tranmere, Torquay £3, Swindon, Stockport, Brighton £3, Hartlepool £3, 1964/5 Torquay, Lincoln £3, Hartlepool, Southport £3, Halifax £3, Crewe (rs), </text:span></text:span><text:span text:style-name="Teletype"><text:span text:style-name="T87">Chesterfield (sl rs), </text:span></text:span><text:span text:style-name="Teletype"><text:span text:style-name="T86">Bradford City, Rochdale, Reading FAC, Millwall, 1965/6 </text:span></text:span><text:span text:style-name="Teletype"><text:span text:style-name="T87">Chesterfield £3, Darlington (sl cr) £3, </text:span></text:span><text:span text:style-name="Teletype"><text:span text:style-name="T86">Torquay, West Ham (J Sirrel Test) (cr), Southport £3, Newport, Rochdale, Port Vale, Notts Co, 1966/7 Bradford City, Tranmere, Southend, Newport, Notts Co (sl cr), York £3, 1967/8 Barnsley £2, Chesterfield £2, Darlington £2, Luton (Nov) £2+(Mar) £2, Notts Co, Workington, Doncaster £2, Rochdale £2, Newport £2, Port Vale, Crewe, Bradford City, 1968/9 £2 Each; Darlington, Southend, Workington (sl edge tear), Peterborough, 1969/0 Grimsby £2, Peterborough £2, Oldham, Brentford (fold), Chester (sl cr) £2, Chesterfield, Bristol Rov (sl cr), Southend £2, Colchester £2, Notts Co (fold), 1970/1 £2 Each; Grimsby £1, Brentford, Colchester, Exeter (worn) £1, Lincoln, Workington, Man Utd L Cup £4, Notts Co, Stockport, Sheff Utd Watney Cup £3, 71/2 £2 Each; Darlington (fold), Peterborough, Cambridge Utd, Doncaster, Lincoln, Newport, Northampton, Exeter, Guildford (Mayor's Cup), 72/3 £2 Each; Cambridge Utd, Barnsley, Crewe, Newport, Stockport, 73/4 £2 Each; Grimsby, Plymouth, Cambridge Utd Lge+L Cup+FAC, Bristol Rov, Brighton, Chesterfield, Wrexham, Southend, 74/5 £2 Each; Watford, Preston, Swindon, Colchester, Chesterfield, Southend, Peterborough, Charlton (sl stain) £1, 75/6 £2 Each; Halifax, <text:s/>Portsmouth L Cup, Preston, Millwall, Southend, Colchester, Walsall, Hereford (sl cr), Chesterfield, Peterborough, Port Vale, Swindon, Brighton (fold), 76/7 £2 Each; Rochdale, Bradford City, Brentford, Southend, Stockport, Swansea, Colchester, </text:span></text:span></text:p>
      <text:p text:style-name="P198"><text:span text:style-name="Teletype"><text:span text:style-name="T86">77/8 £2 Each; Grimsby, Brentford, Scunthorpe, Wimbledon, Northampton, Reading, 78/9 £2 Each; Huddersfield, Scunthorpe, Portsmouth, Spurs (Anderson) £3, 79/0 Wimbledon L Cup £2, Peterborough, Walsall (stain), 80/1 Northampton, Tranmere, Bradford City, </text:span></text:span></text:p>
      <text:p text:style-name="P198"><text:span text:style-name="Teletype"><text:span text:style-name="T86">81/2 £2 Each; Wimbledon L Cup, Wigan L Cup, Peterborough, Leytonstone &amp; Ilford FAC, Oxford Utd FAC, Hull, Bradford City, Crewe, 82/3 Crewe £2, 83/4 Bristol City, 84/5 Rochdale £2, Peterborough £2, Burton Albion FAC £3, 86/7 Fulham L Cup £2, Stockport, </text:span></text:span></text:p>
      <text:p text:style-name="P198"><text:span text:style-name="Teletype"><text:span text:style-name="T86">88/9 Bristol City FAC, 91/2 Rotherham, Gillingham, Scunthorpe, 2003/4 Accrington, 2008/9 Bournemouth, Macclesfield, </text:span></text:span></text:p>
      <text:p text:style-name="P198"><text:span text:style-name="Teletype"><text:span text:style-name="T86">2009/10 Darlington (sl cr), </text:span></text:span></text:p>
      <text:p text:style-name="P16"><text:span text:style-name="Teletype"><text:span text:style-name="T114">MISCELLANEOUS @ ALDERSHOT;</text:span></text:span><text:span text:style-name="Teletype"><text:span text:style-name="T86">1967/8 Aldershot F.A. v Stadt Duisburg Youth £2-50p, </text:span></text:span></text:p>
      <text:p text:style-name="P7"><text:span text:style-name="Teletype"><text:span text:style-name="T63">ALDERSHOT AWAYS;</text:span></text:span></text:p>
      <text:p text:style-name="P16"><text:span text:style-name="Teletype"><text:span text:style-name="T114">ASTON VILLA</text:span></text:span><text:span text:style-name="Teletype"><text:span text:style-name="T86">; 1963/4 FAC, </text:span></text:span><text:span text:style-name="Teletype"><text:span text:style-name="T114">BARNSLEY;</text:span></text:span><text:span text:style-name="Teletype"><text:span text:style-name="T86"> 1967/8 £2, </text:span></text:span><text:span text:style-name="Teletype"><text:span text:style-name="T114">BLACKBURN;</text:span></text:span><text:span text:style-name="Teletype"><text:span text:style-name="T86"> 1973/4, </text:span></text:span><text:span text:style-name="Teletype"><text:span text:style-name="T114">BOURNEMOUTH;</text:span></text:span><text:span text:style-name="Teletype"><text:span text:style-name="T86"> 65/6 L Cup (ph), 1977/8, </text:span></text:span><text:span text:style-name="Teletype"><text:span text:style-name="T114">BRIGHTON;</text:span></text:span><text:span text:style-name="Teletype"><text:span text:style-name="T86"> 1975/6, </text:span></text:span><text:span text:style-name="Teletype"><text:span text:style-name="T114">BRADFORD CITY;</text:span></text:span><text:span text:style-name="Teletype"><text:span text:style-name="T86"> 1961/2, 1962/3, 1968/9 £2, </text:span></text:span><text:span text:style-name="Teletype"><text:span text:style-name="T114">BRENTFORD;</text:span></text:span><text:span text:style-name="Teletype"><text:span text:style-name="T86"> 1966/7, </text:span></text:span><text:span text:style-name="Teletype"><text:span text:style-name="T114">CAMBRIDGE UTD;</text:span></text:span><text:span text:style-name="Teletype"><text:span text:style-name="T86"> 1971/2 £2, </text:span></text:span></text:p>
      <text:p text:style-name="P14"><text:span text:style-name="Teletype"><text:span text:style-name="T44">1973/4 £2, </text:span></text:span><text:span text:style-name="Teletype"><text:span text:style-name="T54">CHESTERFIELD;</text:span></text:span><text:span text:style-name="Teletype"><text:span text:style-name="T44"> 1963/4 (sm wof), 1969/0 £2, </text:span></text:span><text:span text:style-name="Teletype"><text:span text:style-name="T54">COLCHESTER;</text:span></text:span><text:span text:style-name="Teletype"><text:span text:style-name="T44"> 1969/0 £2, </text:span></text:span><text:span text:style-name="Teletype"><text:span text:style-name="T54">CRYSTAL PAL;</text:span></text:span><text:span text:style-name="Teletype"><text:span text:style-name="T44"> 1958/9, 1959/0, </text:span></text:span><text:span text:style-name="Teletype"><text:span text:style-name="T54">DARLINGTON;</text:span></text:span><text:span text:style-name="Teletype"><text:span text:style-name="T44"> 1962/3, 1965/6, </text:span></text:span><text:span text:style-name="Teletype"><text:span text:style-name="T54">DONCASTER;</text:span></text:span><text:span text:style-name="Teletype"><text:span text:style-name="T44"> 1965/6 (nof), 1967/8, </text:span></text:span><text:span text:style-name="Teletype"><text:span text:style-name="T54">HEREFORD;</text:span></text:span><text:span text:style-name="Teletype"><text:span text:style-name="T44"> 1974/5 £2, </text:span></text:span><text:span text:style-name="Teletype"><text:span text:style-name="T54">LINCOLN;</text:span></text:span><text:span text:style-name="Teletype"><text:span text:style-name="T44"> 1962/3 £3, 1971/2 £2, </text:span></text:span><text:span text:style-name="Teletype"><text:span text:style-name="T54">MILLWALL;</text:span></text:span><text:span text:style-name="Teletype"><text:span text:style-name="T44"> 1957/8, 1961/2, 1964/5, </text:span></text:span><text:span text:style-name="Teletype"><text:span text:style-name="T54">NEWPORT; </text:span></text:span><text:span text:style-name="Teletype"><text:span text:style-name="T44">1971/2 £3, </text:span></text:span><text:span text:style-name="Teletype"><text:span text:style-name="T54">NOTTS CO;</text:span></text:span><text:span text:style-name="Teletype"><text:span text:style-name="T44"> 1965/6, </text:span></text:span><text:span text:style-name="Teletype"><text:span text:style-name="T54">OLDHAM;</text:span></text:span><text:span text:style-name="Teletype"><text:span text:style-name="T44"> 1961/2 (sm woc), 1962/3 £3, </text:span></text:span></text:p>
      <text:p text:style-name="P14"><text:span text:style-name="Teletype"><text:span text:style-name="T44">1969/0 £2, </text:span></text:span><text:span text:style-name="Teletype"><text:span text:style-name="T54">PETERBOROUGH;</text:span></text:span><text:span text:style-name="Teletype"><text:span text:style-name="T44"> 1969/0, </text:span></text:span><text:span text:style-name="Teletype"><text:span text:style-name="T54">PORT VALE;</text:span></text:span><text:span text:style-name="Teletype"><text:span text:style-name="T44"> 1973/4 £2, </text:span></text:span><text:span text:style-name="Teletype"><text:span text:style-name="T54">SOUTHEND;</text:span></text:span><text:span text:style-name="Teletype"><text:span text:style-name="T44"> 1966/7, 1967/8, 1968/9 £2, 1977/8, </text:span></text:span></text:p>
      <text:p text:style-name="P16"><text:span text:style-name="Teletype"><text:span text:style-name="T115">SOUTHPORT;</text:span></text:span><text:span text:style-name="Teletype"><text:span text:style-name="T87"> 1973/4 £2, </text:span></text:span><text:span text:style-name="Teletype"><text:span text:style-name="T115">TRANMERE;</text:span></text:span><text:span text:style-name="Teletype"><text:span text:style-name="T87"> 1966/7, 1974/5 £2, </text:span></text:span><text:span text:style-name="Teletype"><text:span text:style-name="T115">YORK;</text:span></text:span><text:span text:style-name="Teletype"><text:span text:style-name="T87"> 1973/4 £2, </text:span></text:span></text:p>
      <text:p text:style-name="P199"><text:span text:style-name="T394">ASTON VILLA;</text:span><text:span text:style-name="T397"> 1949/0 Blackpool (rs hole, cr) £5, 1950/1 Fulham (neat fold) £8, 1951/2 Fulham (sotp) £7, </text:span></text:p>
      <text:p text:style-name="P208">1953/4 Arsenal/Man City Reserves (sof) £5, 1954/5 Bolton (sl tears) £3, 1955/6 Cardiff/Sunderland (sl rs), Luton (+match report, t/c), Blackpool/Liverpool Reserves (sl fold), 1956/7 Man City (Dec postponed) £4, Leeds/Man City (Feb), Sunderland (Dec postponed, rs) £4, Sunderland (Apr)/Newcastle Reserves, Arsenal (sm hole back page) £2, Wolves/Wolves Res, 1957/8 Birmingham (t/c), </text:p>
      <text:p text:style-name="P208">1958/9 Preston (v sl mk) £2, Blackburn (sl cr), 1959/0 Middlesbrough, Nottingham For/Wolves (sotp, rs), Scunthorpe (sotp) £2, </text:p>
      <text:p text:style-name="P198"><text:span text:style-name="T386">1960/1 Blackburn (fold), Spurs FAC (tear) £2, Burnley, </text:span><text:span text:style-name="Teletype"><text:span text:style-name="T86">Everton/W.B.A Reserves, Man Utd, Leicester, Newcastle, 1961/2 Blackpool, Birmingham, Arsenal, Sheff Utd, Blackburn (sl cr), Fulham, W.B.A, Bolton, 1962/3 Sheff Utd, Birmingham, </text:span></text:span><text:span text:style-name="Teletype"><text:span text:style-name="T87">Wolves/Wolves Reserves, </text:span></text:span><text:span text:style-name="Teletype"><text:span text:style-name="T86">1963/4 Bolton, Nottingham For/W.B.A Yth FAYC £3, W.B.A, <text:s/>Blackpool, Leicester/Birmingham BCCF £3, </text:span></text:span><text:span text:style-name="Teletype"><text:span text:style-name="T87">Blackburn/Stoke Reserves, </text:span></text:span><text:span text:style-name="Teletype"><text:span text:style-name="T86">1964/5 Blackburn, Sheff Wed, Burnley, West Ham, </text:span></text:span><text:span text:style-name="Teletype"><text:span text:style-name="T87">Wolves FAC, 1965/6 Blackburn, Northampton (t/c) £3, </text:span></text:span><text:span text:style-name="Teletype"><text:span text:style-name="T86">1966/7 Nottingham For, Arsenal, Fulham, Blackpool, Sunderland/Wolves Res, 1967/8 Crystal Pal, Huddersfield, Millwall, Ipswich, Blackburn, Hull, </text:span></text:span></text:p>
      <text:p text:style-name="P198"><text:span text:style-name="Teletype"><text:span text:style-name="T86">1969/0 Portsmouth, 1970/1 Man Utd L Cup S/F £3, 71/2 </text:span></text:span><text:span text:style-name="Teletype"><text:span text:style-name="T87">Walsall £1-50p, </text:span></text:span><text:span text:style-name="Teletype"><text:span text:style-name="T86">72/3 Hull, 73/4 Bristol City (t/c), </text:span></text:span></text:p>
      <text:p text:style-name="P198"><text:span text:style-name="Teletype"><text:span text:style-name="T86">74/5 Leeds (centenary inc 1906/7 Aston Villa v Blackburn Reprint) £3, 76/7 Derby, Spurs, 77/8 Man Utd, Newcastle, 78/9 W.B.A, </text:span></text:span></text:p>
      <text:p text:style-name="P198"><text:span text:style-name="Teletype"><text:span text:style-name="T86">79/0 Man Utd, 80/1 Liverpool, 87/8 Reading, 88/9 Liverpool (fold), Spurs, </text:span></text:span><text:span text:style-name="Teletype"><text:span text:style-name="T87">89/0 Arsenal, 90/1 Q.P.R, 95/6 Blackburn, 97/8 Chelsea, </text:span></text:span></text:p>
      <text:p text:style-name="P198"><text:span text:style-name="Teletype"><text:span text:style-name="T87">Man Utd, 2000/1 Charlton, 2005/6 Man Utd, </text:span></text:span></text:p>
      <text:p text:style-name="P199"><text:span text:style-name="T397">@ ASTON VILLA; 88/9 Arsenal v Liverpool L Cup 2</text:span><text:span text:style-name="T417">nd</text:span><text:span text:style-name="T397"> Replay £1, </text:span></text:p>
      <text:p text:style-name="P199"><text:span text:style-name="T394">BARNET;</text:span><text:span text:style-name="T397"> 2016/17 Blackpool (inc ticket) £2, </text:span></text:p>
      <text:p text:style-name="P199"><text:span text:style-name="T394">BARNSLEY;</text:span><text:span text:style-name="T397"> </text:span><text:span text:style-name="Teletype"><text:span text:style-name="T48">1947/8 Doncaster <text:s/>(worn, sotp) £8, </text:span></text:span><text:span text:style-name="T397">1948/9 Grimsby (worn, sm staple hole, sl stains) £5, 1954/5 Darlington (fold) £4, Rochdale (Thomas of Barnsley auto on team page, sl cr), Accrington, Stockport, Carlisle, 1955/6 (All sl cr) £4 Each; Rotherham, Plymouth, Bristol Rov (sotp), Hull, Fulham, Blackburn FAC £5, </text:span><text:span text:style-name="Teletype"><text:span text:style-name="T44">Sheff Wed,</text:span></text:span><text:span text:style-name="T397"> 1956/7 Fulham, Bristol City, </text:span><text:span text:style-name="Teletype"><text:span text:style-name="T44">Grimsby, </text:span></text:span><text:span text:style-name="T397">Doncaster, </text:span></text:p>
      <text:p text:style-name="P199"><text:span text:style-name="T397">1957/8 </text:span><text:span text:style-name="Teletype"><text:span text:style-name="T44">Rotherham,</text:span></text:span><text:span text:style-name="T397"> Cardiff, Fulham, Hull FAC (sl tear), Derby, Bristol City, 1958/9 Derby, Sheff Wed (sof), Ipswich (fold), Charlton, Huddersfield, Scunthorpe, Liverpool £4, </text:span><text:span text:style-name="Teletype"><text:span text:style-name="T44">Sheff Utd, </text:span></text:span><text:span text:style-name="T397">1959/0 Accrington (Jan postponed) £5, </text:span><text:span text:style-name="Teletype"><text:span text:style-name="T44">1960/1 Port Vale (t/c) £2, </text:span></text:span></text:p>
      <text:p text:style-name="P198"><text:span text:style-name="Teletype"><text:span text:style-name="T87">1961/2 Reading (tiny nof) £2, 1962/3 Port Vale,</text:span></text:span><text:span text:style-name="T386"> Everton FAC (5</text:span><text:span text:style-name="T418">th</text:span><text:span text:style-name="T386"> Jan), 1963/4 Coventry (sl worn), Crewe, 1964/5 </text:span><text:span text:style-name="Teletype"><text:span text:style-name="T87">Peterborough, </text:span></text:span><text:span text:style-name="T386">Shrewsbury, Exeter, Colchester, </text:span><text:span text:style-name="Teletype"><text:span text:style-name="T87">1965/6 Doncaster L Cup, </text:span></text:span><text:span text:style-name="T386">1966/7 </text:span><text:span text:style-name="Teletype"><text:span text:style-name="T87">Sheff Wed (Brookes/Winstanley Testimonial), </text:span></text:span><text:span text:style-name="T386">Chesterfield (sl cr), Bradford City (sl tear), </text:span><text:span text:style-name="Teletype"><text:span text:style-name="T87">Notts Co, </text:span></text:span><text:span text:style-name="T386">1968/9 Gillingham, Brighton, Reading, Hartlepool, 1969/0 Reading (v sl mk), Bradford City (t/c), 1970/1 Bristol Rov (t/c), 71/2 Chesterfield FAC £2, 72/3 Hartlepool £2, Grimsby L Cup £2, <text:s/>73/4 Reading (inc Sunday teamsheet) £3, Exeter £2, </text:span><text:span text:style-name="Teletype"><text:span text:style-name="T87">Stockport, 74/5 Reading, 75/6 Reading, Swansea</text:span></text:span><text:span text:style-name="T386"> Scunthorpe, </text:span><text:span text:style-name="Teletype"><text:span text:style-name="T87">76/7 Watford, 77/8 Doncaster, Huddersfield FAC (fold) £1-50p, 79/0 Blackpool, 81/2 Bolton, 84/5 Grimsby L Cup, </text:span></text:span><text:span text:style-name="T386">88/9 Ipswich, Hull, 97/8 Coventry, Newcastle, </text:span><text:span text:style-name="Teletype"><text:span text:style-name="T86"><text:s/></text:span></text:span></text:p>
      <text:p text:style-name="P16"><text:span text:style-name="Teletype"><text:span text:style-name="T114">BARROW;</text:span></text:span><text:span text:style-name="Teletype"><text:span text:style-name="T86"> 1954/5 Darlington (rs), Oldham, </text:span></text:span><text:span text:style-name="Teletype"><text:span text:style-name="T87">1957/8 Gateshead (good) £2, </text:span></text:span><text:span text:style-name="Teletype"><text:span text:style-name="T86">1958/9 Wolves FAC, 1959/0 Doncaster £4, Rochdale £4, </text:span></text:span></text:p>
      <text:p text:style-name="P16"><text:span text:style-name="Teletype"><text:span text:style-name="T86">1961/2 Mansfield (mk on spine) £2, Accrington £5, </text:span></text:span><text:span text:style-name="Teletype"><text:span text:style-name="T87">Wrexham, Bradford City, 1962/3 Newport £3, </text:span></text:span><text:span text:style-name="Teletype"><text:span text:style-name="T86">Southport £3, 1963/4 Oxford Utd £3, 1965/6 Port Vale £3, Barnsley £3, </text:span></text:span><text:span text:style-name="Teletype"><text:span text:style-name="T87">Lincoln (Apr postponed £3)+(May pin hole £2), </text:span></text:span><text:span text:style-name="Teletype"><text:span text:style-name="T86">1966/7 Brentford £3, Southend £3, </text:span></text:span><text:span text:style-name="Teletype"><text:span text:style-name="T87">1967/8 Reading £3, Peterborough £3, 1968/9 Luton £2, Brighton £2, Walsall £2, <text:s/>Gillingham £2, Northampton £2, Bristol Rov, 1970/1 Darlington £2, </text:span></text:span></text:p>
      <text:p text:style-name="P16"><text:span text:style-name="Teletype"><text:span text:style-name="T87">Stockport £1-50p, Workington £2, Crewe £2, 71/2 (Last Season) Preston L Cup £2,</text:span></text:span><text:span text:style-name="T354"> Stockport £3,</text:span><text:span text:style-name="T386"> <text:s/></text:span></text:p>
      <text:p text:style-name="P221">41</text:p>
      <text:p text:style-name="P199"><text:soft-page-break/><text:span text:style-name="T394">BIRMINGHAM;</text:span><text:span text:style-name="T397"> </text:span><text:span text:style-name="T250">1947/8 Fulham £9, Notts Co £12, Spurs (good) £15, 1948/9 Stoke £12, 1949/0 Stoke £10, </text:span><text:span text:style-name="T397">1950/1 Chesterfield, </text:span></text:p>
      <text:p text:style-name="P208">1954/5 Bolton FAC, Lincoln (fold, stain) £3, Bury (t/c), 1955/6 Cardiff, Bolton (sl cr) £3, 1956/7 Burnley, Charlton (cr, sotp) £2, </text:p>
      <text:p text:style-name="P199"><text:span text:style-name="Teletype"><text:span text:style-name="T44">Blackpool (fold) £2, 1957/8 Nottingham For, Bolton, Barcelona ICFC s/f £4, Sunderland, Sampdoria Fr, </text:span></text:span><text:span text:style-name="T397">1958/9 Bolton, Arsenal (sl fold), Blackpool, 1959/0 Bolton (rs) £2, Blackpool, </text:span><text:span text:style-name="Teletype"><text:span text:style-name="T44">Newcastle, </text:span></text:span><text:span text:style-name="T397">1960/1 Bolton (2 x autos to team page one being Colin Withers, rs, sl mk) £5, Leicester Lge+FAC, <text:s/>Rotherham FAC (ph) £2, Burnley, Blackburn, 1961/2 Leicester, Fulham (t/c, sotp) £1, Burnley, Blackburn (sotp), 1962/3 Blackburn, </text:span><text:span text:style-name="Teletype"><text:span text:style-name="T44">Blackpool, Bolton (sl cr), Bury FAC (30</text:span></text:span><text:span text:style-name="Teletype"><text:span text:style-name="T153">th</text:span></text:span><text:span text:style-name="Teletype"><text:span text:style-name="T44"> Jan) £4, </text:span></text:span><text:span text:style-name="T397">Liverpool (sl stain) £1, 1963/4 Bolton (sl stain) £2, Blackburn, Leicester (rs) £2, </text:span><text:span text:style-name="Teletype"><text:span text:style-name="T44">Port Vale FAC £3, </text:span></text:span><text:span text:style-name="T397">1964/5 Burnley, Arsenal, Aston Villa (tear on spine) £1,Chelsea L Cup £3, Leicester, 1965/6 Charlton, Coventry (+ Soccer Review), Bury, </text:span><text:span text:style-name="Teletype"><text:span text:style-name="T44">Leicester FAC, </text:span></text:span><text:span text:style-name="T397">Leicester (+Soccer Review), 1966/7 Blackpool FAC,</text:span><text:span text:style-name="Teletype"><text:span text:style-name="T44"> 1967/8 Chelsea, L Orient, </text:span></text:span></text:p>
      <text:p text:style-name="P199"><text:span text:style-name="Teletype"><text:span text:style-name="T44">1968/9 Lincoln FAC £2, Chelsea, Man Utd FAC £2, 71/2 Port Vale FAC £2, 74/5 Wolves, 75/6 West Ham, 77/8 West Ham, 78/9 Coventry, 79/0 Cambridge Utd, Shrewsbury, <text:s/>80/1 Coventry, 84/5 Sheff Utd, </text:span></text:span><text:span text:style-name="T397">1999/00 Bolton, </text:span><text:span text:style-name="Teletype"><text:span text:style-name="T44">2007/8 Portsmouth, </text:span></text:span></text:p>
      <text:p text:style-name="P199"><text:span text:style-name="T394">BLACKBURN;</text:span><text:span text:style-name="T397"> </text:span><text:span text:style-name="Teletype"><text:span text:style-name="T44">1955/6 Port Vale, </text:span></text:span><text:span text:style-name="T397">1957/8 Charlton (v sl cello) £2, Swansea, Grimsby, Cardiff FAC (sl cr) £5, Stoke, 1958/9 Newcastle, Arsenal (ph, t/c) £1, Preston (sl cr, sl stain) £1, Bolton (t/c, worn) £1, 1959/0 Birmingham, Newcastle (fold), Nottingham For (t/c, rs), </text:span></text:p>
      <text:p text:style-name="P199"><text:span text:style-name="T397">Sheff Wed (rs), Blackpool FAC, </text:span><text:span text:style-name="Teletype"><text:span text:style-name="T44">Burnley, 1960/1 Blackpool, 1961/2 Middlesbrough, 1963/4 Leicester, Sheff Utd, </text:span></text:span></text:p>
      <text:p text:style-name="P199"><text:span text:style-name="Teletype"><text:span text:style-name="T44">1965/6 Nottingham For (v sl stain), 1966/7 Huddersfield, 71/2 Lincoln L Cup £2, 72/3 Crewe FAC £2, 73/4 Altrincham FAC £2, Brighton, 74/5 Brighton, </text:span></text:span><text:span text:style-name="T397">76/7 Southampton (Dec+Apr insert) £2, </text:span><text:span text:style-name="Teletype"><text:span text:style-name="T44">Bolton, 78/9 Sunderland, 79/0 Nottingham For L Cup, 81/2 Bolton, 98/9 Chelsea, </text:span></text:span></text:p>
      <text:p text:style-name="P198"><text:span text:style-name="T375">BLACKPOOL;</text:span><text:span text:style-name="T386"> </text:span><text:span text:style-name="Teletype"><text:span text:style-name="T87">1947/8 Grimsby (sl foxing, sl worn), 1951/2 Portsmouth (rs, t/c) £5, 1953/4 Wolves (fold, staple hole damage), </text:span></text:span></text:p>
      <text:p text:style-name="P198"><text:span text:style-name="T386">1955/6 </text:span><text:span text:style-name="Teletype"><text:span text:style-name="T87">Newcastle, Man Utd (fold, worn), </text:span></text:span><text:span text:style-name="T386">Arsenal (+match report, v sl edge tears) £3, Sunderland (sl cr), W.B.A (sl worn) £2, </text:span></text:p>
      <text:p text:style-name="P198"><text:span text:style-name="T386">1956/7 Fulham FAC (t/c), </text:span><text:span text:style-name="Teletype"><text:span text:style-name="T87">Preston, </text:span></text:span><text:span text:style-name="T386">1958/9 Birmingham, </text:span><text:span text:style-name="Teletype"><text:span text:style-name="T87">1959/0 Luton, </text:span></text:span><text:span text:style-name="T386">1960/1 Leicester, <text:s/>Preston (neat nof), Blackburn, </text:span><text:span text:style-name="Teletype"><text:span text:style-name="T87">1961/2 Spurs, </text:span></text:span></text:p>
      <text:p text:style-name="P198"><text:span text:style-name="T386">1962/3 Nottingham For, Birmingham (neat nof, foxing) £2, </text:span><text:span text:style-name="Teletype"><text:span text:style-name="T87">Spurs (fold), Wolves (sl mk, sl tear) £1, 1965/6 W.B.A, </text:span></text:span></text:p>
      <text:p text:style-name="P198"><text:span text:style-name="Teletype"><text:span text:style-name="T87">1970/1 Nottingham For, </text:span></text:span><text:span text:style-name="Teletype"><text:span text:style-name="T86">71/2 Luton, Cardiff, Norwich, 76/7 Sheff Utd, <text:s/>76/7 Hereford, 77/8 Crystal Pal, Oldham, 78/9 Ipswich L Cup, </text:span></text:span><text:span text:style-name="Teletype"><text:span text:style-name="T87">81/2 Bournemouth, 82/3 Horwich RMI FAC £3, 89/0 Bolton FAC £2,</text:span></text:span></text:p>
      <text:p text:style-name="P198"><text:span text:style-name="T375">BOLTON;</text:span><text:span text:style-name="T386"> 1951/2 Fulham (fold), 1955/6 Huddersfield/Chesterfield Reserves (joint), 1956/7 Sheff Wed,</text:span><text:span text:style-name="Teletype"><text:span text:style-name="T86"> Liverpool Fr, 1959/0 Blackpool, 1960/1 Nottingham For, 1961/2 Birmingham, 1962/3 Wolves (cr) £1, 1964/5 Blackburn, 1969/0 Cardiff, 71/2 Brighton, 72/3 Shrewsbury, Luton, 73/4 Preston L Cup, 76/7 Hull, 77/8 Oldham, Sheff Utd, 78/9 Aston Villa, 79/0 Spurs, Southend L Cup, 80/1 Crystal Pal L Cup, </text:span></text:span></text:p>
      <text:p text:style-name="P198"><text:span text:style-name="Teletype"><text:span text:style-name="T86">81/2 Charlton, 82/3 Fulham, 83/4 Tranmere FAC £2, Mansfield FAC £2, 88/9 Port Vale FAC £2, 89/0 Swindon L Cup, 1999/0 Ipswich, </text:span></text:span></text:p>
      <text:p text:style-name="P198"><text:span text:style-name="T375">BRADFORD CITY;</text:span><text:span text:style-name="T386"> </text:span><text:span text:style-name="Teletype"><text:span text:style-name="T87">1950/1 Wrexham, Stockport £12, Rotherham £12, Rochdale (sl worn) £10, </text:span></text:span><text:span text:style-name="Teletype"><text:span text:style-name="T123">1954/5 Accrington (neat nof, sl mk) £9, </text:span></text:span><text:span text:style-name="Teletype"><text:span text:style-name="T87">1956/7 Chesterfield, Derby, Workington, </text:span></text:span><text:span text:style-name="T386">1957/8 </text:span><text:span text:style-name="Teletype"><text:span text:style-name="T87">Barrow, </text:span></text:span><text:span text:style-name="T386">Scunthorpe (Feb) £1, 1958/9 Accrington £4, </text:span><text:span text:style-name="Teletype"><text:span text:style-name="T87">1959/0 Tranmere, </text:span></text:span><text:span text:style-name="T386">1960/1 </text:span><text:span text:style-name="Teletype"><text:span text:style-name="T87">Watford, </text:span></text:span><text:span text:style-name="T386"><text:s/>Chesterfield, </text:span><text:span text:style-name="Teletype"><text:span text:style-name="T87">Notts Co, Coventry, Barnsley, 1961/2 </text:span></text:span><text:span text:style-name="Teletype"><text:span text:style-name="T123">Accrington (Last Season) £4, </text:span></text:span><text:span text:style-name="Teletype"><text:span text:style-name="T87">Stockport, Workington, Millwall, 1962/3 Lincoln, 1963/4 Gillingham £3, Stockport £3, 1964/5 Newport (1 x pin hole, faded) £1, 1965/6 Stockport, 1966/7 Chester (rs), 1967/8 Bury (rs), York (sl mk), Hartlepool, 1968/9 Workington, Swindon L Cup £2, Lincoln, Southend, Notts Co (rs), Aldershot £2, Grimsby, Darlington, Peterborough, 1969/0 Brighton, Southend (rs), Barnsley, Plymouth, Stockport, Mansfield, Rotherham, Rochdale, Shrewsbury, </text:span></text:span></text:p>
      <text:p text:style-name="P198"><text:span text:style-name="Teletype"><text:span text:style-name="T87">1970/1 Reading, 71/2 Chesterfield, Oldham, 72/3 Stockport, 72/3 Blackpool FAC £3, Peterborough, Alvechurch FAC £2, 74/5 Chester, Newport, Doncaster, </text:span></text:span><text:span text:style-name="T386">75/6 </text:span><text:span text:style-name="Teletype"><text:span text:style-name="T87">Bournemouth, Reading, </text:span></text:span><text:span text:style-name="T386">Southampton FAC £5, </text:span><text:span text:style-name="Teletype"><text:span text:style-name="T87">76/7 Watford, Bournemouth, 77/8 Hereford, Bury £2, </text:span></text:span></text:p>
      <text:p text:style-name="P198"><text:span text:style-name="Teletype"><text:span text:style-name="T87">Sheff Wed, <text:s/>80/1 Liverpool L Cup £2, Rochdale s/s (fold) £2, 83/4 Hartlepool A.M. Cup £2, 88/9 Chelsea Simod Cup, </text:span></text:span></text:p>
      <text:p text:style-name="P198"><text:span text:style-name="Teletype"><text:span text:style-name="T87">90/1 Grimsby (Yorkshire &amp; Humberside Cup, 4 pages) £2, 99/0 Man Utd, 2000/1 Man Utd, </text:span></text:span></text:p>
      <text:p text:style-name="P16"><text:span text:style-name="Teletype"><text:span text:style-name="T115">BRADFORD PK AVE;</text:span></text:span><text:span text:style-name="Teletype"><text:span text:style-name="T87"> 1952/3 Rochdale (rs, fold) £12, 1954/5 Southport (sl stain), 1955/6 Southport (small nof) £7, 1956/7 Workington, Mansfield (sl cr), Crewe, Chesterfield £5, 1957/8 Barrow £5, Stockport (sl worn) £4, Darlington (fold), Crewe (rs, nof), 1958/9 Crewe £4, Southport (sotp) £4, 1959/0 Hartlepool £4, 1960/1 Oldham, Millwall £5, 1961/2 Bournemouth (score inside), Newport £4, 1962/3 Port Vale, 1962/3 Brighton, 1963/4 Darlington £3, Southport (sl rs) £3, 1964/5 Brighton, Tranmere £3, 1965/6 Chesterfield (Dec) £3+(Jan), </text:span></text:span></text:p>
      <text:p text:style-name="P16"><text:span text:style-name="Teletype"><text:span text:style-name="T87">1966/7 Chesterfield, Lincoln, Darlington, Oldham £4, Crewe, Newport, Southport £2, 1967/8 Barnsley £2, 1968/9 Port Vale £2, </text:span></text:span></text:p>
      <text:p text:style-name="P16"><text:span text:style-name="Teletype"><text:span text:style-name="T87">1969/0 (Last Season) £3 Each; Workington, Peterborough, Colchester, 71/2 Scarborough £2, 72/3 Northwich £2, </text:span></text:span></text:p>
      <text:p text:style-name="P16"><text:span text:style-name="Teletype"><text:span text:style-name="T87">1973/4 <text:s/>Last Season) £2 Each; Northwich, Goole, Stafford Rangers, South Liverpool, Fleetwood, Barrow £3, Bangor City, </text:span></text:span></text:p>
      <text:p text:style-name="P16"><text:span text:style-name="Teletype"><text:span text:style-name="T124">Great Harwood (Last Match) £4, </text:span></text:span></text:p>
      <text:p text:style-name="P16"><text:span text:style-name="Teletype"><text:span text:style-name="T114">BRENTFORD;</text:span></text:span><text:span text:style-name="Teletype"><text:span text:style-name="T86"> </text:span></text:span><text:span text:style-name="Teletype"><text:span text:style-name="T123">16/3/46 Charlton (4 pages) £10, </text:span></text:span><text:span text:style-name="Teletype"><text:span text:style-name="T122">7/9/46 Huddersfie1d (1</text:span></text:span><text:span text:style-name="Teletype"><text:span text:style-name="T162">st</text:span></text:span><text:span text:style-name="Teletype"><text:span text:style-name="T122"> Home after WW2, sl cr, v sl mk) £8, </text:span></text:span><text:span text:style-name="Teletype"><text:span text:style-name="T125">1946/7 Stoke (sotp) £8, Portsmouth (fold) £8, </text:span></text:span><text:span text:style-name="Teletype"><text:span text:style-name="T92">1947/8 Leicester (neat sotp) £6, 1948/9 Southampton £6, Q.P.R £6, 1949/0 Blackburn (fold, sl worn) £4, </text:span></text:span></text:p>
      <text:p text:style-name="P16"><text:span text:style-name="Teletype"><text:span text:style-name="T92">Chesterfield £5, Southampton £5, Sheff Utd (rs) £4, </text:span></text:span><text:span text:style-name="Teletype"><text:span text:style-name="T86">1950/1 Southampton £4, S</text:span></text:span><text:span text:style-name="Teletype"><text:span text:style-name="T87">wansea £4, Notts Co £4, Preston (sl cr) £3, </text:span></text:span></text:p>
      <text:p text:style-name="P16"><text:span text:style-name="Teletype"><text:span text:style-name="T87">Sheff Utd (rs) £3, 1951/2 Q.P.R Lge £3+FAC £4, </text:span></text:span><text:span text:style-name="Teletype"><text:span text:style-name="T86">1952/3 Nott'm For, </text:span></text:span><text:span text:style-name="Teletype"><text:span text:style-name="T87">Notts Co (t/c, sl tear) £3, Doncaster (t/c, rs) £3, Swansea (rs) £3, </text:span></text:span></text:p>
      <text:p text:style-name="P16"><text:span text:style-name="Teletype"><text:span text:style-name="T87">1953/4 Swansea (rs) £3, Leicester (worn) £2, 1954/5 Bournemouth £3, 1955/6 Swindon (sl cr) £2, Northampton (t/c) £2, Fulham Fr £4, </text:span></text:span><text:span text:style-name="Teletype"><text:span text:style-name="T86">1955/6 Reading £4, 1956/7 Crystal Pal, </text:span></text:span><text:span text:style-name="Teletype"><text:span text:style-name="T87">Q.P.R £2, Newport (v sl stain) £1,</text:span></text:span><text:span text:style-name="Teletype"><text:span text:style-name="T86"> Northampton (rust mk) £3, 1958/9 Hull (fold) £2, </text:span></text:span></text:p>
      <text:p text:style-name="P16"><text:span text:style-name="Teletype"><text:span text:style-name="T87">1959/0 Accrington (sotp, sl cr), </text:span></text:span><text:span text:style-name="Teletype"><text:span text:style-name="T86">1960/1 Port Vale (cr) £1, 1961/2 Notts Co, 1962/3 Newport, </text:span></text:span><text:span text:style-name="Teletype"><text:span text:style-name="T87">1963/4 Margate FAC, </text:span></text:span></text:p>
      <text:p text:style-name="P16"><text:span text:style-name="Teletype"><text:span text:style-name="T86">1965/6 Mansfield (sl mk) Workington L Cup, 1967/8 Guildford FAC (9</text:span></text:span><text:span text:style-name="Teletype"><text:span text:style-name="T155">th</text:span></text:span><text:span text:style-name="Teletype"><text:span text:style-name="T86"> Dec) £3, 1968/9 Halifax, Rochdale, 1969/0 Chester £1-50p, 1970/1 Swansea FAC £2, Northampton, </text:span></text:span><text:span text:style-name="Teletype"><text:span text:style-name="T91">Hartlepool, Cambridge Utd (1</text:span></text:span><text:span text:style-name="Teletype"><text:span text:style-name="T159">st</text:span></text:span><text:span text:style-name="Teletype"><text:span text:style-name="T91"> season) £4, 71/2 Grimsby, Scunthorpe, </text:span></text:span><text:span text:style-name="Teletype"><text:span text:style-name="T86">72/3 Bristol Rov, </text:span></text:span><text:span text:style-name="Teletype"><text:span text:style-name="T91">Swansea, </text:span></text:span><text:span text:style-name="Teletype"><text:span text:style-name="T86">Cambridge Utd, 73/4 Swansea (4 page issue) £2-50p, Reading, Torquay (v sl stain), </text:span></text:span><text:span text:style-name="Teletype"><text:span text:style-name="T91">Newport, </text:span></text:span><text:span text:style-name="Teletype"><text:span text:style-name="T86">74/5 Crewe, 75/6 Bolton FAC £2, </text:span></text:span></text:p>
      <text:p text:style-name="P16"><text:span text:style-name="Teletype"><text:span text:style-name="T86">76/7 </text:span></text:span><text:span text:style-name="Teletype"><text:span text:style-name="T91">Scunthorpe, </text:span></text:span><text:span text:style-name="Teletype"><text:span text:style-name="T86">Workington £2, 77/8 Wimbledon £1-50p, Watford, 78/9 Lincoln, Southend, </text:span></text:span><text:span text:style-name="Teletype"><text:span text:style-name="T91">Watford, </text:span></text:span><text:span text:style-name="Teletype"><text:span text:style-name="T86">79/0 Blackpool, Wimbledon, </text:span></text:span></text:p>
      <text:p text:style-name="P16"><text:span text:style-name="Teletype"><text:span text:style-name="T86">Sheff Wed, 80/1 Fulham, Gillingham, Millwall, Addlestone &amp; Weybridge FAC £2, Exeter, 85/6 Bournemouth, Bristol C 86/7 Middlesbro', 87/8 Southend, Fulham, 88/9 Southend, 89/0 Mansfield, Northampton, 90/1 Southend, Wigan, 91/2 Bournemouth, 99/0 Luton, </text:span></text:span></text:p>
      <text:p text:style-name="P16"><text:span text:style-name="Teletype"><text:span text:style-name="T114">BRIGHTON;</text:span></text:span><text:span text:style-name="Teletype"><text:span text:style-name="T86"> </text:span></text:span><text:span text:style-name="Teletype"><text:span text:style-name="T87">1952/3 Crystal Pal (t/c), Southend (sl rs, good), Torquay (t/c) £10, Newport £12, 1953/4 Newport (cr, writing inside), </text:span></text:span></text:p>
      <text:p text:style-name="P16"><text:span text:style-name="Teletype"><text:span text:style-name="T86">1954/5 Newport (stain) £4, 1955/6 Colchester (sl worn), 1957/8 Walsall FAC £4+Lge </text:span></text:span><text:span text:style-name="Teletype"><text:span text:style-name="T87">(fold, v sl stain)</text:span></text:span><text:span text:style-name="Teletype"><text:span text:style-name="T86">, Brentford (sotp), 1958/9 Fulham, 1960/1 Norwich, 1961/2 Plymouth, Derby Co, 1962/3 Carlisle, 1964/5 Crewe, 1966/7 Workington (wof), L Orient L Cup, Chelsea FAC, </text:span></text:span></text:p>
      <text:p text:style-name="P16"><text:span text:style-name="Teletype"><text:span text:style-name="T86">Swansea, 1967/8 Oxford Utd, Southend FAC, Walsall, 1968/9 L Orient, Bristol Rov, 1969/0 Rotherham, </text:span></text:span><text:span text:style-name="Teletype"><text:span text:style-name="T87">Wolves L Cup (t/c) £2, </text:span></text:span></text:p>
      <text:p text:style-name="P16"><text:span text:style-name="Teletype"><text:span text:style-name="T86">1970/1 Reading, Bradford City, 71/2 Walsall, Aston Villa, Oldham, Rotherham, Rochdale, 72/3 Chelsea FAC £2, Luton, </text:span></text:span></text:p>
      <text:p text:style-name="P16"><text:span text:style-name="Teletype"><text:span text:style-name="T86">73/4 Bournemouth, Walton &amp; Hersham FAC £3, 74/5 Port Vale, Bournemouth, Grimsby, 75/6 Aldershot £2, Stoke (75</text:span></text:span><text:span text:style-name="Teletype"><text:span text:style-name="T155">th</text:span></text:span><text:span text:style-name="Teletype"><text:span text:style-name="T86"> Anniversary) £2, Gillingham, Walsall, <text:s/>Shrewsbury, Brentford L Cup, Crystal Pal, 76/7 Reading, Ipswich L Cup £2, 77/8 Charlton, Notts Co, FAC £2, Cambridge Utd L Cup, Luton, 78/9 Peterborough L Cup, Sunderland, Newcastle, 79/0 Arsenal L Cup, Wolves, Aston Villa, 80/1 Everton, Coventry L Cup, Tranmere L Cup, Man Utd FAC £2, Wolves, 81/2 Swansea, Leeds, Barnet FAC £2, </text:span></text:span><text:span text:style-name="Teletype"><text:span text:style-name="T87">Spurs, </text:span></text:span><text:span text:style-name="Teletype"><text:span text:style-name="T86">82/3 Man City, </text:span></text:span></text:p>
      <text:p text:style-name="P16"><text:span text:style-name="Teletype"><text:span text:style-name="T86">83/4 Liverpool FAC £2, Bristol Rov L Cup, 85/6 Oldham, 86/7 Shrewsbury, Derby, 87/8 Arsenal FAC £2, 96/7 Peterborough, Barnet, 2000/1 Blackpool, </text:span></text:span><text:span text:style-name="T386">Miscellaneous</text:span><text:span text:style-name="T355"> @ BRIGHTON; 29/9/52 Arsenal v All-Stars XI (sl cr) £16, </text:span></text:p>
      <text:p text:style-name="P16"><text:span text:style-name="Teletype"><text:span text:style-name="T87">Brighton Memorabilia; Handbook; 1964/5 £5, </text:span></text:span><text:span text:style-name="Teletype"><text:span text:style-name="T90"><text:s text:c="144"/></text:span></text:span></text:p>
      <text:p text:style-name="P7"><text:span text:style-name="Teletype"><text:span text:style-name="T141">42</text:span></text:span><text:span text:style-name="Teletype"><text:span text:style-name="T90"><text:tab/></text:span></text:span></text:p>
      <text:p text:style-name="P232"><text:soft-page-break/><text:span text:style-name="Teletype"><text:span text:style-name="T114">BRISTOL CITY;</text:span></text:span><text:span text:style-name="Teletype"><text:span text:style-name="T86"> 1955/6 Barnsley (fold), </text:span></text:span><text:span text:style-name="Teletype"><text:span text:style-name="T87">Stoke (4 x ph, fold) £1, </text:span></text:span><text:span text:style-name="Teletype"><text:span text:style-name="T86">1956/7 Fulham, </text:span></text:span><text:span text:style-name="Teletype"><text:span text:style-name="T87">Blackburn (nof, sl cr), </text:span></text:span><text:span text:style-name="Teletype"><text:span text:style-name="T86">1957/8 Stoke, </text:span></text:span><text:span text:style-name="Teletype"><text:span text:style-name="T87">Bristol Rov, </text:span></text:span></text:p>
      <text:p text:style-name="P16"><text:span text:style-name="Teletype"><text:span text:style-name="T86">1958/9 Stoke, </text:span></text:span><text:span text:style-name="Teletype"><text:span text:style-name="T87">1959/0 Aston Villa, </text:span></text:span><text:span text:style-name="Teletype"><text:span text:style-name="T86">1960/1 Walsall (tiny nof) £2, 1962/3 Bournemouth,</text:span></text:span><text:span text:style-name="Teletype"><text:span text:style-name="T87"> Northampton, Swindon (sl fold),</text:span></text:span><text:span text:style-name="Teletype"><text:span text:style-name="T86"> 1963/4 Notts Co, 1964/5 Brentford (Dec), </text:span></text:span><text:span text:style-name="Teletype"><text:span text:style-name="T87">Bristol Rov, </text:span></text:span><text:span text:style-name="Teletype"><text:span text:style-name="T86">73/4 Luton, Coventry L Cup, 75/6 West Ham L Cup £2, 76/7 West Ham, Coventry L Cup, </text:span></text:span></text:p>
      <text:p text:style-name="P16"><text:span text:style-name="Teletype"><text:span text:style-name="T86">77/8 West Ham, Wrexham FAC £2, Stoke L Cup, 78/9 Bolton FAC £2, 79/0 Spurs, Nottingham For L Cup, Brighton, Everton, Man City, Aston Villa, Derby FAC £2, 80/1 Birmingham L Cup, 82/3 Northampton, 83/4 Corinthian Cas FAC (cr) £1-50p, 87/8 Sheff Utd (Play-Off), 93/4 Charlton FAC £2, </text:span></text:span><text:span text:style-name="Teletype"><text:span text:style-name="T87">95/6 Wycombe, </text:span></text:span><text:span text:style-name="Teletype"><text:span text:style-name="T86">1999/0 Mansfield FAC £2, Notts Co, 2000/1 Kingstonian FAC £2, 2001/2 Colchester, Brighton, Bournemouth, <text:tab/><text:tab/></text:span></text:span></text:p>
      <text:p text:style-name="P16"><text:span text:style-name="Teletype"><text:span text:style-name="T114">BRISTOL ROV;</text:span></text:span><text:span text:style-name="Teletype"><text:span text:style-name="T86"> </text:span></text:span><text:span text:style-name="Teletype"><text:span text:style-name="T87">1953/4 Nottingham For (sl cr), Fulham (staple hole) £3, </text:span></text:span><text:span text:style-name="Teletype"><text:span text:style-name="T86">1955/6 Stoke (sotp), 1956/7 L Orient, 1957/8 Mansfield FAC £4, </text:span></text:span><text:span text:style-name="Teletype"><text:span text:style-name="T87">1959/0 Rotherham (cr) £2, </text:span></text:span><text:span text:style-name="Teletype"><text:span text:style-name="T86">1960/1 Sheff Utd, 1961/2 Huddersfield, 1962/3 Northampton, 1963/4 Port Vale, 1964/5 Watford, </text:span></text:span></text:p>
      <text:p text:style-name="P16"><text:span text:style-name="Teletype"><text:span text:style-name="T86">1966/7 Walsall (fold), </text:span></text:span><text:span text:style-name="Teletype"><text:span text:style-name="T87">Arsenal FAC £3, </text:span></text:span><text:span text:style-name="Teletype"><text:span text:style-name="T86">1967/8 Torquay, 1968/9 Hartlepool, 1969/0 Bournemouth, 1970/1 Birmingham L Cup (t/c), </text:span></text:span></text:p>
      <text:p text:style-name="P16"><text:span text:style-name="Teletype"><text:span text:style-name="T86">Aston Villa L Cup, 71/2 Cambridge Utd, Stoke L Cup, 72/3 Rochdale, Brighton L Cup, Charlton, 73/4 Bournemouth, Cambridge Utd, Brighton, 74/5 Plymouth, 77/8 Blackpool, 78/9 Brighton, Oldham, 79/0 Aston Villa FAC £2, Fulham, 86/7 Newport, 89/0 Walsall, </text:span></text:span></text:p>
      <text:p text:style-name="P16"><text:span text:style-name="Teletype"><text:span text:style-name="T86">1999/0 Stoke, Preston FAC £2, Chesterfield, 2001/2 Luton, Torquay, </text:span></text:span></text:p>
      <text:p text:style-name="P16"><text:span text:style-name="Teletype"><text:span text:style-name="T114">BURY;</text:span></text:span><text:span text:style-name="Teletype"><text:span text:style-name="T86"> 19</text:span></text:span><text:span text:style-name="Teletype"><text:span text:style-name="T87">49/0 Chesterfield (sl foxing, sl faded) £15, 1950/1 Chesterfield (sm nof, sl fold) £14, 1954/5 Rotherham £3, </text:span></text:span></text:p>
      <text:p text:style-name="P16"><text:span text:style-name="Teletype"><text:span text:style-name="T86">1955/6 Bristol City £6, 1956/7 Rotherham, 1957/8 Stockport, 1958/9 Stockport, 1960/1 Walsall (sl stain), Bradford City (sl mk), <text:s/></text:span></text:span></text:p>
      <text:p text:style-name="P16"><text:span text:style-name="Teletype"><text:span text:style-name="T86">1962/3 Sunderland (stain), 1963/4 Norwich £3, 1964/5 Rotherham, </text:span></text:span><text:span text:style-name="Teletype"><text:span text:style-name="T87">1965/6 Crystal Pal £3, L Orient (sl cr) £3, </text:span></text:span><text:span text:style-name="Teletype"><text:span text:style-name="T86">1967/8 Scunthorpe, </text:span></text:span></text:p>
      <text:p text:style-name="P16"><text:span text:style-name="Teletype"><text:span text:style-name="T86">72/3 Reading, 73/4 Cambridge Utd L Cup £2, Northampton £2, 75/6 Colchester, 76/7 Grimsby £2, 79/0 Wimbledon £2, 83/4 Crewe £2, </text:span></text:span></text:p>
      <text:p text:style-name="P16"><text:span text:style-name="Teletype"><text:span text:style-name="T86">89/0 Rotherham, </text:span></text:span><text:span text:style-name="Teletype"><text:span text:style-name="T87">98/9 Q.P.R £2, </text:span></text:span></text:p>
      <text:p text:style-name="P16"><text:span text:style-name="Teletype"><text:span text:style-name="T114">CAMBRIDGE UTD;</text:span></text:span><text:span text:style-name="Teletype"><text:span text:style-name="T86"> </text:span></text:span><text:span text:style-name="Teletype"><text:span text:style-name="T87">1970/1 Brentford £3, </text:span></text:span><text:span text:style-name="Teletype"><text:span text:style-name="T86">71/2 Exeter, 72/3 Colchester, 73/4 Bristol Rov, Southport £2, 74/5 Workington £2, </text:span></text:span></text:p>
      <text:p text:style-name="P16"><text:span text:style-name="Teletype"><text:span text:style-name="T86">75/6 Bournemouth (newspaper, neat fold) £3, 76/7 Halifax £2, 77/8 Chesterfield, 78/9 Charlton, Sheff Utd, 79/0 Aston Villa FAC £3, </text:span></text:span></text:p>
      <text:p text:style-name="P16"><text:span text:style-name="Teletype"><text:span text:style-name="T86">Bristol Rov, Luton, 80/1 Aston Villa L Cup, Sheff Wed, 81/2 Leicester, Colchester L Cup, Derby, 82/3 Blackburn, </text:span></text:span></text:p>
      <text:p text:style-name="P16"><text:span text:style-name="Teletype"><text:span text:style-name="T86">84/5 Peterborough FRT £2, 85/6 Peterborough, 89/0 Crystal P al FAC £2, </text:span></text:span><text:span text:style-name="Teletype"><text:span text:style-name="T87">Maidstone £2, </text:span></text:span><text:span text:style-name="Teletype"><text:span text:style-name="T86">Burnley, 82/3 Blackburn, 1999/0 Bolton FAC £2, </text:span></text:span></text:p>
      <text:p text:style-name="P199"><text:span text:style-name="T394">CARDIFF; 1949/0</text:span><text:span text:style-name="T397"> Chesterfield (neat sof) £10, </text:span><text:span text:style-name="Teletype"><text:span text:style-name="T55">1951/2</text:span></text:span><text:span text:style-name="Teletype"><text:span text:style-name="T45"> Nottingham For (sl cr), </text:span></text:span><text:span text:style-name="Teletype"><text:span text:style-name="T56">1952/3</text:span></text:span><text:span text:style-name="Teletype"><text:span text:style-name="T45"> </text:span></text:span><text:span text:style-name="T397">Arsenal (sl fold) £9, </text:span><text:span text:style-name="Teletype"><text:span text:style-name="T44">Bolton (sl rs) £4,</text:span></text:span><text:span text:style-name="T397"> </text:span></text:p>
      <text:p text:style-name="P199"><text:span text:style-name="Teletype"><text:span text:style-name="T45">Portsmouth (faded at bottom edge) £7, </text:span></text:span><text:span text:style-name="T395">1953/4</text:span><text:span text:style-name="T397"> Preston (fold), </text:span><text:span text:style-name="Teletype"><text:span text:style-name="T45">Peterborough FAC (fold, sotp), <text:s/>Man Utd (piece of cover, nof, fold) £5, </text:span></text:span></text:p>
      <text:p text:style-name="P199"><text:span text:style-name="T395">1954/5</text:span><text:span text:style-name="T397"> Aston Villa (sl cr), </text:span><text:span text:style-name="Teletype"><text:span text:style-name="T58">1955/6</text:span></text:span><text:span text:style-name="Teletype"><text:span text:style-name="T45"> Arsenal (fold, sotp), Luton (t/c, fold), </text:span></text:span><text:span text:style-name="T395">1956/7</text:span><text:span text:style-name="T397"> Burnley, Arsenal, Barnsley FAC (t/c), </text:span><text:span text:style-name="Teletype"><text:span text:style-name="T45">Newcastle (fold), </text:span></text:span><text:span text:style-name="Teletype"><text:span text:style-name="T44">Everton, Bolton,</text:span></text:span><text:span text:style-name="T397"> </text:span><text:span text:style-name="Teletype"><text:span text:style-name="T45">W.B.A (fold), Leeds (sof, sotp, folds), Wolves (t/c), </text:span></text:span><text:span text:style-name="T394">1957/8</text:span><text:span text:style-name="T397"> Swansea (fold, sotp), Bristol City £4, Blackburn (neat woc), </text:span><text:span text:style-name="Teletype"><text:span text:style-name="T57">1958/9</text:span></text:span><text:span text:style-name="Teletype"><text:span text:style-name="T44"> Sheff Wed (v sl stain), </text:span></text:span><text:span text:style-name="Teletype"><text:span text:style-name="T45">L Orient (cr, v sl stain), Fulham,</text:span></text:span><text:span text:style-name="Teletype"><text:span text:style-name="T44"> </text:span></text:span><text:span text:style-name="T395">1959/0</text:span><text:span text:style-name="T397"> Aston Villa, </text:span><text:span text:style-name="Teletype"><text:span text:style-name="T45">Hull (sotp, sl fold), </text:span></text:span><text:span text:style-name="Teletype"><text:span text:style-name="T44">Sheff Utd, </text:span></text:span><text:span text:style-name="Teletype"><text:span text:style-name="T57">1960/1</text:span></text:span><text:span text:style-name="Teletype"><text:span text:style-name="T44"> </text:span></text:span><text:span text:style-name="Teletype"><text:span text:style-name="T45">Birmingham, </text:span></text:span><text:span text:style-name="Teletype"><text:span text:style-name="T44">Arsenal</text:span></text:span><text:span text:style-name="Teletype"><text:span text:style-name="T45"> (sof, t/c), </text:span></text:span><text:span text:style-name="Teletype"><text:span text:style-name="T44">Man Utd,</text:span></text:span><text:span text:style-name="T397"> </text:span><text:span text:style-name="Teletype"><text:span text:style-name="T45">Chelsea (neat sof, sotp), Wolves (t/c, sl fold), </text:span></text:span><text:span text:style-name="Teletype"><text:span text:style-name="T55">1961/2</text:span></text:span><text:span text:style-name="Teletype"><text:span text:style-name="T45"> Sheff Utd, Blackpool (sof), Bolton, W.B.A (sl stain), Wrexham L Cup £3-50p, Nottingham For (sof), Sheff Wed, Ipswich (sof) £4, Blackburn, Birmingham (v sl stain), </text:span></text:span><text:span text:style-name="Teletype"><text:span text:style-name="T55">1962/3 </text:span></text:span><text:span text:style-name="Teletype"><text:span text:style-name="T45">Grimsby, Portsmouth, Luton (sl stain) £2, Middlesbrough (fold), Swansea, Scunthorpe, Rotherham, Stoke, Derby, Bury (sl stain), Charlton (sl mk), Sunderland, Walsall, Preston, Huddersfield, </text:span></text:span><text:span text:style-name="Teletype"><text:span text:style-name="T55">1963/4</text:span></text:span><text:span text:style-name="Teletype"><text:span text:style-name="T45"> Portsmouth, Swansea (sl cello mks on back) £1, Rotherham (t/c), </text:span></text:span><text:span text:style-name="Teletype"><text:span text:style-name="T55">1964/5</text:span></text:span><text:span text:style-name="Teletype"><text:span text:style-name="T45"> Swansea, Portsmouth (sotp), Man City, </text:span></text:span><text:span text:style-name="Teletype"><text:span text:style-name="T55">1965/6 </text:span></text:span><text:span text:style-name="Teletype"><text:span text:style-name="T45">L Orient (v sl fold), Preston, Carlisle, Coventry, </text:span></text:span><text:span text:style-name="Teletype"><text:span text:style-name="T56">1966/7</text:span></text:span><text:span text:style-name="Teletype"><text:span text:style-name="T45"> Carlisle, Bury, Norwich, Bristol City, Preston, Coventry, Man City FAC (sl fold) £3, Exeter L Cup, </text:span></text:span><text:span text:style-name="Teletype"><text:span text:style-name="T55">1967/8</text:span></text:span><text:span text:style-name="Teletype"><text:span text:style-name="T45"> HSV Hamburg ECWC s/f £3, Derby, Aston Villa (FLR, wob) £1, </text:span></text:span></text:p>
      <text:p text:style-name="P198"><text:span text:style-name="Teletype"><text:span text:style-name="T88">Preston (FLR), Blackpool (FLR), Huddersfield, </text:span></text:span><text:span text:style-name="Teletype"><text:span text:style-name="T117">1968/9</text:span></text:span><text:span text:style-name="Teletype"><text:span text:style-name="T88"> Crystal Pal (FLR), Charlton (FLR, sl stain), Middlesbrough (FLR, t/c), Bolton, Arsenal FAC, Derby, Millwall (FLR), Bristol City, Huddersfield (t/c), </text:span></text:span><text:span text:style-name="Teletype"><text:span text:style-name="T117">1969/0</text:span></text:span><text:span text:style-name="Teletype"><text:span text:style-name="T88"> Watford, Sheff Utd, Birmingham (FLR), </text:span></text:span><text:span text:style-name="T386">Leicester, </text:span></text:p>
      <text:p text:style-name="P198"><text:span text:style-name="T386">Bristol City, Carlisle,</text:span><text:span text:style-name="T374">1970/1</text:span><text:span text:style-name="T379"> Blackburn, Hull, Portsmouth, Leicester, Norwich, Birmingham, Sheff Utd L Cup £2, Watford (t/c), L Orient, Bolton, Bristol City (t/c), Q.P.R, Carlisle (t/c), Charlton, Oxford Utd, Brentford, Sunderland, Brighton, </text:span><text:span text:style-name="T386">Sheff Wed (t/c), Swindon, </text:span></text:p>
      <text:p text:style-name="P198"><text:span text:style-name="T375">1971/2</text:span><text:span text:style-name="T386"> Burnley, Hull (sof), Sheff Wed (neat sof), Charlton, Swindon, Sunderland Lge+FAC, Preston, Portsmouth, Middlesbrough, </text:span></text:p>
      <text:p text:style-name="P198"><text:span text:style-name="T386">Bristol City, Blackpool, Birmingham (neat sof, t/c) 50p, Oxford Utd, Hull (neat sof), </text:span><text:span text:style-name="T375">1972/3</text:span><text:span text:style-name="T386"> Portsmouth, Burnley, Luton, Blackpool, </text:span></text:p>
      <text:p text:style-name="P198"><text:span text:style-name="T386">Bristol City (t/c), Brighton, Middlesbrough (sl mk), Fulham, Preston, Sheff Wed, L Orient, Oxford Utd, </text:span><text:span text:style-name="T375">1973/4</text:span><text:span text:style-name="T386"> Hereford Lge+L Cup, <text:s/>Portsmouth, Fulham, Oxford Utd, Hull, Burnley £2, Blackpool, Sheff Wed, Bristol City, W.B.A, Swindon, Notts Co (no FLR), Preston, Middlesbrough, Aston Villa (t/c) £1, Crystal Pal, </text:span><text:span text:style-name="T375">1974/5</text:span><text:span text:style-name="T386"> Blackpool, Millwall, Norwich, Sheff Wed (t/c) £1, Notts Co £2, Fulham, Hull, <text:s/>Nottingham For (sl mk), W.B.A, York (t/c) £1, Sunderland, </text:span><text:span text:style-name="T375">1975/6</text:span><text:span text:style-name="T386"> Southend, Brighton, Shrewsbury, Colchester, Walsall, Chesterfield, Sheff Wed, Bristol City Fr £2, Birmingham Fr £2, Mansfield, Gillingham, Swindon, Chester, Port Vale, </text:span><text:span text:style-name="T375">1976/7</text:span><text:span text:style-name="T386"> Hereford, Spurs FAC, Wolves, Plymouth, Chelsea, Charlton, Oldham, Notts Co, Shrewsbury W Cup Final £3, Burnley, Everton FAC, Luton, Q.P.R, Blackburn, Hull, Fulham, Millwall, Bolton, Blackpool, Sheff Utd, Southampton, </text:span><text:span text:style-name="T375">1977/8</text:span><text:span text:style-name="T386"> Sheff Utd, Notts Co, Bolton, Southampton, Brighton, Blackpool, Sunderland (sl mk) £1, Blackburn, Bristol Rov, Burnley, Stoke, Oldham, Fulham, Hull, Spurs £3, </text:span><text:span text:style-name="Teletype"><text:span text:style-name="T87">Austria Memphis ECWC £2, Mansfield, </text:span></text:span><text:span text:style-name="T375">1978/9</text:span><text:span text:style-name="T386"> Sunderland, Leicester, Notts Co, Bristol Rov, Cambridge Utd, Oldham, Sheff Utd, Fulham, Stoke, Newcastle, Brighton, Burnley, </text:span><text:span text:style-name="T375">1979/0</text:span><text:span text:style-name="T386"> Arsenal FAC, Wrexham, Watford, Preston, Fulham, Bristol Rov, Birmingham, Shrewsbury, Luton, Swansea, Leicester, Chelsea, </text:span><text:span text:style-name="Teletype"><text:span text:style-name="T87">Notts Co, L Orient, Oldham,</text:span></text:span><text:span text:style-name="T386"> </text:span><text:span text:style-name="T375">1980/1</text:span><text:span text:style-name="T386"> Swansea, Cambridge Utd, Wrexham, Notts Co, </text:span><text:span text:style-name="Teletype"><text:span text:style-name="T87">Blackburn,</text:span></text:span><text:span text:style-name="T386"> </text:span><text:span text:style-name="T375">1982/3</text:span><text:span text:style-name="T386"> Wigan, Gillingham, Southend, Arsenal L Cup, Preston, Newport, </text:span><text:span text:style-name="T375">1983/4</text:span><text:span text:style-name="T386"> Fulham, Charlton, Middlesbrough, Barnsley, Sheff Wed, Oldham (worn) £1, </text:span></text:p>
      <text:p text:style-name="P198"><text:span text:style-name="T386">Crystal Pal (sl fold), Cambridge Utd, </text:span><text:span text:style-name="T375">1984/5</text:span><text:span text:style-name="T386"> (most with slight fold); Charlton, Brighton, Grimsby, Watford L Cup, Leeds, Wimbledon, Merthyr W Cup £3, Oldham, Sheff Utd, Blackburn, Barnsley, Hereford W Cup, Oxford Utd, </text:span><text:span text:style-name="T375">1985/6</text:span><text:span text:style-name="T386"> Reading, Chesterfield, </text:span></text:p>
      <text:p text:style-name="P210">“CHEAP” BOOK SECTION;</text:p>
      <text:p text:style-name="P209">GEORGE BEST (A Tribute to a Legend. 2005 David Meek, Hardback, 120 pages) £2, </text:p>
      <text:p text:style-name="P208">STARS OF THR 60's; 2002 Dean Hayes, Hardback, 192 pages, good) £1-50p</text:p>
      <text:p text:style-name="P208">FAMOUS FOOTBALL PROGRAMMES; (2003 John Litster, Softback 288 pages, good) £2, </text:p>
      <text:p text:style-name="P208">BIRMINGHAM; (1989, A Complete Record, Breedons, 416 pages, Hardback, no d/j, cover <text:s/>bit chewed, insides ok) £1-50p, </text:p>
      <text:p text:style-name="P208">THE ILLUSTRATED FOOTBALLER; (1989, Tony Ambrosen, Breedons, Softback, 64 pages) £1-50p, </text:p>
      <text:p text:style-name="P208">F.A. Official Yearbook; 1975/6 (144 pages) £1, </text:p>
      <text:p text:style-name="P198"><text:span text:style-name="T386">WIMBLEDON HANDBOOK; 1977/8 (1</text:span><text:span text:style-name="T418">st</text:span><text:span text:style-name="T386"> Season in Football League, 40 small pages) £2, </text:span></text:p>
      <text:p text:style-name="P400"><text:span text:style-name="Teletype"><text:span text:style-name="T90"><text:tab/><text:tab/><text:tab/><text:tab/><text:tab/><text:tab/><text:tab/></text:span></text:span><text:span text:style-name="Teletype"><text:span text:style-name="T14">Q.P.R SPECIALS;</text:span></text:span><text:span text:style-name="Teletype"><text:span text:style-name="T17"> <text:s text:c="144"/>1952/3 @ ASTON VILLA; Q.P.R v Shrewsbury FAC 2</text:span></text:span><text:span text:style-name="Teletype"><text:span text:style-name="T145">nd</text:span></text:span><text:span text:style-name="Teletype"><text:span text:style-name="T17"> Replay s/s (good copy/reproduction) £5, <text:s text:c="58"/>26/1/74 Q.P.R v Birmingham (Power note on cover, sl cr) £5, <text:s text:c="11"/>26/1/74 Q.P.R v Birmingham (Blank pages in centre) £8, <text:s text:c="7"/>1973/4 Q.P.R v Chelsea FAC (Programme &amp; Ticket) £4, <text:s text:c="19"/>1973/4 Q.P.R Members wallet, season ticket &amp; fixture list £10, 1986 @ Q.P.R; Programme Fair programme £8,<text:tab/><text:tab/><text:tab/>1988 Aug; FANZINE; 'In The Loft' £1</text:span></text:span></text:p>
      <text:p text:style-name="P401"><text:span text:style-name="Teletype"><text:span text:style-name="T29">Q.P.R (Banner or Flag) £5, TRAMSHEET; 4/11/200 Q.P.R v Portsmouth £1, </text:span></text:span></text:p>
      <text:p text:style-name="P7"><text:span text:style-name="Teletype"><text:span text:style-name="T114">43</text:span></text:span></text:p>
      <text:p text:style-name="P16"><text:soft-page-break/><text:span text:style-name="Teletype"><text:span text:style-name="T114">CARLISLE;</text:span></text:span><text:span text:style-name="Teletype"><text:span text:style-name="T86"> </text:span></text:span><text:span text:style-name="Teletype"><text:span text:style-name="T87">1955/6 Oldham (sl cr) £10, 1956/7 York (sof, rs) £7, 1957/8 Hull (sl mk) £5, 1959/0 Chester (sl grubby), Walsall £4, Darlington, Millwall £5, </text:span></text:span><text:span text:style-name="Teletype"><text:span text:style-name="T86">1960/1 Accrington £5, </text:span></text:span><text:span text:style-name="Teletype"><text:span text:style-name="T87">Rochdale, Barrow £4, Millwall £4,</text:span></text:span><text:span text:style-name="Teletype"><text:span text:style-name="T86"> 1962/3 Shrewsbury £3, </text:span></text:span><text:span text:style-name="Teletype"><text:span text:style-name="T87">Watford £3, Crystal Pal £4, Hartlepool FAC £4, Millwall £3, </text:span></text:span><text:span text:style-name="Teletype"><text:span text:style-name="T86">1963/4 </text:span></text:span><text:span text:style-name="Teletype"><text:span text:style-name="T87">£3 Each; Workington, Torquay, Bradford City, Newport, Doncaster, Chester, Barrow, </text:span></text:span></text:p>
      <text:p text:style-name="P16"><text:span text:style-name="Teletype"><text:span text:style-name="T86">1964/5</text:span></text:span><text:span text:style-name="Teletype"><text:span text:style-name="T87"> £3 Each; Port Vale, Mansfield, <text:s/>Colchester, Peterborough, Hull, Workington (stain, sl mk) £2, Reading £2, </text:span></text:span><text:span text:style-name="Teletype"><text:span text:style-name="T86">1965/6 Birmingham, Wolves, L Orient, </text:span></text:span><text:span text:style-name="Teletype"><text:span text:style-name="T87">Middlesbrough, Coventry, Crystal Pal Lge, Bury, Charlton, Portsmouth, Shrewsbury £4, Man City, Plymouth, </text:span></text:span></text:p>
      <text:p text:style-name="P16"><text:span text:style-name="Teletype"><text:span text:style-name="T87">Bolton (sl cr), Bristol City, Preston, Rotherham, Southampton £4, Derby (sl cr), Norwich, </text:span></text:span><text:span text:style-name="Teletype"><text:span text:style-name="T86">1966/7 </text:span></text:span><text:span text:style-name="Teletype"><text:span text:style-name="T87">£2 Each; Huddersfield, Norwich, Hull, Cardiff, Rotherham (sl cr), Crystal Pal (v sl stain), Ipswich, Charlton, Millwall, </text:span></text:span><text:span text:style-name="Teletype"><text:span text:style-name="T86">Bristol City, 1967/8 </text:span></text:span><text:span text:style-name="Teletype"><text:span text:style-name="T87">£2 Each; Blackburn, Derby, <text:s/>Rotherham, Workington L Cup (sl mk), Norwich, Birmingham, Bristol City, Hull, Bolton, Portsmouth, Millwall, 1968/9 £2 Each; Fulham, Oxford Utd, Leicester L Cup £3, Blackpool (sl cr), Hull, Derby (Mar), Middlesbrough, 1969/0 £2 Each; Watford, Hull, Q.P.R, Swindon, 1970/1 £2 Each; Charlton, Spurs FAC (sl cr) £3, </text:span></text:span><text:span text:style-name="Teletype"><text:span text:style-name="T86">74/5 Arsenal £4, </text:span></text:span><text:span text:style-name="Teletype"><text:span text:style-name="T87">Sheff Utd £3, Q.P.R £3, Ipswich (t/c, sl stain) £2, Newcastle (t/c) £2, </text:span></text:span></text:p>
      <text:p text:style-name="P16"><text:span text:style-name="Teletype"><text:span text:style-name="T87">Spurs £4, 77/8 Sheff Wed (sl fold) £2, </text:span></text:span><text:span text:style-name="Teletype"><text:span text:style-name="T86">78/9 Swansea £2, </text:span></text:span><text:span text:style-name="Teletype"><text:span text:style-name="T87">Blackpool £2, 89/0 Maidstone £2</text:span></text:span><text:span text:style-name="Teletype"><text:span text:style-name="T86">90/1 Burnley, Darlington, <text:s/>Chesterfield, Wrexham, Walsall, 92/3 Lincoln, Colchester, 93/4 Chesterfield, Darlington, 93/4 Wycombe, 2000/1 Arsenal FAC £2, </text:span></text:span></text:p>
      <text:p text:style-name="P16"><text:span text:style-name="Teletype"><text:span text:style-name="T114">CHARLTON;</text:span></text:span><text:span text:style-name="Teletype"><text:span text:style-name="T86"> </text:span></text:span><text:span text:style-name="Teletype"><text:span text:style-name="T87">1947/8 Arsenal (sl edge <text:s/>tears) £6, </text:span></text:span><text:span text:style-name="Teletype"><text:span text:style-name="T86">1949/0 Liverpool, </text:span></text:span><text:span text:style-name="Teletype"><text:span text:style-name="T87">Chelsea (sl tear, sl stain) £5, Aston Villa (fold) £4, Bolton (fold) £4, </text:span></text:span><text:span text:style-name="Teletype"><text:span text:style-name="T86">1950/1 Spurs, </text:span></text:span><text:span text:style-name="Teletype"><text:span text:style-name="T87">Fulham (sl cr) £4, Arsenal £5, </text:span></text:span><text:span text:style-name="Teletype"><text:span text:style-name="T86">1953/4 Liverpool (fold), </text:span></text:span><text:span text:style-name="Teletype"><text:span text:style-name="T87">1955/6 Aston Villa £2, </text:span></text:span><text:span text:style-name="Teletype"><text:span text:style-name="T86">1957/8 Sheff Utd, </text:span></text:span><text:span text:style-name="Teletype"><text:span text:style-name="T87">Fulham Lge £2+FAC, </text:span></text:span></text:p>
      <text:p text:style-name="P16"><text:span text:style-name="Teletype"><text:span text:style-name="T86">1959/0 L Orient, </text:span></text:span><text:span text:style-name="Teletype"><text:span text:style-name="T87">1962/3 Luton (+match report, cello mks inside) £1, </text:span></text:span><text:span text:style-name="Teletype"><text:span text:style-name="T86">1964/5 L Orient, Middlesbrough, 1965/6 L Orient, </text:span></text:span></text:p>
      <text:p text:style-name="P16"><text:span text:style-name="Teletype"><text:span text:style-name="T86">72/3 Mansfield L Cup, 73/4 Blackburn, 74/5 Blackburn, 75/6 Hull, 76/7 West Ham L Cup, Millwall, 77/8 Bristol Rov, Oldham, 78/9 Stoke, L Orient, </text:span></text:span><text:span text:style-name="Teletype"><text:span text:style-name="T96">79/0 Oldham, 81/2 Sheff Wed, 82/3 Ipswich FAC £2, 84/5 Spurs FAC £2, Notts Co L Cup, 85/6 Grimsby, </text:span></text:span></text:p>
      <text:p text:style-name="P16"><text:span text:style-name="Teletype"><text:span text:style-name="T96">86/7 Ipswich (Play-Off s/f) £2,</text:span></text:span><text:span text:style-name="Teletype"><text:span text:style-name="T93"> </text:span></text:span><text:span text:style-name="Teletype"><text:span text:style-name="T96">88/9 Sheff Wed, West Ham FAC, 91/2 Derby, Newcastle, 92/3 Millwall, 98/9 Wimbledon, </text:span></text:span></text:p>
      <text:p text:style-name="P16"><text:span text:style-name="Teletype"><text:span text:style-name="T120">CHELSEA;</text:span></text:span><text:span text:style-name="Teletype"><text:span text:style-name="T96"> 1946/7 Stoke t/c) £10, </text:span></text:span><text:span text:style-name="Teletype"><text:span text:style-name="T94">Blackburn (ph) £6,</text:span></text:span><text:span text:style-name="Teletype"><text:span text:style-name="T96"> 1947/8 Arsenal (sl cr) £10, </text:span></text:span><text:span text:style-name="Teletype"><text:span text:style-name="T93">1948/9 Derby (sl worn) £4, </text:span></text:span><text:span text:style-name="Teletype"><text:span text:style-name="T96">1949/0 Wolves £8, </text:span></text:span></text:p>
      <text:p text:style-name="P16"><text:span text:style-name="Teletype"><text:span text:style-name="T93">Derby (rs, sl stain) £4 </text:span></text:span><text:span text:style-name="Teletype"><text:span text:style-name="T87">Aston Villa (sl rs) £5, Huddersfield (sl cr) £4, Man City (t/c, rs) £4, </text:span></text:span></text:p>
      <text:p text:style-name="P16"><text:span text:style-name="Teletype"><text:span text:style-name="T87">1949/0 </text:span></text:span><text:span text:style-name="Teletype"><text:span text:style-name="T124">Middlesbrough (Wed afternoon K.O. scarce, t/c) £18, </text:span></text:span><text:span text:style-name="Teletype"><text:span text:style-name="T86">1950/1 Fulham (cr) £5, </text:span></text:span><text:span text:style-name="Teletype"><text:span text:style-name="T87">Liverpool (sotp, h/t scores) £4, </text:span></text:span></text:p>
      <text:p text:style-name="P16"><text:span text:style-name="Teletype"><text:span text:style-name="T88">Arsenal (sof, sl cr) £5, Portsmouth (rust mk, sl cr) £5, Newcastle (fold) £5, Stoke (ph) £3, Burnley (ph, t/c) £2, Wolves (ph, t/c) £2, </text:span></text:span></text:p>
      <text:p text:style-name="P16"><text:span text:style-name="Teletype"><text:span text:style-name="T87">1951/2 (All good any faults only minor) £4 Each; Fulham, Preston, Man City, Portsmouth, Stoke, Middlesbrough,</text:span></text:span><text:span text:style-name="Teletype"><text:span text:style-name="T86"> Liverpool (t/c sl rs) £6, </text:span></text:span><text:span text:style-name="Teletype"><text:span text:style-name="T87">Blackpool, </text:span></text:span><text:span text:style-name="Teletype"><text:span text:style-name="T88">Arsenal £5, Huddersfield (ph, sotp) £2, Bolton (h/t scores, t/c) £3, Chester FAC (ph) £3, Wolves (ph) £2, Spurs (ph, t/c) £2, </text:span></text:span><text:span text:style-name="Teletype"><text:span text:style-name="T87">1952/3 Burnley £4, Middlesbrough £4, </text:span></text:span><text:span text:style-name="Teletype"><text:span text:style-name="T88">Derby (t/c, h/t scores) £3, Blackpool (t/c) £3, Aston Villa (t/c, h/t scores) £3, Wolves (t/c) £3, Cardiff (rs) £4, W.B.A FAC (sof, t/c) £3, Birmingham FAC (cr) £4, Sheff Wed (fold) £4, Arsenal (cr) £3, </text:span></text:span><text:span text:style-name="Teletype"><text:span text:style-name="T87">1953/4 </text:span></text:span><text:span text:style-name="Teletype"><text:span text:style-name="T88">Charlton £4, </text:span></text:span></text:p>
      <text:p text:style-name="P16"><text:span text:style-name="Teletype"><text:span text:style-name="T88">Aston Villa (t/c) £3, Liverpool (sl cr) £5, Blackpool (sof, t/c) £3, Cardiff £5, Sheff Wed (sl cr) £3, Newcastle £5,</text:span></text:span><text:span text:style-name="Teletype"><text:span text:style-name="T87"> Portsmouth £4, Sunderland (sotp) £3, Burnley (fold) £4, Man City £4, Huddersfield £4, Racing Club of Buenos Aires Fr (t/c) £5, Bolton (sl fold) £3, </text:span></text:span><text:span text:style-name="Teletype"><text:span text:style-name="T88">1954/5 (Champions) Bolton (sof, rs) £4, Blackpool (sof, rs) £4, Newcastle (rs) £4,</text:span></text:span><text:span text:style-name="Teletype"><text:span text:style-name="T86"> Aston Villa (t/c, sl rs) £5, Sheff Wed (sl rs,sl tear) £4, Burnley (ph, rs) £2, Huddersfield (sl stain, sl rs) £5, Cardiff (ph, rs) £2, Sunderland (t/c, sl rs) £5, Preston (ph, rs) £2, Spurs (ph, rs) £2, W.B.A (ph, t/c, sl rs) £2, Charlton (ph, sl rs) £2, Newcastle (ph, rs) £2, Man City (t/c, sl cr, sl stain) £5, Portsmouth (ph, sl rs) £2, </text:span></text:span></text:p>
      <text:p text:style-name="P16"><text:span text:style-name="Teletype"><text:span text:style-name="T86">Man Utd (ph, sl rs, scorers noted) £3, </text:span></text:span><text:span text:style-name="Teletype"><text:span text:style-name="T87">Preston (rs) £4, </text:span></text:span><text:span text:style-name="Teletype"><text:span text:style-name="T86">Arsenal (ph, t/c, sl rs) £2, Leicester (ph, sl rs, scorers noted) £2, </text:span></text:span></text:p>
      <text:p text:style-name="P16"><text:span text:style-name="Teletype"><text:span text:style-name="T86">Walsall FAC (sl rs, sl mk) £5, </text:span></text:span><text:span text:style-name="Teletype"><text:span text:style-name="T87">Portsmouth (sl tear, sl cr) £4, W.B.A (t/c) £4, Sheff Utd (t/c, fold) £4, </text:span></text:span><text:span text:style-name="Teletype"><text:span text:style-name="T86">1955/6 Bolton £4, Man City (sl rs) £3, Sunderland (rs, t/c) £3, Spurs (sl rs, t/c) £3, </text:span></text:span><text:span text:style-name="Teletype"><text:span text:style-name="T87">Arsenal £4, Man City (rs) £3, W.B.A (sotp) £3, Portsmouth (t/c, rs) £3, Burnley (rs) £3,</text:span></text:span></text:p>
      <text:p text:style-name="P16"><text:span text:style-name="Teletype"><text:span text:style-name="T87">Luton (4 pages, match report taped inside) £3, </text:span></text:span><text:span text:style-name="Teletype"><text:span text:style-name="T86">1956/7 Birmingham (sl rs) £3, Wolves (rs, t/c) £2 Charlton (t/c) £3, Blackpool (t/c) £2, </text:span></text:span><text:span text:style-name="Teletype"><text:span text:style-name="T87">Portsmouth £3, </text:span></text:span><text:span text:style-name="Teletype"><text:span text:style-name="T88">Preston (t/c, rs) £2, Sheff Wed (sl cr) £3, Spurs (sl rs) £3, Burnley (rs) £3, Esporte Clube Bahia Fr (t/c, sof, sl fold) £3, <text:s/>Arsenal (sl rs removed) £3, Everton £3-50p, </text:span></text:span><text:span text:style-name="Teletype"><text:span text:style-name="T86">1957/8 </text:span></text:span><text:span text:style-name="Teletype"><text:span text:style-name="T87">Man City £2, </text:span></text:span><text:span text:style-name="Teletype"><text:span text:style-name="T86">Sheff Wed (h/t scores), </text:span></text:span><text:span text:style-name="Teletype"><text:span text:style-name="T87">1958/9 Man City £2, </text:span></text:span><text:span text:style-name="Teletype"><text:span text:style-name="T86">1959/0 Aston Villa FAC, </text:span></text:span><text:span text:style-name="Teletype"><text:span text:style-name="T87">Man City (t/c) £2, Atletico Bilbao Fr £3, </text:span></text:span><text:span text:style-name="Teletype"><text:span text:style-name="T86">1962/3 Scunthorpe, Rotherham, 1963/4 Blackburn, </text:span></text:span><text:span text:style-name="Teletype"><text:span text:style-name="T87">Burnley, </text:span></text:span><text:span text:style-name="Teletype"><text:span text:style-name="T86">1964/5 Liverpool, Spurs FAC, </text:span></text:span><text:span text:style-name="Teletype"><text:span text:style-name="T87">1965/6 Shrewsbury FAC, </text:span></text:span><text:span text:style-name="Teletype"><text:span text:style-name="T86">1966/7 Sheff Utd FAC, Spurs, Blackpool Lge, 1967/8 Norwich FAC, Sheff Wed FAC, 1968/9 Carlisle FAC £2, Newcastle, </text:span></text:span><text:span text:style-name="Teletype"><text:span text:style-name="T87">Preston FAC, </text:span></text:span><text:span text:style-name="Teletype"><text:span text:style-name="T86">1969/0 West Ham, Burnley FAC £2, Birmingham FAC (h/t scores) £2, 72/3 Stoke, Derby L Cup, 73/4 West Ham, 74/5 Burnley, West Ham, 75/6 </text:span></text:span><text:span text:style-name="Teletype"><text:span text:style-name="T87">West Ham (Medhurst &amp; Spence Testimonial) £3, </text:span></text:span><text:span text:style-name="Teletype"><text:span text:style-name="T86">Bristol Rov FAC £2, Nottingham For, 76/7 Southampton, </text:span></text:span><text:span text:style-name="Teletype"><text:span text:style-name="T87">Fulham ASC £2, </text:span></text:span><text:span text:style-name="Teletype"><text:span text:style-name="T86">77/8 Burnley FAC £2, L Orient FAC £2, West Ham, 78/9 Coventry, Man City, Southampton, 79/0 Burnley, Notts Co, 80/1 Q.P.R, 81/2 Norwich, Liverpool FAC £2, 82/3 Huddersfield FAC, 85/6 Oxford Utd, Man Utd, 90/1 Southampton, 97/8 West Ham, </text:span></text:span><text:span text:style-name="Teletype"><text:span text:style-name="T87">99/0 Man Utd, </text:span></text:span><text:span text:style-name="Teletype"><text:span text:style-name="T86">2003/4 Fulham, Man Utd, Leicester, Middlesbrough, Everton, Newcastle (sl cr), Leeds, Man City, Arsenal, Birmingham, Portsmouth, Wolves, Southampton (sl cr), Aston Villa, Liverpool, </text:span></text:span><text:span text:style-name="Teletype"><text:span text:style-name="T87">2004/5 Birmingham FAC (+ticket) £3, </text:span></text:span></text:p>
      <text:p text:style-name="P16"><text:span text:style-name="Teletype"><text:span text:style-name="T114">CHELTENHAM;</text:span></text:span><text:span text:style-name="Teletype"><text:span text:style-name="T86"> 1999/0 Shrewsbury (inc complete ticket) £2-50p, Rochdale, </text:span></text:span><text:span text:style-name="Teletype"><text:span text:style-name="T87">2004/5 Northampton (+teamsheet), </text:span></text:span></text:p>
      <text:p text:style-name="P16"><text:span text:style-name="Teletype"><text:span text:style-name="T114">CHESTER;</text:span></text:span><text:span text:style-name="Teletype"><text:span text:style-name="T86"> 1964/5 Brighton (v sl mk), 1965/6 Torquay, 1965/6 Luton (nof), 1966/7 York, Rochdale, Luton, Bradford City, Newport, Hartlepool, 1967/8 York £3, Halifax £3, Newport £2, Chesterfield £2, 1968/9 Workington £2, Brentford, Wrexham £2, </text:span></text:span></text:p>
      <text:p text:style-name="P16"><text:span text:style-name="Teletype"><text:span text:style-name="T86">1970/1 Grimsby £2, Lincoln £2, 72/3 Darlington, 73/4 Swansea, 74/5 Reading, Leeds L Cup £2, Mansfield (fold), 78/9 Lincoln, </text:span></text:span></text:p>
      <text:p text:style-name="P16"><text:span text:style-name="Teletype"><text:span text:style-name="T86">79/0 Millwall, 89/0 Macclesfield FAC £2, 93/4 Bolton, </text:span></text:span><text:span text:style-name="Teletype"><text:span text:style-name="T122">2005/6 Accrington (1</text:span></text:span><text:span text:style-name="Teletype"><text:span text:style-name="T162">st</text:span></text:span><text:span text:style-name="Teletype"><text:span text:style-name="T122"> game back in League) £3, </text:span></text:span></text:p>
      <text:p text:style-name="P14"><text:span text:style-name="Teletype"><text:span text:style-name="T54">CHESTEFIELD;</text:span></text:span><text:span text:style-name="Teletype"><text:span text:style-name="T44"> 1956/7 Derby, Hull, Stockport (fold) £3, Rochdale, 1957/8 Hull (sl rust mk), 1958/9 Doncaster, Plymouth (sotp, rs), </text:span></text:span></text:p>
      <text:p text:style-name="P14"><text:span text:style-name="Teletype"><text:span text:style-name="T44">Q.P.R £4, 1959/0 Tranmere, Mansfield (sl cr), Grimsby, 1960/1 Colchester (fold, sl stain) £1, Bournemouth, 1961/2 Workington, </text:span></text:span></text:p>
      <text:p text:style-name="P14"><text:span text:style-name="Teletype"><text:span text:style-name="T44">1962/3 Doncaster, 1964/5 Peterborough FAC £3, 1965/6 Notts Co L Cup £3, Darlington, Barnsley, 1966/7 Notts Co, Stockport, York, </text:span></text:span></text:p>
      <text:p text:style-name="P14"><text:span text:style-name="Teletype"><text:span text:style-name="T44">Luton (Mar postponed £3)+(May £2), 1967/8 Barnsley FAC, Bradford Pk Ave £2, Luton, 1968/9 Notts Co, Colchester, 1970/1 Preston £2, 71/2 Port Vale, 73/4 Watford £2, 74/5 Bournemouth, 76/7 Lincoln, Crystal Pal £2, 77/8 Hereford, 78/9 Rotherham, 79/0 Southend,</text:span></text:span></text:p>
      <text:p text:style-name="P14"><text:span text:style-name="Teletype"><text:span text:style-name="T44">Swindon (Feb postponed) £2+(Mar £2), 89/0 Cambridge Utd, </text:span></text:span><text:span text:style-name="Teletype"><text:span text:style-name="T62">2009/10 Bournemouth (Last @ Saltergate, 132 Large pages) £3, </text:span></text:span><text:span text:style-name="Teletype"><text:span text:style-name="T44"><text:s/></text:span></text:span></text:p>
      <text:p text:style-name="P14"><text:span text:style-name="Teletype"><text:span text:style-name="T44">2010/11 Accrington, </text:span></text:span></text:p>
      <text:p text:style-name="P16"><text:span text:style-name="Teletype"><text:span text:style-name="T114">COLCHESTER;</text:span></text:span><text:span text:style-name="Teletype"><text:span text:style-name="T86"> </text:span></text:span><text:span text:style-name="Teletype"><text:span text:style-name="T87">1955/6 Southampton (excellent), </text:span></text:span><text:span text:style-name="Teletype"><text:span text:style-name="T86">1957/8 Northampton, 1960/1 Newport, Bury, 1961/2 </text:span></text:span><text:span text:style-name="Teletype"><text:span text:style-name="T87">Aldershot (sl fold), </text:span></text:span><text:span text:style-name="Teletype"><text:span text:style-name="T86">Barrow, </text:span></text:span></text:p>
      <text:p text:style-name="P16"><text:span text:style-name="Teletype"><text:span text:style-name="T86">1962/3 Halifax, 1964/5 Bristol City (Churchill tribute, nof) £3, 1965/6 Aldershot, 1966/7 Oxford Utd (neat wof) £1, 1967/8 Walsall, </text:span></text:span></text:p>
      <text:p text:style-name="P16"><text:span text:style-name="Teletype"><text:span text:style-name="T87">1968/9 Doncaster, </text:span></text:span><text:span text:style-name="Teletype"><text:span text:style-name="T86">1970/1 Southport £2, 71/2 Crewe, 73/4 Crewe, 74/5 Ipswich <text:s/>(Centenary) £2, 74/5 Oxford Utd L Cup, 75/6 Port Vale, </text:span></text:span></text:p>
      <text:p text:style-name="P16"><text:span text:style-name="Teletype"><text:span text:style-name="T86">76/7 Stockport, </text:span></text:span><text:span text:style-name="Teletype"><text:span text:style-name="T91">Brentford FAC £2, </text:span></text:span><text:span text:style-name="Teletype"><text:span text:style-name="T86">78/9 Mansfield, Gillingham, 78/9 Man Utd FAC, 79/0 Chester, 81/2 Tranmere, Bournemouth, </text:span></text:span></text:p>
      <text:p text:style-name="P16"><text:span text:style-name="Teletype"><text:span text:style-name="T87">87/8 Newport £2, </text:span></text:span></text:p>
      <text:p text:style-name="P16"><text:span text:style-name="Teletype"><text:span text:style-name="T114">COVENTRY</text:span></text:span><text:span text:style-name="Teletype"><text:span text:style-name="T86">; </text:span></text:span><text:span text:style-name="Teletype"><text:span text:style-name="T87">1954/5 Watford (sl tear at staple, writing on team page), </text:span></text:span><text:span text:style-name="Teletype"><text:span text:style-name="T86">1955/6 Northampton, 1956/7 Colchester, Northampton (sotp), Watford, </text:span></text:span><text:span text:style-name="Teletype"><text:span text:style-name="T87">1957/8 Watford £4, </text:span></text:span><text:span text:style-name="Teletype"><text:span text:style-name="T86">1958/9 Walsall, 1959/0 Chesterfield, 1960/1 Bury (sof), 1961/2 Barnsley, </text:span></text:span><text:span text:style-name="Teletype"><text:span text:style-name="T87">Swindon, 1962/3 Q.P.R (sl rs), </text:span></text:span></text:p>
      <text:p text:style-name="P16"><text:span text:style-name="Teletype"><text:span text:style-name="T86">1963/4 Mansfield, 1964/5 Swindon, </text:span></text:span><text:span text:style-name="Teletype"><text:span text:style-name="T87">1965/6 Crewe FAC (4 pages) £3, </text:span></text:span><text:span text:style-name="Teletype"><text:span text:style-name="T86">1966/7 Brighton L Cup £2, 1967/8 Charlton, Burnley, 1968/9 Ipswich, 73/4 Darlington L Cup £2, 74/5 Chelsea, Ipswich L Cup, 75/6 Bristol City FAC £2, 76/7 West Ham, Q.P.R, Newcastle, </text:span></text:span></text:p>
      <text:p text:style-name="P16"><text:span text:style-name="Teletype"><text:span text:style-name="T86">77/8 West Ham, 78/9 Bolton, 79/0 Southampton, 80/1 Aston Villa, Wolves,</text:span></text:span><text:span text:style-name="Teletype"><text:span text:style-name="T87"> 85/6 Chester L Cup £3,</text:span></text:span><text:span text:style-name="Teletype"><text:span text:style-name="T86"> 87/8 Everton, 90/1 Wimbledon, </text:span></text:span><text:span text:style-name="Teletype"><text:span text:style-name="T87">93/4 Wycombe L Cup, </text:span></text:span><text:span text:style-name="Teletype"><text:span text:style-name="T123">2004/5 Derby (last @ Highfield Road, 132 large pages) £3, </text:span></text:span><text:span text:style-name="Teletype"><text:span text:style-name="T86">2013/4 Colchester, </text:span></text:span></text:p>
      <text:p text:style-name="P7"><text:span text:style-name="Teletype"><text:span text:style-name="T119">44</text:span></text:span></text:p>
      <text:p text:style-name="P16"><text:soft-page-break/><text:span text:style-name="Teletype"><text:span text:style-name="T114">CREWE;</text:span></text:span><text:span text:style-name="Teletype"><text:span text:style-name="T86"> </text:span></text:span><text:span text:style-name="Teletype"><text:span text:style-name="T87">1957/8 Barrow £4, Oldham £4, Rochdale (fold) £5, 1958/9 Barrow, 1959/0 Barrow (t/c), 1960/1 Crystal Pal, </text:span></text:span><text:span text:style-name="Teletype"><text:span text:style-name="T86">1961/2 <text:s/>Southport, Gillingham (fold), Lincoln (ph) £1, Barrow (sl fold), Millwall (small nof), Stockport, 1962/3 </text:span></text:span><text:span text:style-name="Teletype"><text:span text:style-name="T87">Hartlepool £3, </text:span></text:span><text:span text:style-name="Teletype"><text:span text:style-name="T86">Doncaster, Oldham L Cup, 1963/4 Reading, 1965/6 Newport, </text:span></text:span><text:span text:style-name="Teletype"><text:span text:style-name="T87">Doncaster, </text:span></text:span><text:span text:style-name="Teletype"><text:span text:style-name="T86">1966/7 Notts Co, York, Stockport, </text:span></text:span><text:span text:style-name="Teletype"><text:span text:style-name="T87">1968/9 Barrow £2, </text:span></text:span><text:span text:style-name="Teletype"><text:span text:style-name="T86">1969/0 </text:span></text:span><text:span text:style-name="Teletype"><text:span text:style-name="T87">Doncaster FAC £3, </text:span></text:span><text:span text:style-name="Teletype"><text:span text:style-name="T86">Newport, 71/2 Stockport, 72/3 Newport, 75/6 Hartlepool, 76/7 Southend, Exeter £2, Bournemouth £2, 77/8 Rochdale, 80/1 Hereford, </text:span></text:span></text:p>
      <text:p text:style-name="P16"><text:span text:style-name="Teletype"><text:span text:style-name="T86">81/2 Bournemouth, Sheff Utd, 82/3 Rochdale, 83/4 Hartlepool, Home Farm (Dublin) Fr £2. </text:span></text:span><text:span text:style-name="Teletype"><text:span text:style-name="T87">Q.P.R L Cup £2, </text:span></text:span><text:span text:style-name="Teletype"><text:span text:style-name="T86">86/7 Lincoln, </text:span></text:span></text:p>
      <text:p text:style-name="P16"><text:span text:style-name="Teletype"><text:span text:style-name="T86">88/9 Stafford Rangers FAC £2, </text:span></text:span><text:span text:style-name="Teletype"><text:span text:style-name="T87">2001/2 Rushden &amp; Diamonds L Cup £2, </text:span></text:span><text:span text:style-name="Teletype"><text:span text:style-name="T86">2004/5 Man Utd L Cup £2, </text:span></text:span><text:span text:style-name="Teletype"><text:span text:style-name="T87">2005/6 Preston, </text:span></text:span></text:p>
      <text:p text:style-name="P16"><text:span text:style-name="Teletype"><text:span text:style-name="T114">CRYSTAL PAL;</text:span></text:span><text:span text:style-name="Teletype"><text:span text:style-name="T86"> <text:s/>1949/0 Ipswich (sl cr, sl mk), 1951/2 Newport (rs), 1952/3 Northampton (worn), Reading Lge+FAC (stains) £7, </text:span></text:span></text:p>
      <text:p text:style-name="P16"><text:span text:style-name="Teletype"><text:span text:style-name="T86">Q.P.R (ph) £7, Walsall (sl tear), Shrewsbury, Colchester £12, Bournemouth (rs, t/c) £15, L Orient (fold), Swindon (worn) £8, </text:span></text:span></text:p>
      <text:p text:style-name="P16"><text:span text:style-name="Teletype"><text:span text:style-name="T86">1953/4 Norwich (cr) £10, Walsall £10, </text:span></text:span><text:span text:style-name="Teletype"><text:span text:style-name="T87">Reading, </text:span></text:span><text:span text:style-name="Teletype"><text:span text:style-name="T86">Northampton £12, 1954/5 Torquay £10, Rotherham Fr (4 pages, mkd), 1955/6 Torquay, Brentford, Millwall (sl tear), Reading, </text:span></text:span><text:span text:style-name="Teletype"><text:span text:style-name="T87">Norwich, Colchester (sl cr), </text:span></text:span><text:span text:style-name="Teletype"><text:span text:style-name="T86">1956/7 Army XI Fr, 1957/8 Millwall, 1959/0 Torquay, Gillingham, 1960/1 Aldershot, Stockport, </text:span></text:span><text:span text:style-name="Teletype"><text:span text:style-name="T87">1961/2 Bristol City, </text:span></text:span><text:span text:style-name="Teletype"><text:span text:style-name="T86">1962/3 Barnsley (nof) £1, 1962 Real Madrid Fr £2-50p, 1963/4 Hull, </text:span></text:span></text:p>
      <text:p text:style-name="P16"><text:span text:style-name="Teletype"><text:span text:style-name="T86">1967/8 Millwall Fr (4 pages), 1969/0 Derby L Cup, Chelsea, </text:span></text:span><text:span text:style-name="Teletype"><text:span text:style-name="T87">West Ham (sotp), </text:span></text:span><text:span text:style-name="Teletype"><text:span text:style-name="T86">1970/1 West Ham, 72/3 Derby, Man Utd, 73/4 Swindon, </text:span></text:span></text:p>
      <text:p text:style-name="P16"><text:span text:style-name="Teletype"><text:span text:style-name="T86">74/5 Swindon, 78/9 Bristol City, <text:s/>Aston Villa L Cup, 80/1 Bolton L Cup, 81/2 W.B.A L Cup, 82/3 Burnley, 83/4 West Ham FAC £2, Fulham, 84/5 Notts Co, 85/6 Shrewsbury, 86/7 Oldham, 87/8 Shrewsbury, </text:span></text:span><text:span text:style-name="Teletype"><text:span text:style-name="T87">92/3 Arsenal L Cup s/f £2, </text:span></text:span><text:span text:style-name="Teletype"><text:span text:style-name="T86">97/8 Southampton, <text:tab/><text:tab/><text:tab/></text:span></text:span></text:p>
      <text:p text:style-name="P219"><text:span text:style-name="Teletype"><text:span text:style-name="T54">DAGENHAM &amp; REDBRIDGE;</text:span></text:span><text:span text:style-name="Teletype"><text:span text:style-name="T44"> 2008/9 Port Vale, </text:span></text:span></text:p>
      <text:p text:style-name="P16"><text:span text:style-name="Teletype"><text:span text:style-name="T114">DARLINGTON;</text:span></text:span><text:span text:style-name="Teletype"><text:span text:style-name="T86"> </text:span></text:span><text:span text:style-name="Teletype"><text:span text:style-name="T87">1956/7 Southport £5, 1957/8 Carlisle £4,</text:span></text:span><text:span text:style-name="Teletype"><text:span text:style-name="T86"> Bradford Pk Ave £4, 1958/9 Torquay, </text:span></text:span><text:span text:style-name="Teletype"><text:span text:style-name="T87">Crystal Pal, </text:span></text:span><text:span text:style-name="Teletype"><text:span text:style-name="T86">1959/0 Aldershot (sm woc), </text:span></text:span><text:span text:style-name="Teletype"><text:span text:style-name="T87">1960/1 Doncaster, Peterborough (sl worn), </text:span></text:span><text:span text:style-name="Teletype"><text:span text:style-name="T86">1963/4 Lincoln, 1964/5 Stockport (faded) £1,</text:span></text:span><text:span text:style-name="Teletype"><text:span text:style-name="T87"> </text:span></text:span><text:span text:style-name="Teletype"><text:span text:style-name="T88">Halifax, 1965/6 Barnsley, Chesterfield (sl rs), Hartlepool, </text:span></text:span><text:span text:style-name="Teletype"><text:span text:style-name="T87">Lincoln, Bradford City, Newport, </text:span></text:span><text:span text:style-name="Teletype"><text:span text:style-name="T86"><text:s/>1966/7 Torquay, </text:span></text:span><text:span text:style-name="Teletype"><text:span text:style-name="T88">Brighton (sl worn), Grimsby, Swansea, 1967/8 Crewe, 1968/9 Chester, Chesterfield, Scunthorpe, 1969/0 Grimsby, Scunthorpe, </text:span></text:span><text:span text:style-name="Teletype"><text:span text:style-name="T86">1969/0 Chesterfield, 1970/1 Bournemouth £2, </text:span></text:span><text:span text:style-name="Teletype"><text:span text:style-name="T87">Fulham L Cup, </text:span></text:span><text:span text:style-name="Teletype"><text:span text:style-name="T86">71/2 Chester, </text:span></text:span><text:span text:style-name="Teletype"><text:span text:style-name="T87">Hereford £2,</text:span></text:span><text:span text:style-name="Teletype"><text:span text:style-name="T86"> 72/3 Reading, 73/4 Brentford, 74/5 Southport £2, 75/6 Reading, 76/7 Newport, 80/1 Mansfield, 88/9 Grimsby £2, </text:span></text:span></text:p>
      <text:p text:style-name="P16"><text:span text:style-name="Teletype"><text:span text:style-name="T86">2003/4 Carlisle, </text:span></text:span></text:p>
      <text:p text:style-name="P16"><text:span text:style-name="Teletype"><text:span text:style-name="T114">DERBY CO;</text:span></text:span><text:span text:style-name="Teletype"><text:span text:style-name="T86"> 19</text:span></text:span><text:span text:style-name="Teletype"><text:span text:style-name="T87">47/8 Arsenal (neat sof, t/c, rs removed) £9, </text:span></text:span><text:span text:style-name="Teletype"><text:span text:style-name="T86">1948/9 Blackpool (t/c) £9, 1950/1 Middlesbrough (worn) £5, </text:span></text:span><text:span text:style-name="Teletype"><text:span text:style-name="T87">Fulham (nof) £8, 1951/2 Arsenal (worn, edge tears, bit tatty) £4, </text:span></text:span><text:span text:style-name="Teletype"><text:span text:style-name="T86">1952/3 Charlton, Blackpool (nof, t/c), 1953/4 Luton (wof, sl fold) £6, </text:span></text:span><text:span text:style-name="Teletype"><text:span text:style-name="T87">Fulham (sof) £7, </text:span></text:span><text:span text:style-name="Teletype"><text:span text:style-name="T86">1954/5 Rotherham, Stoke (rs), Birmingham (rs, sl tear on fold), </text:span></text:span><text:span text:style-name="Teletype"><text:span text:style-name="T87">1956/7 Oldham, </text:span></text:span><text:span text:style-name="Teletype"><text:span text:style-name="T86">1957/8 Stoke, </text:span></text:span><text:span text:style-name="Teletype"><text:span text:style-name="T87">Swansea, </text:span></text:span><text:span text:style-name="Teletype"><text:span text:style-name="T86">1958/9 Barnsley (sof), </text:span></text:span></text:p>
      <text:p text:style-name="P16"><text:span text:style-name="Teletype"><text:span text:style-name="T86">1959/0 Sheff Utd (Xmas cover, sotp), Brighton (rs), 1960/1 Bristol Rov, Swansea, Brighton, </text:span></text:span><text:span text:style-name="Teletype"><text:span text:style-name="T87">Scunthorpe, </text:span></text:span><text:span text:style-name="Teletype"><text:span text:style-name="T86">1961/2 Swansea, Bristol Rov, Bury, 1962/3 Cardiff, 1964/5 Northampton, </text:span></text:span><text:span text:style-name="Teletype"><text:span text:style-name="T88">Bury (tear, sl mk), Crystal Pal, Huddersfield, Man City, Plymouth, Swansea, 1965/6 Hull, </text:span></text:span></text:p>
      <text:p text:style-name="P16"><text:span text:style-name="Teletype"><text:span text:style-name="T86">Bolton, Coventry, 1966/7 Coventry, Wolves, 1967/8 Carlisle, Crystal Pal, Preston, </text:span></text:span><text:span text:style-name="Teletype"><text:span text:style-name="T88">Lincoln L Cup, Plymouth, Rotherham, Norwich, Blackpool, Bristol City, Cardiff, 1968/9 Chesterfield L Cup (sotp), Derby (4 x Derby autos) £4, Oxford Utd, Preston (sotp), </text:span></text:span></text:p>
      <text:p text:style-name="P16"><text:span text:style-name="Teletype"><text:span text:style-name="T88">Swindon L Cup £2, Carlisle (sotp), Huddersfield (sotp),</text:span></text:span><text:span text:style-name="Teletype"><text:span text:style-name="T86"> Hull, Stockport L Cup, Aston Villa, Fulham, Birmingham, Blackburn, Sheff Utd, 1969/0 Stoke, Burnley, Ipswich, Everton, </text:span></text:span><text:span text:style-name="Teletype"><text:span text:style-name="T88">Nottingham For, Sheff Utd FAC, Sheff Wed, Southampton, Spurs, </text:span></text:span><text:span text:style-name="Teletype"><text:span text:style-name="T86">Hull L Cup, Newcastle, </text:span></text:span></text:p>
      <text:p text:style-name="P16"><text:span text:style-name="Teletype"><text:span text:style-name="T86">Man Utd Lge+L Cup, Crystal Pal L Cup, Sunderland, W.B.A, Leeds, Wolves, 1970/1 Blackpool (cr), Leeds, </text:span></text:span></text:p>
      <text:p text:style-name="P16"><text:span text:style-name="Teletype"><text:span text:style-name="T86">74/5 Man Utd (Newspaper) £5, 75/6 Man Utd Lge (newspaper, t/c) £2+FAC s/f £3, 78/9 Liverpool/Ipswich (joint issue) £2, </text:span></text:span></text:p>
      <text:p text:style-name="P16"><text:span text:style-name="Teletype"><text:span text:style-name="T86">79/0 Middlesbrough, 87/8 Chelsea, 88/9 Liverpool, 89/0 West Ham L Cup, 90/1 Man City, 97/8 Southampton, </text:span></text:span></text:p>
      <text:p text:style-name="P200"><text:span text:style-name="Teletype"><text:span text:style-name="T10">DERBY CO AWAYS;</text:span></text:span></text:p>
      <text:p text:style-name="P200"><text:span text:style-name="Teletype"><text:span text:style-name="T74">29/2/1936 FULHAM v Derby FAC (missing cover, rs, fold) £8,</text:span></text:span></text:p>
      <text:p text:style-name="P200"><text:span text:style-name="Teletype"><text:span text:style-name="T74">12/11/1938 CHARLTON v Derby (ph, sl fold, otherwise good) £35,</text:span></text:span></text:p>
      <text:p text:style-name="P200"><text:span text:style-name="Teletype"><text:span text:style-name="T74">3 &amp; 5/11/1938 ASTON VILLA v Derby/Everton (joint issue, t/c, sl worn) £40,</text:span></text:span></text:p>
      <text:p text:style-name="P199"><text:span text:style-name="Teletype"><text:span text:style-name="T45">1/9/45 Fulham (4 pages, 4 x ph, sof, worn) £4, 3/11/45 Wolves (4 pages, sof, fold) £15, 19/12/45 Chelsea (4 pages, fold) £14, </text:span></text:span></text:p>
      <text:p text:style-name="P199"><text:span text:style-name="Teletype"><text:span text:style-name="T45">25/12/45 Spurs (sl tear on fold) £15, 20/4/46 Charlton s/s (fold, sl cello mks on fold, t/c), 22/4/46 Arsenal s/s (tears, very worn) £6, </text:span></text:span></text:p>
      <text:p text:style-name="P220"><text:span text:style-name="Teletype"><text:span text:style-name="T88">1954/5 Middlesbrough (sl edge tears) £12, Ipswich (rs removed) £10, Swansea £12, Lincoln (nof, t/c), West Ham (Xmas Day, t/c), Liverpool £12, Plymouth (rs), Doncaster, Birmingham, Bury £12, Hull (neat sof) £6, Nottingham For (sl cr), Stoke (sotp) £10, Fulham £5, Luton (sl cr, sof, rs hole) £5, Blackburn (sotp) £10, Bristol Rov (sl cr) £5, Port Vale (ph, sl fold) £6, </text:span></text:span></text:p>
      <text:p text:style-name="P16"><text:span text:style-name="Teletype"><text:span text:style-name="T114">DONCASTER;</text:span></text:span><text:span text:style-name="Teletype"><text:span text:style-name="T86"> 1946/</text:span></text:span><text:span text:style-name="Teletype"><text:span text:style-name="T87">7 Gateshead (sl worn) £15, 1952/3 Fulham (inc match reports, fold, sotp), </text:span></text:span><text:span text:style-name="Teletype"><text:span text:style-name="T91">Hull (sl cr, sl foxing), </text:span></text:span></text:p>
      <text:p text:style-name="P16"><text:span text:style-name="Teletype"><text:span text:style-name="T87">1953/4 Bristol Rov (sl cr, sm corner off spine) £3, 1954/5 Port Vale (rs), </text:span></text:span><text:span text:style-name="Teletype"><text:span text:style-name="T86">1955/6 Barnsley, </text:span></text:span><text:span text:style-name="Teletype"><text:span text:style-name="T87">Rotherham (sl fold), Lincoln, Blackburn (rs), West Ham (sl cr) £6, Bristol Rov FAC (sl mk), Port Vale (rs), </text:span></text:span><text:span text:style-name="Teletype"><text:span text:style-name="T86">1956/7 Blackburn, </text:span></text:span><text:span text:style-name="Teletype"><text:span text:style-name="T87">West Ham (sl cr) £5, </text:span></text:span><text:span text:style-name="Teletype"><text:span text:style-name="T86">1957/8 Cardiff, </text:span></text:span><text:span text:style-name="Teletype"><text:span text:style-name="T87">Stoke,</text:span></text:span><text:span text:style-name="Teletype"><text:span text:style-name="T86"> </text:span></text:span></text:p>
      <text:p text:style-name="P16"><text:span text:style-name="Teletype"><text:span text:style-name="T87">1960/1 Darlington, 1</text:span></text:span><text:span text:style-name="Teletype"><text:span text:style-name="T86">961/2 Gillingham, </text:span></text:span><text:span text:style-name="Teletype"><text:span text:style-name="T105">1962/3</text:span></text:span><text:span text:style-name="Teletype"><text:span text:style-name="T88"> Bradford City, </text:span></text:span><text:span text:style-name="Teletype"><text:span text:style-name="T86"><text:s/>1963/4 Chesterfield, 1964/5 Aldershot (ph), Sheff Utd SCC Final £3, </text:span></text:span><text:span text:style-name="Teletype"><text:span text:style-name="T88">Barrow, Huddersfield FAC (sotp), Bradford Pk Ave (fold), Rochdale, </text:span></text:span><text:span text:style-name="Teletype"><text:span text:style-name="T86"><text:s/></text:span></text:span><text:span text:style-name="Teletype"><text:span text:style-name="T87">1965/6 </text:span></text:span><text:span text:style-name="Teletype"><text:span text:style-name="T88">Newport (sotp), Tranmere, Chesterfield, Colchester (sotp), Chester, 1966/7 Bradford City, Stockport Fr (Jan) £3, Walsall (v sl mk),</text:span></text:span><text:span text:style-name="Teletype"><text:span text:style-name="T86"> Oldham, 1967/8 Darlington,</text:span></text:span><text:span text:style-name="Teletype"><text:span text:style-name="T88"> Wrexham (v sl cr), Notts Co, Exeter, </text:span></text:span><text:span text:style-name="Teletype"><text:span text:style-name="T87">1968/9 Notts Co FAC £2, </text:span></text:span><text:span text:style-name="Teletype"><text:span text:style-name="T88">Wrexham, Halifax, 1969/0 Bury, Plymouth, Walsall, </text:span></text:span><text:span text:style-name="Teletype"><text:span text:style-name="T86">Stockport, Fulham, York £2, 1970/1 Bradford City, </text:span></text:span></text:p>
      <text:p text:style-name="P16"><text:span text:style-name="Teletype"><text:span text:style-name="T86">Bury £2, 71/2 Reading, 72/3 Gillingham, 73/4 Stockport 50p, </text:span></text:span><text:span text:style-name="Teletype"><text:span text:style-name="T87">Lincoln, </text:span></text:span><text:span text:style-name="Teletype"><text:span text:style-name="T86">74/5 Stockport, 76/7 Colchester, 77/8 Darlington, </text:span></text:span></text:p>
      <text:p text:style-name="P16"><text:span text:style-name="Teletype"><text:span text:style-name="T87">78/9 Huddersfield FAC £2, </text:span></text:span><text:span text:style-name="Teletype"><text:span text:style-name="T86">80/1 Mansfield L Cup, <text:s/>Hereford, 81/2 Chesterfield L Cup £2, <text:s/>82/3 Huddersfield L Cup, 83/4 Aldershot £2, </text:span></text:span><text:span text:style-name="Teletype"><text:span text:style-name="T87">87/8 Arsenal L Cup £2, </text:span></text:span><text:span text:style-name="Teletype"><text:span text:style-name="T86">91/2 Blackpool, 2006/7 Brentford, </text:span></text:span></text:p>
      <text:p text:style-name="P16"><text:span text:style-name="Teletype"><text:span text:style-name="T114">EVERTON;</text:span></text:span><text:span text:style-name="Teletype"><text:span text:style-name="T91"> 1946/7 Huddersfield (sl worn), </text:span></text:span><text:span text:style-name="Teletype"><text:span text:style-name="T87">1954/5 Burnley, </text:span></text:span><text:span text:style-name="Teletype"><text:span text:style-name="T86">1955/6 Birmingham (sl worn), </text:span></text:span><text:span text:style-name="Teletype"><text:span text:style-name="T87">Burnley (sotp), Bolton (h/t scores) £3, </text:span></text:span></text:p>
      <text:p text:style-name="P16"><text:span text:style-name="Teletype"><text:span text:style-name="T87">Sheff Utd (stain) £3, Wolves (sl tear), Blackpool (h/t scores) £4, </text:span></text:span><text:span text:style-name="Teletype"><text:span text:style-name="T86">1957/8 Blackburn FAC £4, </text:span></text:span><text:span text:style-name="Teletype"><text:span text:style-name="T87">W.B.A (cr) £2, </text:span></text:span><text:span text:style-name="Teletype"><text:span text:style-name="T86">1958/9 Sunderland FAC £4, </text:span></text:span><text:span text:style-name="Teletype"><text:span text:style-name="T87">Luton £2, </text:span></text:span><text:span text:style-name="Teletype"><text:span text:style-name="T86">1959/0 Blackburn, 1960/1 Aston Villa (Jan), </text:span></text:span><text:span text:style-name="Teletype"><text:span text:style-name="T87">Cardiff, Preston, W.B.A, </text:span></text:span><text:span text:style-name="Teletype"><text:span text:style-name="T86">1961/2 Nottingham For, 1962/3 </text:span></text:span><text:span text:style-name="Teletype"><text:span text:style-name="T87">Sheff Utd (v sl cr), </text:span></text:span><text:span text:style-name="Teletype"><text:span text:style-name="T86">Fulham (title decider! fold), </text:span></text:span><text:span text:style-name="Teletype"><text:span text:style-name="T87">Aston Villa, </text:span></text:span><text:span text:style-name="Teletype"><text:span text:style-name="T86">1964/5 Sheff Wed (sof) £1, </text:span></text:span><text:span text:style-name="Teletype"><text:span text:style-name="T87">Valerengens ICFC £3, </text:span></text:span><text:span text:style-name="Teletype"><text:span text:style-name="T86">1965/6 Sunderland, 1966/7 Burnley FAC £3, </text:span></text:span><text:span text:style-name="Teletype"><text:span text:style-name="T87">Spurs, </text:span></text:span><text:span text:style-name="Teletype"><text:span text:style-name="T86">1967/8 Leicester, 1968/9 Nottingham For, Tranmere L Cup £2, Bristol Rov FAC £2, </text:span></text:span><text:span text:style-name="Teletype"><text:span text:style-name="T87">Spurs, </text:span></text:span><text:span text:style-name="Teletype"><text:span text:style-name="T86">1969/0 Sheff Wed, Arsenal, </text:span></text:span></text:p>
      <text:p text:style-name="P16"><text:span text:style-name="Teletype"><text:span text:style-name="T86">71/2 Southampton, 73/4 Newcastle, 74/5 Ipswich, 75/6 Spurs, 76/7 West Ham, 77/8 West Ham, Derby, 78/9 Wimbledon L Cup, Coventry, Darlington L Cup, Bristol City, Southampton, Dukla Prague UEFA £2, Bolton, 79/0 Spurs, 80/1 Ipswich, Man City FAC £2, 83/4 Notts Co 88/9 Wimbledon, 89/0 Middlesbrough FAC £2, Oldham FAC £2, 90/1 Liverpool FAC (27</text:span></text:span><text:span text:style-name="Teletype"><text:span text:style-name="T155">th</text:span></text:span><text:span text:style-name="Teletype"><text:span text:style-name="T86"> Feb) £2, </text:span></text:span><text:span text:style-name="Teletype"><text:span text:style-name="T87">96/7 Sheff Wed (+match reports), </text:span></text:span></text:p>
      <text:p text:style-name="P16"><text:span text:style-name="Teletype"><text:span text:style-name="T114"/></text:span></text:p>
      <text:p text:style-name="P7"><text:span text:style-name="Teletype"><text:span text:style-name="T142">BEDFORD TOWN HOMES (Good condition);</text:span></text:span></text:p>
      <text:p text:style-name="P16"><text:span text:style-name="Teletype"><text:span text:style-name="T114">1</text:span></text:span><text:span text:style-name="Teletype"><text:span text:style-name="T114">953/4;</text:span></text:span><text:span text:style-name="Teletype"><text:span text:style-name="T97"> Weymouth (sl cr, v sl mk) £5, </text:span></text:span><text:span text:style-name="Teletype"><text:span text:style-name="T119">1955/6;</text:span></text:span><text:span text:style-name="Teletype"><text:span text:style-name="T97"> Dunstable Town (Beds Invitation Cup s/f, cr, sl tear) £4, Weymouth (tear on spine, sl tear), </text:span></text:span></text:p>
      <text:p text:style-name="P16"><text:span text:style-name="Teletype"><text:span text:style-name="T119">1956/7;</text:span></text:span><text:span text:style-name="Teletype"><text:span text:style-name="T97"> Barry (mint) £5, Hastings Utd, Kettering, Weymouth, </text:span></text:span><text:span text:style-name="Teletype"><text:span text:style-name="T119">1957/8</text:span></text:span><text:span text:style-name="Teletype"><text:span text:style-name="T119">;</text:span></text:span><text:span text:style-name="Teletype"><text:span text:style-name="T97"> Barry Town £4, Chelmsford, Gravesend &amp; Northfleet (sl fold), <text:s/>Gloucester, Kettering (fold), Poole (v sl mk), Worcester, </text:span></text:span><text:span text:style-name="Teletype"><text:span text:style-name="T119">1958/9;</text:span></text:span><text:span text:style-name="Teletype"><text:span text:style-name="T97"> Chelmsford (fold), Dunstable Town (Beds Invitation Cup s/f), Hastings, Gravesend &amp; Northfleet, Hitchin Town (East Anglian Cup), Kettering (Inter-Zone Cup), Weymouth (sl rs), </text:span></text:span><text:span text:style-name="Teletype"><text:span text:style-name="T119">1959/0; Hastings (sl cr), </text:span></text:span><text:span text:style-name="Teletype"><text:span text:style-name="T97">Dartford Res (Met Lge), Nuneaton (sl <text:s/>cr), </text:span></text:span><text:span text:style-name="Teletype"><text:span text:style-name="T119">1961/2;</text:span></text:span><text:span text:style-name="Teletype"><text:span text:style-name="T97"> Chelmsford, </text:span></text:span><text:span text:style-name="Teletype"><text:span text:style-name="T119">1965/6</text:span></text:span><text:span text:style-name="Teletype"><text:span text:style-name="T97">; Dunstable (Beds Professional Cup Final, </text:span></text:span><text:span text:style-name="Teletype"><text:span text:style-name="T119">1966/7</text:span></text:span><text:span text:style-name="Teletype"><text:span text:style-name="T97"> Wycombe FAC, </text:span></text:span></text:p>
      <text:p text:style-name="P7"><text:span text:style-name="Teletype"><text:span text:style-name="T114">45</text:span></text:span></text:p>
      <text:p text:style-name="P16"><text:soft-page-break/><text:span text:style-name="Teletype"><text:span text:style-name="T114">EXETER;</text:span></text:span><text:span text:style-name="Teletype"><text:span text:style-name="T86"> 1947/8 Swindon <text:s/>(fold, heavy rs, rust mks) £3, 1949/0 Bristol Rov £12, </text:span></text:span><text:span text:style-name="Teletype"><text:span text:style-name="T91">1951/2 Shrewsbury (rs) £8, 1952/3 Shrewsbury £8, 1953/4 Shrewsbury £6, 1954/5 Shrewsbury (rs) £5, 1955/6 Shrewsbury £3, </text:span></text:span><text:span text:style-name="Teletype"><text:span text:style-name="T86">1956/7 Coventry, Q.P.R,</text:span></text:span><text:span text:style-name="Teletype"><text:span text:style-name="T87"> Torquay (sl cr),</text:span></text:span><text:span text:style-name="Teletype"><text:span text:style-name="T86"> </text:span></text:span><text:span text:style-name="Teletype"><text:span text:style-name="T91">Shrewsbury £3, </text:span></text:span></text:p>
      <text:p text:style-name="P16"><text:span text:style-name="Teletype"><text:span text:style-name="T86">1957/8 Norwich (tiny sof), </text:span></text:span><text:span text:style-name="Teletype"><text:span text:style-name="T91">Shrewsbury, </text:span></text:span><text:span text:style-name="Teletype"><text:span text:style-name="T86">1958/9 </text:span></text:span><text:span text:style-name="Teletype"><text:span text:style-name="T91">Shrewsbury, </text:span></text:span><text:span text:style-name="Teletype"><text:span text:style-name="T86">Watford, 1959/0 Watford, Torquay, </text:span></text:span><text:span text:style-name="Teletype"><text:span text:style-name="T87">1960/1 Peterborough £4, </text:span></text:span></text:p>
      <text:p text:style-name="P16"><text:span text:style-name="Teletype"><text:span text:style-name="T86">1960/1 (All inc loose match reports inside, programmes are all very good, staples removed and sl folds, no writing) £3 Each;</text:span></text:span></text:p>
      <text:p text:style-name="P16"><text:span text:style-name="Teletype"><text:span text:style-name="T86">Mansfield (4), Darlington (5), Workington (2), Accrington (2) £4, Crystal Pal (3), Rochdale (2), Stockport (3), Oldham (1), Crewe (4), Northampton (6), Gillingham (6), Torquay (2), 1961/2 Gillingham, Stockport, 1962/3 Workington, Torquay, Rochdale, </text:span></text:span><text:span text:style-name="Teletype"><text:span text:style-name="T88">Chesterfield, </text:span></text:span><text:span text:style-name="Teletype"><text:span text:style-name="T86">Tranmere, 1964/5 Mansfield, Gillingham, </text:span></text:span><text:span text:style-name="Teletype"><text:span text:style-name="T88">Bristol City (sl cr), 1965/6 Walsall, </text:span></text:span><text:span text:style-name="Teletype"><text:span text:style-name="T86">Mansfield, Q.P.R, Southend, Grimsby, 1966/7 Crewe, 1967/8 Halifax, </text:span></text:span><text:span text:style-name="Teletype"><text:span text:style-name="T88">Bradford Pk Ave £2, Darlington, Southend, Walsall FAC (fold) £2, Lincoln, Hartlepool, 1968/9 £2 Each; Southend, Scunthorpe, Rochdale, Man Utd FAC £4, Chester, </text:span></text:span><text:span text:style-name="Teletype"><text:span text:style-name="T86">1968/9 Port Vale, 1970/1 Peterborough £2, Northampton £2, 72/3 Cambridge Utd £2, 73/4 Torquay, Darlington £2, 74/5 Doncaster, Mansfield, 76/7 Rochdale £2, Scunthorpe, 77/8 Bury £2, </text:span></text:span><text:span text:style-name="Teletype"><text:span text:style-name="T87">Port Vale (sl cr) £2, </text:span></text:span></text:p>
      <text:p text:style-name="P16"><text:span text:style-name="Teletype"><text:span text:style-name="T86">78/9 Bournemouth L Cup £2, Tranmere, Walsall, 79/0 Colchester, Gillingham, 80/1 Leatherhead FAC £2, 83/4 Bristol Rov (sl cr), </text:span></text:span></text:p>
      <text:p text:style-name="P16"><text:span text:style-name="Teletype"><text:span text:style-name="T87">89/0 Maidstone £3, </text:span></text:span><text:span text:style-name="Teletype"><text:span text:style-name="T86">2004/5 Man Utd FAC £2, </text:span></text:span></text:p>
      <text:p text:style-name="P16"><text:span text:style-name="Teletype"><text:span text:style-name="T114">FLEETWOOD TOWN;</text:span></text:span><text:span text:style-name="Teletype"><text:span text:style-name="T86"> 2012/13 Newport, </text:span></text:span></text:p>
      <text:p text:style-name="P16"><text:span text:style-name="Teletype"><text:span text:style-name="T114">GATESHEAD HOMES;</text:span></text:span><text:span text:style-name="Teletype"><text:span text:style-name="T213"> </text:span></text:span><text:span text:style-name="Teletype"><text:span text:style-name="T216">1951/2 Chesterfield £15, 1952/3 York (pencil t/c, sl rs removed) £15, 1953/4 Southport £12, </text:span></text:span></text:p>
      <text:p text:style-name="P16"><text:span text:style-name="Teletype"><text:span text:style-name="T216">1954/5 Halifax (rs removed) £12, 1955/6 Southport (t/c, staple removed) £10, 1956/7 Hull (sotp, rs removed) £7, </text:span></text:span><text:span text:style-name="Teletype"><text:span text:style-name="T87">1957/8 Darlington £4, Chesterfield (neat nof) £5, <text:s/>Workington £5, York £5, 1958/9 Exeter (states Chester on team line-up page) £8, <text:s/></text:span></text:span></text:p>
      <text:p text:style-name="P16"><text:span text:style-name="Teletype"><text:span text:style-name="T124">1959/0 (Last Season) Darlington £15, </text:span></text:span></text:p>
      <text:p text:style-name="P16"><text:span text:style-name="Teletype"><text:span text:style-name="T114">GILLINGHAM;</text:span></text:span><text:span text:style-name="Teletype"><text:span text:style-name="T86"> </text:span></text:span><text:span text:style-name="Teletype"><text:span text:style-name="T87">1952/3 Newport (cr, edge tears) £4, 1953/4 Norwich (sl cr, sl edge tears) £8, 1954/5 Reading (fold) £3, Exeter (fold, t/c), </text:span></text:span></text:p>
      <text:p text:style-name="P229">Bournemouth (sl fold) £8, 1955/6 Coventry (fold) £6, 1957/8 Watford (fold) £5, 1958/9 Oldham (sm woc), Gateshead, Crystal Pal £4, </text:p>
      <text:p text:style-name="P226"><text:span text:style-name="T218">Port Vale, Southport, 1959/0 Notts Co, Watford (sof, t/c), 1960/1 Crewe (sl cr), Accrington £5, York (v sl stain), Chester £4, Exeter £4, Stockport, <text:s/>Crystal Pal, Workington (t/c), Bradford Pk Ave (sl stain), Hartlepool, Southend FAC (sotp), Orient FAC £4, Darlington, Doncaster, Rochdale (t/c), 1961/2 Doncaster, Crewe, York, Aldershot £4, Barrow £4, Colchester, Hartlepool, Workington (sotp), Tranmere, Mansfield, Southport, Darlington, Oldham, Rochdale, 1962/3 York, Brentford, Rochdale (sl tatty corner) £1, Bedford FAC (split spine), Stockport, Southport (sl tear on spine), Chesterfield, Doncaster, Tranmere, Lincoln, Hartlepool, Barrow, Exeter, Darlington, Newport, 1963/4 Brighton, Bradford City, Lincoln, Darlington (neat woc) £2, Carlisle (sl fold) £3, Torquay, Bristol Rov L Cup £3, Workington, Southport, Chesterfield, Rochdale, Hartlepool, Charlton Fr £3, Tranmere, Doncaster, Aldershot £3, Barrow, Stockport, York, Newport, Oxford Utd (sl stain), 1964/5 Watford, Scunthorpe, Barnsley, Hull, Southend, Q.P.R, Port Vale, Shrewsbury, Bristol Rov, Luton, Exeter, Grimsby, Bournemouth, Walsall, Guildford FAC ('John Bull' stamp on cover) £3, Colchester, Workington, Oldham, Bristol City, Reading, Carlisle £3, Mansfield, Brentford, Peterborough, 1965/6 Exeter (neat sof), Millwall, Reading (Oct postponed) £3+(Mar), Bournemouth, Watford, Brighton, Oldham, <text:s/>Shrewsbury, Brentford, Folkestone FAC £3, Swansea, Workington, Swindon, Peterborough, Hull, Grimsby, Scunthorpe, Reading, Southend, Bristol Rov, Oxford Utd, Walsall, Mansfield, Q.P.R, York, 1966/7 Q.P.R, Workington, Southend, Walsall, Bournemouth, Brighton, Grimsby, Arsenal L Cup £3, Middlesbrough, Peterborough, Oldham (sotp), Bristol Rov, Tamworth FAC £3-50p, Scunthorpe, Oxford Utd, L Orient, Swansea, Colchester, Torquay, Watford, Reading, Darlington, Shrewsbury, Mansfield (sl mk), Doncaster, 1967/8 £2 Each; Bury, Grimsby, <text:s/>Northampton, Southport, Torquay L Cup £3+Lge, Stockport, Reading, Tranmere, Bristol Rov, Oxford Utd, Bournemouth, Peterborough, Walsall (sl mk), Swindon, Colchester, Scunthorpe, Watford, Mansfield (nof), Shrewsbury, Oldham, 1968/9 £2 Each; Brighton, Luton, Mansfield, L Orient L Cup+Lge+FAC, Rotherham, Reading, Tranmere, Swindon, </text:span><text:span text:style-name="Teletype"><text:span text:style-name="T87">Bristol Rov, Torquay, </text:span></text:span><text:span text:style-name="T218">Barnsley (fold), Crewe (sl fold), </text:span><text:span text:style-name="Teletype"><text:span text:style-name="T87">Bournemouth, </text:span></text:span><text:span text:style-name="T218">1969/0 £2 Each; Reading, Luton (fold), Bristol Rov, Southport, Southend FAC, Brighton, Newport FAC £3, Fulham, Rotherham (sl mk), Torquay, Shrewsbury, Mansfield, Bournemouth, </text:span><text:span text:style-name="Teletype"><text:span text:style-name="T87">Doncaster, </text:span></text:span></text:p>
      <text:p text:style-name="P226"><text:span text:style-name="T218">1970/1 £2 Each; Luton, Torquay, Bristol Rov, Walsall, </text:span><text:span text:style-name="Teletype"><text:span text:style-name="T87">1971/2 £2 Each; Brentford £1, Reading Lge, Grimsby Lge+L Cup, Scunthorpe, Barrow £4, 1972/3 £2 Each; Newport, Chester, Aldershot, Colchester Lge+L Cup, Northampton, Millwall L Cup (sl fold), Doncaster, Cambridge Utd, Darlington, Barnsley, Reading Lge, Workington, Mansfield (sl fold), Bradford City, Peterborough, Bury, Hartlepool, Hereford £3, Exeter, Torquay, Lincoln, Crewe, Stockport, 1973/4 £1-50p Each; Workington, Charlton Fr £2, Colchester Lge+L Cup, Darlington, Torquay, Northampton, Exeter, Barnsley, Chester, Reading, Bradford City, Lincoln, Brentford, 1974/5 Walsall, Peterborough, Bournemouth Lge+L Cup £3, Charlton, Crystal Pal, Preston, Halifax, Port Vale (fold), Plymouth, Blackburn, Colchester, Chesterfield, Colchester, Shrewsbury, 76/7 Newcastle L Cup, 78/9 Plymouth, 80/1 Dagenham FAC £2, 81/2 W.B.A FAC £2, 83/4 Sheff Utd FAC £2, 85/6 Bognor Regis FAC £2, Wigan, Brentford, Derby, Walsall, Rotherham, 86/7 Spurs (Weatherly Testimonial) £2-50p, </text:span></text:span></text:p>
      <text:p text:style-name="P226"><text:span text:style-name="Teletype"><text:span text:style-name="T87">1999/0 Luton (sl cr), 2011/12 Southend £2, </text:span></text:span><text:span text:style-name="Teletype"><text:span text:style-name="T86"><text:s/></text:span></text:span></text:p>
      <text:p text:style-name="P16"><text:span text:style-name="Teletype"><text:span text:style-name="T114">GRIMSBY;</text:span></text:span><text:span text:style-name="Teletype"><text:span text:style-name="T86"> </text:span></text:span><text:span text:style-name="Teletype"><text:span text:style-name="T87">1953/4 Fulham FAC (sl cr) £10, </text:span></text:span><text:span text:style-name="Teletype"><text:span text:style-name="T86">1954/5 Halifax (fold, sl worn) £10, 1956/7 Southport, Swansea, Lincoln, Nottingham For £5, Bristol Rov, Bristol City, Fulham, Akadememisk Boldklub Fr, Rotherham, 1958/9 Bristol Rov (mk on cover) £2, 1959/0 Bury, </text:span></text:span><text:span text:style-name="Teletype"><text:span text:style-name="T87">Wrexham, Q.P.R £4, York £4, </text:span></text:span><text:span text:style-name="Teletype"><text:span text:style-name="T86">1960/1 Shrewsbury, 1961/2 Brentford, Shrewsbury, </text:span></text:span><text:span text:style-name="Teletype"><text:span text:style-name="T87">Peterborough, Coventry, </text:span></text:span><text:span text:style-name="Teletype"><text:span text:style-name="T88">1963/4 Charlton, </text:span></text:span><text:span text:style-name="Teletype"><text:span text:style-name="T86">1964/5 Shrewsbury, Leicester L Cup (sl mkd), 1965/6 Reading, 1966/7 Reading (sl mk), Walsall, </text:span></text:span><text:span text:style-name="Teletype"><text:span text:style-name="T88">Bristol Rov, Crewe FAC (FLR) £3, Doncaster (FLR), Brighton (FLR), Colchester (FLR), Swindon (FLR), Swansea (FLR), Scunthorpe (FLR), Peterborough (FLR), </text:span></text:span><text:span text:style-name="Teletype"><text:span text:style-name="T86">1967/8 Colchester, </text:span></text:span></text:p>
      <text:p text:style-name="P16"><text:span text:style-name="Teletype"><text:span text:style-name="T86">1968/9 York, </text:span></text:span><text:span text:style-name="Teletype"><text:span text:style-name="T88">Southend, Port Vale (sl tear), 1969/0 Newport (FLR), </text:span></text:span><text:span text:style-name="Teletype"><text:span text:style-name="T86">1970/1 Workington £2, 71/2 Norwich L Cup £2, 72/3 Blackburn, </text:span></text:span></text:p>
      <text:p text:style-name="P16"><text:span text:style-name="Teletype"><text:span text:style-name="T86">73/4 Northampton L Cup £2, Halifax, Aldershot £2, </text:span></text:span><text:span text:style-name="Teletype"><text:span text:style-name="T87">Burnley FAC £2, </text:span></text:span><text:span text:style-name="Teletype"><text:span text:style-name="T86">74/5 Aldershot £2, 75/6 Colchester (sl cr), Aldershot £2, </text:span></text:span></text:p>
      <text:p text:style-name="P16"><text:span text:style-name="Teletype"><text:span text:style-name="T86">76/7 Brighton, Preston (sl cr), York (sl mk) £2, 78/9 Port Vale, 79/0 Chester £2, Barnsley, 80/1 Bristol City, 81/2 Watford L Cup, </text:span></text:span></text:p>
      <text:p text:style-name="P16"><text:span text:style-name="Teletype"><text:span text:style-name="T86">82/3 Scunthorpe FAC, Burnley, 85/6 Arsenal FAC £2, 2003/4 Sheff Wed, 2004/5 Oxford Utd, 2008/9 Bradford City, </text:span></text:span></text:p>
      <text:p text:style-name="P16"><text:span text:style-name="Teletype"><text:span text:style-name="T86">2009/10 Burton Albion, 2010/11 Kettering, </text:span></text:span></text:p>
      <text:p text:style-name="P16"><text:span text:style-name="Teletype"><text:span text:style-name="T114">HARTLEPOOL;</text:span></text:span><text:span text:style-name="Teletype"><text:span text:style-name="T86"> 1955/6 Crewe £8, 1961/2 Crewe, 1962/3 Southport £3, 1963/4 Rochdale, </text:span></text:span><text:span text:style-name="Teletype"><text:span text:style-name="T87">1965/6 South Shields DSC, </text:span></text:span><text:span text:style-name="Teletype"><text:span text:style-name="T86">1970/1 York £2, 71/2 Cambridge Utd £2, </text:span></text:span><text:span text:style-name="Teletype"><text:span text:style-name="T87">Doncaster £2, </text:span></text:span><text:span text:style-name="Teletype"><text:span text:style-name="T86">72/3 Cambridge Utd £2, 73/4 Brentford, 74/5 Mansfield, 75/6 Northampton, Crewe,</text:span></text:span></text:p>
      <text:p text:style-name="P16"><text:span text:style-name="Teletype"><text:span text:style-name="T86">76/7 Darlington, Southport £2, 77/8 Barnsley, 78/9 York, 80/1 Bournemouth £2, Hereford, 81/2 Aldershot £2, 82/3 Crewe, 83/4 Hereford, Stockport, Rochdale, Torquay, Swindon, Mansfield, Bristol City, Northampton, Darlington, Chesterfield (4 pages) £2, Tranmere, Crewe, </text:span></text:span></text:p>
      <text:p text:style-name="P16"><text:span text:style-name="Teletype"><text:span text:style-name="T86">Rotherham L Cup (4 pages) £2, 86/7 Hull, </text:span></text:span><text:span text:style-name="Teletype"><text:span text:style-name="T87">97/8 Doncaster £2, </text:span></text:span></text:p>
      <text:p text:style-name="P16"><text:span text:style-name="Teletype"><text:span text:style-name="T114">HEREFORD;</text:span></text:span><text:span text:style-name="Teletype"><text:span text:style-name="T86"> 71/2 West Ham FAC £4, 72/3 Reading (1</text:span></text:span><text:span text:style-name="Teletype"><text:span text:style-name="T155">st</text:span></text:span><text:span text:style-name="Teletype"><text:span text:style-name="T86"> Home in League) £3, </text:span></text:span><text:span text:style-name="Teletype"><text:span text:style-name="T87">Doncaster £2, </text:span></text:span><text:span text:style-name="Teletype"><text:span text:style-name="T86">73/4 Bristol Rov, Bristol City FAC £2, Tranmere, </text:span></text:span><text:span text:style-name="Teletype"><text:span text:style-name="T87">75/6 Sheff Wed, Burnley L Cup £2, Rotherham, 76/7 Hull, Blackburn £2, 79/0 Lincoln, 80/1 Torquay, </text:span></text:span></text:p>
      <text:p text:style-name="P16"><text:span text:style-name="Teletype"><text:span text:style-name="T87">96/7 Middlesbrough L Cup (+poster) £2, </text:span></text:span></text:p>
      <text:p text:style-name="P16"><text:span text:style-name="Teletype"><text:span text:style-name="T87"/></text:span></text:p>
      <text:p text:style-name="P7"><text:span text:style-name="Teletype"><text:span text:style-name="T116">46</text:span></text:span></text:p>
      <text:p text:style-name="P16"><text:span text:style-name="Teletype"><text:span text:style-name="T114"/></text:span></text:p>
      <text:p text:style-name="P16"><text:soft-page-break/><text:span text:style-name="Teletype"><text:span text:style-name="T114">HALIFAX;</text:span></text:span><text:span text:style-name="Teletype"><text:span text:style-name="T86"> </text:span></text:span><text:span text:style-name="Teletype"><text:span text:style-name="T87">1955/6 Workington £6, 1956/7 Oldham, Wrexham (tiny nof) £5, Crewe (t/c), Southport (fold, sl damage back page), </text:span></text:span></text:p>
      <text:p text:style-name="P16"><text:span text:style-name="Teletype"><text:span text:style-name="T87">Carlisle (fold), 1957/8 Darlington, Hull, Crewe (rs, sl fold), Southport (fold, sotp, sl rs), Barrow (v sl stain, rs), Chesterfield (sotp, sl rs), York (t/c), <text:s/></text:span></text:span><text:span text:style-name="Teletype"><text:span text:style-name="T86">1958/9 </text:span></text:span><text:span text:style-name="Teletype"><text:span text:style-name="T87">Stockport, Hull (rs, fold), Southampton (sl rs), Newport, </text:span></text:span><text:span text:style-name="Teletype"><text:span text:style-name="T86">1959/0 Grimsby, </text:span></text:span><text:span text:style-name="Teletype"><text:span text:style-name="T87">Bradford City (ph) 50p, Mansfield, </text:span></text:span></text:p>
      <text:p text:style-name="P16"><text:span text:style-name="Teletype"><text:span text:style-name="T87">Newport, Bournemouth £4, Reading (cr), </text:span></text:span><text:span text:style-name="Teletype"><text:span text:style-name="T86">1960/1 Colchester, Hull, Chesterfiel</text:span></text:span><text:span text:style-name="Teletype"><text:span text:style-name="T87">d,</text:span></text:span><text:span text:style-name="T504"> Swindon, Reading, </text:span><text:span text:style-name="Teletype"><text:span text:style-name="T87">Bristol City, Newport, Notts Co, Southend (neat sof), Bournemouth, Tranmere, Torquay, 1961/2 Crewe (tiny wof), Newport, Belgrade Fr £3-50p, Peterborough, Newport, Grimsby, Barnsley, 1964/5 Darlington, 1965/6 Doncaster (26</text:span></text:span><text:span text:style-name="Teletype"><text:span text:style-name="T156">th</text:span></text:span><text:span text:style-name="Teletype"><text:span text:style-name="T87"> Nov postponed, ph), Doncaster, <text:s/>Torquay, Darlington, </text:span></text:span></text:p>
      <text:p text:style-name="P16"><text:span text:style-name="T505">1966/7; £2 Each; Darlington (fold) £1, Aldershot £3, Southend, Bradford City, York (t/c), Chesterfield, Rochdale, Notts Co, Brentford, Doncaster FAC (sl mk) £3, Crewe, Luton, Barrow, Bishop Auckland FAC (t/c) £4, Tranmere, Stockport, Bristol City FAC £3, Exeter, Lincoln, Newport, Barnsley, Southport, Hartlepool (sl stain, has Ken Simpkins auto on team page) £3, Chester, Port Vale, Wrexham, Bradford Pk Ave £3, 1967/8; £2 Each; Darlington, Workington, Exeter, Bradford City, Barnsley, Chester (3</text:span><text:span text:style-name="T426">rd</text:span><text:span text:style-name="T505"> Oct postponed) £3+(31</text:span><text:span text:style-name="T426">st</text:span><text:span text:style-name="T505"> Oct), Hartlepool, York, Southend, Doncaster, Aldershot (picture cut out inside) £1, Port Vale, Lincoln, Brentford, Luton, Notts Co, Newport, </text:span></text:p>
      <text:p text:style-name="P16"><text:span text:style-name="T505">Crewe (10</text:span><text:span text:style-name="T426">th</text:span><text:span text:style-name="T505"> Feb postponed) £4+(5</text:span><text:span text:style-name="T426">th</text:span><text:span text:style-name="T505"> Mar), Rochdale, Swansea (23</text:span><text:span text:style-name="T426">rd</text:span><text:span text:style-name="T505"> Mar abandoned) £3+(2</text:span><text:span text:style-name="T426">nd</text:span><text:span text:style-name="T505"> Apr), Wrexham, Chesterfield (sl cr), </text:span></text:p>
      <text:p text:style-name="P16"><text:span text:style-name="T505">Bradford Pk Ave Lge+L Cup, Deventer Fr £4, Crewe FAC £3, Scunthorpe FAC £3, Birmingham FAC £3, </text:span><text:span text:style-name="Teletype"><text:span text:style-name="T91">1968/9 £2 Each; Hull L Cup, Lincoln, Bradford Pk Ave, Darlington, Wrexham, Notts Co, Peterborough, Doncaster, Bradford City, Exeter, Crewe FAC £3, Port Vale, Scunthorpe (sl cr), York (cr), Stoke FAC £3, Chester, Southend, Chesterfield, Swansea, Workington, Grimsby, Newport, Brentford, Aldershot £3, Rochdale, 1969/0 Barnsley, Stockport, Doncaster, Tranmere, Bournemouth £2, </text:span></text:span><text:span text:style-name="Teletype"><text:span text:style-name="T86">1970/1 Aston Villa £2, </text:span></text:span><text:span text:style-name="Teletype"><text:span text:style-name="T87">71/2 Tranmere, </text:span></text:span></text:p>
      <text:p text:style-name="P16"><text:span text:style-name="Teletype"><text:span text:style-name="T86">72/3 Port Vale £2, 74/5 Chesterfield £2, </text:span></text:span><text:span text:style-name="Teletype"><text:span text:style-name="T87">Charlton, Chesterfield, </text:span></text:span><text:span text:style-name="Teletype"><text:span text:style-name="T86">76/7 </text:span></text:span><text:span text:style-name="Teletype"><text:span text:style-name="T87">Darlington L Cup 50p, Hartlepool, Watford £2,</text:span></text:span><text:span text:style-name="Teletype"><text:span text:style-name="T86"> 77/8 Torquay £2, </text:span></text:span></text:p>
      <text:p text:style-name="P16"><text:span text:style-name="Teletype"><text:span text:style-name="T86">80/1 Southend £2, 81/2 Bournemouth, 86/7 Wigan £2, 88/9 Darlington SVT,</text:span></text:span></text:p>
      <text:p text:style-name="P16"><text:span text:style-name="Teletype"><text:span text:style-name="T87"/></text:span></text:p>
      <text:p text:style-name="P16"><text:span text:style-name="Teletype"><text:span text:style-name="T114">HUDDERSFIELD;</text:span></text:span><text:span text:style-name="Teletype"><text:span text:style-name="T86"> </text:span></text:span><text:span text:style-name="Teletype"><text:span text:style-name="T128">5/1/46 Sheff Utd (4 pages, good) £18, </text:span></text:span><text:span text:style-name="Teletype"><text:span text:style-name="T116">1950/1</text:span></text:span><text:span text:style-name="Teletype"><text:span text:style-name="T87"> Fulham (spine repair) £4, </text:span></text:span><text:span text:style-name="Teletype"><text:span text:style-name="T116">1951/2</text:span></text:span><text:span text:style-name="Teletype"><text:span text:style-name="T87"> Blackpool (rs, sl cr), </text:span></text:span></text:p>
      <text:p text:style-name="P16"><text:span text:style-name="Teletype"><text:span text:style-name="T87">Fulham (tear on spine) £4, </text:span></text:span><text:span text:style-name="Teletype"><text:span text:style-name="T116">1952/3</text:span></text:span><text:span text:style-name="Teletype"><text:span text:style-name="T87"> Sheff Utd (sl fold), Fulham (sl fold, sl mk) £6, </text:span></text:span><text:span text:style-name="Teletype"><text:span text:style-name="T116">1956/7</text:span></text:span><text:span text:style-name="Teletype"><text:span text:style-name="T87"> Blackburn (sm nof), </text:span></text:span><text:span text:style-name="Teletype"><text:span text:style-name="T116">1957/8</text:span></text:span><text:span text:style-name="Teletype"><text:span text:style-name="T87"> Rotherham, Stoke, </text:span></text:span><text:span text:style-name="Teletype"><text:span text:style-name="T116">1958/9</text:span></text:span><text:span text:style-name="Teletype"><text:span text:style-name="T87"> Scunthorpe, Rotherham, Sheff Utd, Sheff Wed, </text:span></text:span><text:span text:style-name="Teletype"><text:span text:style-name="T116">1959/0</text:span></text:span><text:span text:style-name="Teletype"><text:span text:style-name="T87"> Rotherham, Scunthorpe, </text:span></text:span><text:span text:style-name="Teletype"><text:span text:style-name="T116">1960/1</text:span></text:span><text:span text:style-name="Teletype"><text:span text:style-name="T87"> Scunthorpe, Barnsley FAC, </text:span></text:span></text:p>
      <text:p text:style-name="P16"><text:span text:style-name="Teletype"><text:span text:style-name="T116">1961/2</text:span></text:span><text:span text:style-name="Teletype"><text:span text:style-name="T87"> Newcastle,</text:span></text:span><text:span text:style-name="Teletype"><text:span text:style-name="T88"> L Orient,</text:span></text:span><text:span text:style-name="Teletype"><text:span text:style-name="T87"> </text:span></text:span><text:span text:style-name="Teletype"><text:span text:style-name="T116">1962/3</text:span></text:span><text:span text:style-name="Teletype"><text:span text:style-name="T87"> Bury £3, Scunthorpe, </text:span></text:span><text:span text:style-name="T374">1963/4</text:span><text:span text:style-name="T379"> (all sl rs); Sunderland, Southampton, Plymouth, Swansea, Bury (nof, nob), Derby, <text:s/>Norwich, Swindon (ph) £1, Portsmouth, Preston, Rotherham, Man City, Scunthorpe, </text:span><text:span text:style-name="T374">1964/5</text:span><text:span text:style-name="T379"> Bolton, Grimsby, </text:span><text:span text:style-name="Teletype"><text:span text:style-name="T88">Cardiff, </text:span></text:span></text:p>
      <text:p text:style-name="P27">L Orient (sl foxing), Bury, <text:s/>Plymouth, Portsmouth (nof), Charlton, Ipswich, Norwich (sl rs), Swansea (fold), Northampton (sl rs), </text:p>
      <text:p text:style-name="P16"><text:span text:style-name="T379">Swindon (ph) £1, L Orient, Man City, Coventry (fold, nob), Rotherham (rs), Derby, <text:s/>Preston (rs), Crystal Pal (sl mk), </text:span><text:span text:style-name="T374">1965/6</text:span><text:span text:style-name="T379"> Preston, Bolton (wof, t/c) 50p, Wolves, Bury (nob), Derby, Rotherham, Carlisle, Ipswich, Southampton (t/c), Bristol City (tear at staple), Birmingham (nob), Portsmouth, </text:span><text:span text:style-name="Teletype"><text:span text:style-name="T88">Sheff Wed FAC (FLR, sl foxing), </text:span></text:span><text:span text:style-name="T374">1966/7</text:span><text:span text:style-name="T379"> (all inc FLR) </text:span><text:span text:style-name="T385">Bristol City, Preston, Ipswich (rs), Charlton (rs), Blackburn (staple hole, nof, poor) £1, Crystal Pal (nob) £2, Coventry (nob), Carlisle £3, Birmingham (nob, rs), Hull (poor) £1, </text:span></text:p>
      <text:p text:style-name="P26">Bolton (pin hole, t/c), Rotherham, Derby (stained) £1, Northampton (wof, nof, bit grubby) £1, Portsmouth, </text:p>
      <text:p text:style-name="P16"><text:span text:style-name="T374">1966/7</text:span><text:span text:style-name="T379"> (all without FLR);Carlisle, Portsmouth, Wolves (sof, rs), Northampton (wof, nob) £1, Rotherham, Derby (sl stains), Hull (sl mkd), Birmingham (nob, rs), Preston, Crystal Pal (nob), Blackburn (poor) 50p, </text:span><text:span text:style-name="T374">1967/8</text:span><text:span text:style-name="T379"> (all nob) Preston, Rotherham, Q.P.R, Ipswich (t/c), </text:span><text:span text:style-name="Teletype"><text:span text:style-name="T88">Cardiff, Middlesbrough, <text:s/>Hull, Aston Villa, </text:span></text:span><text:span text:style-name="T379"><text:s/>Blackburn (nof, sl cello) 50p, Bolton (t/c), Carlisle (t/c) £2, Derby, Charlton, Norwich, Blackpool, </text:span><text:span text:style-name="T374">1968/9</text:span><text:span text:style-name="T379"> Portsmouth (nob), Norwich (nob), Bury (nob) £2, Blackpool (t/c, nob), Middlesbrough, Sheff Utd (nob), Aston Villa, Bolton, Carlisle, Derby, Oxford Utd, Bristol City, Preston, Hull (nof), Man City L Cup £2, Fulham, </text:span><text:span text:style-name="Teletype"><text:span text:style-name="T88">Cardiff £2, </text:span></text:span><text:span text:style-name="T379">West Ham FAC £2, </text:span></text:p>
      <text:p text:style-name="P16"><text:span text:style-name="T374">1969/0</text:span><text:span text:style-name="T379"> Aston Villa (nob), Blackpool, Preston (nob), Blackburn (nob, sm newspaper report on back, t/c), Bristol City (nob), Millwall (nob), Middle/sbrough (nob), Bolton (nob), Portsmouth, Sheff Utd (nob), Q.P.R (t/c), Watford, Carlisle £2, Oxford Utd (nob, fold), </text:span><text:span text:style-name="Teletype"><text:span text:style-name="T88">Cardiff £2, </text:span></text:span><text:span text:style-name="T379">Leicester (nob), Birmingham (nob), Hull (nob, fold), Swindon (t/c), </text:span><text:span text:style-name="T374">1970/1</text:span><text:span text:style-name="T379"> £1-50p Each; Spurs (t/c), Blackpool, Southampton (nob, fold), Chelsea, W.B.A, Newcastle, Everton (nob, fold), Derby, Coventry, Burnley (nob), Wolves, Ipswich, West Ham £2, Man City, Stoke, </text:span><text:span text:style-name="T374">1971/2</text:span><text:span text:style-name="T379"> £1-50p Each; Sheff Utd (nob), Leicester, W.B.A, Leeds (nob), Man Utd, Nottingham For (nob), Man City (nob), West Ham (nob), Derby (nob), Southampton (nob), Stoke (nob, fold), Bolton L Cup, Arsenal, Chelsea,, Morton Tex Cup £3, </text:span></text:p>
      <text:p text:style-name="P16"><text:span text:style-name="T374">1972/3</text:span><text:span text:style-name="T379"> (all nob, most t/c); Blackpool, Oxford Utd, Swindon, Brighton, Sheff Wed, Bristol City, Preston, Hull, Aston Villa, Luton, Millwall, Burnley, Portsmouth, Q.P.R, </text:span><text:span text:style-name="T374">1973/4</text:span><text:span text:style-name="T379"> (all nob); Cambridge Utd, Chesterfield, Aldershot £2, Bournemouth, Walsall, <text:s/>Shrewsbury (t/c), Grimsby, Plymouth (t/c), Bristol Rov, Port Vale, Brighton (t/c), Oldham (t/c), Rochdale, Tranmere (t/c), Charlton, Hereford, York (t/c), </text:span><text:span text:style-name="T374">1974/5</text:span><text:span text:style-name="T379"> (all nob); Watford, </text:span><text:span text:style-name="Teletype"><text:span text:style-name="T88">Crystal Pal (t/c, sl cr), </text:span></text:span><text:span text:style-name="T379">Peterborough, Chesterfield, Brighton, Wrexham £2, Colchester, Bournemouth, Gillingham, Walsall, Bury £2, Blackburn, Preston (fold), Southend, Grimsby, Aldershot £2, </text:span><text:span text:style-name="T374">1975/6</text:span><text:span text:style-name="T379"> (all nob); Northampton, Rochdale, Lincoln, Brentford, Newport, Torquay (t/c), Hartlepool, Darlington, Tranmere, Cambridge Utd, Crewe, Doncaster, Reading, Scunthorpe, Workington £2, Southport £2, </text:span><text:span text:style-name="Teletype"><text:span text:style-name="T114">1976/7</text:span></text:span><text:span text:style-name="Teletype"><text:span text:style-name="T86"> (all nob); Swansea, Southport £2, Stockport, Doncaster, Watford, Mansfield FAC £2, Rochdale (clean), Crewe (clean), Torquay, Newport, Darlington (clean), Barnsley (fold), Cambridge Utd, Exeter, Bournemouth, Southend, </text:span></text:span></text:p>
      <text:p text:style-name="P16"><text:span text:style-name="Teletype"><text:span text:style-name="T114">1977/8</text:span></text:span><text:span text:style-name="Teletype"><text:span text:style-name="T86"> Wimbledon £2, Crewe £2, </text:span></text:span><text:span text:style-name="T354">93/4 Blackpool (Last @ Leeds Road, 72 large pages) £3, </text:span></text:p>
      <text:p text:style-name="P16"><text:span text:style-name="T354">94/5 Wycombe (First @ McAlpine Stadium, 66 Large pages) £3, </text:span><text:span text:style-name="T366">97/8 Wolves £2, </text:span></text:p>
      <text:p text:style-name="P16"><text:span text:style-name="Teletype"><text:span text:style-name="T91"/></text:span></text:p>
      <text:p text:style-name="P16"><text:span text:style-name="Teletype"><text:span text:style-name="T114">HULL CITY;</text:span></text:span><text:span text:style-name="Teletype"><text:span text:style-name="T86"> </text:span></text:span><text:span text:style-name="Teletype"><text:span text:style-name="T87">1947/8 Lincoln (fold) £8, 1948/9 </text:span></text:span><text:span text:style-name="Teletype"><text:span text:style-name="T91">Crewe £8, </text:span></text:span><text:span text:style-name="Teletype"><text:span text:style-name="T87">1950/1 Bury (sotp) £5, Blackburn (neat woc) £3, </text:span></text:span><text:span text:style-name="Teletype"><text:span text:style-name="T91">Doncaster (sotp, good) £5,</text:span></text:span></text:p>
      <text:p text:style-name="P16"><text:span text:style-name="Teletype"><text:span text:style-name="T87">Luton (t/c) £5, Chesterfield (wof, sotp, sl damage back page) £2, 1951/2 Barnsley (fold) £4, </text:span></text:span><text:span text:style-name="T386">1952/3 Birmingham (t/c, sl cr) £4, </text:span></text:p>
      <text:p text:style-name="P16"><text:span text:style-name="T386">Fulham (neat fold) £5, </text:span><text:span text:style-name="T222">Brentford (fold) £3, </text:span><text:span text:style-name="T386">1953/4 Swansea (sl mk) £3, </text:span><text:span text:style-name="T222">Nottingham For £4, </text:span><text:span text:style-name="T386">Lincoln (+ song sheet, very good), </text:span></text:p>
      <text:p text:style-name="P16"><text:span text:style-name="T386">Bristol Rov £3, Rotherham (cello edge) £1, </text:span><text:span text:style-name="Teletype"><text:span text:style-name="T87">Leicester £4 Notts Co £3, Fulham (writing on team page) £3, 1954/5 Port Vale (t/c) £3, </text:span></text:span><text:span text:style-name="Teletype"><text:span text:style-name="T86">Middlesbrough (t/c) £4, 1955/6 Fulham, </text:span></text:span><text:span text:style-name="Teletype"><text:span text:style-name="T91">Swansea £2, </text:span></text:span><text:span text:style-name="Teletype"><text:span text:style-name="T86">1957/8 </text:span></text:span><text:span text:style-name="Teletype"><text:span text:style-name="T87">Crewe FAC (sotp) £4, </text:span></text:span><text:span text:style-name="Teletype"><text:span text:style-name="T86">Workington, </text:span></text:span><text:span text:style-name="Teletype"><text:span text:style-name="T87">1958/9 Doncaster, </text:span></text:span><text:span text:style-name="Teletype"><text:span text:style-name="T91">Newport (wof) 50p, </text:span></text:span><text:span text:style-name="Teletype"><text:span text:style-name="T86">1960/1 Torquay, </text:span></text:span><text:span text:style-name="Teletype"><text:span text:style-name="T87">Grimsby (cr) £1-50p, Barnsley (sl fold), Colchester, </text:span></text:span><text:span text:style-name="Teletype"><text:span text:style-name="T91">Q.P.R £1, 1961/2 Swindon £1, </text:span></text:span><text:span text:style-name="Teletype"><text:span text:style-name="T86">1962/3 Bournemouth, </text:span></text:span></text:p>
      <text:p text:style-name="P16"><text:span text:style-name="Teletype"><text:span text:style-name="T86">1963/4 Shrewsbury, 1964/5 Lincoln, 1966/7 Wolves, </text:span></text:span><text:span text:style-name="Teletype"><text:span text:style-name="T91">74/5 Southampton, </text:span></text:span><text:span text:style-name="Teletype"><text:span text:style-name="T86">77/8 Luton, 78/9 Lincoln, 79/0 Wimbledon, </text:span></text:span></text:p>
      <text:p text:style-name="P16"><text:span text:style-name="Teletype"><text:span text:style-name="T86">81/2 Rochdale (includes Hull Newsletter) £2, 85/6 Crystal Pal, 86/7 Oldham (t/c), 89/0 Newcastle FAC £2, 2002/3 Oxford Utd, </text:span></text:span></text:p>
      <text:p text:style-name="P16"><text:span text:style-name="Teletype"><text:span text:style-name="T114">IPSWICH;</text:span></text:span><text:span text:style-name="Teletype"><text:span text:style-name="T86"> </text:span></text:span><text:span text:style-name="Teletype"><text:span text:style-name="T87">1954/5 Doncaster (sl fold) £5, </text:span></text:span><text:span text:style-name="Teletype"><text:span text:style-name="T86">1955/6 Brighton £2, </text:span></text:span><text:span text:style-name="Teletype"><text:span text:style-name="T87">Watford (sl cr),</text:span></text:span><text:span text:style-name="Teletype"><text:span text:style-name="T86"> Reading (fold), 1957/8 Doncaster, Huddersfield, Blackburn, </text:span></text:span><text:span text:style-name="Teletype"><text:span text:style-name="T87">Bristol Rov, Luton FAC £4, </text:span></text:span><text:span text:style-name="Teletype"><text:span text:style-name="T86"><text:s/></text:span></text:span><text:span text:style-name="Teletype"><text:span text:style-name="T87">Bristol City (rs) £4, Sheff Utd (sl rs), 1958/9 Cardiff, Brighton, </text:span></text:span><text:span text:style-name="Teletype"><text:span text:style-name="T86">1958/9 Huddersfield, </text:span></text:span></text:p>
      <text:p text:style-name="P16"><text:span text:style-name="Teletype"><text:span text:style-name="T86">1961/2 Leicester, 1962/3 Fulham £2, </text:span></text:span><text:span text:style-name="Teletype"><text:span text:style-name="T87">Blackpool, 1963/4 Birmingham,</text:span></text:span><text:span text:style-name="Teletype"><text:span text:style-name="T86"> West Ham, 1964/5 Huddersfield,</text:span></text:span><text:span text:style-name="Teletype"><text:span text:style-name="T87"> Bury,</text:span></text:span><text:span text:style-name="Teletype"><text:span text:style-name="T86"> 1965/6 Huddersfield, </text:span></text:span></text:p>
      <text:p text:style-name="P16"><text:span text:style-name="Teletype"><text:span text:style-name="T86">1966/7 Charlton,</text:span></text:span><text:span text:style-name="Teletype"><text:span text:style-name="T87"> Bury,</text:span></text:span><text:span text:style-name="Teletype"><text:span text:style-name="T86"> </text:span></text:span><text:span text:style-name="Teletype"><text:span text:style-name="T88">1967/8 Charlton, Portsmouth, Millwall, Rotherham, 1968/9 Wolves, Q.P.R (FLR), Liverpool (FLR), Man City, </text:span></text:span><text:span text:style-name="Teletype"><text:span text:style-name="T86">Norwich L Cup, Stoke, </text:span></text:span><text:span text:style-name="Teletype"><text:span text:style-name="T88">1969/0 Nottingham For (FLR), Coventry, Wolves (FLR), W.B.A Lge+L Cup, Liverpool (FLR, sl cr), Crystal Pal, Chelsea (FLR), Sunderland (FLR), 1970/1 Arsenal (FLR) £2, </text:span></text:span><text:span text:style-name="Teletype"><text:span text:style-name="T86">73/4 Newcastle, Norwich, Liverpool, Lazio UEFA £2, </text:span></text:span></text:p>
      <text:p text:style-name="P16"><text:span text:style-name="Teletype"><text:span text:style-name="T86">Real Madrid UEFA £3, 74/5 Stoke, Liverpool FAC £2, 75/6 Wolves, 76/7 Wolves, West Ham, 77/8 Barcelona UEFA £3, West Ham, </text:span></text:span></text:p>
      <text:p text:style-name="P16"><text:span text:style-name="Teletype"><text:span text:style-name="T86">78/9 SW Innsbruck ECWC £2, Southampton, 79/0 Spurs, 80/1 W.B.A, 81/2 Sunderland, 87/8 Millwall, 89/0 Oldham, </text:span></text:span><text:span text:style-name="Teletype"><text:span text:style-name="T87"><text:s text:c="3"/></text:span></text:span></text:p>
      <text:p text:style-name="P16"><text:span text:style-name="Teletype"><text:span text:style-name="T87"><text:s text:c="29"/><text:tab/> <text:s text:c="4"/><text:tab/><text:tab/><text:tab/><text:tab/><text:tab/></text:span></text:span><text:span text:style-name="Teletype"><text:span text:style-name="T116">47</text:span></text:span></text:p>
      <text:p text:style-name="P16"><text:soft-page-break/><text:span text:style-name="Teletype"><text:span text:style-name="T114">LEEDS;</text:span></text:span><text:span text:style-name="Teletype"><text:span text:style-name="T86"> </text:span></text:span><text:span text:style-name="Teletype"><text:span text:style-name="T88">1955/6 Cardiff FAC (split spine, tape mks to spine) £2, </text:span></text:span><text:span text:style-name="Teletype"><text:span text:style-name="T86">1958/9 Man City (nof) £4, 1959/0 Preston £4, </text:span></text:span><text:span text:style-name="Teletype"><text:span text:style-name="T87">1964/5 Spurs (sl fold), </text:span></text:span><text:span text:style-name="Teletype"><text:span text:style-name="T86">1970/1 Derby, </text:span></text:span><text:span text:style-name="Teletype"><text:span text:style-name="T87">71/2 (@ HULL CITY) Spurs (Lge) £3, </text:span></text:span><text:span text:style-name="Teletype"><text:span text:style-name="T86">73/4 Newcastle, 76/7 West Ham, 77/8 West Ham, Leicester, 82/3 Bradford City, </text:span></text:span></text:p>
      <text:p text:style-name="P199"><text:span text:style-name="T397">@ LEEDS; 1966/7 Darlington v Stockport FAC 2</text:span><text:span text:style-name="T417">nd</text:span><text:span text:style-name="T397"> Replay (4 pages) £2, 75/6 Bolton v Newcastle FAC 2</text:span><text:span text:style-name="T417">nd</text:span><text:span text:style-name="T397"> Replay), </text:span></text:p>
      <text:p text:style-name="P16"><text:span text:style-name="Teletype"><text:span text:style-name="T114">LEICESTER</text:span></text:span><text:span text:style-name="Teletype"><text:span text:style-name="T86">; </text:span></text:span><text:span text:style-name="Teletype"><text:span text:style-name="T124">10/9/49 LEICESTER v Blackburn (Pirate by Walker, 4 pages, fold, sl edge tears) £7-50p, <text:s/></text:span></text:span><text:span text:style-name="Teletype"><text:span text:style-name="T87">1951/2 Bury (sl cr), </text:span></text:span></text:p>
      <text:p text:style-name="P16"><text:span text:style-name="Teletype"><text:span text:style-name="T86">1953/4 Everton (sl tear on spine), 1955/6 Stoke, </text:span></text:span><text:span text:style-name="Teletype"><text:span text:style-name="T87">Middlesbrough, Blackburn (nof) £2, Port Vale (sl cr), Sheff Wed, 1956/7 Blackburn (rs), </text:span></text:span><text:span text:style-name="Teletype"><text:span text:style-name="T86">Bristol Rov, </text:span></text:span><text:span text:style-name="Teletype"><text:span text:style-name="T88">L Orient (t/c, fold), </text:span></text:span><text:span text:style-name="Teletype"><text:span text:style-name="T86">1957/8 Aston Villa (t/c, sl cr), Luton (fold), </text:span></text:span><text:span text:style-name="Teletype"><text:span text:style-name="T87">Nottingham For, 1958/9 </text:span></text:span><text:span text:style-name="Teletype"><text:span text:style-name="T86">Lincoln FAC £4, Luton FAC £4, </text:span></text:span><text:span text:style-name="Teletype"><text:span text:style-name="T87">Arsenal,</text:span></text:span><text:span text:style-name="Teletype"><text:span text:style-name="T86"> 1959/0 </text:span></text:span><text:span text:style-name="Teletype"><text:span text:style-name="T87">Luton, </text:span></text:span><text:span text:style-name="Teletype"><text:span text:style-name="T86">Sheff Wed, Birmingham (sl mk), 1960/1 Burnley, 1961/2 Sheff Wed (sl mk), 1962/3 Burnley, </text:span></text:span><text:span text:style-name="Teletype"><text:span text:style-name="T87">Charlton L Cup, </text:span></text:span><text:span text:style-name="Teletype"><text:span text:style-name="T86">1963/4 Arsenal (sof), 1964/5 Fulham, Blackburn, Stoke,</text:span></text:span><text:span text:style-name="Teletype"><text:span text:style-name="T87"> Peterborough L Cup (4 pages, sl tear) £3, <text:s/>Blackburn FAC, </text:span></text:span><text:span text:style-name="Teletype"><text:span text:style-name="T86">1965/6 Everton, 1966/7 Sunderland, 1967/8 Rotherham FAC £2, Stoke, 1970/1 Bristol City, 73/4 Spurs, 74/5 Sheff Utd, </text:span></text:span><text:span text:style-name="Teletype"><text:span text:style-name="T87">Arsenal FAC £2, </text:span></text:span><text:span text:style-name="Teletype"><text:span text:style-name="T86">76/7 West Ham, 77/8 West Ham, 78/9 Derby L Cup, Preston, Luton, Norwich FAC £2, 79/0 Sunderland, 80/1 W.B.A, Ipswich, 81/2 Chelsea, </text:span></text:span></text:p>
      <text:p text:style-name="P16"><text:span text:style-name="Teletype"><text:span text:style-name="T86">82/3 Sheff Wed, 95/6 Bolton L Cup, 97/8 Coventry, Crystal Pal, </text:span></text:span></text:p>
      <text:p text:style-name="P16"><text:span text:style-name="Teletype"><text:span text:style-name="T87">Miscellaneous @ LEICESTER; 74/5 Ipswich v Leeds FAC 3</text:span></text:span><text:span text:style-name="Teletype"><text:span text:style-name="T156">rd</text:span></text:span><text:span text:style-name="Teletype"><text:span text:style-name="T87"> Replay £2, </text:span></text:span></text:p>
      <text:p text:style-name="P16"><text:span text:style-name="Teletype"><text:span text:style-name="T114">LINCOLN;</text:span></text:span><text:span text:style-name="Teletype"><text:span text:style-name="T86"> </text:span></text:span><text:span text:style-name="Teletype"><text:span text:style-name="T87">1954/5 Hull (rs, t/c), 1955/6 Port Vale, 1956/7 Barnsley,</text:span></text:span><text:span text:style-name="Teletype"><text:span text:style-name="T86"> Grimsby, Notts Co,</text:span></text:span><text:span text:style-name="Teletype"><text:span text:style-name="T91"> Rotherham £3,</text:span></text:span><text:span text:style-name="Teletype"><text:span text:style-name="T86"> 1957/8 Cardiff, 1958/9 </text:span></text:span><text:span text:style-name="Teletype"><text:span text:style-name="T87">Fulham, </text:span></text:span><text:span text:style-name="Teletype"><text:span text:style-name="T86"><text:s/>Rotherham, </text:span></text:span><text:span text:style-name="Teletype"><text:span text:style-name="T87">1959/0 Sunderland (rs) £4, </text:span></text:span><text:span text:style-name="Teletype"><text:span text:style-name="T86">Bristol City, 1960/1 Swansea (v sl mk), </text:span></text:span><text:span text:style-name="Teletype"><text:span text:style-name="T87">1961/2 Crystal Pal, </text:span></text:span><text:span text:style-name="Teletype"><text:span text:style-name="T86">Bristol City,</text:span></text:span><text:span text:style-name="Teletype"><text:span text:style-name="T91"> Southend £2,</text:span></text:span><text:span text:style-name="Teletype"><text:span text:style-name="T86"> </text:span></text:span></text:p>
      <text:p text:style-name="P16"><text:span text:style-name="Teletype"><text:span text:style-name="T86">1962/3 Newport, 1963/4 Sheff Utd FAC (spike holes) £1, Lincoln Old Stars Fr £3, Hartlepool, 1964/5 Rochdale, Tranmere FAC £3, 1965/6 Crewe (sl mk), </text:span></text:span><text:span text:style-name="Teletype"><text:span text:style-name="T87">York L Cup £3, </text:span></text:span><text:span text:style-name="Teletype"><text:span text:style-name="T86">Notts Co, 1966/7 Stockport (nof), 1967/8 Torquay L Cup, Barnsley, <text:s/>1968/9 Workington £2, York, 1969/0 York £2, 71/2 Doncaster, Northampton, 72/3 Exeter, 73/4 Exeter, 74/5 Exeter, 78/9 Chesterfield, Oxford Utd, 79/0 Hartlepool, Darlington, 80/1 Gateshead FAC £3, Northampton, 86/7 Scunthorpe Lge+FRT, Wolves £2, 88/9 Scunthorpe, Colchester SVT, </text:span></text:span></text:p>
      <text:p text:style-name="P14"><text:span text:style-name="Teletype"><text:span text:style-name="T54"/></text:span></text:p>
      <text:p text:style-name="P16"><text:span text:style-name="Teletype"><text:span text:style-name="T114">LIVERPOOL;</text:span></text:span><text:span text:style-name="Teletype"><text:span text:style-name="T86"> 1955/6 Hull (small cello on staple) £5, 1956/7 Port Vale £7, 1958/9 Grimsby (grubby), 1959/0 Lincoln £4, </text:span></text:span></text:p>
      <text:p text:style-name="P16"><text:span text:style-name="Teletype"><text:span text:style-name="T86">1960/1 Sheff Utd, 1962/3 Sheff Utd, Bolton, Aston Villa (Dec) £3, Wolves, 1963/4 Blackburn, 1964/5 Burnley, West Ham, </text:span></text:span><text:span text:style-name="Teletype"><text:span text:style-name="T87">Spurs,</text:span></text:span></text:p>
      <text:p text:style-name="P16"><text:span text:style-name="Teletype"><text:span text:style-name="T86">Wolves (sl cello) £1, Sheff Utd (fold), 1965/6 West Ham, Blackburn, 1965/6 Sheff Wed (Apr), 1967/8 Malmo ICFC £2, Munich ICFC £2, Ferencvaros ICFC £2, W.B.A, </text:span></text:span><text:span text:style-name="Teletype"><text:span text:style-name="T87">Chelsea (FLR, sof), </text:span></text:span><text:span text:style-name="Teletype"><text:span text:style-name="T86">1968/9 Blackburn FAC £2, Atletico Bilbao ICFC £2, Spurs, 1969/0 Dundalk ICFC £3, Setubal ICFC £2, Spurs, </text:span></text:span><text:span text:style-name="Teletype"><text:span text:style-name="T87">Coventry (FLR), West Ham (FLR), Newcastle (FLR), Leeds (FLR, sl mk), 1970/1 W.B.A (FLR), </text:span></text:span></text:p>
      <text:p text:style-name="P16"><text:span text:style-name="Teletype"><text:span text:style-name="T87">71/2 Chelsea (FLR, h/t scores), 72/3 Southampton (FLR), Coventry (FLR),</text:span></text:span><text:span text:style-name="Teletype"><text:span text:style-name="T86"> Man City, </text:span></text:span><text:span text:style-name="Teletype"><text:span text:style-name="T87">73/4 Sheff Utd (FLR), Wolves (FLR), 74/5 Wolves, Luton (FLR), Derby (FLR, sl tear on spine),</text:span></text:span><text:span text:style-name="Teletype"><text:span text:style-name="T86"> Brentford L Cup, 75/6 Sheff Utd, Slask Wroclaw UEFA £2, 76/7 Derby, 77/8 Birmingham, </text:span></text:span><text:span text:style-name="Teletype"><text:span text:style-name="T87">Ipswich (Feb £2)+(Apr) £2, </text:span></text:span><text:span text:style-name="Teletype"><text:span text:style-name="T86">Man City, Benfica E Cup £2, West Ham, 78/9 Anderlecht E Super Cup £3, </text:span></text:span><text:span text:style-name="Teletype"><text:span text:style-name="T87">Middlesbrough, Wolves (Dec) £2, Aston Villa (Jan) £2, Birmingham (Jan+Feb wraparound) £2, </text:span></text:span><text:span text:style-name="Teletype"><text:span text:style-name="T86">Blackburn FAC £2, 79/0 Bolton (fold), Spurs (sl cr), Man Utd, Ipswich, </text:span></text:span><text:span text:style-name="Teletype"><text:span text:style-name="T87">W.B.A, Coventry, Bristol City, Crystal Pal, Chesterfield L Cup £2, Derby, </text:span></text:span><text:span text:style-name="Teletype"><text:span text:style-name="T86">80/1 Altrincham FAC £2, Bradford City L Cup, Swindon L Cup, Spurs, Crystal Pal (sl cr), Middlesbrough, W.B.A, Sunderland, CSKA Sofia E Cup £2, 81/2 <text:s/>Notts Co, AZ Alkmaar E Cup £2, Stoke (sl cr), 83/4 Atletico Bilbao E Cup £2, Man Utd (sl cr), Sunderland (cr), Leicester (sl cr), <text:s/>W.B.A, Brentford L Cup, Walsall L Cup s/f (sl cr) £2, Stoke, 84/5 Stoke, Luton, Watford, Benfica E Cup £2, York FAC £2, Austria Memphis E Cup (sl worn), W.B.A, Everton, Nottingham For, Aston Villa Lge (sl cr)+FAC (sl cr), Newcastle (sl cr), 85/6 Coventry (sl cr), Birmingham (sl cr), Nottingham For (sl cr), 86/7 Spurs (sl cr), <text:s/>Leicester L Cup, Charlton (sl cr), Oxford Utd (sl cr), 88/9 Spurs (sl cr), 89/0 Southampton FAC £2, Q.P.R FAC, 90/1 Luton, </text:span></text:span></text:p>
      <text:p text:style-name="P16"><text:span text:style-name="Teletype"><text:span text:style-name="T86">91/2 Aston Villa, 95/6 Newcastle L Cup, Middlesbrough, </text:span></text:span><text:span text:style-name="T386">2001/2 Ipswich (66 pages) £2, 2006/7 Arsenal (+match report) £2, </text:span></text:p>
      <text:p text:style-name="P25">2007/8 Porto C Lge £2, 2010/11 Blackpool £2, Fulham £2, Bolton £2, </text:p>
      <text:p text:style-name="P208">LIVERPOOL MEMORABILIA; 1970's Chelsea (St John Testimonial, fold) £5, Supporters Handbook 1989/0 £2, </text:p>
      <text:p text:style-name="P16"><text:span text:style-name="Teletype"><text:span text:style-name="T114">LUTON;</text:span></text:span><text:span text:style-name="Teletype"><text:span text:style-name="T86"> </text:span></text:span><text:span text:style-name="Teletype"><text:span text:style-name="T87">1951/2 Barnsley (rs hole) £5, </text:span></text:span><text:span text:style-name="Teletype"><text:span text:style-name="T88">1952/3 West Ham (heavy rust mk, worn) £3, </text:span></text:span><text:span text:style-name="Teletype"><text:span text:style-name="T87">1954/5 11/12/54 Doncaster (sl cr, sl stain) £4, West Ham (rs hole, sl cr) £5, 1955/6 Leicester FAC, Wolves (rs, sotp, sl cr) £2, Aston Villa (match report taped inside), <text:s/>1957/8 Leicester (sotp), </text:span></text:span><text:span text:style-name="Teletype"><text:span text:style-name="T88">1958/9 Chelsea (rs, sof), 1959/0 Chelsea (cr), Everton (piece off back), Arsenal (rs, fold), </text:span></text:span><text:span text:style-name="Teletype"><text:span text:style-name="T87">1960/1 Northampton FAC (sl edge tears),</text:span></text:span></text:p>
      <text:p text:style-name="P16"><text:span text:style-name="Teletype"><text:span text:style-name="T86">1963/4 Crewe, 1964/5 Bournemouth (nof), Workington, 1965/6 Newport, 1966/7 York, 1967/8 Newport, Doncaster, </text:span></text:span></text:p>
      <text:p text:style-name="P16"><text:span text:style-name="Teletype"><text:span text:style-name="T87">Brentford (special Championship issue, 36 pages), </text:span></text:span><text:span text:style-name="Teletype"><text:span text:style-name="T86">1968/9 Tranmere, 1969/0 Barrow (nof), 74/5 Bristol Rov L Cup, </text:span></text:span><text:span text:style-name="Teletype"><text:span text:style-name="T87">Arsenal, </text:span></text:span><text:span text:style-name="Teletype"><text:span text:style-name="T86">76/7 Hull, <text:s/>Southampton, 78/9 Wigan L Cup £2, Newcastle, 79/0 Q.P.R, 80/1 Blackburn, 81/2 Derby, </text:span></text:span><text:span text:style-name="Teletype"><text:span text:style-name="T87">84/5 Stoke FAC £2, 87/8 Q.P.R FAC £2, </text:span></text:span></text:p>
      <text:p text:style-name="P16"><text:span text:style-name="Teletype"><text:span text:style-name="T87">2000/1 Q.P.R FAC, Wigan, </text:span></text:span></text:p>
      <text:p text:style-name="P16"><text:span text:style-name="Teletype"><text:span text:style-name="T114">M.K. DONS;</text:span></text:span><text:span text:style-name="Teletype"><text:span text:style-name="T86"> 2007/8 Notts Co, </text:span></text:span></text:p>
      <text:p text:style-name="P199"><text:span text:style-name="T394">MACCLESFIELD;</text:span><text:span text:style-name="T397"> 97/8 Torquay (1</text:span><text:span text:style-name="T417">st</text:span><text:span text:style-name="T397"> in League+fixtue list) £2, Cambridge Utd, Walsall, </text:span></text:p>
      <text:p text:style-name="P218"><text:span text:style-name="Teletype"><text:span text:style-name="T115">MAIDSTONE;</text:span></text:span><text:span text:style-name="Teletype"><text:span text:style-name="T87"> £2 Each; 89/0 Scarborough, Torquay, Chesterfield, Gillingham, Peterborough, Cambridge Utd, </text:span></text:span><text:span text:style-name="Teletype"><text:span text:style-name="T86">Lincoln, Yeovil FAC, </text:span></text:span></text:p>
      <text:p text:style-name="P218"><text:span text:style-name="Teletype"><text:span text:style-name="T86"/></text:span></text:p>
      <text:p text:style-name="P16"><text:span text:style-name="Teletype"><text:span text:style-name="T114">MAN CITY;</text:span></text:span><text:span text:style-name="Teletype"><text:span text:style-name="T86"> </text:span></text:span><text:span text:style-name="Teletype"><text:span text:style-name="T124">19/1/46 Chesterfield (tatty, nof, worn) £4, </text:span></text:span><text:span text:style-name="Teletype"><text:span text:style-name="T86">1946/7 Coventry (stains) £6, Burnley £14, 1947/8 Everton (sl tear) £10, </text:span></text:span></text:p>
      <text:p text:style-name="P16"><text:span text:style-name="Teletype"><text:span text:style-name="T86">Wolves (sl stain) £8, Sheff Utd (sl cr), 1949/0 Derby £9, 1950/1 Notts Co (t/c, fold, sl mk) £8, </text:span></text:span><text:span text:style-name="Teletype"><text:span text:style-name="T87">Blackburn (cello edge) £2,</text:span></text:span><text:span text:style-name="Teletype"><text:span text:style-name="T86"> </text:span></text:span></text:p>
      <text:p text:style-name="P16"><text:span text:style-name="Teletype"><text:span text:style-name="T87">Chesterfield (rs, fold, t/c) £7, </text:span></text:span><text:span text:style-name="Teletype"><text:span text:style-name="T86"><text:s/>1951/2 Aston Villa (fold) £7,</text:span></text:span><text:span text:style-name="Teletype"><text:span text:style-name="T87"> Fulham (edge tears) £7,</text:span></text:span><text:span text:style-name="Teletype"><text:span text:style-name="T86"> Arsenal (fold), <text:s/>1952/3 Luton, Liverpool (t/c) £12, Wolves, 1953/4 £6 Each; Sunderland (rs), Aston Villa (rs), 1954/5 £5 Each; Burnley, Aston Villa, Portsmouth (rs), Preston (rs), Blackpool, Sunderland (rs), 1955/6 £4 Each; Aston Villa, Preston, Newcastle, Birmingham, Burnley, Sheff Utd, 1956/7 Werder Bremen Fr (fold), Blackpool, Wolves (rs), </text:span></text:span><text:span text:style-name="Teletype"><text:span text:style-name="T87">Newcastle +Lge (rs, sl grubby team page), </text:span></text:span><text:span text:style-name="Teletype"><text:span text:style-name="T88">Sheff Wed (tiny sof, t/m) £1, 1957/8 Wolves (rs), </text:span></text:span><text:span text:style-name="Teletype"><text:span text:style-name="T86">1958/9 W.B.A, Preston (+token sheet), Everton, </text:span></text:span><text:span text:style-name="Teletype"><text:span text:style-name="T87">Wolves, </text:span></text:span><text:span text:style-name="Teletype"><text:span text:style-name="T88">1958/9 Grimsby FAC, Blackpool (inside page cut, complete), Aston Villa (cr) £2, </text:span></text:span></text:p>
      <text:p text:style-name="P16"><text:span text:style-name="Teletype"><text:span text:style-name="T88">1959/0 Everton, Sheff Wed (nof) £2, West Ham, </text:span></text:span><text:span text:style-name="Teletype"><text:span text:style-name="T86">Man Utd, Spurs, 1960/1 Leicester, Bolton, </text:span></text:span><text:span text:style-name="Teletype"><text:span text:style-name="T87">Wolves, West Ham, </text:span></text:span><text:span text:style-name="Teletype"><text:span text:style-name="T86">1961/2 Blackpool (sotp), 1962/3 Man Utd, 1964/5 Preston, 1965/6 Rotherham (Dec), Grimsby FAC (fold), Coventry, 1966/7 West Ham, Chelsea, Newcastle, Cardiff FAC £3, Ipswich FAC £3, W.B.A, 1967/8 Southampton, Wolves, Sunderland, Coventry (Jan)+(Mar), Reading FAC (sl mks) £1, Spurs, 1968/9 Spurs FAC £2, Wolves, Man Utd, Nottingham For, Burnley, Leicester, Sunderland, 1970/1 Arsenal £2, </text:span></text:span><text:span text:style-name="Teletype"><text:span text:style-name="T87">Arsenal FAC (t/c) £2, </text:span></text:span><text:span text:style-name="Teletype"><text:span text:style-name="T86">73/4 West Ham (sob), Man Utd, 74/5 Newcastle FAC £2, 75/6 Stoke, 76/7 West Ham, Arsenal, Birmingham, 77/8 Leeds, Liverpool, Chelsea, Aston Villa, Ipswich, 78/9 Arsenal, Spurs, Ipswich, Southampton, Middlesbrough, Chelsea, Man Utd, Norwich, Bolton, Wolves, Everton, Bristol City, Aston Villa, 79/0 Crystal Pal, Southampton, Derby, Aston Villa, 80/1 Middlesbrough, Man Utd, 84/5 Sheff Utd, </text:span></text:span></text:p>
      <text:p text:style-name="P16"><text:span text:style-name="Teletype"><text:span text:style-name="T86">87/8 Liverpool FAC (cr), 91/2 Q.P.R, 2002/3 Man Utd, 2004/5 Man Utd, 2005/6 Man Utd, </text:span></text:span></text:p>
      <text:p text:style-name="P36"><text:span text:style-name="Teletype"><text:span text:style-name="T120">@ MAN CITY;</text:span></text:span><text:span text:style-name="Teletype"><text:span text:style-name="T96"> 1974/5 Man City XI v All Stars XI (Book Test, sl stain) £1, </text:span></text:span></text:p>
      <text:p text:style-name="P16"><text:span text:style-name="Teletype"><text:span text:style-name="T114">MIDDLESBROUGH;</text:span></text:span><text:span text:style-name="Teletype"><text:span text:style-name="T86"> 1960/1 L Orient £4, 1966/7 Swansea, 73/4 Stoke L Cup, 75/6 West Ham, 76/7 West Ham, 77/8 West Ham, </text:span></text:span></text:p>
      <text:p text:style-name="P16"><text:span text:style-name="Teletype"><text:span text:style-name="T86">80/1 Birmingham, 81/2 Sunderland, 83/4 Brighton (3000</text:span></text:span><text:span text:style-name="Teletype"><text:span text:style-name="T155">th</text:span></text:span><text:span text:style-name="Teletype"><text:span text:style-name="T86"> Lge game), 85/6 Blackburn, 88/9 Grimsby FAC £2, 89/0 Everton FAC £2, </text:span></text:span></text:p>
      <text:p text:style-name="P230"><text:span text:style-name="Teletype"><text:span text:style-name="T93">2002/3 Arsenal £2,</text:span></text:span></text:p>
      <text:p text:style-name="P34"><text:span text:style-name="Teletype"><text:span text:style-name="T45"/></text:span></text:p>
      <text:p text:style-name="P33"><text:span text:style-name="Teletype"><text:span text:style-name="T55">48</text:span></text:span></text:p>
      <text:p text:style-name="P171"><text:soft-page-break/><text:span text:style-name="T391">MANCHESTER UNITED;</text:span><text:span text:style-name="Teletype"><text:span text:style-name="T101"> </text:span></text:span><text:span text:style-name="Teletype"><text:span text:style-name="T87">1948/9 Arsenal (tatty, cello, piece off cover) £4,</text:span></text:span><text:span text:style-name="Teletype"><text:span text:style-name="T101"> 1948/9 </text:span></text:span><text:span text:style-name="Teletype"><text:span text:style-name="T122">Bournemouth FAC (sl worn) £18, </text:span></text:span></text:p>
      <text:p text:style-name="P171"><text:span text:style-name="Teletype"><text:span text:style-name="T101">1949/0</text:span></text:span><text:span text:style-name="Teletype"><text:span text:style-name="T86"> £9 Each; Arsenal (fold, sotp), Burnley (cr, sotp), </text:span></text:span><text:span text:style-name="T101">1950/1 </text:span><text:span text:style-name="T86">Wolves (sl worn), </text:span><text:span text:style-name="T101">1951/2</text:span><text:span text:style-name="T86"> £8 Each; Liverpool (t/c) £12, Wolves (fold), Arsenal, Aston Villa (fold), Derby (fold, sl stain) £6, Fulham (sof, t/c, fold) £5, Man City (wof, fold) £5, Chelsea (wof, t/c, fold) £6, Charlton (sof), </text:span><text:span text:style-name="T242">1956/7</text:span><text:span text:style-name="Teletype"><text:span text:style-name="T86"> Blackpool (fold), </text:span></text:span><text:span text:style-name="T241">1959/0</text:span><text:span text:style-name="T235"> </text:span><text:span text:style-name="T236">Fulham, W.B.A (sl cr), </text:span><text:span text:style-name="Teletype"><text:span text:style-name="T99">Birmingham (fold), Preston, Bolton, Wolves, Nottingham For,</text:span></text:span><text:span text:style-name="T235"> </text:span></text:p>
      <text:p text:style-name="P171"><text:span text:style-name="T235">Man City (fold), </text:span><text:span text:style-name="T239">1960/1</text:span><text:span text:style-name="T235"> </text:span><text:span text:style-name="Teletype"><text:span text:style-name="T95">Blackburn (fold), Everton (+token sheet, sl cr), Leicester (sl cr), West Ham (t/c), Real Madrid Fr (fold) £4, Wolves (+token sheet, tiny piece off corner), Newcastle (t/c, fold), Nottingham For (t/c, sl cr), Sheff Wed FAC (sl cr), W.B.A (fold), Bayern Munich Fr (sl cr) £5, Preston (fold), Chelsea (few neat scores on fixture list), Man City (sl cr), Middlesbrough FAC (sotp), </text:span></text:span></text:p>
      <text:p text:style-name="P171"><text:span text:style-name="Teletype"><text:span text:style-name="T95">Spurs (v sl cr) £7, Sheff Wed Lge (sof), Aston Villa, Bolton (sl fold), Arsenal, Fulham, Blackpool (t/c, sl cr), Burnley (t/c, sl stain), Birmingham (t/c, sl stain, sl fold), Cardiff (t/c) £4, </text:span></text:span><text:span text:style-name="T239">1962/3</text:span><text:span text:style-name="T235"> </text:span><text:span text:style-name="Teletype"><text:span text:style-name="T87">Fulham (t/m, 4 pages), </text:span></text:span><text:span text:style-name="Teletype"><text:span text:style-name="T86">West Ham (good) £3, </text:span></text:span><text:span text:style-name="T239">1963/4 £3 Each;</text:span><text:span text:style-name="Teletype"><text:span text:style-name="T86"> Ipswich, Spurs, <text:s/>Everton, Blackpool, Leicester, Blackburn, Bolton, Aston Villa (cr), Sheff Utd, Nottingham For, Stoke, </text:span></text:span><text:span text:style-name="Teletype"><text:span text:style-name="T87">Sheff Wed (sl cr), Fulham (sl cr),</text:span></text:span><text:span text:style-name="Teletype"><text:span text:style-name="T86"> </text:span></text:span><text:span text:style-name="T111">1964/5 </text:span><text:span text:style-name="T100">Arsenal (sl cr),</text:span><text:span text:style-name="Teletype"><text:span text:style-name="T86">Leicester (Apr), </text:span></text:span><text:span text:style-name="T86">Everton Lge,</text:span><text:span text:style-name="Teletype"><text:span text:style-name="T86"> Spurs, </text:span></text:span><text:span text:style-name="T239">1965/6 </text:span><text:span text:style-name="Teletype"><text:span text:style-name="T86">Arsenal, </text:span></text:span><text:span text:style-name="T235">West Ham, Liverpool (sl cr), </text:span><text:span text:style-name="Teletype"><text:span text:style-name="T86">W.B.A, Aston Villa, Sunderland, Blackpool, Leicester</text:span></text:span><text:span text:style-name="T235">, </text:span><text:span text:style-name="T239">1966/7 </text:span><text:span text:style-name="T235">£2 Each; Sheff Utd, Fulham, Burnley, Arsenal, <text:s/>Sunderland, Everton, Leicester (sl cr), </text:span><text:span text:style-name="Teletype"><text:span text:style-name="T86">Stoke, </text:span></text:span><text:span text:style-name="T235">Aston Villa, </text:span><text:span text:style-name="T239">1967/8 </text:span><text:span text:style-name="T235">£2 Each; Burnley, Arsenal, Coventry,</text:span><text:span text:style-name="Teletype"><text:span text:style-name="T86"> Wolves,</text:span></text:span><text:span text:style-name="T235"> </text:span><text:span text:style-name="Teletype"><text:span text:style-name="T86">Everton, </text:span></text:span><text:span text:style-name="T235">Chelsea, </text:span><text:span text:style-name="Teletype"><text:span text:style-name="T86">Fulham,</text:span></text:span><text:span text:style-name="T235"> </text:span><text:span text:style-name="Teletype"><text:span text:style-name="T86">Sunderland, </text:span></text:span><text:span text:style-name="T235">Newcastle, Nottingham For,</text:span><text:span text:style-name="Teletype"><text:span text:style-name="T86"> </text:span></text:span></text:p>
      <text:p text:style-name="P171"><text:span text:style-name="Teletype"><text:span text:style-name="T101">1968/9</text:span></text:span><text:span text:style-name="Teletype"><text:span text:style-name="T86"> £2 Each; Sunderland, Southampton, Chelsea, Spurs, West Ham, Newcastle, Leeds, Ipswich, Wolves, Sheff Wed, Stoke, Nottingham For, Burnley, </text:span></text:span><text:span text:style-name="T239">1969/0</text:span><text:span text:style-name="T235"> £1-50p Each; </text:span><text:span text:style-name="T99">Southampton (fold) £1, Ipswich, Liverpool (sl cr), Wolves, Derby, </text:span><text:span text:style-name="T129">1970/1 </text:span><text:span text:style-name="Teletype"><text:span text:style-name="T86">West Ham, Coventry, Wolves (sl tear), Huddersfield, </text:span></text:span><text:span text:style-name="T99">W.B.A (rs), </text:span><text:span text:style-name="Teletype"><text:span text:style-name="T86">Man City, Arsenal, </text:span></text:span><text:span text:style-name="Teletype"><text:span text:style-name="T122">71/2; </text:span></text:span><text:span text:style-name="Teletype"><text:span text:style-name="T86">Ipswich, West Ham, Liverpool, Wolves, Leicester, Southampton, Crystal Pal, </text:span></text:span><text:span text:style-name="Teletype"><text:span text:style-name="T122">72/3</text:span></text:span><text:span text:style-name="Teletype"><text:span text:style-name="T86"> Leeds, Ipswich, Birmingham, Everton, Wolves, West Ham, Spurs, Southampton, </text:span></text:span><text:span text:style-name="T493">73/4;</text:span><text:span text:style-name="T99"> </text:span><text:span text:style-name="Teletype"><text:span text:style-name="T86">Liverpool, Derby, Newcastle, Chelsea, </text:span></text:span><text:span text:style-name="T393">74/5;</text:span><text:span text:style-name="Teletype"><text:span text:style-name="T86"> £1-50p Each; Bristol City, Sheff Wed, L Orient, Aston Villa, Southampton, Oldham, </text:span></text:span><text:span text:style-name="T389">W.B.A, Bristol Rov, </text:span></text:p>
      <text:p text:style-name="P171"><text:span text:style-name="T393">75/6; </text:span><text:span text:style-name="T392">Stoke, Derby,</text:span><text:span text:style-name="T393"> </text:span><text:span text:style-name="T392">Leeds, Middlesbrough, Man City, Oxford Utd FAC £2, </text:span><text:span text:style-name="T393">76/7; </text:span><text:span text:style-name="Teletype"><text:span text:style-name="T86">Spurs, Norwich, Ipswich, <text:s/>Middlesbrough, </text:span></text:span><text:span text:style-name="T392">Leicester,</text:span><text:span text:style-name="Teletype"><text:span text:style-name="T86"> </text:span></text:span><text:span text:style-name="T99">Coventry, Q.P.R, West Ham, Everton Lge, Aston Villa, </text:span><text:span text:style-name="Teletype"><text:span text:style-name="T86">Man City,</text:span></text:span><text:span text:style-name="T99"> <text:s/>Derby, Liverpool, Arsenal, Newcastle, Stoke, Leeds, W.B.A, </text:span></text:p>
      <text:p text:style-name="P171"><text:span text:style-name="Teletype"><text:span text:style-name="T122">77/8; </text:span></text:span><text:span text:style-name="Teletype"><text:span text:style-name="T86">Derby, Ipswich, Chelsea, Birmingham, Arsenal, W.B.A FAC £2, West Ham, </text:span></text:span><text:span text:style-name="T353">78/9</text:span><text:span text:style-name="Teletype"><text:span text:style-name="T86"> Bolton, Nottingham For, Norwich, Watford L Cup, Aston Villa, </text:span></text:span><text:span text:style-name="Teletype"><text:span text:style-name="T87">Luton L Cup,</text:span></text:span><text:span text:style-name="Teletype"><text:span text:style-name="T86"> </text:span></text:span><text:span text:style-name="T129">79/0 </text:span><text:span text:style-name="T99">Middlesbrough, Derby, Brighton, Ipswich, Norwich, Southampton, Crystal Pal, Arsenal, Nottingham For, Bristol City, Aston Villa (Jan £2+Apr), Liverpool, Coventry, Everton, </text:span><text:span text:style-name="T129">80/1</text:span><text:span text:style-name="T99"> </text:span><text:span text:style-name="Teletype"><text:span text:style-name="T86">Stoke</text:span></text:span><text:span text:style-name="T99">, Sunderland, Leicester, Arsenal, </text:span><text:span text:style-name="Teletype"><text:span text:style-name="T86">Coventry</text:span></text:span><text:span text:style-name="T99">, </text:span><text:span text:style-name="Teletype"><text:span text:style-name="T86">Everton, Birmingham, Crystal Pal, Spurs, W.B.A, Nottingham For, </text:span></text:span><text:span text:style-name="Teletype"><text:span text:style-name="T122">81/2 </text:span></text:span><text:span text:style-name="Teletype"><text:span text:style-name="T86">Ipswich, Nottingham For, Swansea, Leeds, Wolves, Birmingham, Brighton, Southampton, Everton, West Ham, </text:span></text:span><text:span text:style-name="Teletype"><text:span text:style-name="T122">82/3</text:span></text:span><text:span text:style-name="Teletype"><text:span text:style-name="T86"> Ipswich, Notts Co, Sunderland, W.B.A, Everton FAC, </text:span></text:span><text:span text:style-name="T353">83/4</text:span><text:span text:style-name="T379"> </text:span><text:span text:style-name="Teletype"><text:span text:style-name="T86">W.B.A, Birmingham, Norwich, Leicester, Ipswich,</text:span></text:span><text:span text:style-name="T99"> </text:span><text:span text:style-name="T129">84/5 </text:span><text:span text:style-name="T99">Watford, Luton, West Ham, Arsenal, Norwich, Sunderland, </text:span><text:span text:style-name="Teletype"><text:span text:style-name="T86">W.B.A, Everton, </text:span></text:span><text:span text:style-name="Teletype"><text:span text:style-name="T122">85/6</text:span></text:span><text:span text:style-name="Teletype"><text:span text:style-name="T86"> <text:s/>Ipswich, Arsenal, Man City, Chelsea, <text:s/>Birmingham, Sunderland FAC, </text:span></text:span><text:span text:style-name="T111">86/7</text:span><text:span text:style-name="T99"> Newcastle, Sheff Wed, Arsenal,</text:span><text:span text:style-name="T129"> </text:span><text:span text:style-name="T111">87/8</text:span><text:span text:style-name="T99"> Arsenal, Everton, </text:span><text:span text:style-name="Teletype"><text:span text:style-name="T86">Watford, Spurs,</text:span></text:span><text:span text:style-name="T99"> </text:span><text:span text:style-name="Teletype"><text:span text:style-name="T86">Newcastle, Coventry, Norwich, Liverpool, Southampton, Sheff Wed, Oxford Utd, Charlton, Luton, West Ham, Derby, Wimbledon, </text:span></text:span></text:p>
      <text:p text:style-name="P171"><text:span text:style-name="Teletype"><text:span text:style-name="T101">88/9</text:span></text:span><text:span text:style-name="Teletype"><text:span text:style-name="T86"> Luton, Middlesbrough, Southampton, Spurs, West Ham, Coventry, Wimbledon, Norwich, Charlton, <text:s/>Aston Villa, Millwall, </text:span></text:span></text:p>
      <text:p text:style-name="P171"><text:span text:style-name="Teletype"><text:span text:style-name="T86">8</text:span></text:span><text:span text:style-name="Teletype"><text:span text:style-name="T122">9/0</text:span></text:span><text:span text:style-name="Teletype"><text:span text:style-name="T86"> Derby, Coventry, Charlton, Man City Lge, Aston Villa, Chelsea, Wimbledon, Q.P.R, </text:span></text:span><text:span text:style-name="Teletype"><text:span text:style-name="T122">90/1</text:span></text:span><text:span text:style-name="Teletype"><text:span text:style-name="T86"> Chelsea, Nottingham For, Crystal Pal, Southampton Lge, Luton, Norwich, </text:span></text:span><text:span text:style-name="Teletype"><text:span text:style-name="T101">91/2</text:span></text:span><text:span text:style-name="Teletype"><text:span text:style-name="T86"> Arsenal, Everton, Notts Co, </text:span></text:span><text:span text:style-name="Teletype"><text:span text:style-name="T101">92/3</text:span></text:span><text:span text:style-name="Teletype"><text:span text:style-name="T86"> Everton, Norwich, Crystal Pal, </text:span></text:span><text:span text:style-name="Teletype"><text:span text:style-name="T101">94/5</text:span></text:span><text:span text:style-name="Teletype"><text:span text:style-name="T86"> Q.P.R, Wimbledon, Liverpool, West Ham, Newcastle, Crystal Pal, Norwich, Leicester, Nottingham For, Spurs, Coventry, Aston Villa, Q.P.R FAC, </text:span></text:span></text:p>
      <text:p text:style-name="P171"><text:span text:style-name="Teletype"><text:span text:style-name="T86">Leeds Lge+FAC £2, Ipswich, Arsenal, </text:span></text:span><text:span text:style-name="Teletype"><text:span text:style-name="T101">97/8 </text:span></text:span><text:span text:style-name="Teletype"><text:span text:style-name="T86">Wimbledon,</text:span></text:span><text:span text:style-name="Teletype"><text:span text:style-name="T101"> 1998/9 (TREBLE SEASON, All mint £2 Each);</text:span></text:span><text:span text:style-name="Teletype"><text:span text:style-name="T86"> </text:span></text:span><text:span text:style-name="Teletype"><text:span text:style-name="T122">Fulham FAC, Chelsea FAC, Charlton, Everton, Sheff Wed, Aston Villa, Coventry, Blackburn, West Ham, Leeds, Nottingham For, Southampton, Arsenal, Middlesbrough FAC, Derby, </text:span></text:span><text:span text:style-name="Teletype"><text:span text:style-name="T86">2000/1 Man City (Irwin test) £2, West Ham FAC, </text:span></text:span></text:p>
      <text:p text:style-name="P36"><text:span text:style-name="Teletype"><text:span text:style-name="T121">MISCELLANEOUS @ MAN UTD;</text:span></text:span><text:span text:style-name="Teletype"><text:span text:style-name="T110"> 1984/5 Celtic v Rapid Vienna ECWC £1,</text:span></text:span></text:p>
      <text:p text:style-name="P11"><text:span text:style-name="Teletype"><text:span text:style-name="T86"/></text:span></text:p>
      <text:p text:style-name="P16"><text:span text:style-name="Teletype"><text:span text:style-name="T114">MANSFIELD;</text:span></text:span><text:span text:style-name="Teletype"><text:span text:style-name="T86"> 1955/6 Tranmere (sl stain), 1956/7 Accrington (4 pages. edge tears, sl stain), </text:span></text:span><text:span text:style-name="Teletype"><text:span text:style-name="T88">Chesterfield (cr), 1957/8 Stockport, </text:span></text:span></text:p>
      <text:p text:style-name="P16"><text:span text:style-name="Teletype"><text:span text:style-name="T88">1958/9 Bradford City FAC (sl tear on fold, sl mk), </text:span></text:span><text:span text:style-name="Teletype"><text:span text:style-name="T86">1958/9 Hull (fold) £4, 1960/1 Peterborough (fold) £5, Northampton (spine repair) £2, Stockport (sl cr), 1961/2 Hartlepool, Chesterfield (sl cr, sl stain), Stockport, 1962/3 Rochdale, </text:span></text:span><text:span text:style-name="Teletype"><text:span text:style-name="T87">Ipswich FAC (sl cr) £3, </text:span></text:span><text:span text:style-name="Teletype"><text:span text:style-name="T86">1963/4 Crewe, Luton (fold), Watford Lge+L Cup, </text:span></text:span><text:span text:style-name="Teletype"><text:span text:style-name="T87">Millwall (sl cr), 1964/5 Reading (sl cr), </text:span></text:span><text:span text:style-name="Teletype"><text:span text:style-name="T86"><text:s/>Walsall, Workington £3, </text:span></text:span><text:span text:style-name="Teletype"><text:span text:style-name="T87">St Gallen Fr (4 pages) £4, </text:span></text:span></text:p>
      <text:p text:style-name="P16"><text:span text:style-name="Teletype"><text:span text:style-name="T86">1966/7 Notts Co, Scunthorpe, Watford, 1967/8 Bristol Rov, Walsall, 1968/9 Stockport, West Ham FAC £2, Rotherham, Luton, </text:span></text:span></text:p>
      <text:p text:style-name="P16"><text:span text:style-name="Teletype"><text:span text:style-name="T86">1969/0 Doncaster £2, 72/3 Reading (4 page issue) £3, 75/6 </text:span></text:span><text:span text:style-name="Teletype"><text:span text:style-name="T122">Norwich (championship issue, large folded s/s with edge tears) £6, </text:span></text:span><text:span text:style-name="Teletype"><text:span text:style-name="T86">Middlesbrough ASC s/f £3, Sheff Wed £2, 78/9 £2 Each; Lincoln, Gillingham, Southend, Walsall, Colchester, Tranmere, Blackpool, Bury, Rotherham, </text:span></text:span><text:span text:style-name="Teletype"><text:span text:style-name="T91">Brentford, </text:span></text:span><text:span text:style-name="Teletype"><text:span text:style-name="T86">79/0 Blackpool, 80/1 Torquay, 82/3 Hull, 86/7 Newport, 87/8 Lincoln FAC, 88/9 Swansea, 89/0 Swansea, </text:span></text:span></text:p>
      <text:p text:style-name="P16"><text:span text:style-name="Teletype"><text:span text:style-name="T114">MILLWALL;</text:span></text:span><text:span text:style-name="Teletype"><text:span text:style-name="T86"> </text:span></text:span><text:span text:style-name="Teletype"><text:span text:style-name="T87">1950/1 Norwich (ph, woc otherwise good!) £3, Fulham FAC, </text:span></text:span><text:span text:style-name="Teletype"><text:span text:style-name="T86">1951/2 Newport (sl rust mks) £8, Southend (h/t scores) £8, </text:span></text:span><text:span text:style-name="Teletype"><text:span text:style-name="T87"><text:s/></text:span></text:span><text:span text:style-name="Teletype"><text:span text:style-name="T88">Crystal Pal (worn) £7, Colchester (sl worn) £7, </text:span></text:span><text:span text:style-name="Teletype"><text:span text:style-name="T87">1954/5 Q.P.R £4, Walsall (sl edge tears) £2, 1955/6 Newport £3, </text:span></text:span><text:span text:style-name="Teletype"><text:span text:style-name="T88">L Orient (sl cr), </text:span></text:span></text:p>
      <text:p text:style-name="P16"><text:span text:style-name="Teletype"><text:span text:style-name="T87">Norwich (4 pages, sl tear on fold) £3, Brentford (weak spine) £3, 1956/7 Watford,</text:span></text:span><text:span text:style-name="Teletype"><text:span text:style-name="T86"> Bournemouth, </text:span></text:span><text:span text:style-name="Teletype"><text:span text:style-name="T87">1957/8 Brentford, </text:span></text:span><text:span text:style-name="Teletype"><text:span text:style-name="T88">Crystal Pal (t/c), Charlton (cr, sl stain) £1, </text:span></text:span><text:span text:style-name="Teletype"><text:span text:style-name="T86">1958/9 Crystal Pal, 1959/0 Watford (sof, fold), </text:span></text:span><text:span text:style-name="Teletype"><text:span text:style-name="T88">Bradford Pk Ave (1 x ph) £1-50p, Crystal Pal (t/c), Walsall, Stockport (Mar, t/c, sl mk) £2, </text:span></text:span><text:span text:style-name="Teletype"><text:span text:style-name="T86">1960/1 Workington, Northampton, 1961/2 Workington, Walsall L Cup, 1962/3 Peterborough, </text:span></text:span></text:p>
      <text:p text:style-name="P16"><text:span text:style-name="Teletype"><text:span text:style-name="T87">Port Vale (sl cr), </text:span></text:span><text:span text:style-name="Teletype"><text:span text:style-name="T86">1963/4 Bristol Rov (sm nof) £1-50p, 1964/5 Port Vale FAC, </text:span></text:span><text:span text:style-name="Teletype"><text:span text:style-name="T87">Fulham FAC (4 pages), </text:span></text:span><text:span text:style-name="Teletype"><text:span text:style-name="T86">Darlington, 1965/6 Hull, Grimsby, Peterborough FAC, 1967/8 Blackpool, 75/6 Colchester, Yeovil FAC £2, 76/7 L Orient L Cup, 78/9 Wrexham, Sunderland, 79/0 Swindon, Exeter (t/c), 80/1 Watford L Cup, Carlisle, 81/2 Swindon, 82/3 Gillingham, Cardiff, Wigan, L Orient, Northampton L Cup, Brentford, </text:span></text:span></text:p>
      <text:p text:style-name="P16"><text:span text:style-name="Teletype"><text:span text:style-name="T86">83/4 Burnley, Bristol Rov, Swindon FAC £1, Dartford FAC £2, W.B.A L Cup, Gillingham, 85/6 Brighton (sl stain), 86/7 W.B.A, </text:span></text:span></text:p>
      <text:p text:style-name="P16"><text:span text:style-name="Teletype"><text:span text:style-name="T86">89/0 Cambridge Utd FAC £2, 1999/0 Bournemouth, 2000/1 Cambridge Utd, </text:span></text:span></text:p>
      <text:p text:style-name="P38"><text:span text:style-name="Teletype"><text:span text:style-name="T480">@ MILLWALL;</text:span></text:span><text:span text:style-name="Teletype"><text:span text:style-name="T482"> 1956/7 Charlton v Watford SFC Replay (4 pages, good) £4, </text:span></text:span></text:p>
      <text:p text:style-name="P16"><text:span text:style-name="Teletype"><text:span text:style-name="T114">NEWCASTLE;</text:span></text:span><text:span text:style-name="Teletype"><text:span text:style-name="T86"> 1949/0 Fulham (sl worn) £10, 1950/1 Arsenal (sl mks), </text:span></text:span><text:span text:style-name="Teletype"><text:span text:style-name="T87">Fulham (cr),</text:span></text:span><text:span text:style-name="Teletype"><text:span text:style-name="T86"> </text:span></text:span><text:span text:style-name="Teletype"><text:span text:style-name="T95">1951/2 Arsenal (worn) £6, </text:span></text:span><text:span text:style-name="Teletype"><text:span text:style-name="T87">1953/4 Charlton (sl cr), </text:span></text:span><text:span text:style-name="Teletype"><text:span text:style-name="T86">1954/5 Sunderland, </text:span></text:span><text:span text:style-name="Teletype"><text:span text:style-name="T95">Everton (t/c), 1955/6 Stoke FAC (sof, t/c) £3, 1956/7 Everton (sotp, nob) £2, Charlton (wof, t/c) £2,</text:span></text:span><text:span text:style-name="Teletype"><text:span text:style-name="T86"> Chelsea £5, 1957/8 Portsmouth, Burnley (Feb postponed) £2, Chelsea (t/c), 1958/9 West Ham, </text:span></text:span><text:span text:style-name="Teletype"><text:span text:style-name="T87">Middlesbrough, </text:span></text:span><text:span text:style-name="Teletype"><text:span text:style-name="T86">Halmstead Fr, </text:span></text:span><text:span text:style-name="Teletype"><text:span text:style-name="T87">Everton, </text:span></text:span></text:p>
      <text:p text:style-name="P16"><text:span text:style-name="Teletype"><text:span text:style-name="T86">1959/0 All Stars Select XI Fr (mkd), Wolves, 1960/1 Fulham, Cardiff, </text:span></text:span><text:span text:style-name="Teletype"><text:span text:style-name="T87">Arsenal, Man City (t/c, sl cr), Stoke, </text:span></text:span><text:span text:style-name="Teletype"><text:span text:style-name="T86">1961/2 L Orient, Norwich, Sunderland (sl foxing), Preston, </text:span></text:span><text:span text:style-name="Teletype"><text:span text:style-name="T87">Plymouth, Middlesbrough Fr £3-50p, Luton, Sunderland, </text:span></text:span><text:span text:style-name="Teletype"><text:span text:style-name="T86">1962/3 </text:span></text:span><text:span text:style-name="Teletype"><text:span text:style-name="T87">Sunderland, Luton (sl mkd), Derby, Stoke (sl fold), </text:span></text:span><text:span text:style-name="Teletype"><text:span text:style-name="T86">1963/4 Charlton, Northampton, Preston L Cup, Norwich, Swansea, Sunderland, 1964/5 Swindon, 1965/6 Leicester, <text:s/>Northampton (v sl stain), Sunderland, Sheff Utd, Spurs (sl cr), 1966/7 Burnley, Arsenal, 1967/8 Fulham, Spurs (sl cr), Burnley, </text:span></text:span></text:p>
      <text:p text:style-name="P16"><text:span text:style-name="Teletype"><text:span text:style-name="T86">1968/9 Vitoria Setubal ICFC £3, Chelsea, Arsenal (sl stain), Leicester, 1969/0 Nottingham For, Arsenal, Chelsea, W.B.A, Spurs, </text:span></text:span></text:p>
      <text:p text:style-name="P16"><text:span text:style-name="Teletype"><text:span text:style-name="T86">1970/1 Leeds, Ipswich, 72/3 Man Utd, 73/4 Ipswich, Man Utd, Spurs, 74/5 Carlisle £3, Wolves, 75/6 Spurs L Cup s/f £2, Aston Villa, </text:span></text:span></text:p>
      <text:p text:style-name="P16"><text:span text:style-name="Teletype"><text:span text:style-name="T86">Notts Co L Cup, Man Utd, 76/7 West Ham, 77/8 Bohemians UEFA £2, Nottingham For, Peterborough FAC £2, Wrexham FAC £2, </text:span></text:span></text:p>
      <text:p text:style-name="P16"><text:span text:style-name="Teletype"><text:span text:style-name="T86">West Ham, 78/9 L Orient, Leicester, Blackburn, 79/0 Birmingham, 80/1 Swansea, 81/2 Fulham L Cup, Charlton, 84/5 Nottingham For, </text:span></text:span></text:p>
      <text:p text:style-name="P16"><text:span text:style-name="Teletype"><text:span text:style-name="T86">88/9 Sheff Wed (t/c), 93/4 Man Utd, 98/9 Man Utd £2, 2002/3 Charlton, 2003/4 Man Utd, </text:span></text:span><text:span text:style-name="Teletype"><text:span text:style-name="T87">2009/10 Barnsley £2, <text:s/></text:span></text:span></text:p>
      <text:p text:style-name="P7"><text:span text:style-name="Teletype"><text:span text:style-name="T116">49</text:span></text:span></text:p>
      <text:p text:style-name="P16"><text:soft-page-break/><text:span text:style-name="Teletype"><text:span text:style-name="T114">NEWPORT;</text:span></text:span><text:span text:style-name="Teletype"><text:span text:style-name="T86"> </text:span></text:span><text:span text:style-name="Teletype"><text:span text:style-name="T88">1952/3 Colchester (sl mk) £6, Q.P.R (cr), </text:span></text:span><text:span text:style-name="Teletype"><text:span text:style-name="T86">1954/5 Southend (fold), 1955/6 Shrewsbury, Reading (sl cr) £6, 1956/7 Torquay, Brighton (heavy fold, sl stain) £3, Coventry (Xmas Day, postponed, fold) £8, Swindon (sof, fold), Arsenal FAC (sl fold) £5, Walsall, </text:span></text:span><text:span text:style-name="Teletype"><text:span text:style-name="T88">Southampton FAC (cr), </text:span></text:span><text:span text:style-name="Teletype"><text:span text:style-name="T86">1957/8 Walsall, Southend, Reading, Swindon, Bournemouth, </text:span></text:span><text:span text:style-name="Teletype"><text:span text:style-name="T87">Exeter £4, Brentford, </text:span></text:span><text:span text:style-name="Teletype"><text:span text:style-name="T88">Port Vale (cr) £2, </text:span></text:span></text:p>
      <text:p text:style-name="P16"><text:span text:style-name="Teletype"><text:span text:style-name="T87">1958/9 </text:span></text:span><text:span text:style-name="Teletype"><text:span text:style-name="T86">Doncaster, Notts Co (stain), Plymouth, Southend, </text:span></text:span><text:span text:style-name="Teletype"><text:span text:style-name="T88">Accrington (sotp, sl cr) £4, </text:span></text:span><text:span text:style-name="Teletype"><text:span text:style-name="T86">1959/0 </text:span></text:span><text:span text:style-name="Teletype"><text:span text:style-name="T87">Grimsby, <text:s/>Bradford City, Swindon, </text:span></text:span></text:p>
      <text:p text:style-name="P16"><text:span text:style-name="Teletype"><text:span text:style-name="T86">Spurs FAC (fold) £5, Chesterfield, Hereford FAC (fold, sl stain, sotp) £4, 1960/1 Walsall, Swindon, Brentford, 1961/2 Swindon, </text:span></text:span><text:span text:style-name="Teletype"><text:span text:style-name="T87">Northampton (fold), </text:span></text:span><text:span text:style-name="Teletype"><text:span text:style-name="T86">1962/3 Crewe, Oldham, Chesterfield (stain), Stockport, 1963/4 Doncaster, 1964/5 Crewe, Brighton, Doncaster, </text:span></text:span></text:p>
      <text:p text:style-name="P16"><text:span text:style-name="Teletype"><text:span text:style-name="T86">1965/6 Torquay, </text:span></text:span><text:span text:style-name="Teletype"><text:span text:style-name="T87">Barrow, Notts Co, </text:span></text:span><text:span text:style-name="Teletype"><text:span text:style-name="T86">1966/7 Luton, Lincoln (Dec+Mar insert, nof) £3-50p, </text:span></text:span><text:span text:style-name="Teletype"><text:span text:style-name="T87">Notts Co (sotp), </text:span></text:span><text:span text:style-name="Teletype"><text:span text:style-name="T86">1967/8 Crewe (fold), Brentford, <text:s/>Chesterfield, Barnsley, 1968/9 Bradford City, Southend, Colchester, Chesterfield, Brentford, Grimsby, Notts Co, 1969/0 Peterborough £2, Crewe, Lincoln, Grimsby, Notts Co, 70/1 Workington £2, </text:span></text:span><text:span text:style-name="Teletype"><text:span text:style-name="T87">Barrow £2, </text:span></text:span><text:span text:style-name="Teletype"><text:span text:style-name="T86">71/2 Workington £2, 72/3 Torquay, Lincoln, Alton Town FAC £2, </text:span></text:span></text:p>
      <text:p text:style-name="P16"><text:span text:style-name="Teletype"><text:span text:style-name="T86">73/4 Swindon L Cup, 75/6 Scunthorpe, 76/7 Darlington, Watford, </text:span></text:span><text:span text:style-name="Teletype"><text:span text:style-name="T87">Workington (Last in League) £2, </text:span></text:span><text:span text:style-name="Teletype"><text:span text:style-name="T86">78/9 York, 79/0 Derby (Jones Test) £2, Halifax, 80/1 Rotherham, Hereford L Cup, Notts Co L Cup, Birmingham/Stoke Fr (joint issue), 81/2 Plymouth, Grimsby (Group Cup) £2, Fulham, 82/3 Preston, Exeter L Cup, 83/4 <text:s/>Swansea Fr s/s £2, Poole FAC (4 pages) £2,</text:span></text:span><text:span text:style-name="Teletype"><text:span text:style-name="T87"> Bolton, 84/5 Bolton, 84/5 Coventry Fr <text:s/>s/s £2, Oxford Utd Fr s/s £2, Burnley, 84/5 York, 85/6 Wolves, 86/7 Walsall, Brentford (Mar+Apr insert) £2, 87/8 </text:span></text:span><text:span text:style-name="Teletype"><text:span text:style-name="T86">Aberdeen Fr s/s £2, </text:span></text:span></text:p>
      <text:p text:style-name="P16"><text:span text:style-name="Teletype"><text:span text:style-name="T128">Rochdale (last in League, mint condition) £3, </text:span></text:span><text:span text:style-name="Teletype"><text:span text:style-name="T86">2012/13 Macclesfield (Mar+Apr wraparound) £2, 2013/14 Fleetwood (Feb)+(Mar), </text:span></text:span></text:p>
      <text:p text:style-name="P16"><text:span text:style-name="Teletype"><text:span text:style-name="T114">NORTHAMPTON;</text:span></text:span><text:span text:style-name="Teletype"><text:span text:style-name="T86"> 1955/6 Reading (sl cr) £8, </text:span></text:span><text:span text:style-name="Teletype"><text:span text:style-name="T87">Southend (sl cr), 1958/9 Hartlepool (sl tear on fold), 1959/0 Torquay (v sl edge tears), </text:span></text:span><text:span text:style-name="Teletype"><text:span text:style-name="T86">1960/1 Doncaster (fold, nof), 1962/3 Peterborough, 1965/6 </text:span></text:span><text:span text:style-name="Teletype"><text:span text:style-name="T87"><text:s/>£3 Each; Arsenal (sotp), W.B.A, Leeds (December postponed, sl cr), </text:span></text:span><text:span text:style-name="Teletype"><text:span text:style-name="T86">Spurs £4, </text:span></text:span><text:span text:style-name="Teletype"><text:span text:style-name="T87">1967/8 Grimsby, </text:span></text:span><text:span text:style-name="Teletype"><text:span text:style-name="T86">1968/9 Walsall, 1969/0 Newport, 1970/1 York, 71/2 Bury £2, 72/3 Darlington, 73/4 Bristol Rov FAC £2, </text:span></text:span></text:p>
      <text:p text:style-name="P16"><text:span text:style-name="Teletype"><text:span text:style-name="T86">74/5 Bradford City, Scunthorpe, 75/6 Bournemouth, 77/8 Rochdale, 80/1 Reading L Cup, 81/2 Bournemouth, 82/3 Bristol City, </text:span></text:span></text:p>
      <text:p text:style-name="P16"><text:span text:style-name="Teletype"><text:span text:style-name="T86">83/4 Stockport, Waterlooville FAC £2, Swindon, 89/0 Aylesbury FAC £2, </text:span></text:span><text:span text:style-name="T386">98/9 West Ham L Cup £2, </text:span><text:span text:style-name="Teletype"><text:span text:style-name="T127">HANDBOOK; 1964/5 £2, </text:span></text:span></text:p>
      <text:p text:style-name="P199"><text:span text:style-name="T394">NORWICH;</text:span><text:span text:style-name="T397"> </text:span><text:span text:style-name="Teletype"><text:span text:style-name="T44">1955/6 Reading (sotp) £7, </text:span></text:span><text:span text:style-name="T248">1956/7 Northampton (fold), </text:span><text:span text:style-name="Teletype"><text:span text:style-name="T44">Sunderland Fr £5, 1957/8 Walsall, </text:span></text:span><text:span text:style-name="Teletype"><text:span text:style-name="T45">Newport (sotp), </text:span></text:span></text:p>
      <text:p text:style-name="P199"><text:span text:style-name="T248">1958/9 Man Utd FAC sl stain, sl tear on spine), 1959/0 </text:span><text:span text:style-name="Teletype"><text:span text:style-name="T45">Bradford City (sof), </text:span></text:span><text:span text:style-name="T248">Bury £4, Colchester, Swindon, Q.P.R, Shrewsbury, Wrexham, </text:span><text:span text:style-name="Teletype"><text:span text:style-name="T44">Halifax £4, </text:span></text:span><text:span text:style-name="T248">1960/1 Sheff Utd (fold), Charlton (sl mk), Plymouth, Lincoln (sl cr), Huddersfield, Leeds £4, Middlesbrough, Bristol Rov, Brighton (neat sof), Oldham L Cup £6, Rotherham (sl cr), Stoke (sl cr), York FAC £4, Portsmouth, Luton (sl cello on back), Scunthorpe, Sunderland Lge+FAC £4, Derby (cr), Southampton, 1961/2 Sunderland (sl cr), Preston, Bristol Rov, Luton, Lincoln L Cup, Walsall (sl cr), Derby, Stoke, Brighton (neat fold), 1962/3 Cardiff (sl cr), Plymouth, Walsall, Bolton L Cup, Charlton (nof), Scunthorpe, Derby (nof, sl cr), Sunderland (nof, fold), Swansea, Fulham L Cup (nof), Luton (fold), Middlesbrough, Preston, Leeds £5, Stoke (cr) £2, Rotherham (nof), Blackpool FAC £4, Chelsea (sof) £5, Portsmouth, Southampton, Newcastle, Grimsby, 1963/4 Newcastle, Preston (nof), </text:span></text:p>
      <text:p text:style-name="P211">Birmingham L Cup, Charlton, Derby (sl fold), 1964/5 Derby, Ipswich, L Orient, Coventry (pin hole), Portsmouth, Rotherham (pin hole), Preston, Swindon, Bolton (fold), Charlton, Plymouth, Nykobing Fr £3, Middlesbrough, 1965/6 Wolves, Plymouth, Bolton, Coventry, Crystal Pal, Rotherham,Walsall FAC £3, Blackburn. FAC £3, Carlisle (sl cr), Bristol City, Ipswich, 1966/7 Portsmouth, </text:p>
      <text:p text:style-name="P198"><text:span text:style-name="T218">1967/8 £2 Each;, Crystal Pal, <text:s/>Carlisle,£3, Rotherham L Cup, Portsmouth L Cup (sl cr), Huddersfield Lge (sl cr), Sunderland FAC £3, 1968/9 £2 Each; Blackburn, Blackpool, Carlisle, 1969/0 £2 Each; Blackpool, Hull, Charlton, Oxford Utd, Q.P.R, Bolton, Leicester, Wrexham FAC £3, Watford, 1970/1 £2 Each; Portsmouth, Sheff Utd, Charlton, Chester L Cup £3, Bristol Rov L Cup, Sheff Wed, Leicester, Watford, Birmingham, Carlisle, Sunderland, 1971/2 <text:s/>£2 Each; L Orient, Brighton L Cup, Q.P.R, Burnley, Middlesbrough, Watford, Hull Lge+FAC £3, Preston, Millwall, Sunderland, Blackpool, Bristol City, Sheff Wed, </text:span><text:span text:style-name="Teletype"><text:span text:style-name="T86">72/3 W.B.A, 75/6 Aston Villa, </text:span></text:span></text:p>
      <text:p text:style-name="P198"><text:span text:style-name="Teletype"><text:span text:style-name="T86">76/7 Birmingham, West Ham, 77/8 West Ham, 78/9 Man City L Cup, Southampton, 79/0 Bolton, Wolves FAC £2, W.B.A, </text:span></text:span></text:p>
      <text:p text:style-name="P198"><text:span text:style-name="Teletype"><text:span text:style-name="T86">80/1 Wimbledon, 81/2 Watford, </text:span></text:span></text:p>
      <text:p text:style-name="P16"><text:span text:style-name="Teletype"><text:span text:style-name="T114">NOTTS CO;</text:span></text:span><text:span text:style-name="Teletype"><text:span text:style-name="T86"> </text:span></text:span><text:span text:style-name="Teletype"><text:span text:style-name="T87">1950/1 Blackburn (rs, sl edge tears) £12, Sheff Utd (fold, rs, edge tears) £5, 1951/2 Portsmouth (rs, sl cr) £8, <text:s text:c="3"/></text:span></text:span></text:p>
      <text:p text:style-name="P16"><text:span text:style-name="Teletype"><text:span text:style-name="T87">Luton (fold, rs, sotp) £5, </text:span></text:span><text:span text:style-name="Teletype"><text:span text:style-name="T91">1952/3 Hull (rs) £5, </text:span></text:span><text:span text:style-name="Teletype"><text:span text:style-name="T87">1954/5 Port Vale (rs, rust mk) £5, Stoke (weak spine, neat sotp) £3, </text:span></text:span></text:p>
      <text:p text:style-name="P16"><text:span text:style-name="Teletype"><text:span text:style-name="T86">1955/6 Rotherham (tear, sotp), </text:span></text:span><text:span text:style-name="Teletype"><text:span text:style-name="T87">1956/7 Blackburn (poor) 50p, </text:span></text:span><text:span text:style-name="Teletype"><text:span text:style-name="T88">L Orient (sl cr), </text:span></text:span><text:span text:style-name="Teletype"><text:span text:style-name="T86">1957/8 Bristol Rov, 1958/9 Southend, 1959/0 Torquay, 1961/2 Port Vale, Derby L Cup £4, 1962/3 Watford (sl cr), 1963/4 Bristol City,</text:span></text:span><text:span text:style-name="Teletype"><text:span text:style-name="T87"> Bradford Pk Ave £3,</text:span></text:span><text:span text:style-name="Teletype"><text:span text:style-name="T86"> 1964/5 Brighton, </text:span></text:span></text:p>
      <text:p text:style-name="P16"><text:span text:style-name="Teletype"><text:span text:style-name="T86">1966/7 Rochdale (newspaper (fold) £3, 1968/9 Colchester, 1969/0 Grimsby, 1970/1 Bournemouth £2, 71/2 Gillingham L Cup £2, </text:span></text:span></text:p>
      <text:p text:style-name="P16"><text:span text:style-name="Teletype"><text:span text:style-name="T86">78/9 Newcastle, Reading FAC £2, 79/0 Torquay L Cup £2, 80/1 Chelsea £1-50p, 81/2 Man City, 82/3 Aston Villa L Cup £2, </text:span></text:span></text:p>
      <text:p text:style-name="P16"><text:span text:style-name="Teletype"><text:span text:style-name="T87">83/4 Leicester, </text:span></text:span><text:span text:style-name="Teletype"><text:span text:style-name="T86">84/5 Grimsby, 86/7 Middlesbrough FAC £2, </text:span></text:span><text:span text:style-name="Teletype"><text:span text:style-name="T87">90/1 Leicester, </text:span></text:span><text:span text:style-name="Teletype"><text:span text:style-name="T86">1999/0 Wycombe, </text:span></text:span></text:p>
      <text:p text:style-name="P16"><text:span text:style-name="Teletype"><text:span text:style-name="T114">NOTTINGHAM FOR;</text:span></text:span><text:span text:style-name="Teletype"><text:span text:style-name="T86"> </text:span></text:span><text:span text:style-name="Teletype"><text:span text:style-name="T87">1950/1 Port Vale (fold, edge tears, small nick off edge), 1951/2 Birmingham, </text:span></text:span></text:p>
      <text:p text:style-name="P16"><text:span text:style-name="Teletype"><text:span text:style-name="T87">1952/3 Fulham (sl mks,tear on spine), 1956/7 Gillingham FAC, </text:span></text:span><text:span text:style-name="Teletype"><text:span text:style-name="T88">Swansea (sof, nof), 1957/8 Preston,</text:span></text:span><text:span text:style-name="Teletype"><text:span text:style-name="T86"> Sunderland, Sheff Wed, </text:span></text:span><text:span text:style-name="Teletype"><text:span text:style-name="T87">Arsenal, Newcastle, W.B.A FAC, Chelsea, 1958/9 Newcastle, Aston Villa, </text:span></text:span><text:span text:style-name="Teletype"><text:span text:style-name="T88">Man Utd (sof), Spurs (sof, nof), West Ham (sof, nof), Arsenal (sof), Chelsea (sof), 1959/0 Arsenal (sof, nof), West Ham (s0f, nof), </text:span></text:span><text:span text:style-name="Teletype"><text:span text:style-name="T86">Sheff Wed (sl fold), Man City, Luton (sof) £2, Newcastle, </text:span></text:span><text:span text:style-name="Teletype"><text:span text:style-name="T87">Everton, </text:span></text:span></text:p>
      <text:p text:style-name="P16"><text:span text:style-name="Teletype"><text:span text:style-name="T87">Chelsea, Leicester, Reading FAC, Spurs, </text:span></text:span><text:span text:style-name="Teletype"><text:span text:style-name="T86">1960/1 </text:span></text:span><text:span text:style-name="Teletype"><text:span text:style-name="T87">Leicester, </text:span></text:span><text:span text:style-name="Teletype"><text:span text:style-name="T86">Everton, </text:span></text:span><text:span text:style-name="Teletype"><text:span text:style-name="T87">1961/2 Leicester,</text:span></text:span><text:span text:style-name="Teletype"><text:span text:style-name="T86"> Man City, 1962/3 W.B.A FAC £3, </text:span></text:span><text:span text:style-name="Teletype"><text:span text:style-name="T87">Leicester, </text:span></text:span></text:p>
      <text:p text:style-name="P16"><text:span text:style-name="Teletype"><text:span text:style-name="T87">1963/4 Leicester, Preston FAC £3, </text:span></text:span><text:span text:style-name="Teletype"><text:span text:style-name="T86">1963/4 Sheff Utd, 1964/5 Spurs, Man Utd, </text:span></text:span><text:span text:style-name="Teletype"><text:span text:style-name="T87">Leicester, </text:span></text:span><text:span text:style-name="Teletype"><text:span text:style-name="T86">1965/6 Blackpool, </text:span></text:span><text:span text:style-name="Teletype"><text:span text:style-name="T87">Leicester, Northampton, </text:span></text:span><text:span text:style-name="Teletype"><text:span text:style-name="T86">1966/7 Man Utd, Newcastle, 1967/8 Zurich ICFC, E Frankfurt ICFC, </text:span></text:span><text:span text:style-name="Teletype"><text:span text:style-name="T87">Newcastle (neat nof, sl stain) £1, </text:span></text:span><text:span text:style-name="Teletype"><text:span text:style-name="T86">Man City, 1968/9 Spurs (sl mk), 1969/0 Southampton, 71/2 Spurs, 77/8 West Ham Lge, 78/9 Arsenal, AEK Athens E Cup £2, 79/0 Barcelona (European Super Cup) £2, Man City, Arges Pitesti E Cup £2, <text:s/>80/1 Brighton, CSKA Sofia E Cup £2, Valencia (European Super Cup) £2, 89/0 Man Utd FAC £2, </text:span></text:span></text:p>
      <text:p text:style-name="P16"><text:span text:style-name="Teletype"><text:span text:style-name="T86">90/1 Coventry, </text:span></text:span></text:p>
      <text:p text:style-name="P16"><text:span text:style-name="Teletype"><text:span text:style-name="T114">L ORIENT;</text:span></text:span><text:span text:style-name="Teletype"><text:span text:style-name="T86"> 1950/1 Plymouth (4 pages, sl worn, edge tears), 1951/2 Arsenal FAC (sl cr, tear), 1953/4 Ipswich (tear on fold), </text:span></text:span><text:span text:style-name="Teletype"><text:span text:style-name="T87">Exeter (fold), 1954/5 Southend (sl mk), Watford (fold, sl mk), Exeter, </text:span></text:span><text:span text:style-name="Teletype"><text:span text:style-name="T86">1955/6 </text:span></text:span><text:span text:style-name="Teletype"><text:span text:style-name="T87">Brighton (fold, edge tears), Millwall, Brentford FAC (fold, edge tears), Reading (tear on fold), </text:span></text:span><text:span text:style-name="Teletype"><text:span text:style-name="T88">Shrewsbury (sl mk, worn) £3, 1956/7 Fulham (fold), Sheff Utd (sl worn) £1-50p,</text:span></text:span><text:span text:style-name="Teletype"><text:span text:style-name="T86"> Nottingham For, </text:span></text:span><text:span text:style-name="Teletype"><text:span text:style-name="T87">Blackburn, Leicester, 1957/8 Reading FAC, </text:span></text:span><text:span text:style-name="Teletype"><text:span text:style-name="T88">Middlesbrough (fold), Ipswich (fold (fold, sotp), </text:span></text:span><text:span text:style-name="Teletype"><text:span text:style-name="T87">1958/9 Lincoln (sl fold), </text:span></text:span><text:span text:style-name="Teletype"><text:span text:style-name="T86">1959/0 </text:span></text:span><text:span text:style-name="Teletype"><text:span text:style-name="T88">Ipswich (cr, nof) £2, Lincoln (sof), Sunderland, Hull (t/c), Huddersfield (sl worn) £3, Aston Villa (fold, sotp), </text:span></text:span><text:span text:style-name="Teletype"><text:span text:style-name="T86">Swansea, </text:span></text:span><text:span text:style-name="Teletype"><text:span text:style-name="T87">Middlesbrough (sl worn),</text:span></text:span><text:span text:style-name="Teletype"><text:span text:style-name="T86"> </text:span></text:span></text:p>
      <text:p text:style-name="P16"><text:span text:style-name="Teletype"><text:span text:style-name="T87">1960/1 Southampton, </text:span></text:span><text:span text:style-name="Teletype"><text:span text:style-name="T86">1961/2 Bury, Rotherham (fold, h/t scores) £2, 1962/3 </text:span></text:span><text:span text:style-name="Teletype"><text:span text:style-name="T87">£3 Each; West Ham, Spurs, Fulham</text:span></text:span><text:span text:style-name="Teletype"><text:span text:style-name="T86">, 1963/4 Huddersfield, West Ham FAC £3, 1966/7 Lowestoft FAC (nof), 1967/8 Bury, 1968/9 Gillingham, 1970/1 Charlton, 71/2 Chelsea FAC £2, </text:span></text:span></text:p>
      <text:p text:style-name="P16"><text:span text:style-name="Teletype"><text:span text:style-name="T86">72/3 Sunderland, 75/6 Cardiff FAC £2, 76/7 Millwall, 77/8 Blackburn FAC £2, 78/9 Ipswich FAC £2, 79/0 West Ham, Swansea, </text:span></text:span></text:p>
      <text:p text:style-name="P16"><text:span text:style-name="Teletype"><text:span text:style-name="T86">80/1 Luton, Bolton, 82/3 Southend, 83/4 Oxford Utd, 88/9 Darlington, 89/0 Fulham, 96/7 Darlington, 2002/3 Darlington, </text:span></text:span></text:p>
      <text:p text:style-name="P16"><text:span text:style-name="Teletype"><text:span text:style-name="T86">2004/5 Oxford Utd, </text:span></text:span></text:p>
      <text:p text:style-name="P16"><text:span text:style-name="Teletype"><text:span text:style-name="T86"/></text:span></text:p>
      <text:p text:style-name="P227"><text:span text:style-name="Teletype"><text:span text:style-name="T45"/></text:span></text:p>
      <text:p text:style-name="P220"><text:span text:style-name="Teletype"><text:span text:style-name="T88"/></text:span></text:p>
      <text:p text:style-name="P7"><text:span text:style-name="Teletype"><text:span text:style-name="T114">50</text:span></text:span></text:p>
      <text:p text:style-name="P16"><text:span text:style-name="Teletype"><text:span text:style-name="T114"/></text:span></text:p>
      <text:p text:style-name="P16"><text:soft-page-break/><text:span text:style-name="Teletype"><text:span text:style-name="T114">OLDHAM;</text:span></text:span><text:span text:style-name="Teletype"><text:span text:style-name="T86"> 1952/3 </text:span></text:span><text:span text:style-name="Teletype"><text:span text:style-name="T91">Bradford City (t/c) £10, </text:span></text:span><text:span text:style-name="Teletype"><text:span text:style-name="T86">Port Vale (sl cr), </text:span></text:span><text:span text:style-name="Teletype"><text:span text:style-name="T87">1953/4 Fulham £10, </text:span></text:span><text:span text:style-name="Teletype"><text:span text:style-name="T86">1955/6 Crewe £6, </text:span></text:span><text:span text:style-name="Teletype"><text:span text:style-name="T91">Halifax £5, </text:span></text:span></text:p>
      <text:p text:style-name="P16"><text:span text:style-name="Teletype"><text:span text:style-name="T88">1956/7 Barrow (sl tear on fold, sl cello) £2, </text:span></text:span><text:span text:style-name="Teletype"><text:span text:style-name="T86">1957/8 York (tear on fold), 1958/9 Gillingham (sl tear on fold) £4, 1960/1 Accrington £4, Stockport, </text:span></text:span><text:span text:style-name="Teletype"><text:span text:style-name="T91">Bradford Pk Ave, </text:span></text:span><text:span text:style-name="Teletype"><text:span text:style-name="T86">1961/2 OFK Belgrade Fr £3-50p, Carlisle, Burnley (Opening of floodlights) £3, 1962/3 Mansfield FAC £3, Barrow (ph) £1, </text:span></text:span><text:span text:style-name="Teletype"><text:span text:style-name="T91">Chesterfield, 1963/4 Bradford Pk Ave FAC £3,</text:span></text:span><text:span text:style-name="Teletype"><text:span text:style-name="T86"> Luton, 1964/5 Hull, 1965/6 Millwall (+Soccer Review) £2-50p, Peterborough, 1966/7 (newspaper size, with fold); Bristol Rov, Walsall, Grimsby, Oxford Utd, Swindon (sl mk), </text:span></text:span></text:p>
      <text:p text:style-name="P16"><text:span text:style-name="Teletype"><text:span text:style-name="T86">1967/8 (newspaper size, with fold, £2 Each;) Northampton, Brighton, Tranmere (fold, sob), Peterborough, 1968/9 Walsall, Bournemouth, Tranmere (sl foxing), Swindon (sl mk), 71/2 Bristol Rov £2, 76/7 L Orient £2, 77/8 Mansfield, 78/9 Notts Co, Charlton £2, </text:span></text:span><text:span text:style-name="Teletype"><text:span text:style-name="T87">Leicester, </text:span></text:span></text:p>
      <text:p text:style-name="P16"><text:span text:style-name="Teletype"><text:span text:style-name="T86">79/0 Sunderland, 82/3 Derby, </text:span></text:span><text:span text:style-name="Teletype"><text:span text:style-name="T87">87/8 Leicester, </text:span></text:span><text:span text:style-name="Teletype"><text:span text:style-name="T86">89/0 Everton,</text:span></text:span></text:p>
      <text:p text:style-name="P16"><text:span text:style-name="Teletype"><text:span text:style-name="T114">OXFORD UTD;</text:span></text:span><text:span text:style-name="Teletype"><text:span text:style-name="T86"> 1962/3 </text:span></text:span><text:span text:style-name="Teletype"><text:span text:style-name="T87">£3 Each; Southport, Workington (sl cr), </text:span></text:span><text:span text:style-name="Teletype"><text:span text:style-name="T86">Mansfield, <text:s/>Crewe (May, Red issue) £4, 1963/4 Exeter, Rochdale, Newport, Stockport, Swansea (Testimonial), Barrow, Brentford (neat woc) £2, Chesterfield Lge+FAC £3, Carlisle, Blackburn FAC, Bradford City, Hartlepool, Preston FAC, Lincoln, 1964/5 Millwall, Chester, York, Chesterfield, Newport, 1965/6 Southend, Shrewsbury, Millwall L Cup, Mansfield, York, Bournemouth (nov), Reading, Valkeakosken Fr £3, 1966/7 Bournemouth, Workington, L Orient, </text:span></text:span></text:p>
      <text:p text:style-name="P16"><text:span text:style-name="Teletype"><text:span text:style-name="T86">1967/8 Bournemouth, Stockport, Chelmsford FAC (4 pages) £3, 1968/9 Blackpool, Portsmouth, Blackburn, Sheff Utd, 1969/0 Huddersfield, Watford, Cardiff, <text:s/>Middlesbrough, 71/2 Birmingham (fold), 72/3 Peterborough L Cup, 73/4 Swindon, Notts Co, </text:span></text:span></text:p>
      <text:p text:style-name="P16"><text:span text:style-name="Teletype"><text:span text:style-name="T86">76/7 Peterborough (newspaper) £2, 77/8 Gillingham (newspaper) £2, 79/0 Sheff Utd, 80/1 Southend L Cup, Sheff Utd, Hull,Grimsby, Rotherham (cr), 82/3 Worthing FAC £2, 83/4 Rotherham, 85/6 Shrewsbury FMC £2, 93/4 Stoke, 98/9 Chelsea FAC £2, 95/6 York, </text:span></text:span></text:p>
      <text:p text:style-name="P16"><text:span text:style-name="Teletype"><text:span text:style-name="T86">2001/2 Rochdale (1</text:span></text:span><text:span text:style-name="Teletype"><text:span text:style-name="T155">st</text:span></text:span><text:span text:style-name="Teletype"><text:span text:style-name="T86"> @ Kassam) £2-50p, </text:span></text:span></text:p>
      <text:p text:style-name="P16"><text:span text:style-name="Teletype"><text:span text:style-name="T114">PETERBOROUGH;</text:span></text:span><text:span text:style-name="Teletype"><text:span text:style-name="T86"> 1955/6 Boston Utd £6, 1960/1 </text:span></text:span><text:span text:style-name="Teletype"><text:span text:style-name="T87">Oldham (sotp), Millwall (sl mk), Barrow (nof), Hartlepool £4, </text:span></text:span></text:p>
      <text:p text:style-name="P16"><text:span text:style-name="Teletype"><text:span text:style-name="T87">Northampton NSC Final, </text:span></text:span><text:span text:style-name="Teletype"><text:span text:style-name="T86">1962/3 Port Vale, 1963/4 Hull, 1964/5 Swansea FAC £3, Colchester, 1965/6 Bournemouth, </text:span></text:span></text:p>
      <text:p text:style-name="P16"><text:span text:style-name="Teletype"><text:span text:style-name="T86">1966/7 Watford (nof) £1, </text:span></text:span><text:span text:style-name="Teletype"><text:span text:style-name="T87">1967/8 Portsmouth FAC £2 </text:span></text:span><text:span text:style-name="Teletype"><text:span text:style-name="T86">1968/9 Chesterfield, 1970/1 Newport, </text:span></text:span><text:span text:style-name="Teletype"><text:span text:style-name="T87">89/0 Maidstone (1</text:span></text:span><text:span text:style-name="Teletype"><text:span text:style-name="T156">st</text:span></text:span><text:span text:style-name="Teletype"><text:span text:style-name="T87"> in League) £2, </text:span></text:span></text:p>
      <text:p text:style-name="P16"><text:span text:style-name="Teletype"><text:span text:style-name="T114">PLYMOUTH;</text:span></text:span><text:span text:style-name="Teletype"><text:span text:style-name="T86"> </text:span></text:span><text:span text:style-name="Teletype"><text:span text:style-name="T91">1948/9 Blackburn (worn) £7, 1949/0 Chesterfield (ink mk, sl worn, t/c) £6, 1954/5 Bury (tear on spine) £3, </text:span></text:span></text:p>
      <text:p text:style-name="P16"><text:span text:style-name="Teletype"><text:span text:style-name="T87">1955/6 Barnsley, Rotherham £1, </text:span></text:span><text:span text:style-name="Teletype"><text:span text:style-name="T88">Bristol Rov (cr, worn) £2, </text:span></text:span><text:span text:style-name="Teletype"><text:span text:style-name="T87">1957/8 Aldershot £4, Bournemouth £4, 1958/9 (all pencil sof); Doncaster, Bournemouth £4, Bury, Tranmere (sl worn), Gillingham FAC £4, Wrexham (sl cr), Hull (foxing), Q.P.R (heavy fold) £2, Stockport (cr), Cardiff FAC (sl cr, v sl stain), Colchester, Accrington (sl rs), Mansfield (fold), Chesterfield, Halifax, Brentford (rs), Southampton, Bradford City, 1959/0 Scunthorpe, Sheff Utd, Rotherham (sl cr), Derby (sl cr), Lincoln, Huddersfield (sl cr), </text:span></text:span><text:span text:style-name="Teletype"><text:span text:style-name="T86">1960/1 Middlesbrough, 1961/2 Bury, 1962/3 Norwich, Scunthorpe, 1963/4 Charlton, 1964/5 Rotherham, Derby, 1967/8 Middlesbrough, Portsmouth (fold), </text:span></text:span></text:p>
      <text:p text:style-name="P16"><text:span text:style-name="Teletype"><text:span text:style-name="T86">1968/9 Hartlepool, 1969/0 Stockport (sl stain), </text:span></text:span><text:span text:style-name="T374">1970/1</text:span><text:span text:style-name="T379"> Port Vale, Brighton, Doncaster, Preston, Gillingham, Shrewsbury, Halifax, Barnsley, Reading, Torquay, Fulham, Bradford C, </text:span><text:span text:style-name="T374">1971/2</text:span><text:span text:style-name="T379"> Rotherham, Walsall, </text:span><text:span text:style-name="T374">1972/3</text:span><text:span text:style-name="T379"> </text:span><text:span text:style-name="Teletype"><text:span text:style-name="T86">Bournemouth L Cup, </text:span></text:span><text:span text:style-name="T374">1973/4</text:span><text:span text:style-name="T379"> Chesterfield, Brighton, Halifax, Walsall Lge (sm piece off cover) 50p+FAC £3, Rochdale, Aldershot, Shrewsbury, Portsmouth L Cup, Port Vale, Grimsby, Wrexham, Oldham, Southport, Oldham, Man City L Cup s/f £5, Southend, Charlton, <text:s/>Huddersfield, Bristol Rov, Watford, Hereford, Blackburn, Bournemouth, Cambridge Utd, <text:s/></text:span><text:span text:style-name="T374">1977/8</text:span><text:span text:style-name="T379"> Norwich Fr (4 pages) £3, Preston, Hereford, Walsall, Cambridge Utd, Tranmere, <text:s/>Gillingham, Shrewsbury, Portsmouth, Chesterfield, Bath FAC £4, Bury, Wrexham, Cambridge Utd FAC £3, Exeter Lge, Colchester, Bradford City, Chester, Lincoln, Oxford Utd, Swindon, Sheff Wed, Peterborough, Rotherham (21</text:span><text:span text:style-name="T419">st</text:span><text:span text:style-name="T379"> Feb, postponed, 11</text:span><text:span text:style-name="T419">th</text:span><text:span text:style-name="T379"> Apr in pencil), </text:span><text:span text:style-name="T374">1978/9</text:span><text:span text:style-name="T379"> Stoke Fr, Torquay L Cup, Lincoln, Mansfield, Oxford Utd Lge (Dec postponed)+(Dec postponed +Feb insert) £5+L Cup, Swindon, Rotherham, Bristol City Fr £2, Tranmere, Chesterfield, Shrewsbury, Blackpool, Southend, Peterborough, Watford, Oxford Utd, Sheff Wed, Walsall, Colchester, Bury, Hull, Brentford, Gillingham, Swansea, </text:span><text:span text:style-name="T374">1979/0</text:span><text:span text:style-name="T379"> Birmingham ASC (4 pages) £4, Newport L Cup, Oxford Utd, </text:span></text:p>
      <text:p text:style-name="P27">Wimbledon Lge+L Cup, Blackpool, Rotherham, Millwall, Brentford, Swindon, Nottingham For (Studdard Test) £3, Colchester Lge, Barnsley, Reading, Chesterfield, Hull, Bury, Sheff Wed, <text:s/>Grimsby, Gillingham, Blackburn, Chester, Mansfield, Sheff Utd, Southend, </text:p>
      <text:p text:style-name="P16"><text:span text:style-name="Teletype"><text:span text:style-name="T114">1980/1</text:span></text:span><text:span text:style-name="Teletype"><text:span text:style-name="T86"> Watford Fr £3, Portsmouth L Cup, Charlton, Gillingham, Reading, Fulham, Blackpool, Barnsley, Brentford, Walsall, Colchester, Newport Lge+FAC, Rotherham, Oxford Utd Lge+FAC, Millwall, Chesterfield, Portsmouth, Hull, Sheff Utd, Swindon, Burnley, </text:span></text:span></text:p>
      <text:p text:style-name="P16"><text:span text:style-name="Teletype"><text:span text:style-name="T86">82/3 Doncaster, 84/5 Brentford, 86/7 Shrewsbury, </text:span></text:span><text:span text:style-name="Teletype"><text:span text:style-name="T87">91/2 Ipswich, Portsmouth, </text:span></text:span><text:span text:style-name="Teletype"><text:span text:style-name="T86">95/6 Birmingham, </text:span></text:span><text:span text:style-name="Teletype"><text:span text:style-name="T81"><text:s/></text:span></text:span></text:p>
      <text:p text:style-name="P16"><text:span text:style-name="Teletype"><text:span text:style-name="T114">PORT VALE;</text:span></text:span><text:span text:style-name="Teletype"><text:span text:style-name="T86"> </text:span></text:span><text:span text:style-name="Teletype"><text:span text:style-name="T87">1955/6 Lincoln, Rotherham (t/c) £2, Fulham (sotp, nob) £2, Blackburn (sl cr). </text:span></text:span><text:span text:style-name="Teletype"><text:span text:style-name="T86">1956/7 Blackburn, 1957/8 Shrewsbury, </text:span></text:span></text:p>
      <text:p text:style-name="P16"><text:span text:style-name="Teletype"><text:span text:style-name="T86">1958/9 Southport £4, </text:span></text:span><text:span text:style-name="Teletype"><text:span text:style-name="T87">Gillingham (rs), </text:span></text:span><text:span text:style-name="Teletype"><text:span text:style-name="T86">1959/0 Stoke Fr £4, 1960/1 Southend, Chesterfield, Reading, Halifax, Torquay, 1961/2 Reading, Southend (nof, cr, sl tear) £1, Notts Co (cr) £2, 1962/3 Halifax £3, Reading, Barnsley, 1963/4 Walsall, Coventry (sl mk), 1964/5 Grimsby, Shrewsbury (cr) £1, Hull (sl stain) £1, Bournemouth (sl cr), 1965/6 Crewe, Stockport, Lincoln, Chesterfield (sl mk), Luton (large sof) £1, 1966/7 Chesterfield, Notts Co, Barnsley, Walsall L Cup, Luton, 1967/8 Notts Co (neat sof), Crewe, 1968/9 Halifax £2, Lincoln (sl cr), </text:span></text:span></text:p>
      <text:p text:style-name="P16"><text:span text:style-name="Teletype"><text:span text:style-name="T86">Notts Co, Darlington, 1969/0 (all wof) £1 Each; Crewe, Grimsby, Southend, Hartlepool, Darlington, 1970/1 Halifax £2, Chesterfield £2, </text:span></text:span></text:p>
      <text:p text:style-name="P16"><text:span text:style-name="Teletype"><text:span text:style-name="T86">71/2 Bournemouth (sl cr) £2, Barnsley, 72/3 Oldham, 73/4 Tranmere (4 page issue) £2, 75/6 Shrewsbury, 79/0 Enfield FAC £2, </text:span></text:span></text:p>
      <text:p text:style-name="P16"><text:span text:style-name="Teletype"><text:span text:style-name="T86">80/1 Torquay, 81/2 Bournemouth, <text:s/>Halifax £2, 82/3 Darlington, 87/8 Brighton, <text:s/></text:span></text:span></text:p>
      <text:p text:style-name="P16"><text:span text:style-name="Teletype"><text:span text:style-name="T114">PORTSMOUTH;</text:span></text:span><text:span text:style-name="Teletype"><text:span text:style-name="T86"> </text:span></text:span><text:span text:style-name="Teletype"><text:span text:style-name="T91">1947/8 Blackburn (bit tatty, corner missing) £6, </text:span></text:span><text:span text:style-name="Teletype"><text:span text:style-name="T86">1948/9 Wolves (worn) £10, 1950/1 </text:span></text:span><text:span text:style-name="Teletype"><text:span text:style-name="T87">Middlesbrough £9, </text:span></text:span></text:p>
      <text:p text:style-name="P16"><text:span text:style-name="Teletype"><text:span text:style-name="T87">Fulham (nick off top edge (sl mk) £8 1951/2 Fulham (nof, cr) £6, </text:span></text:span><text:span text:style-name="Teletype"><text:span text:style-name="T86">1952/3 Sunderland, Charlton (sl cr), Southampton Fr £12, Blackpool £8, </text:span></text:span></text:p>
      <text:p text:style-name="P16"><text:span text:style-name="Teletype"><text:span text:style-name="T86">1954/5 Burnley (sl mk) £5, 1955/6 Luton, Rampla Fr, 1956/7 Sheff Wed, Wolves, Arsenal, Aston Villa, Spurs £5, Blackpool, Burnley, Everton, 1957/8 Burnley, </text:span></text:span><text:span text:style-name="Teletype"><text:span text:style-name="T87">Everton, </text:span></text:span><text:span text:style-name="Teletype"><text:span text:style-name="T86">Spurs (neat sof), Preston (neat sof), Arsenal, </text:span></text:span><text:span text:style-name="Teletype"><text:span text:style-name="T88">Sunderland (sl cr), </text:span></text:span><text:span text:style-name="Teletype"><text:span text:style-name="T86">Aldershot FAC, Offenbach Fr £4, Leicester, W.B.A, 1958/9 Wolves, Man Utd (sl worn) £4, Chelsea, Bolton, 1959/0 Stoke, Cardiff, 1960/1 Scunthorpe (rs), 1961/2 Q.P.R, Bournemouth, 1962/3 Charlton, Swansea, Sunderland, Walsall, 1963/4 Derby, Plymouth, 1964/5 Southampton,</text:span></text:span><text:span text:style-name="Teletype"><text:span text:style-name="T87"> Norwich, 1965/6 Wolves, <text:s/></text:span></text:span><text:span text:style-name="Teletype"><text:span text:style-name="T86">Birmingham, 1966/7 Crystal Pal, Coventry, 1967/8 Blackburn, Cardiff, Birmingham, Wolves, Ipswich, 1968/9 Oxford Utd, Derby (sl cr), Bury,Sheff Utd (sl cr), 1970/1 Bristol City (sl cr), 73/4 Aston Villa (sl tear) £2, 75/6 Celtic Fr £2, 77/8 Leicester, </text:span></text:span></text:p>
      <text:p text:style-name="P16"><text:span text:style-name="Teletype"><text:span text:style-name="T86">78/9 W.BA Fr (fold, 4 page issue), 79/0 Brighton Fr, York (auto to cover), 80/1 Bristol Rov L Cup (fold), 81/2 Man Utd Fr £2, </text:span></text:span></text:p>
      <text:p text:style-name="P16"><text:span text:style-name="Teletype"><text:span text:style-name="T86">83/4 Southampton FAC £2, 87/8 Cardiff, 88/9 Spurs Fr £2, <text:s/>93/4 Grimsby, <text:s/>Sunderland, Swindon L Cup, Middlesbrough, Bristol City, Derby, 94/5 Man City Fr (cr), 2000/1 Fulham, 2004/5 Man Utd, 2013/14 Newport, 2018/19 Q.P.R FAC £2, <text:s/></text:span></text:span></text:p>
      <text:p text:style-name="P14"><text:span text:style-name="Teletype"><text:span text:style-name="T45">PORTSMOUTH; Handbook 1967/8 £3, <text:s/></text:span></text:span></text:p>
      <text:p text:style-name="P16"><text:span text:style-name="Teletype"><text:span text:style-name="T114">PRESTON;</text:span></text:span><text:span text:style-name="Teletype"><text:span text:style-name="T86"> </text:span></text:span><text:span text:style-name="Teletype"><text:span text:style-name="T87">1951/2 Portsmouth (stain, sotp) £3, Fulham, </text:span></text:span><text:span text:style-name="Teletype"><text:span text:style-name="T86">1954/5 Huddersfield, </text:span></text:span><text:span text:style-name="Teletype"><text:span text:style-name="T88">1957/8 Portsmouth (rs, sotp) £2, </text:span></text:span><text:span text:style-name="Teletype"><text:span text:style-name="T86">1958/9 W.B.A, </text:span></text:span></text:p>
      <text:p text:style-name="P16"><text:span text:style-name="Teletype"><text:span text:style-name="T86">1959/0 Arsenal, 1960/1 Leicester, </text:span></text:span><text:span text:style-name="Teletype"><text:span text:style-name="T88">1961/2 Weymouth FAC (nof), Bristol Rov, 1962/3 Huddersfield, 1964/5 Bolton, 1966/7 Cardiff, Blackburn (4 pages), 1967/8 Millwall, 1968/9 Derby, 72/3 Hull (sl cr), 74/5 Rochdale, 75/6 Blackburn L Cup, 84/5 Gillingham, </text:span></text:span></text:p>
      <text:p text:style-name="P16"><text:span text:style-name="Teletype"><text:span text:style-name="T88">85/6 Northampton,</text:span></text:span></text:p>
      <text:p text:style-name="P199"><text:span text:style-name="Teletype"><text:span text:style-name="T45"/></text:span></text:p>
      <text:p text:style-name="P16"><text:span text:style-name="Teletype"><text:span text:style-name="T86"/></text:span></text:p>
      <text:p text:style-name="P7"><text:span text:style-name="Teletype"><text:span text:style-name="T119">51</text:span></text:span><text:span text:style-name="Teletype"> <text:s text:c="136"/></text:span></text:p>
      <text:p text:style-name="P70"><text:soft-page-break/><text:span text:style-name="Teletype"><text:span text:style-name="T115">READING;</text:span></text:span><text:span text:style-name="Teletype"><text:span text:style-name="T87"> 1948/9 Crystal Pal (sl worn, v sl stain) £10, Exeter (sl worn, sl mk) £10, 1949/0 Rotherham Fr £9, <text:s text:c="82"/>Ipswich (sl tear, pin hole) £7, Doncaster FAC (sl stain) £8, Nottingham For (pin hole) £10, Bristol City (+season tkt application form), Swindon (sl mk, tiny hole) £5, Torquay (pin hole) £8, 1950/1 Nottingham For (cr), Southend £9, Torquay (t/c, fold), Swindon (fold) £6, Brighton, Port Vale £8, 1951/2 Newport, Northampton, Millwall, Plymouth (fold), L Orient, Blackpool (Benefit), Southend (fold) £5, <text:s text:c="7"/>1952/3 Exeter (t/c), Torquay, Coventry (inc match report), Gillingham (sl tear) £6, Crystal Pal (tiny nof), L Orient (sl cr), Watford (sl cr), 1953/4 Southampton, Norwich (sl tear), Shrewsbury, 1954/5 Racing Club (Paris) Fr, Walsall, Southend, Bristol City (Xmas Day), Swindon, </text:span></text:span><text:span text:style-name="Teletype"><text:span text:style-name="T88">Newport (sl mk) £5, </text:span></text:span><text:span text:style-name="Teletype"><text:span text:style-name="T87">Torquay, 1955/6 Southampton, Ipswich, Swindon, Exeter, <text:s/>Brentford, Northampton, Brighton, <text:s text:c="22"/>1956/7 Newcastle Fr, Millwall, Shrewsbury, Gillingham, Ipswich, Swindon (sl cr), Wrexham FAC £2, 1957/8 Bournemouth (sl mk), Watford, Brighton, Torquay, Newport, Shrewsbury, Norwich (neat fold), 1959/0 Brentford, </text:span></text:span><text:span text:style-name="Teletype"><text:span text:style-name="T88">Wrexham (fold) £2, </text:span></text:span><text:span text:style-name="Teletype"><text:span text:style-name="T87">1960/1 Q.P.R, Torquay, Barnsley (fold), Newport, Bournemouth, 1961/2 Newport FAC, Barnsley, Shrewsbury, Bournemouth, 1962/3 Swindon (cr) £1, Peterborough, 1963/4 Millwall, Watford, Southend, Bournemouth, Oldham, Q.P.R L Cup, Enfield FAC £3, 1964/5 Burnley FAC, Exeter, Peterborough, Brentford, Carlisle, Barnsley, Colchester, Walsall, Port Vale, Watford, Bristol City, Workington, 1965/6 Sheff Wed FAC, International Club Fr, Q.P.R (Feb), Show-Biz Fr, Scunthorpe, Southend, Gillingham, Swansea, Walsall, Peterborough, Derby L Cup £3, Bournemouth,1966/7 Q.P.R, Swansea, Bournemouth, Middlesbrough, Darlington, Swindon, Bristol Rov, Watford L Cup, Brighton, Workington, 1967/8 L Orient, W.B.A L Cup, Shrewsbury, Northampton, Swindon,1968/9 Rotherham, Stockport, 1969/0 Barnsley, <text:s text:c="15"/>Rot Weiss Rhine Fr (4 pages) £3, 1970/1 Fulham, Man Utd Watney Cup £3, Bradford City, Chesterfield, 71/2 Southport, 72/3 Lincoln, Torquay (Nov) £2+(Feb) £2, Darlington, Cambridge Utd, 73/4 Bradford City (+Sunday teamsheet) £2-50p, Darlington, Doncaster, Workington, Barnsley, Northampton, 74/5 Workington, Rochdale, Rotherham, Brighton L Cup (21</text:span></text:span><text:span text:style-name="Teletype"><text:span text:style-name="T156">st</text:span></text:span><text:span text:style-name="Teletype"><text:span text:style-name="T87"> Aug)+(3</text:span></text:span><text:span text:style-name="Teletype"><text:span text:style-name="T156">rd</text:span></text:span><text:span text:style-name="Teletype"><text:span text:style-name="T87"> Sep, 4 page issue) £2, Chester, Burnley L Cup, 75/6 Rochdale, Tranmere, <text:s/>Bournemouth (sl cr), Newport, Barnsley, 76/7 York, 77/8 Watford L Cup, Torquay, Aldershot FAC £2, Brentford, 78/9 Wolves L Cup, Rotherham L Cup, 79/0 Bury, Barking FAC £2, 80/1 Charlton, Northampton L Cup, Chester, 82/3 Oxford Utd, Walsall, 83/4 Brentford Fr, Peterborough, Tranmere, Oxford Utd FAC £2, 84/5 Millwall L Cup, <text:s text:c="39"/>Bognor Regis FAC £2, 85/6 Bournemouth L Cup, Wolves, 88/9 Torquay L Cup, Bradford City L Cup, 89/0 Newcastle FAC £2, <text:s text:c="33"/>90/1 Bradford City, 92/3 Man Utd Fr, Port Vale (sl fold), 94/5 Wolves, </text:span></text:span><text:span text:style-name="Teletype"><text:span text:style-name="T123">98/9 </text:span></text:span><text:span text:style-name="Teletype"><text:span text:style-name="T87">Blackpool, </text:span></text:span><text:span text:style-name="Teletype"><text:span text:style-name="T123">Luton (1</text:span></text:span><text:span text:style-name="Teletype"><text:span text:style-name="T163">st</text:span></text:span><text:span text:style-name="Teletype"><text:span text:style-name="T123"> @ Madejski Stadium) £3, <text:s text:c="42"/></text:span></text:span><text:span text:style-name="Teletype"><text:span text:style-name="T87">2000/1 Bournemouth, Peterborough, 2001/2 Brentford, 2002/3 Wolves Play-Off s/f £2, 2003/4 Rotherham, <text:s text:c="77"/>2008/9 Burnley Play-Off s/f £2, 2011/2 Portsmouth, 2012/3 Man City, 2013/4 Brighton, 2014/5 Wolves, 2015/6 Q.P.R, </text:span></text:span><text:span text:style-name="Teletype"><text:span text:style-name="T103"><text:s text:c="64"/></text:span></text:span><text:span text:style-name="Teletype"><text:span text:style-name="T87"><text:s text:c="25"/></text:span></text:span><text:span text:style-name="Teletype"><text:span text:style-name="T102"><text:s text:c="110"/></text:span></text:span></text:p>
      <text:p text:style-name="P70"><text:span text:style-name="Teletype"><text:span text:style-name="T114">ROCHDALE;</text:span></text:span><text:span text:style-name="Teletype"><text:span text:style-name="T86"> </text:span></text:span><text:span text:style-name="Teletype"><text:span text:style-name="T88">1956/7 Southport (2 x spike holes) £2, </text:span></text:span><text:span text:style-name="Teletype"><text:span text:style-name="T86">1958/9 Hull £4, </text:span></text:span><text:span text:style-name="Teletype"><text:span text:style-name="T87">Bradford City (sl rs), 1959/0 Aldershot (ht/scores) £4, <text:s text:c="26"/>Oldham (sl cr), Stockport £4, Southport (sl cr) £4, 1960/1 Gillingham £4, Doncaster, Barrow £4, 1961/2 York £4, 1962/3 Tranmere, Crewe, 1964/5 Tranmere, 1965/6 Barrow (nof), 1966/7 Bradford City (nof), 1967/8 Darlington, 1968/9 Chesterfield, 1969/0 Bournemouth, 1970/1 Reading, 71/2 Shrewsbury, 72/3 Bangor City FAC £3, 73/4 South Shields FAC £6, 74/5 Darlington, Workington £2, <text:s text:c="53"/>75/6 Workington FAC £2, Northampton, 76/7 Hartlepool, 77/8 Leeds L Cup £2, 81/2 Bournemouth, 89/0 Maidstone £2, <text:s text:c="49"/></text:span></text:span><text:span text:style-name="Teletype"><text:span text:style-name="T123">2001/2 Rushden &amp; Diamonds (Play Off s/f) £2, </text:span></text:span><text:span text:style-name="Teletype"><text:span text:style-name="T87"><text:s text:c="120"/></text:span></text:span><text:span text:style-name="Teletype"><text:span text:style-name="T115">ROTHERHAM;</text:span></text:span><text:span text:style-name="Teletype"><text:span text:style-name="T87"> 1954/5 Luton FAC (ph otherwise good) £4, 1955/6 Lincoln (sof), Scunthorpe FAC (sl mk) £5, Liverpool £8, <text:s text:c="11"/>Doncaster (sl fold, sotp) £4, Port Vale, Fulham, 1957/8 Middlesbrough, 1958/9 Barnsley, Scunthorpe, Doncaster (sl fold, sotp) £4, Port Vale, Fulham, 1962/3 Walsall, 1963/4 Middlesbrough, 1965/6 Southend FAC £3, 1969/0 Burnley L Cup, 71/2 Shrewsbury, 73/4 Torquay, <text:s text:c="22"/>74/5 £2 Each; Lincoln, Cambridge Utd, Barnsley, 75/6 Nottingham For L Cup £3, 78/9 Arsenal L Cup £3, 81/2 Cardiff, 82/3 Burnley, W.B.A FAC £2, <text:s text:c="2"/>85/6 Burnley FAC £2, <text:s text:c="211"/></text:span></text:span><text:span text:style-name="Teletype"><text:span text:style-name="T115">RUSHDEN &amp; DIAMONDS;</text:span></text:span><text:span text:style-name="Teletype"><text:span text:style-name="T87"> 2002/3 Oxford Utd £1-50p, Boston Utd £2, <text:s text:c="124"/>Memorabilia; 2002/3 Football Club Official Location Map and Fixture List £2, <text:s text:c="109"/></text:span></text:span><text:span text:style-name="Teletype"><text:span text:style-name="T115">SCARBOROUGH;</text:span></text:span><text:span text:style-name="Teletype"><text:span text:style-name="T87"> 90/1 Lincoln £2, <text:s text:c="183"/></text:span></text:span><text:span text:style-name="Teletype"><text:span text:style-name="T115">SCUNTHORPE;</text:span></text:span><text:span text:style-name="Teletype"><text:span text:style-name="T87"> </text:span></text:span><text:span text:style-name="Teletype"><text:span text:style-name="T123">1950/1 Carlisle (rs) £40, Darlington (1</text:span></text:span><text:span text:style-name="Teletype"><text:span text:style-name="T163">st</text:span></text:span><text:span text:style-name="Teletype"><text:span text:style-name="T123"> Season) £40, </text:span></text:span><text:span text:style-name="Teletype"><text:span text:style-name="T87">1957/8 Darlington £4, Chesterfield, 1958/9 Swansea, Ipswich, Sheff Wed, Fulham, 1959/0 Ipswich, 1960/1 L Orient (sl fold), Southampton, Norwich FAC, 1964/5 Exeter, 1965/6 Shrewsbury (nof), Watford, 1966/7 Peterborough, 1967/8 Torquay, 1969/0 Stockport FAC £2-50p, 1970/1 Grimsby (sl fold), Bournemouth £2, 71/2 Reading, <text:s text:c="16"/>72/3 Wrexham Brentford, 73/4 Reading, 76/7 Newport, 78/9 Reading, 80/1 Aldershot, 81/2 Bournemouth, 83/4 Leeds FAC £2-50p, <text:s text:c="8"/>87/8 Stockport, Blackpool FAC £2-50p, <text:s text:c="200"/></text:span></text:span><text:span text:style-name="Teletype"><text:span text:style-name="T115">SHEFF UTD;</text:span></text:span><text:span text:style-name="Teletype"><text:span text:style-name="T87"> 1949/0 Chesterfield (tatty top edge, fold) £7, 1951/2 Newport FAC (3 x cello mks on spine) £3, 1952/3 Bury, <text:s text:c="45"/>1954/5 W.B.A (tiny sof, writing on team page) £2, Sheff Wed, Nottingham For (cr, sotp) £2, 1955/6 Bolton £2, Newcastle £2, <text:s text:c="31"/>W.B.A (sl fold) £2, Luton, Arsenal, 1956/7 L Orient, Blackburn, Rotherham, Notts Co (match report pasted inside, t/c) £2, Middlesbrough, Bristol City, 1957/8 Derby, L Orient, 1958/9 Huddersfield (rs), Middlesbrough (v sl mk), <text:s/>Sheff Wed (rs, t/c) £1, 1959/0 Aston Villa (sl cr), Derby, 1960/1 Charlton, Stoke (sl cr), Bristol Rov (sl stain) £1, Brighton, 1961/2 Sheff Wed, Man City, Bolton, 1962/3 Nottingham For, Bolton, Bolton, Leicester (v sl mk), 1963/4 Swansea FAC (nof), Leicester (rs), 1964/5 Leeds, Stoke (rs), 1965/6 Fulham, 1966/7 Sheff Wed, Walsall L Cup, Fulham (March 1</text:span></text:span><text:span text:style-name="Teletype"><text:span text:style-name="T156">st</text:span></text:span><text:span text:style-name="Teletype"><text:span text:style-name="T87">), Birmingham L Cup (nof), 1967/8 Fulham, 1970/1 Leeds L Cup £2, 71/2 Chelsea, 72/3 Everton, <text:s text:c="38"/>74/5 Arsenal, 75/6 Coventry, 76/7 Hereford, 77/8 West Ham, 78/9 Liverpool, West Ham, 79/0 Bury, Rotherham, Wimbledon, <text:s text:c="54"/>82/3 Boston Utd FAC £2, Hull FAC £2, 96/7 Bolton, <text:s text:c="321"/></text:span></text:span><text:s text:c="393"/></text:p>
      <text:p text:style-name="P227"><text:span text:style-name="T394">SHEFF WED;</text:span><text:span text:style-name="T397"> 1950/1 Fulham £8, </text:span><text:span text:style-name="T250">1952/3 </text:span><text:span text:style-name="Teletype"><text:span text:style-name="T48">Portsmouth £6, </text:span></text:span><text:span text:style-name="T250">Blackpool FAC (spine almost split, rs) £5, </text:span><text:span text:style-name="T397">1953/4 </text:span><text:span text:style-name="Teletype"><text:span text:style-name="T44">Blackpool (nof) £5, </text:span></text:span></text:p>
      <text:p text:style-name="P226"><text:span text:style-name="Teletype"><text:span text:style-name="T87">Blackpool (nof) £5, </text:span></text:span><text:span text:style-name="T386">Wolves (t/c) £4, 1955/6 Doncaster, Fulham (+match report cellotaped inside, t/c) £2, 1956/7 </text:span><text:span text:style-name="Teletype"><text:span text:style-name="T87">Sunderland, Charlton, </text:span></text:span><text:span text:style-name="T386">Blackpool (t/c) £2, Bolton (fold) £2, Blackburn (tear on fold), Newcastle (fold), 1957/8 Birmingham, Burnley (fold), Blackpool, </text:span><text:span text:style-name="Teletype"><text:span text:style-name="T87">Leicester, </text:span></text:span><text:span text:style-name="T386">1958/9 Bristol City (sl rs), </text:span><text:span text:style-name="Teletype"><text:span text:style-name="T87">L Orient, Sheff Utd (Co Cup Final, ex b.v), Sheff Utd (Ex b.v) £2, </text:span></text:span><text:span text:style-name="T386">1959/0 </text:span><text:span text:style-name="Teletype"><text:span text:style-name="T87">Fulham (sl mk), </text:span></text:span><text:span text:style-name="T386">Blackburn (sl fold), Spurs, Everton, Birmingham, Bolton, 1960/1 West Ham, Burnley, Blackburn, Birmingham (t/c), Arsenal, 1961/2 Birmingham, </text:span></text:p>
      <text:p text:style-name="P226"><text:span text:style-name="T386">1962/3 Aston Villa (t/c) £1, </text:span><text:span text:style-name="Teletype"><text:span text:style-name="T87">West Ham, 1963/4 Arsenal (rust mk), </text:span></text:span><text:span text:style-name="Teletype"><text:span text:style-name="T92">Stoke (4 page issue) £3, </text:span></text:span><text:span text:style-name="Teletype"><text:span text:style-name="T87">1964/5 Spurs, </text:span></text:span><text:span text:style-name="T386">1965/6 </text:span><text:span text:style-name="Teletype"><text:span text:style-name="T87">Sunderland, </text:span></text:span></text:p>
      <text:p text:style-name="P226"><text:span text:style-name="T386">Newcastle (inc handbook) £3, </text:span><text:span text:style-name="Teletype"><text:span text:style-name="T87">1966/7 Leicester, 1967/8 Chelsea FAC £2, Fulham, 1968/9 Arsenal, </text:span></text:span></text:p>
      <text:p text:style-name="P226"><text:span text:style-name="Teletype"><text:span text:style-name="T87">73/4 Bournemouth L Cup (2</text:span></text:span><text:span text:style-name="Teletype"><text:span text:style-name="T156">nd</text:span></text:span><text:span text:style-name="Teletype"><text:span text:style-name="T87"> Replay, 4 pages, t/c) £3, 78/9 Gillingham, 79/0 Wimbledon, 80/1 Grimsby, 81/2 Norwich, </text:span></text:span></text:p>
      <text:p text:style-name="P226"><text:span text:style-name="Teletype"><text:span text:style-name="T87">83/4 Darlington L Cup, Barnsley FAC £2, 86/7 Spurs (t/c), 88/9 Blackpool (t/c) 50p, <text:s text:c="7"/></text:span></text:span></text:p>
      <text:p text:style-name="P7"><text:span text:style-name="Teletype"><text:span text:style-name="T115"/></text:span></text:p>
      <text:p text:style-name="P7"><text:span text:style-name="Teletype"><text:span text:style-name="T115"/></text:span></text:p>
      <text:p text:style-name="P7"><text:span text:style-name="Teletype"><text:span text:style-name="T115">52</text:span></text:span></text:p>
      <text:p text:style-name="P70"><text:span text:style-name="Teletype"><text:span text:style-name="T115"/></text:span></text:p>
      <text:p text:style-name="P70"><text:soft-page-break/><text:span text:style-name="Teletype"><text:span text:style-name="T115">SHREWSBURY;</text:span></text:span><text:span text:style-name="Teletype"><text:span text:style-name="T87"> 1951/2 Bristol Rov (stain, fold) £4, Newport (sotp), Swindon (cr) £6, Exeter (sl stain) £6, Bournemouth (sl tear) £8, 1954/5 Newport (rs) £7, Brentford (fold, corner off inside page) £3, Northampton (sl cr), 1955/6 Torquay Lge+FAC (v sl mk), Swindon, Southampton, Millwall (sl cr), 1956/7 Gillingham, Southend (fold), 1958/9 Chester, Aldershot (neat woc, sotp), 1959/0 Reading, Brentford, 1970/1 Doncaster, Reading, 73/4 Bristol Rov, 74/5 Rochdale, 76/7 Walsall L Cup, </text:span></text:span><text:span text:style-name="Teletype"><text:span text:style-name="T91">78/9 Brentford (newspaper) £2, <text:s text:c="63"/></text:span></text:span><text:span text:style-name="Teletype"><text:span text:style-name="T87">79/0 Swansea W Cup (fold) £2, 80/1 Bristol Rov, Grimsby, 81/2 Blackburn, 82/3 Rotherham FAC £2, Wolves, 83/4 Man City, <text:s text:c="25"/>86/7 Newport W Cup s/s £2, 89/0 Chesterfield FAC £2, Mansfield, 90/1 Grimsby, 93/4 Colchester, <text:s/></text:span></text:span></text:p>
      <text:p text:style-name="P199"><text:span text:style-name="T394">SOUTHEND;</text:span><text:span text:style-name="T397"> </text:span><text:span text:style-name="T250">1949/0 Swindon (rs) £8, 1950/1 </text:span><text:span text:style-name="Teletype"><text:span text:style-name="T48">Chesterfield (rs hole, sl worn) £4, </text:span></text:span><text:span text:style-name="T397">1951/2 Watford (large hole at staple, wof) £1, </text:span></text:p>
      <text:p text:style-name="P199"><text:span text:style-name="T397">1952/3 Swindon (rs hole) £3, 1955/6 <text:s/></text:span><text:span text:style-name="Teletype"><text:span text:style-name="T44">Newport, </text:span></text:span><text:span text:style-name="T397">Walsall (t/c, sl cr) £2, 1956/7 Norwich (fold), Torquay, Q.P.R (sl fold), 1957/8 Norwich, Northampton, </text:span><text:span text:style-name="Teletype"><text:span text:style-name="T44">Torquay, </text:span></text:span><text:span text:style-name="T397">1958/9 </text:span><text:span text:style-name="T250">Accrington (rs) £2, </text:span><text:span text:style-name="T397">Newport, Swindon, Hull, </text:span><text:span text:style-name="Teletype"><text:span text:style-name="T44">Doncaster, <text:s/></text:span></text:span><text:span text:style-name="T397">Notts Co,</text:span><text:span text:style-name="Teletype"><text:span text:style-name="T44"> </text:span></text:span><text:span text:style-name="T397">1959/0 </text:span><text:span text:style-name="T250">York, Peterborough Fr (fold), </text:span><text:span text:style-name="T397">Accrington, </text:span><text:span text:style-name="Teletype"><text:span text:style-name="T44">Brentford, </text:span></text:span><text:span text:style-name="T397">1960/1 Notts Co, Newport, </text:span><text:span text:style-name="Teletype"><text:span text:style-name="T44">Barnsley, </text:span></text:span><text:span text:style-name="T397">1962/3 Notts Co, </text:span><text:span text:style-name="Teletype"><text:span text:style-name="T44">Reading, </text:span></text:span><text:span text:style-name="T397">1963/4 Fulham (Watson Test) s/s, </text:span><text:span text:style-name="Teletype"><text:span text:style-name="T44">Watford, </text:span></text:span></text:p>
      <text:p text:style-name="P199"><text:span text:style-name="T397">1964/5 Walsall,</text:span><text:span text:style-name="Teletype"><text:span text:style-name="T44"> Scunthorpe, Port Vale, 1965/6 Workington, </text:span></text:span><text:span text:style-name="Teletype"><text:span text:style-name="T48">Stoke (Bentley), </text:span></text:span><text:span text:style-name="Teletype"><text:span text:style-name="T44">1966/7 Aldershot, 1967/8 Workington, </text:span></text:span><text:span text:style-name="T397">1969/0 </text:span><text:span text:style-name="Teletype"><text:span text:style-name="T44">Port Vale, Fiorentina Fr (sl cello mks on corners of back page) £2, 1970/1 Crewe, </text:span></text:span><text:span text:style-name="Teletype"><text:span text:style-name="T48">71/2 Brentford,</text:span></text:span><text:span text:style-name="Teletype"><text:span text:style-name="T44">72/3 Chelsea L Cup, 73/4 Cambridge Utd, </text:span></text:span></text:p>
      <text:p text:style-name="P199"><text:span text:style-name="Teletype"><text:span text:style-name="T44">74/5 Bournemouth, Port Vale, 75/6 Preston, Hereford, 76/7 Brighton L Cup,</text:span></text:span><text:span text:style-name="T397"> 77/8 Swansea, 84/5 </text:span><text:span text:style-name="Teletype"><text:span text:style-name="T44">AP Leamington FAC (4 page issue) £3, Swansea, 78/9 Wimbledon L Cup, Liverpool FAC £2, 79/0 Swindon, 80/1 Tranmere, 82/3 Yeovil FAC £2, 83/4 Preston, 89/0 Colchester, 90/1 Bolton, Mansfield, 91/2 Newcastle, <text:s text:c="196"/></text:span></text:span><text:span text:style-name="Teletype"><text:span text:style-name="T48">MISCELLANEOUS @ SOUTHEND; 7/11/66 A Southend XI v An International XI (Watson, 4 pages) £2, </text:span></text:span><text:span text:style-name="Teletype"><text:span text:style-name="T44"><text:s text:c="214"/></text:span></text:span></text:p>
      <text:p text:style-name="P71"><text:span text:style-name="Teletype"><text:span text:style-name="T54">SOUTHPORT;</text:span></text:span><text:span text:style-name="Teletype"><text:span text:style-name="T53"> 1956/7 Scunthorpe £6, 1957/8 Tranmere £5, Chester (sl cr) £4, 1960/1 Accrington £5, 1962/3 Gillingham £3, <text:s text:c="30"/>1963/4 Doncaster £3, 1964/5 Lincoln (nof), Crewe £3, Newport £3, 1965/6 Crewe £3, 1967/8 Mansfield £2, Bristol Rov £2, Stockport, 1968/9 Barrow L Cup (sl fold) £2, 1969/0 Reading £2, Plymouth £2, 1970/1 Grimsby £2, 72/3 Torquay £2, 74/5 Torquay £2, <text:s text:c="31"/>75/6 Bradford City s/s (sl cr) £2, Crewe s/s £3, 77/8 (Last Season) Stockport (excellent) £3, </text:span></text:span></text:p>
      <text:p text:style-name="P226"><text:span text:style-name="T375">STEVENAGE;</text:span><text:span text:style-name="T386"> £1-50p Each; 2010/11 Wycombe, 2011/12 Colchester, Bournemouth, Brentford, 2012/13 Doncaster, </text:span></text:p>
      <text:p text:style-name="P16"><text:span text:style-name="Teletype"><text:span text:style-name="T114">STOCKPORT;</text:span></text:span><text:span text:style-name="Teletype"><text:span text:style-name="T86"> 1955/6 Mansfield (fold), 1958/9 Doncaster (sl worn), </text:span></text:span><text:span text:style-name="Teletype"><text:span text:style-name="T87">1958/9 Rotherham Fr (24</text:span></text:span><text:span text:style-name="Teletype"><text:span text:style-name="T156">th</text:span></text:span><text:span text:style-name="Teletype"><text:span text:style-name="T87"> Jan, fold, edge tears) £5, <text:s text:c="65"/></text:span></text:span><text:span text:style-name="Teletype"><text:span text:style-name="T86">1959/0 Rochdale (fold, tiny sof), Crewe FAC (fold, worn), </text:span></text:span><text:span text:style-name="Teletype"><text:span text:style-name="T87">1960/1 Crystal Pal (fold), </text:span></text:span><text:span text:style-name="Teletype"><text:span text:style-name="T86">1961/2 Rochdale, 1963/4 Tranmere, Torquay £3, Workington, 1964/5 Chester £3 Grimsby FAC £3, 1965/6 Colchester, <text:s/>Barnsley (fold), 1966/7 Brentford, 1967/8 Scunthorpe, </text:span></text:span></text:p>
      <text:p text:style-name="P16"><text:span text:style-name="Teletype"><text:span text:style-name="T86">1968/9 Watford, 1969/0 Reading, 1970/1 Lincoln, 72/3 Aldershot £2, Bradford City L Cup, Workington FAC £2, 73/4 Bradford City, </text:span></text:span></text:p>
      <text:p text:style-name="P16"><text:span text:style-name="Teletype"><text:span text:style-name="T86">74/5 Rochdale, 76/7 Swansea, 77/8 Hartlepool, 80/1 Darlington, 81/2 Bournemouth, 82/3 Torquay, 86/7 Tranmere, 89/0 Scunthorpe, </text:span></text:span></text:p>
      <text:p text:style-name="P16"><text:span text:style-name="Teletype"><text:span text:style-name="T86">2007/8 Mansfield (Feb+Apr), </text:span></text:span></text:p>
      <text:p text:style-name="P16"><text:span text:style-name="Teletype"><text:span text:style-name="T114">STOKE;</text:span></text:span><text:span text:style-name="Teletype"><text:span text:style-name="T86"> </text:span></text:span><text:span text:style-name="Teletype"><text:span text:style-name="T87">1950/1 Fulham (spike hole), 1953/4 Lincoln (fold), 1955/6 Blackburn,</text:span></text:span><text:span text:style-name="Teletype"><text:span text:style-name="T86"> Lincoln (cello edge) £2, 1956/7 Swansea, </text:span></text:span></text:p>
      <text:p text:style-name="P16"><text:span text:style-name="Teletype"><text:span text:style-name="T87">Lincoln (+match report cellotaped inside) £2, </text:span></text:span><text:span text:style-name="Teletype"><text:span text:style-name="T86">1958/9 Barnsley, 1960/1 Sheff Utd, 1961/2 L Orient (sm nof), 1963/4 Ipswich, </text:span></text:span></text:p>
      <text:p text:style-name="P16"><text:span text:style-name="Teletype"><text:span text:style-name="T87">Swansea FAC (4 pages, fold, sl tear), </text:span></text:span><text:span text:style-name="Teletype"><text:span text:style-name="T86">1964/5 Spurs, 1965/6 Chelsea, Blackburn, Newcastle, 1966/7 Sheff Wed, Arsenal, </text:span></text:span></text:p>
      <text:p text:style-name="P16"><text:span text:style-name="Teletype"><text:span text:style-name="T86">1967/8 Sheff Wed L Cup, 1968/9 Q.P.R, 1969/0 Burnley, 71/2 Chelsea, 73/4 Middlesbrough L Cup, 74/5 Q.P.R, Everton, Wolves, </text:span></text:span></text:p>
      <text:p text:style-name="P16"><text:span text:style-name="Teletype"><text:span text:style-name="T86">75/6 Middlesbrough, 76/7 West Ham, 77/8 Sunderland, Blyth Spartans FAC £2, 78/9 Millwall, 79/0 Swansea L Cup, Swindon L Cup, </text:span></text:span></text:p>
      <text:p text:style-name="P16"><text:span text:style-name="Teletype"><text:span text:style-name="T86">80/1 Wolves FAC, 81/2 Leeds, Norwich FAC £2, 82/3 Sheff Utd FAC £2, 85/6 Wimbledon, Millwall, 86/7 Coventry FAC (t/c) £2, </text:span></text:span></text:p>
      <text:p text:style-name="P70"><text:span text:style-name="Teletype"><text:span text:style-name="T87">95/6 Grimsby (sl cr), <text:s text:c="65"/></text:span></text:span></text:p>
      <text:p text:style-name="P198"><text:span text:style-name="T375">SUNDERLAND;</text:span><text:span text:style-name="T386"> 1955/6 Sheff Utd, 1956/7 Charlton, Blackpool, </text:span><text:span text:style-name="Teletype"><text:span text:style-name="T87">Red Banner Fr, Q.P.R FAC, </text:span></text:span><text:span text:style-name="T386">1957/8 Portsmouth (sl cr), 1958/9 Sheff Utd, </text:span><text:span text:style-name="Teletype"><text:span text:style-name="T87">1960/1 Plymouth, Spurs FAC (1 x neat t/c) £6, <text:s/>1961/2 Scunthorpe (fold), 1962/3 Gravesend FAC £4, </text:span></text:span><text:span text:style-name="T386">Southampton, Chelsea (fold) £5, Grimsby, </text:span><text:span text:style-name="Teletype"><text:span text:style-name="T86">1964/5 Nottingham For FAC, West Ham L Cup £3, 1965/6 Arsenal (Nov), Shef Utd L Cup, </text:span></text:span><text:span text:style-name="Teletype"><text:span text:style-name="T87">1967/8 Leeds L Cup, </text:span></text:span></text:p>
      <text:p text:style-name="P198"><text:span text:style-name="Teletype"><text:span text:style-name="T87">1969/0 Man Utd, 1970/1 Charlton, 75/6 Oldham FAC, 76/7 West Ham, 77/8 Southampton, 78/9 Oldham, 79/0 Oldham ASC £3, Charlton, 80/1 Stoke, 81/2 Coventry (sl cr), Man City, 84/5 Everton, 90/1 Southampton, 97/8 Nottingham For,</text:span></text:span></text:p>
      <text:p text:style-name="P199"><text:span text:style-name="T394">SWANSEA;</text:span><text:span text:style-name="T397"> 1949/0 </text:span><text:span text:style-name="Teletype"><text:span text:style-name="T44">Chesterfield (rs hole, sl fold) £9, </text:span></text:span><text:span text:style-name="T397">1952/3 Fulham (sl rs) £10, 1955/6 Blackburn (sl cr), Fulham (wof), </text:span><text:span text:style-name="Teletype"><text:span text:style-name="T44">Bristol Rov, 1956/7 Doncaster, Huddersfield (cr, tear on back page) £2, <text:s/></text:span></text:span><text:span text:style-name="T397">1957/8 Charlton, 1958/9 Charlton, Middlesbrough, Bristol City (staple hole), </text:span></text:p>
      <text:p text:style-name="P199"><text:span text:style-name="T397">Huddersfield, 1959/0 Charlton (h/t scores), Brighton (+match report, t/c), </text:span><text:span text:style-name="Teletype"><text:span text:style-name="T44">1961/2 Preston, </text:span></text:span><text:span text:style-name="T397">1962/3 Scunthorpe (t/c), Derby (t/c), </text:span></text:p>
      <text:p text:style-name="P198"><text:span text:style-name="Teletype"><text:span text:style-name="T87">1964/5 Peterborough FAC (nof), 1965/6 Oldham, 1967/8 York, 1969/0 Oldham, Crewe £2, 1970/1 Mansfield, </text:span></text:span><text:span text:style-name="Teletype"><text:span text:style-name="T86">74/5 Rochdale, </text:span></text:span></text:p>
      <text:p text:style-name="P198"><text:span text:style-name="Teletype"><text:span text:style-name="T86">Southport £2, Kettering FAC £3, Workington (sl foxing), 75/6 Bournemouth, 76/7 Barnsley, 78/9 Blackpool, </text:span></text:span><text:span text:style-name="Teletype"><text:span text:style-name="T87">79/0 Leicester, </text:span></text:span></text:p>
      <text:p text:style-name="P198"><text:span text:style-name="Teletype"><text:span text:style-name="T87">80/1 Arsenal L Cup, </text:span></text:span><text:span text:style-name="T386">81/2 Arsenal, Man City, </text:span><text:span text:style-name="Teletype"><text:span text:style-name="T87">Leeds, 84/5 Bognor Regis FAC £2,</text:span></text:span></text:p>
      <text:p text:style-name="P16"><text:span text:style-name="Teletype"><text:span text:style-name="T114">SWINDON;</text:span></text:span><text:span text:style-name="Teletype"><text:span text:style-name="T86"> 1955/6 Crystal Pal, Reading (neat sof), 1956/7 Bournemouth FAC £5, </text:span></text:span><text:span text:style-name="Teletype"><text:span text:style-name="T87">1957/8 Watford (cr), </text:span></text:span></text:p>
      <text:p text:style-name="P16"><text:span text:style-name="Teletype"><text:span text:style-name="T87">1959/0 Coventry (Jan)+(May, sl cr), </text:span></text:span><text:span text:style-name="Teletype"><text:span text:style-name="T86">1959/0 Barnsley, 1960/1 Southend, 1961/2 Southend, 1962/3 Halifax, 1964/5 Rotherham, </text:span></text:span></text:p>
      <text:p text:style-name="P16"><text:span text:style-name="Teletype"><text:span text:style-name="T86">1965/6 Grimsby, 1966/7 Swansea, 1968/9 Plymouth, 1970/1 Sheff Utd, 73/4 Middlesbrough, 74/5 Chesterfield, 75/6 Southend, </text:span></text:span></text:p>
      <text:p text:style-name="P16"><text:span text:style-name="Teletype"><text:span text:style-name="T86">76/7 Everton FAC £2, 77/8 Rotherham, 79/0 Spurs FAC, 80/1 Weymouth FAC £2, 82/3 Scunthorpe, Colchester, 83/4 Crewe, <text:s/></text:span></text:span></text:p>
      <text:p text:style-name="P16"><text:span text:style-name="Teletype"><text:span text:style-name="T86">85/6 Hereford, Southend, Port Vale, 86/7 Notts Co, Wigan, Gillingham Play-Off Final, 89/0 Wolves, 90/1 Millwall, 2001/2 Hereford, 2003/4 Brentford, 2004/5 Torquay, Walsall, 2007/8 Brighton, Bristol Rov, Leeds, Forest Green Rov FAC, 2008/9 Walsall,</text:span></text:span></text:p>
      <text:p text:style-name="P16"><text:span text:style-name="Teletype"><text:span text:style-name="T114">TORQUAY;</text:span></text:span><text:span text:style-name="Teletype"><text:span text:style-name="T86"> 1954/5 Newport (nof, 2 x v small pieces cello on back page) £3, Brighton, Northampton, 1955/6 Millwall (tear on spine), Walsall, Reading (water stain) £2, 1956/7 Millwall (t/c), Shrewsbury (sl mk), Southend, Brighton, Swindon, </text:span></text:span><text:span text:style-name="Teletype"><text:span text:style-name="T87">Plymouth, </text:span></text:span><text:span text:style-name="Teletype"><text:span text:style-name="T86">1957/8 Watford, </text:span></text:span><text:span text:style-name="Teletype"><text:span text:style-name="T87">Aldershot (rs) £4, Bournemouth (rs, sl tear, sl mk), 1959/0 Aldershot £4, </text:span></text:span><text:span text:style-name="Teletype"><text:span text:style-name="T86">Notts Co, 1960/1 </text:span></text:span><text:span text:style-name="Teletype"><text:span text:style-name="T87">Shrewsbury, Bury, Southend, Notts Co, Reading, Brentford (states Southend on team page!), Port Vale, Barnsley, </text:span></text:span><text:span text:style-name="Teletype"><text:span text:style-name="T86">Bradford City, Grimsby (Jan), Hull, 1961/2 Northampton (fold), Newport, Shrewsbury, Swindon, Peterborough,</text:span></text:span><text:span text:style-name="Teletype"><text:span text:style-name="T87"> Bournemouth, Q.P.R, Hull, Coventry, Port Vale, Oldham (Jan postponed woc)+(Feb), Southend, Reading, </text:span></text:span><text:span text:style-name="Teletype"><text:span text:style-name="T86">1962/3 Workington, Stockport, Newport, Oldham (Jan)+(Feb), Crewe (Jan, sl cr), </text:span></text:span><text:span text:style-name="Teletype"><text:span text:style-name="T87">Bradford City, Darlington, Rochdale, Oldham, Doncaster, Exeter, Hartlepool (rs), Gillingham (rs), Brentford (rs), Aldershot £3, Chesterfield, </text:span></text:span><text:span text:style-name="Teletype"><text:span text:style-name="T86">1963/4 Rochdale, Bradford City,</text:span></text:span><text:span text:style-name="Teletype"><text:span text:style-name="T87"> Darlington, Gillingham, Aldershot, Chesterfield, Brighton, Doncaster, Lincoln, </text:span></text:span><text:span text:style-name="Teletype"><text:span text:style-name="T86">1964/5 Spurs FAC £3-50p, Bradford City, 1965/6 Luton, Stockport, Halifax, </text:span></text:span><text:span text:style-name="Teletype"><text:span text:style-name="T87">Lincoln, </text:span></text:span><text:span text:style-name="Teletype"><text:span text:style-name="T86">1966/7 Bournemouth, Middlesbrough, 1967/8 Gillingham, Colchester FAC £2, Shrewsbury, </text:span></text:span></text:p>
      <text:p text:style-name="P16"><text:span text:style-name="Teletype"><text:span text:style-name="T86">Bournemouth £2, Oldham, Walsall, 1968/9 Brighton, Shrewsbury, Walsall, 1969/0 Rochdale £2, Brighton, 1970/1 Shrewsbury, </text:span></text:span></text:p>
      <text:p text:style-name="P16"><text:span text:style-name="Teletype"><text:span text:style-name="T86">71/2 Brighton, York £2, 74/5 Exeter £2, 75/6 Bournemouth, 76/7 Hillingdon FAC £2, Burnley L Cup £2, 77/8 Wimbledon FAC £2, Bournemouth, 79/0 Wolves (Street Test) £2, 80/1 Barton Rov FAC £3, 81/2 Bournemouth, 83/4 Hartlepool, </text:span></text:span><text:span text:style-name="Teletype"><text:span text:style-name="T87">89/0 West Ham FAC £3, </text:span></text:span></text:p>
      <text:p text:style-name="P16"><text:span text:style-name="Teletype"><text:span text:style-name="T114"/></text:span></text:p>
      <text:p text:style-name="P16"><text:span text:style-name="Teletype"><text:span text:style-name="T114"/></text:span></text:p>
      <text:p text:style-name="P7"><text:span text:style-name="Teletype"><text:span text:style-name="T114">53</text:span></text:span></text:p>
      <text:p text:style-name="P16"><text:span text:style-name="Teletype"><text:span text:style-name="T114"/></text:span></text:p>
      <text:p text:style-name="P16"><text:soft-page-break/><text:span text:style-name="Teletype"><text:span text:style-name="T114">TRANMERE;</text:span></text:span><text:span text:style-name="Teletype"><text:span text:style-name="T101"> </text:span></text:span><text:span text:style-name="Teletype"><text:span text:style-name="T87">1954/5 Bradford City (sl mk), </text:span></text:span><text:span text:style-name="Teletype"><text:span text:style-name="T86">1957/8 Bury £4, Stockport (Cheshire Bowl) £4, 1960/1 Chesterfield, </text:span></text:span><text:span text:style-name="Teletype"><text:span text:style-name="T87">1961/2 Mansfield, </text:span></text:span></text:p>
      <text:p text:style-name="P16"><text:span text:style-name="Teletype"><text:span text:style-name="T87">1962/3 Mansfield, 1963/4 Doncaster, Hartlepool, 1964/5 Halifax (sl grubby), Lincoln FAC £3, 1965/6 Doncaster (+ Soccer Review) £3, 967/8 Watford, 1968/9 Swindon, 1969/0 Brighton, 1970/1 Plymouth £2, 71/2 Blackburn, 72/3 Scunthorpe, 73/4 Brighton, 75/6 Doncaster, 77/8 Swindon (v sl mk), 78/9 Walsall, Peterborough, 80/1 Bournemouth, 81/2 Bournemouth, 86/7 Lincoln, </text:span></text:span></text:p>
      <text:p text:style-name="P16"><text:span text:style-name="Teletype"><text:span text:style-name="T114">WALSALL;</text:span></text:span><text:span text:style-name="Teletype"><text:span text:style-name="T86"> 1954/5 Newport (neat wof, fold) £6, 1955/6, Bournemouth, 1956/7 Brentford, </text:span></text:span><text:span text:style-name="Teletype"><text:span text:style-name="T87">Watford (sl tear on fold), </text:span></text:span></text:p>
      <text:p text:style-name="P16"><text:span text:style-name="Teletype"><text:span text:style-name="T87">1958/9 Norwich (rs, sl cr), </text:span></text:span><text:span text:style-name="Teletype"><text:span text:style-name="T86">1959/0 Torquay, </text:span></text:span><text:span text:style-name="Teletype"><text:span text:style-name="T87">Notts Co (rs), </text:span></text:span><text:span text:style-name="Teletype"><text:span text:style-name="T86">1960/1 Watford, </text:span></text:span><text:span text:style-name="Teletype"><text:span text:style-name="T87">Newport, Swindon, Reading, Coventry (nof, sotp) £2, Notts Co,</text:span></text:span></text:p>
      <text:p text:style-name="P16"><text:span text:style-name="Teletype"><text:span text:style-name="T86">1961/2 L Orient, </text:span></text:span><text:span text:style-name="Teletype"><text:span text:style-name="T87">Middlesbrough, Norwich, </text:span></text:span><text:span text:style-name="Teletype"><text:span text:style-name="T86">1962/3 Plymouth, </text:span></text:span><text:span text:style-name="Teletype"><text:span text:style-name="T87">Middlesbrough, Sunderland, </text:span></text:span><text:span text:style-name="Teletype"><text:span text:style-name="T86">1963/4 Bristol Rov, Peterborough, </text:span></text:span><text:span text:style-name="Teletype"><text:span text:style-name="T87">Notts Co, Mansfield, 1964/5 Mansfield, Hull (t/c), Colchester (nof, sotp) £1, Bristol Rov, Carlisle, Gillingham, Oxford Utd, Brentford, </text:span></text:span></text:p>
      <text:p text:style-name="P16"><text:span text:style-name="Teletype"><text:span text:style-name="T87">1965/6 Notts Co,</text:span></text:span><text:span text:style-name="Teletype"><text:span text:style-name="T86"> Mansfield, Workington, 1966/7 Doncaster (sotp), </text:span></text:span><text:span text:style-name="Teletype"><text:span text:style-name="T87">Oldham (FLR), 71/2 Blackburn, </text:span></text:span><text:span text:style-name="Teletype"><text:span text:style-name="T86">73/4 Man City L Cup £2, Bristol Rov, Shrewsbury L Cup £2, 74/5 Tranmere, 78/9 Brentford, 82/3 Preston L Cup, 90/1 Yeovil FAC £2, 98/9 Notts Co, 1999/0 Tranmere, </text:span></text:span></text:p>
      <text:p text:style-name="P16"><text:span text:style-name="Teletype"><text:span text:style-name="T86">2000/1 Reading, </text:span></text:span></text:p>
      <text:p text:style-name="P16"><text:span text:style-name="Teletype"><text:span text:style-name="T114">WATFORD;</text:span></text:span><text:span text:style-name="Teletype"><text:span text:style-name="T122"> 1952/3 Newport (t/c, edge tear, sl cr), </text:span></text:span><text:span text:style-name="Teletype"><text:span text:style-name="T130">Q.P.R (sl cr) £6, </text:span></text:span><text:span text:style-name="Teletype"><text:span text:style-name="T86">1953/4 Brighton £10, </text:span></text:span><text:span text:style-name="Teletype"><text:span text:style-name="T87">Luton Invitation Cup (t/c, sl cr), Stoke Fr, Gillingham (sl cr), 1954/5 Bournemouth (split spine, cello edge mks) £2, </text:span></text:span><text:span text:style-name="Teletype"><text:span text:style-name="T86">1955/6 Bournemouth £6, </text:span></text:span><text:span text:style-name="Teletype"><text:span text:style-name="T87">Shrewsbury, Northampton, </text:span></text:span><text:span text:style-name="Teletype"><text:span text:style-name="T86">Reading, </text:span></text:span></text:p>
      <text:p text:style-name="P16"><text:span text:style-name="Teletype"><text:span text:style-name="T87">Colchester, Newport, 1956/7 Swindon (fold), Millwall (ph) £1, Walsall (ph, sof) 50p, Plymouth (ph, t/c) £1, Northampton, Norwich (ph) £1, Ipswich (sl fold) £4, Shrewsbury (sl fold), Colchester, Bournemouth, Torquay (sotp), 1957/8 Newport (t/c), Crystal Pal, Gillingham, </text:span></text:span></text:p>
      <text:p text:style-name="P16"><text:span text:style-name="Teletype"><text:span text:style-name="T87">1958/9 Gateshead, <text:s/>Bradford Pk Ave, Port Vale, Torquay, Chester, Millwall, 1959/0 Exeter, </text:span></text:span><text:span text:style-name="Teletype"><text:span text:style-name="T86">Millwall (fold), 1960/1 </text:span></text:span><text:span text:style-name="Teletype"><text:span text:style-name="T87">Swindon, Barnsley, </text:span></text:span></text:p>
      <text:p text:style-name="P16"><text:span text:style-name="Teletype"><text:span text:style-name="T87">Crystal Pal FAC, Bournemouth (t/c, sl cr), Bristol City, 1961/2 Bristol City,</text:span></text:span><text:span text:style-name="Teletype"><text:span text:style-name="T86"> Swindon, Grimsby (fold), 1962/3 Bristol City, 1963/4 Barnsley, </text:span></text:span><text:span text:style-name="Teletype"><text:span text:style-name="T87">Bristol City (v sl cr), </text:span></text:span><text:span text:style-name="Teletype"><text:span text:style-name="T86">1964/5 Workington (+match report), 1965/6 Brighton (nof), </text:span></text:span><text:span text:style-name="Teletype"><text:span text:style-name="T87">Bristol Rov (t/c), </text:span></text:span><text:span text:style-name="Teletype"><text:span text:style-name="T86">1966/7 Liverpool FAC (sof), </text:span></text:span></text:p>
      <text:p text:style-name="P16"><text:span text:style-name="Teletype"><text:span text:style-name="T86">1967/8 Barrow, Oldham, Bournemouth L Cup (4 pages, sl tear) £2, 1968/9 Luton, 1969/0 Liverpool L Cup, 71/2 Preston L Cup £2, </text:span></text:span></text:p>
      <text:p text:style-name="P16"><text:span text:style-name="Teletype"><text:span text:style-name="T86">73/4 Chelmsford FAC £2, 74/5 Bournemouth, 75/6 Darlington, </text:span></text:span><text:span text:style-name="Teletype"><text:span text:style-name="T87">Northampton L Cup (4 pages) £2, </text:span></text:span><text:span text:style-name="Teletype"><text:span text:style-name="T86">76/7 Halifax, 77/8 Grimsby, Stockport, 78/9 Walsall, 79/0 Swansea, Wrexham, Cambridge Utd, Fulham, 80/1 L Orient, 81/2 Cardiff, Man Utd FAC £2, </text:span></text:span></text:p>
      <text:p text:style-name="P16"><text:span text:style-name="Teletype"><text:span text:style-name="T86">83/4 Kaiserslautern UEFA, Brighton FAC £2, 89/0 Sheff Utd FAC £2, Wigan FAC £2, 91/2 Barnsley, </text:span></text:span></text:p>
      <text:p text:style-name="P16"><text:span text:style-name="Teletype"><text:span text:style-name="T86">MISCELLANEOUS @ WATFORD; 20/3/54 England v Wales (Schools, heavy fold) £2-50p, </text:span></text:span></text:p>
      <text:p text:style-name="P16"><text:span text:style-name="Teletype"><text:span text:style-name="T114">W.B.A;</text:span></text:span><text:span text:style-name="Teletype"><text:span text:style-name="T86"> 1947/8 </text:span></text:span><text:span text:style-name="Teletype"><text:span text:style-name="T92">Chesterfield (sl rs, sl cr) £14,</text:span></text:span><text:span text:style-name="Teletype"><text:span text:style-name="T87"> 1951/2 Blackpool (r/s, wof) £4, Fulham (wof) £7, </text:span></text:span><text:span text:style-name="Teletype"><text:span text:style-name="T86">1954/5 Sheff Utd, 1955/6 Sheff Utd, </text:span></text:span></text:p>
      <text:p text:style-name="P16"><text:span text:style-name="Teletype"><text:span text:style-name="T87">1958/9 Preston/Wolves Res (rs, sl cr), Leicester, Newcastle,</text:span></text:span><text:span text:style-name="Teletype"><text:span text:style-name="T86">1959/0 Bolton, 1960/1 Wolves/Blackpool Res, </text:span></text:span><text:span text:style-name="Teletype"><text:span text:style-name="T87">Leicester (rs), </text:span></text:span><text:span text:style-name="Teletype"><text:span text:style-name="T86">1961/2 Wolves, 1962/3 Man City, </text:span></text:span><text:span text:style-name="Teletype"><text:span text:style-name="T87">Leicester,</text:span></text:span><text:span text:style-name="Teletype"><text:span text:style-name="T86"> 1963/4 Fulham, </text:span></text:span><text:span text:style-name="Teletype"><text:span text:style-name="T87">Sheff Utd,</text:span></text:span><text:span text:style-name="Teletype"><text:span text:style-name="T86"> 1964/5 Birmingham, Everton/Everton Res, 1965/6 Blackburn, 1966/7 Man City, 1968/9 Bruges ECWC £2, Man Utd, 1969/0 Ipswich, Chelsea (sl tear), Spurs (sl cr), Liverpool (worn) 50p, 71/2 Spurs, 76/7 West Ham, Man City FAC £2, 77/8 West Ham, 78/9 Southampton Lge+FAC, Valencia UEFA £2, 79/0 Everton, Spurs, 80/1 Brighton, Preston L Cup, </text:span></text:span></text:p>
      <text:p text:style-name="P16"><text:span text:style-name="Teletype"><text:span text:style-name="T87">81/2 Coventry FAC £2, Spurs L Cup s/f £2, 83/4 Rotherham FAC £2, Scunthorpe FAC £2, 91/2 Darlington (sl cr), </text:span></text:span></text:p>
      <text:p text:style-name="P16"><text:span text:style-name="Teletype"><text:span text:style-name="T87">92/3 Swansea Play Off s/f £2,</text:span></text:span></text:p>
      <text:p text:style-name="P16"><text:span text:style-name="Teletype"><text:span text:style-name="T114">WIGAN ATH;</text:span></text:span><text:span text:style-name="Teletype"><text:span text:style-name="T86"> 77/8 Sheff Wed FAC £1-50p, 78/9 Tranmere L Cup (1</text:span></text:span><text:span text:style-name="Teletype"><text:span text:style-name="T155">st</text:span></text:span><text:span text:style-name="Teletype"><text:span text:style-name="T86"> game as Lge club) £3, Grimsby (1</text:span></text:span><text:span text:style-name="Teletype"><text:span text:style-name="T155">st</text:span></text:span><text:span text:style-name="Teletype"><text:span text:style-name="T86"> home game in Lge) £2, </text:span></text:span></text:p>
      <text:p text:style-name="P16"><text:span text:style-name="Teletype"><text:span text:style-name="T86">Bury FAC £2, Bournemouth, </text:span></text:span><text:span text:style-name="Teletype"><text:span text:style-name="T87">1979/0 Northwich Victoria FAC (4 pages) £3, </text:span></text:span><text:span text:style-name="Teletype"><text:span text:style-name="T86">80/1 Aldershot £1-50p, 81/2 Stockport L Cup, </text:span></text:span></text:p>
      <text:p text:style-name="P16"><text:span text:style-name="Teletype"><text:span text:style-name="T86">Aldershot L Cup, 89/0 Mansfield FAC £2, 91/2 Swansea, 93/4 Man Utd Lancs Marsden Cup £2, <text:s/>2000/1 Reading, </text:span></text:span></text:p>
      <text:p text:style-name="P16"><text:span text:style-name="Teletype"><text:span text:style-name="T86">MISCELLANEOUS @ WIGAN; 1983/4 Accrington v South Liverpool Lancs Junior Cup Final (mint) £2-50p. </text:span></text:span></text:p>
      <text:p text:style-name="P16"><text:span text:style-name="Teletype"><text:span text:style-name="T114">WIMBLEDON;</text:span></text:span><text:span text:style-name="Teletype"><text:span text:style-name="T86"> 76/7 Middlesbrough FAC £1-50p, 77/8 Gillingham L Cup £2, Newport 1-50p, Reading, </text:span></text:span><text:span text:style-name="Teletype"><text:span text:style-name="T87">Halifax (1</text:span></text:span><text:span text:style-name="Teletype"><text:span text:style-name="T156">st</text:span></text:span><text:span text:style-name="Teletype"><text:span text:style-name="T87"> home Lge game) £3, Darlington £2, Boston Utd (Champions Cup) £1-50p, Doncaster £2, 78/9 York (Feb £3)+(May £2),</text:span></text:span><text:span text:style-name="Teletype"><text:span text:style-name="T86"> Southampton FAC £2, Wigan £1-50p, Bournemouth FAC £2, Southend L Cup, 79/0 Colchester, Swindon L Cup, Portsmouth FAC £2, 80/1 Sheff Wed L Cup, </text:span></text:span></text:p>
      <text:p text:style-name="P16"><text:span text:style-name="Teletype"><text:span text:style-name="T86">Aldershot L Cup £2, 82/3 Aldershot £2, 83/4 Oldham, Millwall, 84/5 Nottingham For, 85/6 Bradford City, 86/7 Charlton, </text:span></text:span></text:p>
      <text:p text:style-name="P16"><text:span text:style-name="Teletype"><text:span text:style-name="T86">89/0 Port Vale L Cup £1-50p, 98/9 Aston Villa, 2003/4 W.B.A, </text:span></text:span></text:p>
      <text:p text:style-name="P16"><text:span text:style-name="Teletype"><text:span text:style-name="T114">WOLVES;</text:span></text:span><text:span text:style-name="Teletype"><text:span text:style-name="T86"> </text:span></text:span><text:span text:style-name="Teletype"><text:span text:style-name="T123">1946/7 Derby (4 pages, fold) £10, </text:span></text:span><text:span text:style-name="Teletype"><text:span text:style-name="T91">1948/9 Portsmouth (bit tatty, t/c) £5, </text:span></text:span><text:span text:style-name="Teletype"><text:span text:style-name="T86">1954/5 Arsenal FAC, </text:span></text:span><text:span text:style-name="Teletype"><text:span text:style-name="T91">Honved Fr (rs, fold) £4, </text:span></text:span></text:p>
      <text:p text:style-name="P16"><text:span text:style-name="Teletype"><text:span text:style-name="T87">1955/6 W.B.A (wof, t/c) £2, Sunderland (wof, t/c) £2, 1956/7 Man City, </text:span></text:span><text:span text:style-name="Teletype"><text:span text:style-name="T86">Roumania Fr, 1957/8 Darlington FAC, </text:span></text:span><text:span text:style-name="Teletype"><text:span text:style-name="T87">1958/9 Bolton FAC, </text:span></text:span></text:p>
      <text:p text:style-name="P16"><text:span text:style-name="Teletype"><text:span text:style-name="T86">1959/0 Arsenal, 1960/1 Newcastle, </text:span></text:span><text:span text:style-name="Teletype"><text:span text:style-name="T87">Bolton (fold, sl tear) £1, Leicester, 1961/2 Man Utd, </text:span></text:span><text:span text:style-name="Teletype"><text:span text:style-name="T86">Sheff Wed, West Ham (sl stain), Ipswich, </text:span></text:span></text:p>
      <text:p text:style-name="P16"><text:span text:style-name="Teletype"><text:span text:style-name="T87">1962/3 Spurs (sl cr), Man City (sl cr), Blackpool (Dec)+(May),</text:span></text:span><text:span text:style-name="Teletype"><text:span text:style-name="T86"> 1963/4 Arsenal, </text:span></text:span><text:span text:style-name="Teletype"><text:span text:style-name="T87">Man Utd, </text:span></text:span><text:span text:style-name="Teletype"><text:span text:style-name="T86">1964/5 Stoke, </text:span></text:span><text:span text:style-name="Teletype"><text:span text:style-name="T87">Man Utd Lge+FAC, </text:span></text:span></text:p>
      <text:p text:style-name="P16"><text:span text:style-name="Teletype"><text:span text:style-name="T86">Rotherham FAC, Aston Villa FAC, 1966/7 Everton FAC, 1969/0 Nottingham For, 73/4 Leeds, 74/5 Newcastle, 75/6 Charlton FAC (fold), Swindon L Cup £2, 76/7 Blackpool, 77/8 West Ham, 78/9 Newcastle FAC 1-50p, Shrewsbury FAC £2, 79/0 Watford FAC £3, Spurs, </text:span></text:span></text:p>
      <text:p text:style-name="P16"><text:span text:style-name="Teletype"><text:span text:style-name="T86">Man City £2, 80/1 Stoke FAC £1-50p, Wrexham FAC £2, </text:span></text:span></text:p>
      <text:p text:style-name="P16"><text:span text:style-name="Teletype"><text:span text:style-name="T86">MISCELLANEOUS @ WOLVES; 1956 England v Denmark (Full International, neat fold) £6, </text:span></text:span></text:p>
      <text:p text:style-name="P133">WOLVES 1971/2 U.E.F.A SEASON (with (full) Tickets (good condition);</text:p>
      <text:p text:style-name="P137">7/8/71 Groningen (Holland) Fr £3, 15/9/71 Academica de Coimbra UEFA (sl tear) £3, 3/11/71 A.D.O The Hague UEFA £4, </text:p>
      <text:p text:style-name="P137">8/12/71 Carl Zeiss Jena UEFA (prog+ tkt stubb) £3, 22/3/71 Juventus UEFA £4, 19/4/72 Ferencvaros UEFA s/f £6, </text:p>
      <text:p text:style-name="P16"><text:span text:style-name="Teletype"><text:span text:style-name="T114">WORKINGTON;</text:span></text:span><text:span text:style-name="Teletype"><text:span text:style-name="T86"> </text:span></text:span><text:span text:style-name="Teletype"><text:span text:style-name="T87">1955/6 Bradford City (sotp), </text:span></text:span><text:span text:style-name="Teletype"><text:span text:style-name="T86">1956/7 Southport £5, Scunthorpe, 1957/8 </text:span></text:span><text:span text:style-name="Teletype"><text:span text:style-name="T91">Bradford City £4,</text:span></text:span><text:span text:style-name="Teletype"><text:span text:style-name="T86"> Rochdale £4, </text:span></text:span></text:p>
      <text:p text:style-name="P16"><text:span text:style-name="Teletype"><text:span text:style-name="T86">1958/9 Walsall £4, Torquay £4, 1959/0 Southport £4, Doncaster, Darlington, 1960/1 Stockport (nof), Mansfield (sl mk), 1961/2 Mansfield, Colchester (sl cr), Chesterfield, Millwall, 1962/3 Southport, Brentford, </text:span></text:span><text:span text:style-name="Teletype"><text:span text:style-name="T87">Hartlepool £3, </text:span></text:span><text:span text:style-name="Teletype"><text:span text:style-name="T86">1963/4 Doncaster, Stockport, Brighton (fold), </text:span></text:span></text:p>
      <text:p text:style-name="P16"><text:span text:style-name="Teletype"><text:span text:style-name="T86">Carlisle (cr), York (worn), </text:span></text:span><text:span text:style-name="Teletype"><text:span text:style-name="T87">Lincoln £3, </text:span></text:span><text:span text:style-name="Teletype"><text:span text:style-name="T86">1964/5 Barrow L Cup £3, Reading, Blackburn L Cup £3, Scunthorpe, Luton, Southend, Grimsby, Hull, Carlisle, Peterborough (sl tear), Mansfield, 1965/6 Bournemouth, Hull, <text:s/>Swansea, Exeter, Scunthorpe, Brighton, Oxford Utd, Shrewsbury, York, Walsall, Oldham, Peterborough, Bristol Rov, Gillingham, </text:span></text:span><text:span text:style-name="Teletype"><text:span text:style-name="T87">Millwall (cc tv programme), Reading, Mansfield, </text:span></text:span></text:p>
      <text:p text:style-name="P16"><text:span text:style-name="Teletype"><text:span text:style-name="T86">1966/7 Torquay, Colchester, </text:span></text:span><text:span text:style-name="Teletype"><text:span text:style-name="T87">Bournemouth £3, 1967/8 Rochdale, Fulham L Cup (sl cr) £2, 1970/1 Chesterfield (sm corner off cover), </text:span></text:span></text:p>
      <text:p text:style-name="P16"><text:span text:style-name="Teletype"><text:span text:style-name="T87">Crewe £2,</text:span></text:span><text:span text:style-name="Teletype"><text:span text:style-name="T86">1970/1 Stockport £2, Scunthorpe, Southend, Bournemouth, Peterborough, Southport (sl mk), York, 71/2 Lincoln, Peterborough, Aldershot, Cambridge Utd, Reading, Southend, Darlington, Grimsby, Gillingham, Colchester, Stockport, Crewe, Scunthorpe, Brentford, </text:span></text:span><text:span text:style-name="Teletype"><text:span text:style-name="T87">Southport (FLR) £3, </text:span></text:span><text:span text:style-name="Teletype"><text:span text:style-name="T86">72/3 Barnsley, Crewe, Lincoln, Sheff Utd L Cup, Exeter, Darlington, Reading, Chester, Stockport, Torquay, Newport, <text:s/>Cambridge Utd, Mansfield, 73/4 Bury, <text:s/>Blackburn Fr £2-50p, Lincoln, Stockport, Northampton, Reading, Brentford, Bradford City, Torquay, Colchester, Gillingham, 74/5 Torquay, Southport, Shrewsbury, Northampton, Barnsley, Bradford City £2, Cambridge Utd £2, </text:span></text:span></text:p>
      <text:p text:style-name="P16"><text:span text:style-name="Teletype"><text:span text:style-name="T86">75/6 Crewe, Reading (t/c), Cambridge Utd (sof), Southport, Rochdale FAC £3, Stockport £2, 2006/7 Alfreton, </text:span></text:span></text:p>
      <text:p text:style-name="P16"><text:span text:style-name="Teletype"><text:span text:style-name="T114"/></text:span></text:p>
      <text:p text:style-name="P16"><text:span text:style-name="Teletype"><text:span text:style-name="T114"/></text:span></text:p>
      <text:p text:style-name="P16"><text:span text:style-name="Teletype"><text:span text:style-name="T114"/></text:span></text:p>
      <text:p text:style-name="P7"><text:span text:style-name="Teletype"><text:span text:style-name="T114">54</text:span></text:span></text:p>
      <text:p text:style-name="P16"><text:span text:style-name="Teletype"><text:span text:style-name="T114"/></text:span></text:p>
      <text:p text:style-name="P16"><text:soft-page-break/><text:span text:style-name="Teletype"><text:span text:style-name="T114">WREXHAM;</text:span></text:span><text:span text:style-name="Teletype"><text:span text:style-name="T86"> 1957/8 York £5, Workington (sl fold), 1958/9 Hull, <text:s/>1959/0 Grimsby (sl mk) £4, 1961/2 Chesterfield £4, </text:span></text:span></text:p>
      <text:p text:style-name="P16"><text:span text:style-name="Teletype"><text:span text:style-name="T86">1962/3 </text:span></text:span><text:span text:style-name="Teletype"><text:span text:style-name="T87">Liverpool FAC (5</text:span></text:span><text:span text:style-name="Teletype"><text:span text:style-name="T156">th</text:span></text:span><text:span text:style-name="Teletype"><text:span text:style-name="T87"> Jan, sl cr) £3, </text:span></text:span><text:span text:style-name="Teletype"><text:span text:style-name="T86">Southport FAC (ph), 1963/4 Crewe, Peterborough, 1966/7 Southport £3, Bradford City, </text:span></text:span></text:p>
      <text:p text:style-name="P16"><text:span text:style-name="Teletype"><text:span text:style-name="T86">1967/8 Crewe £2, Cardiff W Cup (wof) £1, 1968/9 Darlington £2, 71/2 Bolton £2, 74/5 Port Vale £2, 75/6 Anderlecht ECWC £2, </text:span></text:span></text:p>
      <text:p text:style-name="P16"><text:span text:style-name="Teletype"><text:span text:style-name="T86">77/8 Bangor W Cup Final £3, Blyth Spartans (Debenhams Cup) £3, Merthyr W Cup £3, Liverpool L Cup £2, 78/9 Norwich L Cup £2, Preston (sl cr), Notts Co, Brighton £2, Rijeka ECWC £2, 79/0 Magdeburg ECWC £2, 80/1 Cardiff W Cup £2, Notts Co, </text:span></text:span></text:p>
      <text:p text:style-name="P14"><text:span text:style-name="Teletype"><text:span text:style-name="T44">81/2 Swindon L Cup £2, </text:span></text:span></text:p>
      <text:p text:style-name="P16"><text:span text:style-name="Teletype"><text:span text:style-name="T114">WYCOMBE WANDERERS;</text:span></text:span><text:span text:style-name="Teletype"><text:span text:style-name="T86"> 93/4 Darlington (Feb+Mar insert) £2, </text:span></text:span><text:span text:style-name="Teletype"><text:span text:style-name="T87">Gillingham, Colchester, Crewe, Chesterfield, </text:span></text:span><text:span text:style-name="Teletype"><text:span text:style-name="T86">2001/2 Brentford (t/c), </text:span></text:span></text:p>
      <text:p text:style-name="P198"><text:span text:style-name="T375">YORK;</text:span><text:span text:style-name="T386"> 1954/5 Rochdale (sl mk) £10, 1955/6 Barrow (small ph) £5, Chester (small ph) £4, 1956/7 Carlisle £6, 1957/8 </text:span><text:span text:style-name="Teletype"><text:span text:style-name="T87">Stockport (ph) £2, </text:span></text:span><text:span text:style-name="T386">Birmingham FAC £4, </text:span><text:span text:style-name="Teletype"><text:span text:style-name="T87">Scunthorpe (small corner off back), 1958/9 £4 Each; Workington/Lincoln (joint issue) £5, Darlington (sotp, sl mk), Shrewsbury, 1959/0 Newport £5, Halifax (sl tear on spine) £5, 1961/2 Newport (sm nof) £4, 1964/5 Chesterfield £3, </text:span></text:span></text:p>
      <text:p text:style-name="P198"><text:span text:style-name="Teletype"><text:span text:style-name="T87">1965/6 £3 Each; Scunthorpe, Brighton, Gillingham, Brentford (neat sof), Oxford Utd, 1966/7 Rochdale, Southend, Barnsley, Crewe, <text:s/>Peterborough L Cup (fold), Chesterfield L Cup (sm nof), Wrexham, Newport, 1967/8 Rochdale/Barnsley (joint issue), Brentford, </text:span></text:span></text:p>
      <text:p text:style-name="P198"><text:span text:style-name="Teletype"><text:span text:style-name="T87">1968/9 Barnsley L Cup £2, Peterborough (neat sof), Aldershot £2, Exeter, Port Vale £2, 1969/0 Darlington (ph) £1, Brentford, </text:span></text:span></text:p>
      <text:p text:style-name="P198"><text:span text:style-name="Teletype"><text:span text:style-name="T87">1970/1 £2 Each; Workington, Aldershot, Scunthorpe, Grimsby, 71/2 £2 Each; Brighton, Blackburn, Middlesbrough L Cup, </text:span></text:span></text:p>
      <text:p text:style-name="P198"><text:span text:style-name="Teletype"><text:span text:style-name="T87">72/3 £2 Each; Notts Co, Bournemouth, Oldham, Brentford, 73/4 £2 Each; L Orient L Cup, Man City L Cup £2-50p, Mansfield FAC £3, Bournemouth, 74/5 £2 Each; Huddersfield L Cup, Oxford Utd (sl rs), Bristol Rov, Man Utd (t/c), 75/6 Oxford Utd, 76/7 Peterborough (cr), 77/8 Scunthorpe, 78/9 Port Vale, 79/0 Mossley FAC £2-50p, 80/1 Bournemouth, 81/2 Bournemouth, Hartlepool, </text:span></text:span><text:span text:style-name="T386">84/5 Derby, </text:span></text:p>
      <text:p text:style-name="P198"><text:span text:style-name="Teletype"><text:span text:style-name="T87">87/8 Halifax L Cup, 88/9 Cambridge Utd, 90/1 Torquay, </text:span></text:span></text:p>
      <text:p text:style-name="P7"><text:span text:style-name="Teletype"><text:span text:style-name="T63">YORK AWAYS;</text:span></text:span></text:p>
      <text:p text:style-name="P14"><text:span text:style-name="Teletype"><text:span text:style-name="T44">1958/9 Bury £5, 1962/3 Southampton FAC (5</text:span></text:span><text:span text:style-name="Teletype"><text:span text:style-name="T153">th</text:span></text:span><text:span text:style-name="Teletype"><text:span text:style-name="T44"> Jan) £3-50p, 1963/4 Stockport, 1964/5 Tranmere, 1965/6 Southend, Walsall, </text:span></text:span></text:p>
      <text:p text:style-name="P14"><text:span text:style-name="Teletype"><text:span text:style-name="T44">1966/7 Southend, 1968/9 Southend, 1970/1 Stockport, 1972/3 Tranmere £2, Watford, 1973/4 (fold), 1975/6 W.B.A, </text:span></text:span></text:p>
      <text:p text:style-name="P16"><text:span text:style-name="Teletype"><text:span text:style-name="T114"/></text:span></text:p>
      <text:p text:style-name="P7"><text:span text:style-name="Teletype"><text:span text:style-name="T114">NEWSPAPER AND OUTSIZE ISSUES £2 Each;</text:span></text:span></text:p>
      <text:p text:style-name="P16"><text:span text:style-name="Teletype"><text:span text:style-name="T101">BLACKPOOL; </text:span></text:span><text:span text:style-name="Teletype"><text:span text:style-name="T86">79/0 Wimbledon, </text:span></text:span><text:span text:style-name="Teletype"><text:span text:style-name="T101">BOLTON;</text:span></text:span><text:span text:style-name="Teletype"><text:span text:style-name="T86"> L Orient L Cup, </text:span></text:span><text:span text:style-name="Teletype"><text:span text:style-name="T101">DERBY; </text:span></text:span><text:span text:style-name="Teletype"><text:span text:style-name="T86">71/2 Southampton, 72/3 Southampton, 73/4 Southampton, </text:span></text:span></text:p>
      <text:p text:style-name="P16"><text:span text:style-name="Teletype"><text:span text:style-name="T86">74/5 Middlesbrough, 75/6 West Ham, 76/7 Spurs, West Ham (Dec postponed ?) £3+(April), Birmingham FAC, 77/8 West Ham, </text:span></text:span></text:p>
      <text:p text:style-name="P16"><text:span text:style-name="Teletype"><text:span text:style-name="T86">80/1 Q.P.R L Cup, Shrewsbury, 81/2 L Orient, 82/3 Q.P.R, </text:span></text:span><text:span text:style-name="Teletype"><text:span text:style-name="T101">DORCHESTER; </text:span></text:span><text:span text:style-name="Teletype"><text:span text:style-name="T86">81/2 Bournemouth FAC, </text:span></text:span><text:span text:style-name="Teletype"><text:span text:style-name="T101">NOTTS CO; </text:span></text:span><text:span text:style-name="Teletype"><text:span text:style-name="T86">76/7 Millwall, </text:span></text:span></text:p>
      <text:p text:style-name="P16"><text:span text:style-name="Teletype"><text:span text:style-name="T86">77/8 Southampton, </text:span></text:span><text:span text:style-name="Teletype"><text:span text:style-name="T101">OXFORD UTD; </text:span></text:span><text:span text:style-name="Teletype"><text:span text:style-name="T86">78/9 Southend, </text:span></text:span><text:span text:style-name="Teletype"><text:span text:style-name="T101">PLYMOUTH;</text:span></text:span><text:span text:style-name="Teletype"><text:span text:style-name="T86"> 74/5 Bournemouth, </text:span></text:span><text:span text:style-name="Teletype"><text:span text:style-name="T101">PRESTON; </text:span></text:span><text:span text:style-name="Teletype"><text:span text:style-name="T86">79/0 Birmingham L Cup, </text:span></text:span></text:p>
      <text:p text:style-name="P23"><text:span text:style-name="Teletype"><text:span text:style-name="T86">80/1 Oxford Ud FAC, </text:span></text:span><text:span text:style-name="Teletype"><text:span text:style-name="T112">SHREWSBURY; </text:span></text:span><text:span text:style-name="Teletype"><text:span text:style-name="T86">78/9 Wolves FAC, </text:span></text:span><text:span text:style-name="Teletype"><text:span text:style-name="T96">79/0 Bristol Rov, </text:span></text:span><text:span text:style-name="Teletype"><text:span text:style-name="T113">WIMBLEDON; </text:span></text:span><text:span text:style-name="Teletype"><text:span text:style-name="T96">90/1 Aston Villa £1, </text:span></text:span></text:p>
      <text:p text:style-name="P7"><text:span text:style-name="Teletype"><text:span text:style-name="T8"/></text:span></text:p>
      <text:p text:style-name="P7"><text:span text:style-name="Teletype"><text:span text:style-name="T8">1966/7 FAC (Proper) SECTION (All in good condition £2 each (unless stated);</text:span></text:span></text:p>
      <text:p text:style-name="P16"><text:span text:style-name="Teletype"><text:span text:style-name="T91">ALDERSHOT; Reading; Brighton, <text:tab/><text:tab/><text:tab/><text:tab/>ARSENAL; Bolton, </text:span></text:span></text:p>
      <text:p text:style-name="P16"><text:span text:style-name="Teletype"><text:span text:style-name="T91">@ ASTON VILLA; Nottingham For v Swindon (2</text:span></text:span><text:span text:style-name="Teletype"><text:span text:style-name="T159">nd</text:span></text:span><text:span text:style-name="Teletype"><text:span text:style-name="T91"> Replay) £3, <text:tab/>BARNSLEY; Port Vale, Cardiff (fold), <text:tab/></text:span></text:span></text:p>
      <text:p text:style-name="P16"><text:span text:style-name="Teletype"><text:span text:style-name="T91">BARROW; Southampton £4, <text:tab/><text:tab/><text:tab/><text:tab/><text:tab/>BIRMINGHAM; Blackpool, Spurs, Arsenal, </text:span></text:span></text:p>
      <text:p text:style-name="P16"><text:span text:style-name="Teletype"><text:span text:style-name="T91">BOLTON; Arsenal (match report), Crewe (sl fold), <text:tab/><text:tab/><text:tab/>BRADFORD PK AVE; Fulham, Witton Albion £4, <text:tab/><text:tab/></text:span></text:span></text:p>
      <text:p text:style-name="P16"><text:span text:style-name="Teletype"><text:span text:style-name="T91">BRIGHTON; Chelsea, Aldershot (match report) £3, <text:tab/><text:tab/><text:tab/>BRISTOL CITY; Southampton, Halifax (sl rs) £3, <text:tab/><text:tab/></text:span></text:span></text:p>
      <text:p text:style-name="P16"><text:span text:style-name="Teletype"><text:span text:style-name="T91">BRISTOL ROV; Luton, Oxford City £3, Arsenal (match report), <text:tab/>BRENTFORD; Chelmsford; L Orient,<text:tab/><text:tab/><text:tab/><text:tab/></text:span></text:span></text:p>
      <text:p text:style-name="P16"><text:span text:style-name="Teletype"><text:span text:style-name="T91">BURNLEY; Everton, <text:tab/><text:tab/><text:tab/><text:tab/><text:tab/><text:tab/>CARDIFF; Man City, Barnsley (sl fold), <text:tab/><text:tab/><text:tab/><text:tab/></text:span></text:span></text:p>
      <text:p text:style-name="P16"><text:span text:style-name="Teletype"><text:span text:style-name="T91">CHARLTON; Sheff Utd (match report), <text:tab/><text:tab/><text:tab/><text:tab/>CHELSEA; Brighton, Sheff Utd (match report), Sheff Wed, <text:tab/></text:span></text:span></text:p>
      <text:p text:style-name="P16"><text:span text:style-name="Teletype"><text:span text:style-name="T91">CHESTER; Middlesbrough, <text:tab/><text:tab/><text:tab/><text:tab/><text:tab/>COLCHESTER; Peterborough, <text:tab/><text:tab/><text:tab/><text:tab/></text:span></text:span></text:p>
      <text:p text:style-name="P16"><text:span text:style-name="Teletype"><text:span text:style-name="T91">@ COVENTRY; Hull v Portsmouth (2</text:span></text:span><text:span text:style-name="Teletype"><text:span text:style-name="T159">nd</text:span></text:span><text:span text:style-name="Teletype"><text:span text:style-name="T91"> Replay, match report) £3, Hull v Portsmouth (2</text:span></text:span><text:span text:style-name="Teletype"><text:span text:style-name="T159">nd</text:span></text:span><text:span text:style-name="Teletype"><text:span text:style-name="T91"> Replay pirate by Nicholls) £3, </text:span></text:span></text:p>
      <text:p text:style-name="P16"><text:span text:style-name="Teletype"><text:span text:style-name="T91">COVENTRY; Newcastle, <text:tab/><text:tab/><text:tab/><text:tab/><text:tab/><text:tab/>CREWE; Grimsby, <text:tab/><text:tab/><text:tab/><text:tab/></text:span></text:span></text:p>
      <text:p text:style-name="P16"><text:span text:style-name="Teletype"><text:span text:style-name="T91">DONCASTER; Halifax (wob, sl mk) £1, <text:tab/><text:tab/><text:tab/><text:tab/>EVERTON; Liverpool (match report) £3,Burnley, <text:s/></text:span></text:span></text:p>
      <text:p text:style-name="P16"><text:span text:style-name="Teletype"><text:span text:style-name="T91">EXETER; Luton (match reports), Wolves, <text:tab/><text:tab/><text:tab/><text:tab/>FULHAM; Sheff Utd, </text:span></text:span></text:p>
      <text:p text:style-name="P16"><text:span text:style-name="Teletype"><text:span text:style-name="T91">HALIFAX; Bristol City £3,<text:tab/><text:tab/><text:tab/><text:tab/><text:tab/>HENDON; Reading,<text:tab/><text:tab/><text:tab/><text:tab/><text:tab/><text:tab/></text:span></text:span></text:p>
      <text:p text:style-name="P16"><text:span text:style-name="Teletype"><text:span text:style-name="T91">HORSHAM; Swindon, <text:s/><text:tab/><text:tab/><text:tab/><text:tab/><text:tab/><text:tab/>HUDDERSFIELD; Chelsea (match report) £3, <text:tab/><text:tab/><text:tab/></text:span></text:span></text:p>
      <text:p text:style-name="P16"><text:span text:style-name="Teletype"><text:span text:style-name="T91">@ HULL; Sunderland v Leeds £3,<text:tab/><text:tab/><text:tab/><text:tab/><text:tab/>IPSWICH; Carlisle (nof), Man City, Shrewsbury, </text:span></text:span></text:p>
      <text:p text:style-name="P16"><text:span text:style-name="Teletype"><text:span text:style-name="T91">LEEDS; Crystal Pal, W.B.A, <text:tab/><text:tab/><text:tab/><text:tab/><text:tab/>@ LEEDS; Darlington v Stockport (2</text:span></text:span><text:span text:style-name="Teletype"><text:span text:style-name="T159">nd</text:span></text:span><text:span text:style-name="Teletype"><text:span text:style-name="T91"> Replay), </text:span></text:span></text:p>
      <text:p text:style-name="P16"><text:span text:style-name="Teletype"><text:span text:style-name="T91">L ORIENT; Brentford, Lowestoft, <text:tab/><text:tab/><text:tab/><text:tab/><text:tab/>LINCOLN; Scunthorpe (sl mk), </text:span></text:span></text:p>
      <text:p text:style-name="P16"><text:span text:style-name="Teletype"><text:span text:style-name="T91">LUTON; Exeter, <text:tab/><text:tab/><text:tab/><text:tab/><text:tab/><text:tab/><text:tab/>MAN CITY; Leicester, Cardiff, <text:tab/><text:tab/><text:tab/><text:tab/><text:tab/></text:span></text:span></text:p>
      <text:p text:style-name="P16"><text:span text:style-name="Teletype"><text:span text:style-name="T91">MAN UTD; Norwich, <text:tab/><text:tab/><text:tab/><text:tab/><text:tab/><text:tab/>MANSFIELD; Bangor (sl cr) £3, Scunthorpe, Middlesbrough, <text:tab/></text:span></text:span></text:p>
      <text:p text:style-name="P16"><text:span text:style-name="Teletype"><text:span text:style-name="T91">MILLWALL; Spurs, <text:tab/><text:tab/><text:tab/><text:tab/><text:tab/><text:tab/>NEWPORT; Brighton, <text:tab/><text:tab/><text:tab/><text:tab/></text:span></text:span></text:p>
      <text:p text:style-name="P16"><text:span text:style-name="Teletype"><text:span text:style-name="T91">NOTTINGHAM FOR; Everton (match report, fold), Swindon (match report), Plymouth, Newcastle,</text:span></text:span></text:p>
      <text:p text:style-name="P16"><text:span text:style-name="Teletype"><text:span text:style-name="T91">NORTHAMPTON; W.B.A, <text:tab/><text:tab/><text:tab/><text:tab/><text:tab/>NUNEATON; Rotherham, <text:tab/><text:tab/><text:tab/><text:tab/><text:tab/></text:span></text:span></text:p>
      <text:p text:style-name="P16"><text:span text:style-name="Teletype"><text:span text:style-name="T91">OLDHAM; Notts Co (fold), Wolves (fold), <text:tab/><text:tab/><text:tab/><text:tab/>PETERBOROUGH; Hereford £3, <text:tab/><text:tab/><text:tab/><text:tab/></text:span></text:span></text:p>
      <text:p text:style-name="P16"><text:span text:style-name="Teletype"><text:span text:style-name="T91">PORTSMOUTH; Hull (match report), <text:tab/><text:tab/><text:tab/><text:tab/>PRESTON; Aston Villa, <text:tab/><text:tab/><text:tab/><text:tab/><text:tab/><text:tab/></text:span></text:span></text:p>
      <text:p text:style-name="P16"><text:span text:style-name="Teletype"><text:span text:style-name="T91">Q.P.R; Poole Town, Bournemouth, <text:tab/><text:tab/><text:tab/><text:tab/><text:tab/>ROTHERHAM; Nuneaton, Birmingham, <text:s/><text:tab/><text:tab/><text:tab/></text:span></text:span></text:p>
      <text:p text:style-name="P16"><text:span text:style-name="Teletype"><text:span text:style-name="T91">SHEFF WED; Mansfield, Q.P.R, <text:tab/><text:tab/><text:tab/><text:tab/><text:tab/>SHREWSBURY; Wrexham, <text:tab/><text:tab/><text:tab/><text:tab/></text:span></text:span></text:p>
      <text:p text:style-name="P16"><text:span text:style-name="Teletype"><text:span text:style-name="T91">SPURS; Birmingham, Millwall, Portsmouth,<text:tab/><text:tab/><text:tab/>STOCKPORT; Darlington, </text:span></text:span></text:p>
      <text:p text:style-name="P16"><text:span text:style-name="Teletype"><text:span text:style-name="T91">SUNDERLAND; Peterborough (neat fold), Brentford (match report), <text:tab/>SWINDON; Bury (match report), Nottingham For, Ashford T£3, </text:span></text:span></text:p>
      <text:p text:style-name="P16"><text:span text:style-name="Teletype"><text:span text:style-name="T91">TRANMERE; Wigan Ath £3, <text:tab/><text:tab/><text:tab/><text:tab/><text:tab/>WALSALL; St Neots Town £3, Gillingham, <text:tab/><text:tab/><text:tab/></text:span></text:span></text:p>
      <text:p text:style-name="P16"><text:span text:style-name="Teletype"><text:span text:style-name="T91">WATFORD; Southend (match report), Liverpool (match report) £3, <text:tab/></text:span></text:span><text:span text:style-name="Teletype"><text:span text:style-name="T94">WOLVES; Oldham, Everton, <text:tab/><text:tab/><text:tab/></text:span></text:span></text:p>
      <text:p text:style-name="P37"><text:span text:style-name="Teletype"><text:span text:style-name="T94">WREXHAM; Chesterfield, </text:span></text:span></text:p>
      <text:p text:style-name="P72"><text:span text:style-name="Teletype"><text:span text:style-name="T61"/></text:span></text:p>
      <text:p text:style-name="P72"><text:span text:style-name="Teletype"><text:span text:style-name="T61"/></text:span></text:p>
      <text:p text:style-name="P72"><text:span text:style-name="Teletype"><text:span text:style-name="T61"/></text:span></text:p>
      <text:p text:style-name="P73"><text:span text:style-name="Teletype"><text:span text:style-name="T61">55</text:span></text:span></text:p>
      <text:p text:style-name="P301"><text:soft-page-break/>IPSWICH MATCH TICKETS £1 Each;</text:p>
      <text:p text:style-name="P302"><text:span text:style-name="T454">HOMES;</text:span><text:span text:style-name="T453"> 84/5 Gillingham/Cardiff FAC, 95/6 Stockport L Cup (sl cr), Birmingham (sl mk), 96/7 Gillingham L Cup (sl cr), Southend, Leicester <text:s/>L Cup (cr), 97/8 Sheff Utd FAC (sl mk), Wolves (sl mk), Reading, Sunderland (cr), 98/9 Stockport (cr), <text:s text:c="29"/>99/0 Southend Reserves (fold), 2000/1 West Ham (fold), Newcastle, 2003/4 Sheff Utd, 2006/7 Swansea, 2007/8 Colchester, <text:s text:c="7"/>2010/11 Scunthorpe, 2011/12 Crystal Pal, Cardiff, Hull, Brighton, Barnsley, Millwall, 2012/13 Blackpool, 2013/14 Sheff Wed., 2014/15 Blackburn, 2015/16 Sheff Wed, Portsmouth FAC, 2016/17 Stevenage L Cup, Aston Villa, Lincoln FAC, 2017/18 Q.P.R, Sheff Utd FAC, 2018/19 Blackburn, 2019/20 Shrewsbury, Doncaster (fold), </text:span></text:p>
      <text:p text:style-name="P315"><text:span text:style-name="T312">AWAYS;</text:span><text:span text:style-name="T313"> BARNET; 2018/19 (21</text:span><text:span text:style-name="T321">st</text:span><text:span text:style-name="T313"> July), BRIGHTON; 2015/16, CARDIFF; 2016/17, CHARLTON; 1986/7 Play Off semi-final, CHELSEA; 85/6 (fold), CRYSTAL PAL; 2011/12, DERBY; 201011 (cr), LEICESTER; 1990/1, 2013/14, MAN CITY; 2000/1 (cr), MIDDLESBROUGH; 80/1 L Cup? (fold), MILLWALL; 2013/14, NORWICH; 77/8 £3, NOTTINGHAM FOR; 80/1 FAC (cr), Q.P.R; 77/8 (sl cr) £4, 83/4 (sl cr) £3, 93/4 (sl fold), 96/7 (cr), 2015/16, READING; 2011/12, 2013/14, 2014/15, <text:s text:c="6"/>SOUTHAMPTON; 90/1, 2000/1 (cr), 2011/12, SWINDON; 97/8 (fold), TOTTENHAM; 84/5 (fold), WATFORD; 2011/12, 2012/13, 2013/14, 2014/15, </text:span></text:p>
      <text:p text:style-name="P7"><text:span text:style-name="Teletype"><text:span text:style-name="T8">PROGRAMMES ALL WITH MATCH TICKETS £2 EACH;</text:span></text:span></text:p>
      <text:p text:style-name="P16"><text:span text:style-name="Teletype"><text:span text:style-name="T17">1972 WALES v England £3-50p, <text:tab/><text:tab/><text:tab/><text:tab/><text:tab/>1974 ENGLAND v Czechoslovakia, <text:tab/><text:tab/><text:tab/><text:tab/></text:span></text:span></text:p>
      <text:p text:style-name="P16"><text:span text:style-name="Teletype"><text:span text:style-name="T17">1974 ENGLAND v Portugal, <text:tab/><text:tab/><text:tab/><text:tab/><text:tab/>1978 WALES v England £3-50p, <text:tab/><text:tab/> <text:tab/><text:tab/><text:tab/></text:span></text:span></text:p>
      <text:p text:style-name="P16"><text:span text:style-name="Teletype"><text:span text:style-name="T17">1977/8 MAN CITY v Aston Villa £3, <text:tab/><text:tab/><text:tab/><text:tab/></text:span></text:span><text:span text:style-name="T461">30/3/77 ENGLAND v Luxembourg (World Cup Qualifier) £4, <text:tab/></text:span></text:p>
      <text:p text:style-name="P16"><text:span text:style-name="T461">16/5/78 ENGLAND v N Ireland (sl cr) £3,<text:tab/><text:tab/><text:tab/></text:span><text:span text:style-name="Teletype"><text:span text:style-name="T18">1978 FAC FINAL; Arsenal v Ipswich £3-50p, <text:tab/><text:tab/><text:tab/></text:span></text:span></text:p>
      <text:p text:style-name="P16"><text:span text:style-name="Teletype"><text:span text:style-name="T18">12/9/79 ENGLAND v Denmark £3-50p,<text:tab/><text:tab/><text:tab/><text:tab/></text:span></text:span><text:span text:style-name="Teletype"><text:span text:style-name="T17">1978/9 BRIGHTON v Wolves FAC, <text:tab/><text:tab/><text:tab/><text:tab/></text:span></text:span></text:p>
      <text:p text:style-name="P16"><text:span text:style-name="Teletype"><text:span text:style-name="T17">1988/9 FAREHAM v Torquay FAC,<text:tab/><text:tab/><text:tab/><text:tab/>1988/9 SCUNTHORPE v Grimsby, <text:tab/><text:tab/><text:tab/><text:tab/></text:span></text:span></text:p>
      <text:p text:style-name="P16"><text:span text:style-name="Teletype"><text:span text:style-name="T17">1989/0 CHARLTON v Bradford City FAC, <text:tab/><text:tab/><text:tab/>1990/1 CRYSTAL PAL v Luton £1, <text:tab/><text:tab/><text:tab/><text:tab/></text:span></text:span></text:p>
      <text:p text:style-name="P16"><text:span text:style-name="Teletype"><text:span text:style-name="T17">1991/2 WIMBLEDON v Nottingham For £1, <text:tab/><text:tab/><text:tab/>1994/5 NORTHAMPTON v Fulham £1,<text:tab/><text:tab/><text:tab/><text:tab/></text:span></text:span></text:p>
      <text:p text:style-name="P16"><text:span text:style-name="Teletype"><text:span text:style-name="T17">1998/9 DERBY v Sheff Wed £1, <text:tab/><text:tab/><text:tab/><text:tab/><text:tab/>1998/9 CELTIC v Croatia Zagreb C Lge £2-50p,<text:tab/><text:tab/><text:tab/></text:span></text:span></text:p>
      <text:p text:style-name="P16"><text:span text:style-name="Teletype"><text:span text:style-name="T17">2005/6 MACCLESFIELD v Rushden &amp; Diamonds (complete) £1, <text:tab/>2005/6 READING <text:s/>v Ipswich £1, <text:tab/></text:span></text:span></text:p>
      <text:p text:style-name="P16"><text:span text:style-name="Teletype"><text:span text:style-name="T17">1986 FRT Final; Bolton v Bristol City, <text:tab/><text:tab/><text:tab/><text:tab/>1987 FMC Final; Blackburn v Charlton, <text:tab/></text:span></text:span></text:p>
      <text:p text:style-name="P16"><text:span text:style-name="Teletype"><text:span text:style-name="T17">1987 FRT Final Bristol City v Mansfield, <text:tab/><text:tab/><text:tab/><text:tab/>1990 Ley Daf Final; Bristol Rov v Tranmere, </text:span></text:span></text:p>
      <text:p text:style-name="P16"><text:span text:style-name="Teletype"><text:span text:style-name="T17">1991 Ley Daf Final; Birmingham v Tranmere, <text:tab/><text:tab/><text:tab/>1992 AGT Final; Stockport v Stoke, <text:tab/><text:tab/><text:tab/><text:tab/></text:span></text:span></text:p>
      <text:p text:style-name="P16"><text:span text:style-name="Teletype"><text:span text:style-name="T17">1992 Zenith Final; Southampton v Nottingham For, <text:tab/><text:tab/>1993 AGT Final; Port Vale v Stockport £1, <text:tab/><text:tab/><text:tab/></text:span></text:span></text:p>
      <text:p text:style-name="P16"><text:span text:style-name="Teletype"><text:span text:style-name="T17">1995 FAT Final; Kidderminster v Woking, <text:tab/><text:tab/><text:tab/>2001 LDV Vans Final; Brentford v Port Vale, <text:tab/><text:tab/><text:tab/></text:span></text:span></text:p>
      <text:p text:style-name="P16"><text:span text:style-name="Teletype"><text:span text:style-name="T17">1990 Play-off Final; (Div II), <text:tab/><text:tab/><text:tab/><text:tab/><text:tab/>1991 Play-off Final (Div III) £2,<text:tab/> <text:tab/><text:tab/><text:tab/><text:tab/></text:span></text:span></text:p>
      <text:p text:style-name="P16"><text:span text:style-name="Teletype"><text:span text:style-name="T17">1992 Play-off Final; (Div III) Peterborough v Stockport, <text:tab/><text:tab/>1992 Play-off Final (Div IV) Blackpool v Scunthorpe, <text:tab/><text:tab/></text:span></text:span></text:p>
      <text:p text:style-name="P16"><text:span text:style-name="Teletype"><text:span text:style-name="T17">1993 Play-off Final (Div I) Leicester v Swindon, <text:tab/><text:tab/><text:tab/>1993 Play-off Final (Div II) Port Vale v W.B.A, <text:tab/><text:tab/></text:span></text:span></text:p>
      <text:p text:style-name="P16"><text:span text:style-name="Teletype"><text:span text:style-name="T17">1993 Play-off Final (Div III) Crewe v York,<text:tab/><text:tab/><text:tab/>1995 Play-off Final (Div II) Bristol Rov v Huddersfield, <text:tab/><text:tab/></text:span></text:span></text:p>
      <text:p text:style-name="P16"><text:span text:style-name="Teletype"><text:span text:style-name="T17">1995 Play-off Final; (Div III) Bury v Chesterfield, <text:tab/><text:tab/>1996 Play-off Final (Div I) Crystal Pal v Leicester, <text:tab/><text:tab/></text:span></text:span></text:p>
      <text:p text:style-name="P16"><text:span text:style-name="Teletype"><text:span text:style-name="T17">1997 Play-off Final (Div I) Crystal Pal v Sheff Utd, <text:tab/><text:tab/>1997 Play-off Final (Div II) Brentford v Crewe, <text:tab/><text:tab/></text:span></text:span></text:p>
      <text:p text:style-name="P16"><text:span text:style-name="Teletype"><text:span text:style-name="T17">1997 Play-off Final (Div III) Northampton v Swansea, <text:tab/><text:tab/>1998 Play-off Final (Div II) Grimsby v Northampton, <text:tab/></text:span></text:span></text:p>
      <text:p text:style-name="P16"><text:span text:style-name="Teletype"><text:span text:style-name="T17">1998 Play-off Final (Div III) Colchester v Torquay, <text:tab/><text:tab/>2001 Play-off Final (Div II) Reading v Wigan Ath, <text:tab/><text:tab/></text:span></text:span></text:p>
      <text:p text:style-name="P16"><text:span text:style-name="Teletype"><text:span text:style-name="T17">2002 Play-off Final (Div I) Birmingham v Norwich, <text:tab/><text:tab/>2004 Play-off Final (Div I) Crystal Pal v West Ham, <text:tab/><text:tab/></text:span></text:span></text:p>
      <text:p text:style-name="P16"><text:span text:style-name="Teletype"><text:span text:style-name="T17">2005 Play-off Final (Div II) Lincoln v Southend, <text:tab/><text:tab/><text:tab/>2007 Play-off Final (Championship) Derby v W.B.A, <text:tab/><text:tab/></text:span></text:span></text:p>
      <text:p text:style-name="P16"><text:span text:style-name="Teletype"><text:span text:style-name="T17">2008 Play-off Final (Div I) Doncaster v Leeds, <text:tab/><text:tab/><text:tab/></text:span></text:span><text:span text:style-name="T346"><text:tab/></text:span></text:p>
      <text:p text:style-name="P131"/>
      <text:p text:style-name="P133">Postponed or abandoned Issues £1 Each;</text:p>
      <text:p text:style-name="Standard"><text:span text:style-name="T336">ARSENAL;</text:span><text:span text:style-name="T330"> 1967/8 Sheff Wed (9</text:span><text:span text:style-name="T413">th</text:span><text:span text:style-name="T330"> Dec), </text:span><text:span text:style-name="T336">ASTON VILLA;</text:span><text:span text:style-name="T330"> 76/7 Derby (29</text:span><text:span text:style-name="T413">th</text:span><text:span text:style-name="T330"> Dec, sl mk), </text:span></text:p>
      <text:p text:style-name="Standard"><text:span text:style-name="T336">BLACKBURN;</text:span><text:span text:style-name="T330"> 1964/5 Sheff Wed (12</text:span><text:span text:style-name="T413">th</text:span><text:span text:style-name="T330"> Dec) £2, 1965/6 Blackpool (27</text:span><text:span text:style-name="T413">th</text:span><text:span text:style-name="T330"> Dec, neat woc), Sheff Wed (26</text:span><text:span text:style-name="T413">th</text:span><text:span text:style-name="T330"> Mar) £2, </text:span></text:p>
      <text:p text:style-name="Standard"><text:span text:style-name="T336">BOLTON;</text:span><text:span text:style-name="T330"> 1967/8 Charlton (11</text:span><text:span text:style-name="T413">th</text:span><text:span text:style-name="T330"> Nov). </text:span><text:span text:style-name="T336">IPSWICH;</text:span><text:span text:style-name="T330"> 72/3 Coventry (25</text:span><text:span text:style-name="T413">th</text:span><text:span text:style-name="T330"> Nov), </text:span><text:span text:style-name="T332">LIVERPOOL;</text:span><text:span text:style-name="T330"> 78/9 Aston Villa (1</text:span><text:span text:style-name="T413">st</text:span><text:span text:style-name="T330"> Jan), </text:span></text:p>
      <text:p text:style-name="P164"><text:span text:style-name="T347">LUTON; </text:span><text:span text:style-name="T346">74/5 Everton (9</text:span><text:span text:style-name="T416">th</text:span><text:span text:style-name="T346"> Apr), </text:span><text:span text:style-name="T347">MAN CITY;</text:span><text:span text:style-name="T346"> 57/8 Birmingham (15</text:span><text:span text:style-name="T416">th</text:span><text:span text:style-name="T346"> Feb, t/m, rs removed), 1967/8 Coventry (13</text:span><text:span text:style-name="T416">th</text:span><text:span text:style-name="T346"> Jan), </text:span><text:span text:style-name="T347">TOTTENHAM;</text:span><text:span text:style-name="T346"> 1968/9 Southampton (19</text:span><text:span text:style-name="T416">th</text:span><text:span text:style-name="T346"> Feb), 1969/0 Everton (17</text:span><text:span text:style-name="T416">th</text:span><text:span text:style-name="T346"> Dec), 73/4 Liverpool (9</text:span><text:span text:style-name="T416">th</text:span><text:span text:style-name="T346"> Feb), 88/9 Coventry (27</text:span><text:span text:style-name="T416">th</text:span><text:span text:style-name="T346"> Aug), </text:span><text:span text:style-name="T347">WEST HAM;</text:span><text:span text:style-name="T346"> 1968/9 Arsenal (28</text:span><text:span text:style-name="T416">th</text:span><text:span text:style-name="T346"> Dec), 78/9 Burnley (13</text:span><text:span text:style-name="T416">th</text:span><text:span text:style-name="T346"> Jan), 81/2 Wolves (19</text:span><text:span text:style-name="T416">th</text:span><text:span text:style-name="T346"> Dec), Spurs (9</text:span><text:span text:style-name="T416">th</text:span><text:span text:style-name="T346"> Jan), 97/8 Crystal Pal 3</text:span><text:span text:style-name="T416">rd</text:span><text:span text:style-name="T346"> Nov),</text:span></text:p>
      <text:p text:style-name="P164"><text:span text:style-name="Teletype"><text:span text:style-name="T116"/></text:span></text:p>
      <text:p text:style-name="P134">PROGRAMMES WITH TEAMSHEETS/SONGSHEETS or TICKETS £1 Each;</text:p>
      <text:p text:style-name="P131">10/10/82 SWINDON v Colchester (+teamsheet), <text:tab/><text:tab/><text:tab/>28/11/82 MILLWALL v Reading (+teamsheet),<text:tab/><text:tab/><text:tab/></text:p>
      <text:p text:style-name="P131">13/3/83 L ORIENT v Southend (+teamsheet), <text:tab/><text:tab/><text:tab/>26/12/82 MILLWALL v L Orient (+teamsheet),<text:tab/><text:tab/><text:tab/></text:p>
      <text:p text:style-name="P131">26/4/81 L ORIENT v Bolton (+teamsheet), <text:tab/><text:tab/><text:tab/>8/9/2001 BRISTOL CITY v Port Vale (+teamsheet) 50p, <text:tab/><text:tab/></text:p>
      <text:p text:style-name="P131">8/5/83 MILLWALL v Brentford (+teamsheet), <text:s text:c="22"/><text:tab/>1957 ENGLAND v Scotland (+songsheet) £3,<text:tab/><text:tab/><text:tab/></text:p>
      <text:p text:style-name="P131">9/10/83 MILLWALL v Burnley (+teamsheet), <text:tab/><text:tab/><text:tab/>1965 ENGLAND v Scotland (+songsheet), <text:tab/><text:tab/><text:tab/></text:p>
      <text:p text:style-name="P131">1969 ENGLAND v Scotland (+songsheet), <text:tab/><text:tab/><text:tab/>7/3/82 NEWPORT v Fulham (+teamsheet, mint), <text:tab/><text:tab/><text:tab/></text:p>
      <text:p text:style-name="P131">1971 ENGLAND v Scotland (+songsheet), <text:tab/><text:tab/><text:tab/>9/9/84 MILLWALL v L Orient (+teamsheet), <text:tab/><text:tab/><text:tab/></text:p>
      <text:p text:style-name="P131">28/3/82 MILLWALL v Swindon (+teamsheet), <text:tab/><text:tab/><text:tab/>19/2/84 MILLWALL v Gillingham (+teamsheet), <text:tab/><text:tab/><text:tab/></text:p>
      <text:p text:style-name="P164"><text:span text:style-name="T346">1985/6 BRENTFORD v Darlington (Mar+May s/s insert), <text:tab/><text:tab/>28/8/72 READING v Fulham L Cup 2</text:span><text:span text:style-name="T416">nd</text:span><text:span text:style-name="T346"> Replay s/s (mint), <text:tab/><text:tab/></text:span></text:p>
      <text:p text:style-name="P131">1959 FAC Final; Luton v Nottingham For (+songsheet) £5, <text:tab/>1960 FAC Final; Wolves v Blackburn (+songsheet) £3, <text:tab/><text:tab/></text:p>
      <text:p text:style-name="P131">1962 FA Final; Spurs v Burnley (+songsheet) £4, <text:tab/><text:tab/><text:tab/>1963 FAC Final; Man Utd v Leicester (+songsheet) £4, <text:tab/><text:tab/></text:p>
      <text:p text:style-name="P164"><text:span text:style-name="T346">1964 FAC Final; Preston v West Ham (+songsheet) £3, <text:tab/><text:tab/></text:span><text:span text:style-name="Teletype"><text:span text:style-name="T25">1967 FAC Final; Spurs v Chelsea (+poor songsheet), <text:tab/><text:tab/></text:span></text:span></text:p>
      <text:p text:style-name="P164"><text:span text:style-name="Teletype"><text:span text:style-name="T25">1988/9 SCUNTHORPE v Grimsby (+Ticket),</text:span></text:span><text:span text:style-name="Teletype"><text:span text:style-name="T6"> <text:s text:c="2"/></text:span></text:span></text:p>
      <text:p text:style-name="P214"><text:span text:style-name="Teletype"><text:span text:style-name="T8">56</text:span></text:span></text:p>
      <text:p text:style-name="P200"><text:soft-page-break/><text:span text:style-name="Teletype"><text:span text:style-name="T64">FRIENDLY/TESTIMONIAL PROGRAMMES (Friendly unless otherwise stated) £2 Each;</text:span></text:span></text:p>
      <text:p text:style-name="P199"><text:span text:style-name="Teletype"><text:span text:style-name="T19">@ ANDOVER; 80/1 Laverstoke Park Albion v Overton Lions (Sunday Open Challenge Cup Final) s/s (fold), </text:span></text:span></text:p>
      <text:p text:style-name="P199"><text:span text:style-name="Teletype"><text:span text:style-name="T19">ASHFORD UTD; 2000's Gillingham (1</text:span></text:span><text:span text:style-name="Teletype"><text:span text:style-name="T147">st</text:span></text:span><text:span text:style-name="Teletype"><text:span text:style-name="T19"> game as Ashford Utd), </text:span></text:span></text:p>
      <text:p text:style-name="P199"><text:span text:style-name="Teletype"><text:span text:style-name="T19">BARNET; 87/8 Portsmouth, 88/9 Watford (HSC S/F), 90/1 Watford (HSC Final), </text:span></text:span></text:p>
      <text:p text:style-name="P199"><text:span text:style-name="Teletype"><text:span text:style-name="T19">BASS CHARITY CUP; 1988 (inc Aston Villa, Derby, Notts Co, W.B.A Etc), 1996 (inc W.B.A Stoke, Derby, Notts Co Etc), </text:span></text:span></text:p>
      <text:p text:style-name="P199"><text:span text:style-name="Teletype"><text:span text:style-name="T19">@ BIDEFORD; 2009 South West Challenge Tournament Cup Brochure (inc Exeter, Luton Etc), South West Challenge Cup Final, </text:span></text:span></text:p>
      <text:p text:style-name="P199"><text:span text:style-name="Teletype"><text:span text:style-name="T19">BOREHAM WOOD; 90/1 Watford (HSC S/F), </text:span></text:span></text:p>
      <text:p text:style-name="P199"><text:span text:style-name="Teletype"><text:span text:style-name="T19">BOURNEMOUTH; 85/6 Luton (sl cr), 92/3 Portsmouth (sl cr), </text:span></text:span></text:p>
      <text:p text:style-name="P199"><text:span text:style-name="Teletype"><text:span text:style-name="T19">BRENTFORD; Early 70's Everton (Piggott), 80/1 Chelsea (Sands memorial, fold), 93/4 Crystal Pal (Clare), </text:span></text:span></text:p>
      <text:p text:style-name="P199"><text:span text:style-name="Teletype"><text:span text:style-name="T19">97/8 Lee Harvey Select XI (Harvey), </text:span></text:span></text:p>
      <text:p text:style-name="P199"><text:span text:style-name="Teletype"><text:span text:style-name="T19">BRIGHTON; 73/4 Crystal Pal (sl cr), 87/8 Bournemouth, 89/0 Charlton, 96/7 Sheff Wed (Foster), </text:span></text:span></text:p>
      <text:p text:style-name="P199"><text:span text:style-name="Teletype"><text:span text:style-name="T19">CHARLTON; 66/7 Millwall (KCC, sl cr), 68/9 Den Bosch, 76/7 Sunderland (Tutt), 77/8 Q.P.R (Curtis), 83/4 Luton, </text:span></text:span></text:p>
      <text:p text:style-name="P199"><text:span text:style-name="Teletype"><text:span text:style-name="T19">@ CHARLTON; 94/5 Charlton Veterans v London All Star XI, </text:span></text:span></text:p>
      <text:p text:style-name="P199"><text:span text:style-name="Teletype"><text:span text:style-name="T19">CHATHAM; 79/0 Gillingham (Opening Lights) £3. </text:span></text:span></text:p>
      <text:p text:style-name="P199"><text:span text:style-name="Teletype"><text:span text:style-name="T19">CONNAH'S QUAY; 00/01 Chester, </text:span></text:span></text:p>
      <text:p text:style-name="P199"><text:span text:style-name="Teletype"><text:span text:style-name="T19">COLCHESTER; 03/04 Charlton, </text:span></text:span></text:p>
      <text:p text:style-name="P199"><text:span text:style-name="Teletype"><text:span text:style-name="T19">@ COVENTRY; 84/5 Coventry Past v Coventry Present, </text:span></text:span></text:p>
      <text:p text:style-name="P199"><text:span text:style-name="Teletype"><text:span text:style-name="T19">CRAWLEY; 98/9 Crystal Pal, </text:span></text:span></text:p>
      <text:p text:style-name="P199"><text:span text:style-name="Teletype"><text:span text:style-name="T19">CREWE; 92/3 Bolton, </text:span></text:span></text:p>
      <text:p text:style-name="P199"><text:span text:style-name="Teletype"><text:span text:style-name="T19">CRYSTAL PAL; 74/5 Q.PR (MccCormick, sl cr), 82/3 Brighton (cr), <text:s/>87/8 Watford (Chatterton), </text:span></text:span></text:p>
      <text:p text:style-name="P199"><text:span text:style-name="Teletype"><text:span text:style-name="T19">95/6 Charlton (League, Special Issue, Opening Hollmsdale Stand),</text:span></text:span></text:p>
      <text:p text:style-name="P199"><text:span text:style-name="Teletype"><text:span text:style-name="T19">@ CRYSTAL PAL; 1983 T.V. Entertainers v London Transport/Old Palace v Palace '83 (Cannon/Blyth), </text:span></text:span></text:p>
      <text:p text:style-name="P199"><text:span text:style-name="Teletype"><text:span text:style-name="T19">DAGENHAM &amp; REDBRIDGE; 16/17 L Orient/AFC Wimbledon (joint issue), </text:span></text:span></text:p>
      <text:p text:style-name="P199"><text:span text:style-name="Teletype"><text:span text:style-name="T19">DARTFORD; 75/6 Tooting &amp; Mitcham, 09/10 Millwall, </text:span></text:span></text:p>
      <text:p text:style-name="P199"><text:span text:style-name="Teletype"><text:span text:style-name="T19">ENFIELD; 84/5 Maidstone (BL Ttophy s/f),</text:span></text:span></text:p>
      <text:p text:style-name="P199"><text:span text:style-name="Teletype"><text:span text:style-name="T19">EXETER; 88/9 Sheff Wed s/s (fold) £3, 90/1 Leicester (kellow), 94/5 Plymouth, Middlesbrough, Coventry, 98/9 Birmingham, </text:span></text:span></text:p>
      <text:p text:style-name="P199"><text:span text:style-name="Teletype"><text:span text:style-name="T19">01/02 Bristol City, Sunderland, </text:span></text:span></text:p>
      <text:p text:style-name="P199"><text:span text:style-name="Teletype"><text:span text:style-name="T19">@ FULHAM; 91/2 Oxford v Cambridge (Varsity), </text:span></text:span></text:p>
      <text:p text:style-name="P199"><text:span text:style-name="Teletype"><text:span text:style-name="T19">@ GILLINGHAM; 90/1 Dover v Gravesend (KSC Final), </text:span></text:span></text:p>
      <text:p text:style-name="P199"><text:span text:style-name="Teletype"><text:span text:style-name="T19">@ HARROW; 92/3 Q.P.R Staff XI v Watford Staff XI (Charity), </text:span></text:span></text:p>
      <text:p text:style-name="P199"><text:span text:style-name="Teletype"><text:span text:style-name="T19">HENDON; 72/3 Unione C.V. (European Amateur Cup Winners Cup, tear), </text:span></text:span></text:p>
      <text:p text:style-name="P199"><text:span text:style-name="Teletype"><text:span text:style-name="T19">HULL CITY; 95/6 Grimsby s/s, </text:span></text:span></text:p>
      <text:p text:style-name="P199"><text:span text:style-name="Teletype"><text:span text:style-name="T19">LEICESTER; 1980's? Steve Whitworth (Testimonial Brochure), </text:span></text:span></text:p>
      <text:p text:style-name="P199"><text:span text:style-name="Teletype"><text:span text:style-name="T19">L ORIENT; 93/4 Q.P.R (tatty) £1, 91/2 Real Valladolid, 96/7 Charlton, Charlto (programme, teamsheet and Orient Fixture List) £3,</text:span></text:span></text:p>
      <text:p text:style-name="P199"><text:span text:style-name="Teletype"><text:span text:style-name="T19">@ MAIDSTONE; 91/2 Crystal Pal v Invitation XI (Madden) £4, </text:span></text:span></text:p>
      <text:p text:style-name="P199"><text:span text:style-name="Teletype"><text:span text:style-name="T19">MAN CITY; 1988 Alex Williams (Testimonial Brochure), </text:span></text:span></text:p>
      <text:p text:style-name="P199"><text:span text:style-name="Teletype"><text:span text:style-name="T19">MIDDLEBROUGH; 66/7 G.A.I.S (cr), </text:span></text:span></text:p>
      <text:p text:style-name="P199"><text:span text:style-name="Teletype"><text:span text:style-name="T19">MILLWALL; 66/7 Stoke (fold), 90/1 Spurs SFFC s/s (sl cr), 91/2 Crystal Pal (Coleman/Sparham), </text:span></text:span></text:p>
      <text:p text:style-name="P199"><text:span text:style-name="Teletype"><text:span text:style-name="T19">NORWICH; 73/4 Ipswich (Keelan) £3,</text:span></text:span></text:p>
      <text:p text:style-name="P199"><text:span text:style-name="Teletype"><text:span text:style-name="T19">PETERBOROUGH; 63/4 Northampton (NSC Final) £3, 87/8 Leicester (Harvey), 90/1 Ipswich, </text:span></text:span></text:p>
      <text:p text:style-name="P199"><text:span text:style-name="Teletype"><text:span text:style-name="T19">PLYMOUTH RESERVES; 92/3 Westbury Utd, </text:span></text:span></text:p>
      <text:p text:style-name="P199"><text:span text:style-name="Teletype"><text:span text:style-name="T19">PORTSMOUTH; 1975 Southampton (Hiron) £3, </text:span></text:span></text:p>
      <text:p text:style-name="P199"><text:span text:style-name="Teletype"><text:span text:style-name="T19">READING; 65/6 Show Biz XI, </text:span></text:span></text:p>
      <text:p text:style-name="P199"><text:span text:style-name="Teletype"><text:span text:style-name="T19">ROMFORD; 68/9 L Orient, </text:span></text:span></text:p>
      <text:p text:style-name="P199"><text:span text:style-name="Teletype"><text:span text:style-name="T19">ROTHERHAM; 67/8 Celtic Juniors) £3, </text:span></text:span></text:p>
      <text:p text:style-name="P199"><text:span text:style-name="Teletype"><text:span text:style-name="T19">RUSHDEN TOWN; 83/4 Wolves £3, </text:span></text:span></text:p>
      <text:p text:style-name="P199"><text:span text:style-name="Teletype"><text:span text:style-name="T19">SHREWSBURY; 91/2 Derby (Pratley), </text:span></text:span></text:p>
      <text:p text:style-name="P199"><text:span text:style-name="Teletype"><text:span text:style-name="T19">SOUTHEND; 67/8 Charlton, 75/6 Grimsby (League, 1</text:span></text:span><text:span text:style-name="Teletype"><text:span text:style-name="T147">st</text:span></text:span><text:span text:style-name="Teletype"><text:span text:style-name="T19"> Sponsored match @ Roots Hall), 78/9 Fulham, </text:span></text:span></text:p>
      <text:p text:style-name="P199"><text:span text:style-name="Teletype"><text:span text:style-name="T19">SOUTHEND MEMORABILIA; 82/3 Alan Moody (Testimonial Brochure), </text:span></text:span></text:p>
      <text:p text:style-name="P199"><text:span text:style-name="Teletype"><text:span text:style-name="T19">SUTTON UTD; 86/7 Wimbledon (Rains, programme + programme update) £3, </text:span></text:span></text:p>
      <text:p text:style-name="P199"><text:span text:style-name="Teletype"><text:span text:style-name="T19">SWINDON; 84/5 Southampton (Williams/Conley), </text:span></text:span></text:p>
      <text:p text:style-name="P199"><text:span text:style-name="Teletype"><text:span text:style-name="T19">TONBRIGDE; 74/5 Ramsgate (KSC), </text:span></text:span></text:p>
      <text:p text:style-name="P199"><text:span text:style-name="Teletype"><text:span text:style-name="T19">TORQUAY; 83/4 Bournemouth/Plymouth (joint issue), 97/8 Coventry (Uzzell), </text:span></text:span></text:p>
      <text:p text:style-name="P199"><text:span text:style-name="Teletype"><text:span text:style-name="T19">TRANMERE; 96/7 All Star XI (Higgins), </text:span></text:span></text:p>
      <text:p text:style-name="P199"><text:span text:style-name="Teletype"><text:span text:style-name="T19">WALSALL; 97/8 Birmingham, </text:span></text:span></text:p>
      <text:p text:style-name="P199"><text:span text:style-name="Teletype"><text:span text:style-name="T19">WALTHAMSTOW; 78/9 L Orient (Jackson), </text:span></text:span></text:p>
      <text:p text:style-name="P199"><text:span text:style-name="Teletype"><text:span text:style-name="T19">WATFORD; 67/8 Luton (Molloy), 1971c Corinthian Casuals (Sheriff of London Shield), 81/2 Leicester (League, promotion Issue), 82/3 Everton (1</text:span></text:span><text:span text:style-name="Teletype"><text:span text:style-name="T147">st</text:span></text:span><text:span text:style-name="Teletype"><text:span text:style-name="T19"> in Division One), 88/9 Luton (Blissett), </text:span></text:span></text:p>
      <text:p text:style-name="P199"><text:span text:style-name="Teletype"><text:span text:style-name="T19">WELLING UTD; 91/2 Charlton, </text:span></text:span></text:p>
      <text:p text:style-name="P199"><text:span text:style-name="Teletype"><text:span text:style-name="T19">WIMBLEDON; 77/8 Crystal Pal (Cooke), </text:span></text:span></text:p>
      <text:p text:style-name="P199"><text:span text:style-name="Teletype"><text:span text:style-name="T19">WOKINGHAM; 90/1 Chelsea XI (Charity), </text:span></text:span></text:p>
      <text:p text:style-name="P199"><text:span text:style-name="Teletype"><text:span text:style-name="T19">@ WHYTELEAFE; Whiteleafe Select v Spurs '71 (Charity), </text:span></text:span></text:p>
      <text:p text:style-name="P199"><text:span text:style-name="Teletype"><text:span text:style-name="T19">YORK; 88/9 Derek Hood Select (Hood), </text:span></text:span></text:p>
      <text:p text:style-name="P199"><text:span text:style-name="Teletype"><text:span text:style-name="T19">@ YORK RISE F.C; Easter 1969 Tournament (inc London v Germany),</text:span></text:span></text:p>
      <text:p text:style-name="P214"><text:span text:style-name="Teletype"><text:span text:style-name="T64">57</text:span></text:span></text:p>
      <text:p text:style-name="P214"><text:soft-page-break/><text:span text:style-name="Teletype"><text:span text:style-name="T8">MISCELLANEOUS GAMES AT BIRMINGHAM (Excellent condition);</text:span></text:span></text:p>
      <text:p text:style-name="P215"><text:span text:style-name="Teletype"><text:span text:style-name="T17">8/4/64 Trevor Smith's XI v Distillery (Smith Testimonial) s/s £1, </text:span></text:span></text:p>
      <text:p text:style-name="P215"><text:span text:style-name="Teletype"><text:span text:style-name="T17">25/3/67 FAAC Semi-Final Replay; Skelmersdale v Hendon £1, </text:span></text:span></text:p>
      <text:p text:style-name="P215"><text:span text:style-name="Teletype"><text:span text:style-name="T17">11/3/67 FAC 5</text:span></text:span><text:span text:style-name="Teletype"><text:span text:style-name="T145">th</text:span></text:span><text:span text:style-name="Teletype"><text:span text:style-name="T17"> Round; BIRMINGHAM v Arsenal (32 pages) £1, </text:span></text:span></text:p>
      <text:p text:style-name="P215"><text:span text:style-name="Teletype"><text:span text:style-name="T17">8/4/67 FAC 6</text:span></text:span><text:span text:style-name="Teletype"><text:span text:style-name="T145">th</text:span></text:span><text:span text:style-name="Teletype"><text:span text:style-name="T17"> Round; BIRMINGHAM v Spurs (32 pages) £1, </text:span></text:span></text:p>
      <text:p text:style-name="P215"><text:span text:style-name="Teletype"><text:span text:style-name="T17">12/3/68 FAC 5</text:span></text:span><text:span text:style-name="Teletype"><text:span text:style-name="T145">th</text:span></text:span><text:span text:style-name="Teletype"><text:span text:style-name="T17"> Round Replay; BIRMINGHAM v Arsenal (12 pages) £1, </text:span></text:span></text:p>
      <text:p text:style-name="P215"><text:span text:style-name="Teletype"><text:span text:style-name="T17">15/3/69 FAAC Semi-Final; Sutton Utd v Whitley Bay (sl fold, neat sotp) £1, </text:span></text:span></text:p>
      <text:p text:style-name="P215"><text:span text:style-name="Teletype"><text:span text:style-name="T17">15/1/70 York v Cardiff FAC 2</text:span></text:span><text:span text:style-name="Teletype"><text:span text:style-name="T145">nd</text:span></text:span><text:span text:style-name="Teletype"><text:span text:style-name="T17"> Replay (8 pages, mint) £3, </text:span></text:span></text:p>
      <text:p text:style-name="P215"><text:span text:style-name="Teletype"><text:span text:style-name="T17">16/11/70 Tamworth v Nuneaton FACQ 2</text:span></text:span><text:span text:style-name="Teletype"><text:span text:style-name="T145">nd</text:span></text:span><text:span text:style-name="Teletype"><text:span text:style-name="T17"> Replay (8 pages, good) £1-50p, </text:span></text:span></text:p>
      <text:p text:style-name="P215"><text:span text:style-name="Teletype"><text:span text:style-name="T17">18/1/72 BIRMINGHAM v Aston Villa FAYC 4</text:span></text:span><text:span text:style-name="Teletype"><text:span text:style-name="T145">th</text:span></text:span><text:span text:style-name="Teletype"><text:span text:style-name="T17"> Round (12 pages, mint) £1, </text:span></text:span></text:p>
      <text:p text:style-name="P215"><text:span text:style-name="Teletype"><text:span text:style-name="T17">29/5/87 1</text:span></text:span><text:span text:style-name="Teletype"><text:span text:style-name="T145">st</text:span></text:span><text:span text:style-name="Teletype"><text:span text:style-name="T17"> Division Play Off Final Replay; Charlton v Leeds £1, </text:span></text:span></text:p>
      <text:p text:style-name="P214"><text:span text:style-name="Teletype"><text:span text:style-name="T8">SPECIAL GAMES @ BIRMINGHAM (Excellent condition) £1 Each;</text:span></text:span></text:p>
      <text:p text:style-name="P215"><text:span text:style-name="Teletype"><text:span text:style-name="T17">25/11/75 BIRMINGHAM v Celtic (Centenary), <text:tab/> <text:s text:c="3"/>19/8/89 BIRMINGHAM v Crewe (1</text:span></text:span><text:span text:style-name="Teletype"><text:span text:style-name="T145">st</text:span></text:span><text:span text:style-name="Teletype"><text:span text:style-name="T17"> ever League meeting),</text:span></text:span></text:p>
      <text:p text:style-name="P215"><text:span text:style-name="Teletype"><text:span text:style-name="T17">16/4/94 BIRMINGHAM v Bristol City (Last in front of Kop), </text:span></text:span></text:p>
      <text:p text:style-name="P215"><text:span text:style-name="Teletype"><text:span text:style-name="T17">15/11/94 BIRMINGHAM v Aston Villa (Official opening of New St Andrews), </text:span></text:span></text:p>
      <text:p text:style-name="P215"><text:span text:style-name="Teletype"><text:span text:style-name="T17">21/2/99 BIRMINGHAM v Bolton (Opening of Railway Stand), <text:s text:c="2"/>26/12/2006 BIRMINGHAM v Q.P.R (100 Years of St Andrews), </text:span></text:span></text:p>
      <text:p text:style-name="P214"><text:span text:style-name="Teletype"><text:span text:style-name="T8">MISCELLANEOUS BIRMINGHAM BROCHURES;</text:span></text:span></text:p>
      <text:p text:style-name="P215"><text:span text:style-name="Teletype"><text:span text:style-name="T17">1946/7 Handbook (80 pages, v sl worn, v sl stain, good) £10, <text:s text:c="2"/><text:tab/> <text:s text:c="12"/>1959/0 Year Book (Supporters' Club, 48 pages) £2, </text:span></text:span></text:p>
      <text:p text:style-name="P215"><text:span text:style-name="Teletype"><text:span text:style-name="T17">1964 'Ten Years to Remember' (The Trevor Smith Story, 48 pages) £2, <text:s text:c="2"/>1991/2 Official Promotion Souvenir (32 pages) 50p, </text:span></text:span></text:p>
      <text:p text:style-name="P215"><text:span text:style-name="Teletype"><text:span text:style-name="T17">1994 'The Kop Lives On' (40 x A4 pages) £1, </text:span></text:span></text:p>
      <text:p text:style-name="P214"><text:span text:style-name="Teletype"><text:span text:style-name="T8">BIRMINGHAM TESTIMONIALS/BENEFIT PROGRAMM</text:span></text:span><text:span text:style-name="Teletype"><text:span text:style-name="T14">ES £1 Each;</text:span></text:span></text:p>
      <text:p text:style-name="P215"><text:span text:style-name="Teletype"><text:span text:style-name="T17">28/9/59 BIRMINGHAM v All Stars XI (Hall)<text:tab/> <text:s text:c="14"/>18/11/69 BIRMINGHAM v International XI (Beard), </text:span></text:span></text:p>
      <text:p text:style-name="P400"><text:span text:style-name="Teletype"><text:span text:style-name="T25">1960's BIRMINGHAM v Ex Birmingham (Schofield Benefit, sl cr) £2, <text:s text:c="3"/>21/5/79 BIRMINGHAM XI v W.B.A (Penrice), <text:tab/> <text:s text:c="15"/>5/5/81 BIRMINGHAM v Aston Villa (Gallagher), <text:tab/> <text:s text:c="23"/>29/11/88 BIRMINGHAM v Man Utd (Handysides),</text:span></text:span></text:p>
      <text:p text:style-name="P400"><text:span text:style-name="Teletype"><text:span text:style-name="T20">30/1/96 BIRMINGHAM v W.B.A Anglo-Italian-Cup s/f, </text:span></text:span><text:span text:style-name="Teletype"><text:span text:style-name="T4"><text:s text:c="3"/></text:span></text:span></text:p>
      <text:p text:style-name="P200"><text:span text:style-name="Teletype"><text:span text:style-name="T64">SOCCER STAR MAGAZINES (Good condition);</text:span></text:span></text:p>
      <text:p text:style-name="P141"><text:span text:style-name="T436">1958 £4 Each;</text:span> Feb 8, 22, Apr 19, May 31, Dec 27, </text:p>
      <text:p text:style-name="P141"><text:span text:style-name="T436">1959 £4 Each;</text:span> Aug 8, Sep 5, </text:p>
      <text:p text:style-name="P141"><text:span text:style-name="T436">1960 £2 Each;</text:span> Mar 19, Jul 2, 23, Aug13, 20, 27, Sep 3, 17, Oct 22, Dec 3, 17, 31, </text:p>
      <text:p text:style-name="P141"><text:span text:style-name="T436">1961 £2 Each;</text:span> Jan 7, 14, 21, 28, Feb 4, 11, 18, 25, Mar 4, 11, 18, 25, Apr 1, 8, 16, 22, May 6, 13, 20, 27, Jun 3, 10, 17, 24, </text:p>
      <text:p text:style-name="P141">Jul 1, 8, 15, 22, 29, Aug 5, 12, 19, 26, Sep 2, 9, 16, 25, 30, Oct 7 14, 21, 28, Nov 4, 11, 18, 25, Dec 2, 9, 16, 23, 30, </text:p>
      <text:p text:style-name="P141"><text:span text:style-name="T436">1962 £2 Each;</text:span> Jan 6, 13, 20, 27, Feb 3, 10, 17, 24, Mar 3, 10, 17, 24, 31, Apr 7, 14, 21, 28, May 5, 12, 19, 26, Jun 2, 9, 16, 23, 30, Jul 7, 14, 21, 28, Aug 4, 11, 18, 25, Sep 1, 8, 15, 22, Oct 6, 13, 20, 27, Nov 3, 10, 17, 24, Dec 1, 8, 15, 22, 29,</text:p>
      <text:p text:style-name="P141"><text:span text:style-name="T436">1963 £2 Each;</text:span> Mar 30, Sep 28, </text:p>
      <text:p text:style-name="P141"><text:span text:style-name="T436">1966 £1-50p Each;</text:span> Jan 7, 14, 21, 28, Feb 18, 25, Mar 4, 11, 18, 25, Apr 1, 8, 15, 22, 29, May 6, 13, 20, 27, Jun 3, 10, 17, 24, Jul 1, 8, 15, 22, 29, Aug 5, 12, 19, 26, Sep 2, 16, 23, 30, Oct 7, 14, 21, 28, Nov 4, 11, 18, 25, Dec 2, 9, 16, 23, 30,</text:p>
      <text:p text:style-name="P141"><text:span text:style-name="T436">1967 £1-50p Each;</text:span> Jan 6, 13, 20, 27, Feb 3, 10, 17, 24, Mar 3, 10, 17, 24, 31, Apr 7, 14, 21, 28, May 5, 12, 19, 26, Jun 2, 9, 16, 23, 30, Jul 7, 14, 21, 28, Aug 4, 11, 18, 25, Sep 1, 8, 15, 22, 29, Oct 6, 20, 27, Nov 3, 10, 17, 24, Dec 1, 15, 22, 29, </text:p>
      <text:p text:style-name="P141"><text:span text:style-name="T436">1968 £1 Each;</text:span> Jan 12, 19, 26, Feb 2, 9, 16, 23, Mar 8, 15, 22, Apr 5, 12, 19, May 3, 10, 17, 24, 31, Jun 7, 14, Jul 5, 19, 26, Aug 2, 9, 16, 23, 30, Sep 6, 13, 20, 27, Oct 4, 11, 18, 25, Nov 1, 8, 15, 22, 29, Dec 6, 13, 20, 27, </text:p>
      <text:p text:style-name="P31"><text:span text:style-name="T436">1969 £1 Each;</text:span> Jan 3, 10, 17, 24, 31, Feb 7, 14, 21, 28, Mar 7, 14, 21, 28, Apr 4, 11, 18, 25, May 2, 9, 16, 23, 30, Jun 6, 13, 20, 27, Jul 4, 11, 18, 25, Aug 1, 8, 15, 22, 29, Sep 5, 12, 19, 26, Oct 3, 10, 17, 24, 31, Nov 14, 21, 28, Dec 5, 12, 19, 26, <text:s text:c="3"/><text:span text:style-name="Teletype"><text:span text:style-name="T51">1970 £2 Each;</text:span></text:span><text:span text:style-name="Teletype"><text:span text:style-name="T45"> Jan 2, 9, 16, 23, 30, Feb 6, 13, 20, 27, Mar 6, 13, 20, 27, Apr 3, 10, 17, 24, May 1, 8, 15, 22, 29, Jun 5, 12, 19,</text:span></text:span></text:p>
      <text:p text:style-name="P30"><text:span text:style-name="Teletype"><text:span text:style-name="T55">SPORTING MIRROR MAGAZINES (Good condition, all 16 pages) £6 Each;</text:span></text:span></text:p>
      <text:p text:style-name="P31"><text:span text:style-name="Teletype"><text:span text:style-name="T55">1948;</text:span></text:span><text:span text:style-name="Teletype"><text:span text:style-name="T169"> </text:span></text:span><text:span text:style-name="Teletype"><text:span text:style-name="T45">Volume 3; No 4 (Q.P.R) (cello edge) £3, No 5 (Spurs), No 7 (Fulham), No 11 (Portsmouth), No 14 (Newcastle),</text:span></text:span><text:span text:style-name="Teletype"><text:span text:style-name="T45"> </text:span></text:span></text:p>
      <text:p text:style-name="P31"><text:span text:style-name="Teletype"><text:span text:style-name="T45">No 15 (Chelsea), No 16 (Plymouth), No 17 (Hull), No 18 (Crystal Pal), No 19 (Arsenal/Spurs) (cello edge) £3, </text:span></text:span></text:p>
      <text:p text:style-name="P31"><text:span text:style-name="Teletype"><text:span text:style-name="T45">No 21 Bolton), No 26 (Middlesbrough), No 27 (Swansea), No 28 (Brighton) No 31 (Blackburn), </text:span></text:span></text:p>
      <text:p text:style-name="P31"><text:span text:style-name="Teletype"><text:span text:style-name="T45">No 32 (Portsmouth/Man Utd/Leicester/Wolves FAC semi-finalists) £7, No 33 (5 x action shots from FAC semi-finals) £7, </text:span></text:span></text:p>
      <text:p text:style-name="P31"><text:span text:style-name="Teletype"><text:span text:style-name="T45">No 34 (Man City), No 35 (2 x action shots from Scotland v England), </text:span></text:span><text:span text:style-name="Teletype"><text:span text:style-name="T55">1949;</text:span></text:span><text:span text:style-name="Teletype"><text:span text:style-name="T45"> Vol 5; No 10 (England/Wales Internationals), </text:span></text:span></text:p>
      <text:p text:style-name="P31"><text:span text:style-name="Teletype"><text:span text:style-name="T45">No 19 (Man Utd), </text:span></text:span><text:span text:style-name="Teletype"><text:span text:style-name="T55">1950;</text:span></text:span><text:span text:style-name="Teletype"><text:span text:style-name="T169"> </text:span></text:span><text:span text:style-name="Teletype"><text:span text:style-name="T45">Vol 7; No 1 (5 x action shots), No 3 (Huddersfield), No 8 (5 x action shots), </text:span></text:span></text:p>
      <text:p text:style-name="P31"><text:span text:style-name="Teletype"><text:span text:style-name="T55">1951;</text:span></text:span><text:span text:style-name="Teletype"><text:span text:style-name="T169"> </text:span></text:span><text:span text:style-name="Teletype"><text:span text:style-name="T45">No 17 (4 x action shots from FAC ties), </text:span></text:span></text:p>
      <text:p text:style-name="P30"><text:span text:style-name="Teletype"><text:span text:style-name="T55">SECTION OF MAGAZINES I BOUGHT WHEN NEW!</text:span></text:span></text:p>
      <text:p text:style-name="P30"><text:span text:style-name="Teletype"><text:span text:style-name="T55">SHOOT MAGAZINES £1 Each;</text:span></text:span></text:p>
      <text:p text:style-name="P31"><text:span text:style-name="Teletype"><text:span text:style-name="T51">1969;</text:span></text:span><text:span text:style-name="Teletype"><text:span text:style-name="T45"> Sep 6</text:span></text:span><text:span text:style-name="Teletype"><text:span text:style-name="T154">th</text:span></text:span><text:span text:style-name="Teletype"><text:span text:style-name="T45">, </text:span></text:span><text:span text:style-name="Teletype"><text:span text:style-name="T51">1971</text:span></text:span><text:span text:style-name="Teletype"><text:span text:style-name="T45">; Feb 27</text:span></text:span><text:span text:style-name="Teletype"><text:span text:style-name="T154">th</text:span></text:span><text:span text:style-name="Teletype"><text:span text:style-name="T45">, </text:span></text:span><text:span text:style-name="Teletype"><text:span text:style-name="T51">1973</text:span></text:span><text:span text:style-name="Teletype"><text:span text:style-name="T45">; Oct 27</text:span></text:span><text:span text:style-name="Teletype"><text:span text:style-name="T154">th</text:span></text:span><text:span text:style-name="Teletype"><text:span text:style-name="T45">, Nov 24</text:span></text:span><text:span text:style-name="Teletype"><text:span text:style-name="T154">th</text:span></text:span><text:span text:style-name="Teletype"><text:span text:style-name="T45">, Dec 1</text:span></text:span><text:span text:style-name="Teletype"><text:span text:style-name="T154">st</text:span></text:span><text:span text:style-name="Teletype"><text:span text:style-name="T45">, 8</text:span></text:span><text:span text:style-name="Teletype"><text:span text:style-name="T154">th</text:span></text:span><text:span text:style-name="Teletype"><text:span text:style-name="T45">, 15</text:span></text:span><text:span text:style-name="Teletype"><text:span text:style-name="T154">th</text:span></text:span><text:span text:style-name="Teletype"><text:span text:style-name="T45">, 22</text:span></text:span><text:span text:style-name="Teletype"><text:span text:style-name="T154">nd</text:span></text:span><text:span text:style-name="Teletype"><text:span text:style-name="T45">, </text:span></text:span><text:span text:style-name="Teletype"><text:span text:style-name="T51">1974</text:span></text:span><text:span text:style-name="Teletype"><text:span text:style-name="T45">; Jan 12/19</text:span></text:span><text:span text:style-name="Teletype"><text:span text:style-name="T154">th</text:span></text:span><text:span text:style-name="Teletype"><text:span text:style-name="T45"> 26</text:span></text:span><text:span text:style-name="Teletype"><text:span text:style-name="T154">th</text:span></text:span><text:span text:style-name="Teletype"><text:span text:style-name="T45">, Feb 9</text:span></text:span><text:span text:style-name="Teletype"><text:span text:style-name="T154">th</text:span></text:span><text:span text:style-name="Teletype"><text:span text:style-name="T45">, 23</text:span></text:span><text:span text:style-name="Teletype"><text:span text:style-name="T154">rd</text:span></text:span><text:span text:style-name="Teletype"><text:span text:style-name="T45">, <text:s/>Mar 23</text:span></text:span><text:span text:style-name="Teletype"><text:span text:style-name="T154">rd</text:span></text:span><text:span text:style-name="Teletype"><text:span text:style-name="T45">, 30</text:span></text:span><text:span text:style-name="Teletype"><text:span text:style-name="T154">th</text:span></text:span><text:span text:style-name="Teletype"><text:span text:style-name="T45">, Apr 20</text:span></text:span><text:span text:style-name="Teletype"><text:span text:style-name="T154">th</text:span></text:span><text:span text:style-name="Teletype"><text:span text:style-name="T45">, 27</text:span></text:span><text:span text:style-name="Teletype"><text:span text:style-name="T154">th</text:span></text:span><text:span text:style-name="Teletype"><text:span text:style-name="T45">, May 4</text:span></text:span><text:span text:style-name="Teletype"><text:span text:style-name="T154">th </text:span></text:span><text:span text:style-name="Teletype"><text:span text:style-name="T45">11</text:span></text:span><text:span text:style-name="Teletype"><text:span text:style-name="T154">th</text:span></text:span><text:span text:style-name="Teletype"><text:span text:style-name="T45">, 18</text:span></text:span><text:span text:style-name="Teletype"><text:span text:style-name="T154">th</text:span></text:span><text:span text:style-name="Teletype"><text:span text:style-name="T45">, 25</text:span></text:span><text:span text:style-name="Teletype"><text:span text:style-name="T154">th</text:span></text:span><text:span text:style-name="Teletype"><text:span text:style-name="T45">, June 15</text:span></text:span><text:span text:style-name="Teletype"><text:span text:style-name="T154">th</text:span></text:span><text:span text:style-name="Teletype"><text:span text:style-name="T45">, 22</text:span></text:span><text:span text:style-name="Teletype"><text:span text:style-name="T154">nd</text:span></text:span><text:span text:style-name="Teletype"><text:span text:style-name="T45">, 29</text:span></text:span><text:span text:style-name="Teletype"><text:span text:style-name="T154">th</text:span></text:span><text:span text:style-name="Teletype"><text:span text:style-name="T45">, July 20</text:span></text:span><text:span text:style-name="Teletype"><text:span text:style-name="T154">th</text:span></text:span><text:span text:style-name="Teletype"><text:span text:style-name="T45">, Aug 3</text:span></text:span><text:span text:style-name="Teletype"><text:span text:style-name="T154">rd</text:span></text:span><text:span text:style-name="Teletype"><text:span text:style-name="T45">, 17</text:span></text:span><text:span text:style-name="Teletype"><text:span text:style-name="T154">th</text:span></text:span><text:span text:style-name="Teletype"><text:span text:style-name="T45">, 31</text:span></text:span><text:span text:style-name="Teletype"><text:span text:style-name="T154">st</text:span></text:span><text:span text:style-name="Teletype"><text:span text:style-name="T45">, Sep 7</text:span></text:span><text:span text:style-name="Teletype"><text:span text:style-name="T154">th</text:span></text:span><text:span text:style-name="Teletype"><text:span text:style-name="T45">, 14</text:span></text:span><text:span text:style-name="Teletype"><text:span text:style-name="T154">th</text:span></text:span><text:span text:style-name="Teletype"><text:span text:style-name="T45">, 21</text:span></text:span><text:span text:style-name="Teletype"><text:span text:style-name="T154">st</text:span></text:span><text:span text:style-name="Teletype"><text:span text:style-name="T45"> 28</text:span></text:span><text:span text:style-name="Teletype"><text:span text:style-name="T154">th</text:span></text:span><text:span text:style-name="Teletype"><text:span text:style-name="T45">, Oct 5</text:span></text:span><text:span text:style-name="Teletype"><text:span text:style-name="T154">th</text:span></text:span><text:span text:style-name="Teletype"><text:span text:style-name="T45">, 12</text:span></text:span><text:span text:style-name="Teletype"><text:span text:style-name="T154">th</text:span></text:span><text:span text:style-name="Teletype"><text:span text:style-name="T45">, 19</text:span></text:span><text:span text:style-name="Teletype"><text:span text:style-name="T154">th</text:span></text:span><text:span text:style-name="Teletype"><text:span text:style-name="T45">, 26</text:span></text:span><text:span text:style-name="Teletype"><text:span text:style-name="T154">th</text:span></text:span><text:span text:style-name="Teletype"><text:span text:style-name="T45">, Nov 2</text:span></text:span><text:span text:style-name="Teletype"><text:span text:style-name="T154">nd</text:span></text:span><text:span text:style-name="Teletype"><text:span text:style-name="T45">, 9</text:span></text:span><text:span text:style-name="Teletype"><text:span text:style-name="T154">th</text:span></text:span><text:span text:style-name="Teletype"><text:span text:style-name="T45">, 16</text:span></text:span><text:span text:style-name="Teletype"><text:span text:style-name="T154">th</text:span></text:span><text:span text:style-name="Teletype"><text:span text:style-name="T45">,</text:span></text:span><text:span text:style-name="Teletype"><text:span text:style-name="T51">1976;</text:span></text:span><text:span text:style-name="Teletype"><text:span text:style-name="T45"> Jul 31</text:span></text:span><text:span text:style-name="Teletype"><text:span text:style-name="T154">st</text:span></text:span><text:span text:style-name="Teletype"><text:span text:style-name="T45">, Aug 21</text:span></text:span><text:span text:style-name="Teletype"><text:span text:style-name="T154">st</text:span></text:span><text:span text:style-name="Teletype"><text:span text:style-name="T45">, Sep 11</text:span></text:span><text:span text:style-name="Teletype"><text:span text:style-name="T154">th</text:span></text:span><text:span text:style-name="Teletype"><text:span text:style-name="T45">, 18/25</text:span></text:span><text:span text:style-name="Teletype"><text:span text:style-name="T154">th</text:span></text:span><text:span text:style-name="Teletype"><text:span text:style-name="T45"> (joint), Oct 2</text:span></text:span><text:span text:style-name="Teletype"><text:span text:style-name="T154">nd</text:span></text:span><text:span text:style-name="Teletype"><text:span text:style-name="T45">, 16</text:span></text:span><text:span text:style-name="Teletype"><text:span text:style-name="T154">th</text:span></text:span><text:span text:style-name="Teletype"><text:span text:style-name="T45">, 23</text:span></text:span><text:span text:style-name="Teletype"><text:span text:style-name="T154">rd</text:span></text:span><text:span text:style-name="Teletype"><text:span text:style-name="T45">, 30</text:span></text:span><text:span text:style-name="Teletype"><text:span text:style-name="T154">th</text:span></text:span><text:span text:style-name="Teletype"><text:span text:style-name="T45">, Nov 13</text:span></text:span><text:span text:style-name="Teletype"><text:span text:style-name="T154">th</text:span></text:span><text:span text:style-name="Teletype"><text:span text:style-name="T45">, Dec 11</text:span></text:span><text:span text:style-name="Teletype"><text:span text:style-name="T154">th</text:span></text:span><text:span text:style-name="Teletype"><text:span text:style-name="T45">, 25</text:span></text:span><text:span text:style-name="Teletype"><text:span text:style-name="T154">th</text:span></text:span><text:span text:style-name="Teletype"><text:span text:style-name="T45">, </text:span></text:span></text:p>
      <text:p text:style-name="P31"><text:span text:style-name="Teletype"><text:span text:style-name="T51">1977</text:span></text:span><text:span text:style-name="Teletype"><text:span text:style-name="T45">; Jan 29</text:span></text:span><text:span text:style-name="Teletype"><text:span text:style-name="T154">th</text:span></text:span><text:span text:style-name="Teletype"><text:span text:style-name="T45">, Mar 26</text:span></text:span><text:span text:style-name="Teletype"><text:span text:style-name="T154">th</text:span></text:span><text:span text:style-name="Teletype"><text:span text:style-name="T45">, Apr 9</text:span></text:span><text:span text:style-name="Teletype"><text:span text:style-name="T154">th</text:span></text:span><text:span text:style-name="Teletype"><text:span text:style-name="T45">, 16</text:span></text:span><text:span text:style-name="Teletype"><text:span text:style-name="T154">th</text:span></text:span><text:span text:style-name="Teletype"><text:span text:style-name="T45">, 30</text:span></text:span><text:span text:style-name="Teletype"><text:span text:style-name="T154">th</text:span></text:span><text:span text:style-name="Teletype"><text:span text:style-name="T45">,f May 21</text:span></text:span><text:span text:style-name="Teletype"><text:span text:style-name="T154">st</text:span></text:span><text:span text:style-name="Teletype"><text:span text:style-name="T45">, <text:s/>Oct 1</text:span></text:span><text:span text:style-name="Teletype"><text:span text:style-name="T154">st</text:span></text:span><text:span text:style-name="Teletype"><text:span text:style-name="T45">, 8</text:span></text:span><text:span text:style-name="Teletype"><text:span text:style-name="T154">th</text:span></text:span><text:span text:style-name="Teletype"><text:span text:style-name="T45">, 15</text:span></text:span><text:span text:style-name="Teletype"><text:span text:style-name="T154">th</text:span></text:span><text:span text:style-name="Teletype"><text:span text:style-name="T45">, 22</text:span></text:span><text:span text:style-name="Teletype"><text:span text:style-name="T154">nd</text:span></text:span><text:span text:style-name="Teletype"><text:span text:style-name="T45">, 29</text:span></text:span><text:span text:style-name="Teletype"><text:span text:style-name="T154">th</text:span></text:span><text:span text:style-name="Teletype"><text:span text:style-name="T45">, </text:span></text:span></text:p>
      <text:p text:style-name="P30"><text:span text:style-name="Teletype"><text:span text:style-name="T55">GOAL MAGAZINE £1 Each;</text:span></text:span></text:p>
      <text:p text:style-name="P31"><text:span text:style-name="Teletype"><text:span text:style-name="T51">1968;</text:span></text:span><text:span text:style-name="Teletype"><text:span text:style-name="T45"> Aug 17</text:span></text:span><text:span text:style-name="Teletype"><text:span text:style-name="T154">th</text:span></text:span><text:span text:style-name="Teletype"><text:span text:style-name="T45"> (2) £3, </text:span></text:span><text:span text:style-name="Teletype"><text:span text:style-name="T51">1969</text:span></text:span><text:span text:style-name="Teletype"><text:span text:style-name="T45">; Aug 30</text:span></text:span><text:span text:style-name="Teletype"><text:span text:style-name="T154">th</text:span></text:span><text:span text:style-name="Teletype"><text:span text:style-name="T45"> (56), </text:span></text:span><text:span text:style-name="Teletype"><text:span text:style-name="T51">1971</text:span></text:span><text:span text:style-name="Teletype"><text:span text:style-name="T45">; Feb 13</text:span></text:span><text:span text:style-name="Teletype"><text:span text:style-name="T154">th</text:span></text:span><text:span text:style-name="Teletype"><text:span text:style-name="T45"> (132), 20</text:span></text:span><text:span text:style-name="Teletype"><text:span text:style-name="T154">th</text:span></text:span><text:span text:style-name="Teletype"><text:span text:style-name="T45"> (133), </text:span></text:span><text:span text:style-name="Teletype"><text:span text:style-name="T51">1973</text:span></text:span><text:span text:style-name="Teletype"><text:span text:style-name="T45">; Sep 22</text:span></text:span><text:span text:style-name="Teletype"><text:span text:style-name="T154">nd</text:span></text:span><text:span text:style-name="Teletype"><text:span text:style-name="T45"> (264), Nov 17</text:span></text:span><text:span text:style-name="Teletype"><text:span text:style-name="T154">th</text:span></text:span><text:span text:style-name="Teletype"><text:span text:style-name="T45"> (272), 24</text:span></text:span><text:span text:style-name="Teletype"><text:span text:style-name="T154">th</text:span></text:span><text:span text:style-name="Teletype"><text:span text:style-name="T45"> (273), Dec 8</text:span></text:span><text:span text:style-name="Teletype"><text:span text:style-name="T154">th</text:span></text:span><text:span text:style-name="Teletype"><text:span text:style-name="T45"> (295), 15</text:span></text:span><text:span text:style-name="Teletype"><text:span text:style-name="T154">th</text:span></text:span><text:span text:style-name="Teletype"><text:span text:style-name="T45"> Dec (276), 29</text:span></text:span><text:span text:style-name="Teletype"><text:span text:style-name="T154">th</text:span></text:span><text:span text:style-name="Teletype"><text:span text:style-name="T45"> (278), </text:span></text:span><text:span text:style-name="Teletype"><text:span text:style-name="T51">1974</text:span></text:span><text:span text:style-name="Teletype"><text:span text:style-name="T45">; Jan 5/12</text:span></text:span><text:span text:style-name="Teletype"><text:span text:style-name="T154">th</text:span></text:span><text:span text:style-name="Teletype"><text:span text:style-name="T45"> (279), 19/26</text:span></text:span><text:span text:style-name="Teletype"><text:span text:style-name="T154">th</text:span></text:span><text:span text:style-name="Teletype"><text:span text:style-name="T45"> (280), Mar 2</text:span></text:span><text:span text:style-name="Teletype"><text:span text:style-name="T154">nd</text:span></text:span><text:span text:style-name="Teletype"><text:span text:style-name="T45"> (283), 23</text:span></text:span><text:span text:style-name="Teletype"><text:span text:style-name="T154">rd</text:span></text:span><text:span text:style-name="Teletype"><text:span text:style-name="T45"> (286), 30</text:span></text:span><text:span text:style-name="Teletype"><text:span text:style-name="T154">th</text:span></text:span><text:span text:style-name="Teletype"><text:span text:style-name="T45"> (287), </text:span></text:span></text:p>
      <text:p text:style-name="P31"><text:span text:style-name="Teletype"><text:span text:style-name="T45">Apr 6</text:span></text:span><text:span text:style-name="Teletype"><text:span text:style-name="T154">th</text:span></text:span><text:span text:style-name="Teletype"><text:span text:style-name="T45"> (288), 13</text:span></text:span><text:span text:style-name="Teletype"><text:span text:style-name="T154">th</text:span></text:span><text:span text:style-name="Teletype"><text:span text:style-name="T45"> (289), May 11</text:span></text:span><text:span text:style-name="Teletype"><text:span text:style-name="T154">th</text:span></text:span><text:span text:style-name="Teletype"><text:span text:style-name="T45"> (293), 18</text:span></text:span><text:span text:style-name="Teletype"><text:span text:style-name="T154">th</text:span></text:span><text:span text:style-name="Teletype"><text:span text:style-name="T45"> (294), 25</text:span></text:span><text:span text:style-name="Teletype"><text:span text:style-name="T154">th</text:span></text:span><text:span text:style-name="Teletype"><text:span text:style-name="T45"> (295), Jun 1</text:span></text:span><text:span text:style-name="Teletype"><text:span text:style-name="T154">st</text:span></text:span><text:span text:style-name="Teletype"><text:span text:style-name="T45"> (296),</text:span></text:span></text:p>
      <text:p text:style-name="P31"><text:span text:style-name="Teletype"><text:span text:style-name="T45"/></text:span></text:p>
      <text:p text:style-name="P30"><text:span text:style-name="Teletype"><text:span text:style-name="T55">58</text:span></text:span></text:p>
      <text:p text:style-name="P141"><text:soft-page-break/><text:span text:style-name="Teletype"><text:span text:style-name="T55">STRIKER MAGAZINE;</text:span></text:span><text:span text:style-name="Teletype"><text:span text:style-name="T169"> </text:span></text:span><text:span text:style-name="Teletype"><text:span text:style-name="T45">1971 Feb 20</text:span></text:span><text:span text:style-name="Teletype"><text:span text:style-name="T154">th</text:span></text:span><text:span text:style-name="Teletype"><text:span text:style-name="T45"> £1-50p, </text:span></text:span></text:p>
      <text:p text:style-name="P141"><text:span text:style-name="Teletype"><text:span text:style-name="T55">FOOTBALL MONTHLY;</text:span></text:span><text:span text:style-name="Teletype"><text:span text:style-name="T169"> </text:span></text:span><text:span text:style-name="Teletype"><text:span text:style-name="T45">1969 September (World Cup Special) £2, </text:span></text:span></text:p>
      <text:p text:style-name="P141"><text:span text:style-name="Teletype"><text:span text:style-name="T55">FOOTBALL MAGAZINE;</text:span></text:span><text:span text:style-name="Teletype"><text:span text:style-name="T169"> </text:span></text:span><text:span text:style-name="Teletype"><text:span text:style-name="T45">1977 Sept (Vol 4 No 2), Oct (Vol 4 No 3), </text:span></text:span></text:p>
      <text:p text:style-name="P141"><text:span text:style-name="Teletype"><text:span text:style-name="T55">FOOTBALL BOOK;</text:span></text:span><text:span text:style-name="Teletype"><text:span text:style-name="T49"> 1972/3 The Topical Times Football Book (124 pages, good) £3-50p, </text:span></text:span></text:p>
      <text:p text:style-name="P142"><text:span text:style-name="Teletype"><text:span text:style-name="T55">SPECIALS LIST;</text:span></text:span></text:p>
      <text:p text:style-name="P199"><text:span text:style-name="Teletype"><text:span text:style-name="T19">23/4/55 @ BOURNEMOUTH; England v Wales Amateurs (good) £6, </text:span></text:span></text:p>
      <text:p text:style-name="P207"><text:span text:style-name="Teletype"><text:span text:style-name="T46">20/9/55 ARSENAL v Clyde Fr (rs, t/c) £6, </text:span></text:span></text:p>
      <text:p text:style-name="P199"><text:span text:style-name="Teletype"><text:span text:style-name="T19">11/2/56 @ SWANSEA; Wales v England Amateurs (rs, sl mks) £5,</text:span></text:span></text:p>
      <text:p text:style-name="P199"><text:span text:style-name="Teletype"><text:span text:style-name="T19">3/3/56 ARSENAL v Birmingham FAC (4 Pages, t/c, fold, sl stain) £3, </text:span></text:span></text:p>
      <text:p text:style-name="P199"><text:span text:style-name="Teletype"><text:span text:style-name="T19">10/5/56 SWITZERLAND v Czechoslovakia (sl fold) £4, </text:span></text:span></text:p>
      <text:p text:style-name="P199"><text:span text:style-name="Teletype"><text:span text:style-name="T19">24/10/56 NETHERLANDS XI v London Combination XI (v sl mk) £5,</text:span></text:span></text:p>
      <text:p text:style-name="P1"><text:span text:style-name="Teletype"><text:span text:style-name="T41">17/11/61 ARSENAL 'A' v Oxford Utd Met Lge Professional Cup s/s (sof, fold) £28,</text:span></text:span></text:p>
      <text:p text:style-name="P199"><text:span text:style-name="Teletype"><text:span text:style-name="T19">7/5/62 ARSENAL v London Minor XI Fr s/s (sof, nof) £20, </text:span></text:span></text:p>
      <text:p text:style-name="P199"><text:span text:style-name="Teletype"><text:span text:style-name="T19">16/4/77 WORKINGTON v Brentford (Last Season, fold, at least 10 autos to cover) £12, </text:span></text:span></text:p>
      <text:p text:style-name="P204"><text:span text:style-name="Teletype"><text:span text:style-name="T24">4/11/86 PORTSMOUTH v Millwall F.M.Cup (A4 size, excellent) £2, <text:s/></text:span></text:span><text:span text:style-name="Teletype"><text:span text:style-name="T45"><text:s/></text:span></text:span></text:p>
      <text:p text:style-name="P206"/>
      <text:p text:style-name="P144">ANGLO-SCOTTISH CUP (Good Condition) £1-50p Each;</text:p>
      <text:p text:style-name="P156">1975/6 MANSFIELD HOMES; Hull, Leicester, Ayr Utd £2, Middlesbrough (semi-final) £2, AYR UTD v Mansfield (v sl stain) £2, </text:p>
      <text:p text:style-name="P156">W.B.A v Mansfield (sl stain), NEWCASTLE v Middlesbrough £2, NEWCASTLE v Sunderland £2, </text:p>
      <text:p text:style-name="P156">1976/7 L ORIENT v Partick (semi-final) £2, L ORIENT v Aberdeen £2, L ORIENT v Chelsea (sl cr) £2, </text:p>
      <text:p text:style-name="P156">L ORIENT v Nottingham For (Final) £2, NOTTINGHAM FOR v Kilmarnock (fold) £2, </text:p>
      <text:p text:style-name="P156">NOTTINGHAM FOR v Ayr (semi-final) £2, 1977/8 ST MIRREN v Notts Co, BRISTOL CITY v St Mirren (Final), </text:p>
      <text:p text:style-name="P156">1978/9 NOTTS CO v Norwich (sl cr), CARDIFF v Fulham, L ORIENT v Mansfield £2, MANSFIELD v Partick £2, </text:p>
      <text:p text:style-name="P156">MANSFIELD v Burnley (semi-final) £2, CELTIC v Burnley £2, OLDHAM v Burnley (Final) £2, L ORIENT v Notts Co £2,</text:p>
      <text:p text:style-name="P156">BURNLEY v Mansfield (v sl stain), 1979/0 SHEFF UTD v Mansfield, BIRMINGHAM v Bristol City £2, </text:p>
      <text:p text:style-name="P156">1980/1 SHEFF UTD v Hull, Grimsby, CHESTERFIELD v Rangers £2, MORTON v Falkirk £2, HEARTS v Airdrie (4 pages) £3, CHESTERFIELD v Notts Co (Final) £2, BLACKPOOL v Blackburn (4 pages) £2-50p, 1982/3 HEARTS v Sheff Utd, </text:p>
      <text:p text:style-name="P156"/>
      <text:p text:style-name="P148"><text:span text:style-name="T212"><text:tab/> <text:s text:c="15"/><text:tab/></text:span><text:span text:style-name="T210">WEST HAM in EUROPE &amp; Specials;</text:span><text:span text:style-name="T182"> <text:s text:c="114"/></text:span></text:p>
      <text:p text:style-name="P110">20/11/1937 SPURS v West Ham (v sl edge tears, good) £30, <text:tab/></text:p>
      <text:p text:style-name="P99">1975/6 LAHDEN REIPAS v West Ham ECWC (large issue, fold) £4, <text:s/>1980/1 POLI TIMOSARA v West Ham ECWC £1-50p,</text:p>
      <text:p text:style-name="P99">17/2/45 Q.P.R v West Ham (trimmed otherwise good) £14, <text:tab/><text:tab/>1948/9 Q.P.R RES v West Ham Res (sl foxing) £4,<text:tab/></text:p>
      <text:p text:style-name="P99">1948/9 BRENTFORD v West Ham (grubby cover, fold) £4, <text:tab/> <text:tab/>1949/0 Q.P.R v West Ham (rs, fold) £6,<text:tab/></text:p>
      <text:p text:style-name="P99">15/9/45 SPURS v Wet Ham s/s (fold, sl mk) £10,<text:tab/><text:tab/><text:tab/>2/2/46 FULHAM v West Ham (sm nof, t/c,cr) £5, </text:p>
      <text:p text:style-name="P99">9/9/46 FULHAM v West Ham (t/c, nob) £6, <text:tab/><text:tab/><text:tab/>23/10/48 Q.P.R v West Ham (t/c, sl tear) £4, </text:p>
      <text:p text:style-name="P99">18/9/58 BARKING v West Ham (Opening of Lights, fold, worn) £7, <text:tab/><text:span text:style-name="T474">24/2/51 Q.P.R v West Ham (fold, rust mk) £5,</text:span></text:p>
      <text:p text:style-name="P99">24/1/59 BRIGHTON v West Ham Fr (4 pages, sl worn) £5, <text:tab/><text:tab/>29/1/59 ARSENAL v West Ham Fr (4 pages, nof, sotp) £3-50p,</text:p>
      <text:p text:style-name="P99">1950/1 HULL v West Ham (1 x ph professional repair, fold, sotp) £4,<text:tab/>1949/0 BRENTFORD v West Ham (wof) £3-50p,</text:p>
      <text:p text:style-name="P99">6/3/54 ARSENAL v WEST HAM RESERVES Reserves (sl mk) £4, <text:tab/>20/11/54 ARSENAL v WEST HAM RESERVES £3, <text:tab/><text:tab/></text:p>
      <text:p text:style-name="P99">3/4/48 LUTON v West Ham (fold, worn, corner missing, spine almost split, edge tears) £2-50p, </text:p>
      <text:p text:style-name="P99">2/5/61 IPSWICH v West Ham (Berry Testimonial, sl cr) £3-50p, <text:tab/>18/2/61 FULHAM v West Ham Friendly £1-50p, <text:tab/><text:tab/></text:p>
      <text:p text:style-name="P99">5/4/50 HULL v West Ham (1 x ph professionally restored) £5, <text:tab/>1/5/48 FULHAM v West Ham (4 pages, h/t scores) £7, </text:p>
      <text:p text:style-name="P99">20/11/62 ROMFORD v West Ham Fr (cr, sl stain) £3,<text:tab/><text:tab/>1/5/62 BOURNEMOUTH v West Ham (Godwin Test, neat sof) £7, 1965/6 BRENTFORD v West Ham (Coote Testimonial) £1-50p, <text:tab/>26/1/62 SOUTHAMPTON v West Ham Fr (neat sof, sl cr, t/c) £3,</text:p>
      <text:p text:style-name="P114">20/1/51 SOUTHAMPTON v West Ham (fold, sl stain) £8, <text:tab/><text:tab/>10/3/67 HULL v West Ham Fr £2<text:tab/><text:tab/></text:p>
      <text:p text:style-name="P103"><text:span text:style-name="T475">12/8/67 PETERBOROUGH v West Ham Fr (sl cr, sl stain, rs) £3,<text:tab/></text:span><text:span text:style-name="T475">5/4/67 SHREWSBURY v West Ham Fr (v sl stain) £2, </text:span></text:p>
      <text:p text:style-name="P114">30/8/52 WEST HAM RESERVES v Charlton Res (neat fold) £6,<text:tab/>25/8/51 WEST HAM v Blackburn (fold, t/c) £5,</text:p>
      <text:p text:style-name="P114">24/2/55 WEST HAM v Doncaster (very good) £4, <text:tab/><text:tab/>29/8/55 WEST HAM v Port Vale (good) £3, </text:p>
      <text:p text:style-name="P99">27/8/45 WEST HAM v Arsenal s/s (t/c, sm hole, results and league table altered in pen on back) £9, </text:p>
      <text:p text:style-name="P99">6/10/45 WEST HAM v Chelsea s/s (sl edge tears, good) £12,<text:tab/><text:tab/>19/10/46 WEST HAM v Spurs s/s (neat fold, good) £14,<text:tab/><text:tab/></text:p>
      <text:p text:style-name="P99">3/11/45 WEST HAM v Southampton s/s (sof, fold) £12, <text:tab/><text:tab/>1946/7 WEST HAM v Bradford Pk Ave s/s (fold, good) £14, </text:p>
      <text:p text:style-name="P99">20/4/46 WEST HAM v W.B.A (neat wof, sl tear on fold, sl cr) £10, <text:tab/>3/5/47 WEST HAM v Sheff Wed s/s (fold, good) £9, </text:p>
      <text:p text:style-name="P99">10/4/48 WEST HAM v Brentford (h/t scores) £6, <text:tab/><text:tab/><text:tab/>24/8/53 WEST HAM RES v Charlton Res C Cup (sof, t/c) £8, <text:s text:c="5"/>1946/7 WEST HAM v Fulham s/s (2nd Sept, 1st home after WW2, ph professionally restored) £10, </text:p>
      <text:p text:style-name="P99">1946/7 WEST HAM v Coventry s/s (fold, sl cr) £12, <text:tab/><text:tab/>1946/7 WEST HAM v W.B.A (ph professionally restored) £7,</text:p>
      <text:p text:style-name="P101">1947/8 WEST HAM v Nottingham For (4 pages, sl worn, pencil t/c, h/t scores in pen) £7, </text:p>
      <text:p text:style-name="P99">20/11/48 @ WEST HAM; London v Glasgow (Inter-Cities Schools Match) £5,<text:tab/><text:tab/><text:tab/><text:tab/></text:p>
      <text:p text:style-name="P99">28/2/48 WEST HAM v Newcastle (neat t/c) £8,<text:tab/><text:tab/><text:tab/>10/3/45 WEST HAM v Q.P.R s/s (League Cup South) £15,</text:p>
      <text:p text:style-name="P99">1948/9 WEST HAM v Q.P.R £8,<text:tab/><text:tab/><text:tab/><text:tab/> <text:s text:c="13"/>1948/9 WEST HAM v Leicester (4” cello on spine) £3,<text:tab/><text:tab/></text:p>
      <text:p text:style-name="P99">30/12/44 WEST HAM v Q.P.R s/s (t/c, couple of ink blots, fold) £12, <text:tab/>1947/8 WEST HAM v Millwall (4 pages, sl worn) £10, <text:tab/></text:p>
      <text:p text:style-name="P99">1948/9 WEST HAM v Barnsley (sotp, h/t scores) £8,<text:tab/><text:tab/> <text:s text:c="13"/><text:tab/>1949/0 WEST HAM v Preston £8,<text:tab/><text:tab/><text:tab/><text:tab/></text:p>
      <text:p text:style-name="P99">1950/1 WEST HAM v Notts Co (pink issue, fold) £7, <text:tab/><text:tab/>27/8/49 WEST HAM v Barnsley (4 x ph, v sl tear) £3-50p, </text:p>
      <text:p text:style-name="P99">29/9/45 WEST HAM v Brentford s/s (ph professional repair, t/c) £5, <text:tab/>27/3/48 WEST HAM v Plymouth (ph professional repair) Min £5, </text:p>
      <text:p text:style-name="P99">5/9/49 WEST HAM v Southampton (neat sof, t/c) £7,<text:tab/><text:tab/>29/3/48 WEST HAM v Cardiff Min £8,<text:tab/></text:p>
      <text:p text:style-name="P115">25/8/56 WEST HAM v Swansea (cr, t/c, sl tear, sl stain) £2, </text:p>
      <text:p text:style-name="P270"><text:span text:style-name="Teletype"><text:span text:style-name="T71">59</text:span></text:span></text:p>
      <text:p text:style-name="P7"><text:soft-page-break/><text:span text:style-name="Teletype"><text:span text:style-name="T63">RANGERS (Glasgow) HOMES;</text:span></text:span></text:p>
      <text:p text:style-name="P16"><text:span text:style-name="Teletype"><text:span text:style-name="T9">1958/9;</text:span></text:span><text:span text:style-name="Teletype"><text:span text:style-name="T21"> Third Lanark (v sl rs) £6, Dunfermline (sl cr), </text:span></text:span></text:p>
      <text:p text:style-name="P16"><text:span text:style-name="Teletype"><text:span text:style-name="T9">1959/0;</text:span></text:span><text:span text:style-name="Teletype"><text:span text:style-name="T21"> Hearts, Arbroath S Cup (sl mk, sl cr), </text:span></text:span></text:p>
      <text:p text:style-name="P16"><text:span text:style-name="Teletype"><text:span text:style-name="T9">1960/1;</text:span></text:span><text:span text:style-name="Teletype"><text:span text:style-name="T21"> Partick, Aberdeen (ph, rs) £1-50p, St Mirren, Motherwell (sl cr, sl mk), </text:span></text:span></text:p>
      <text:p text:style-name="P16"><text:span text:style-name="Teletype"><text:span text:style-name="T9">1961/2;</text:span></text:span><text:span text:style-name="Teletype"><text:span text:style-name="T21"> Dundee, St Johnstone (sof), Partick, </text:span></text:span></text:p>
      <text:p text:style-name="P16"><text:span text:style-name="Teletype"><text:span text:style-name="T9">1962/3;</text:span></text:span><text:span text:style-name="Teletype"><text:span text:style-name="T21"> Hibernian (cr), St Mirren SLC (fold, sof), Partick (sof, fold), Falkirk, Kilmarnock (sof), Raith, Celtic (1</text:span></text:span><text:span text:style-name="Teletype"><text:span text:style-name="T148">st</text:span></text:span><text:span text:style-name="Teletype"><text:span text:style-name="T21"> Jan, sl mk) £8, <text:s/>Dundee Utd (nof), Dundee S Cup (sl mk), </text:span></text:span></text:p>
      <text:p text:style-name="P16"><text:span text:style-name="Teletype"><text:span text:style-name="T9">1963/4;</text:span></text:span><text:span text:style-name="Teletype"><text:span text:style-name="T21"> Queen of the South SLC, Kilmarnock SLC, Aberdeen (fold), Hearts (t/c), Partick, Third Lanark, St Mirren (sl fold), Partick, Airdrie, Kilmarnock (sof), </text:span></text:span></text:p>
      <text:p text:style-name="P16"><text:span text:style-name="Teletype"><text:span text:style-name="T9">1964/5;</text:span></text:span><text:span text:style-name="Teletype"><text:span text:style-name="T21"> St Johnstone SLC, Partick, Dunfermline SLC, Hibernian (fold), Clyde (sl cr), Aberdeen (fold), Motherwell (sl fold), Morton, Hamilton S Cup, Hearts, St Mirren (fold), Kilmarnock (rs, neat sof, sl fold, stain on back) £4, </text:span></text:span></text:p>
      <text:p text:style-name="P16"><text:span text:style-name="Teletype"><text:span text:style-name="T9">1965/6;</text:span></text:span><text:span text:style-name="Teletype"><text:span text:style-name="T21"> Clyde SLC, St Johnstone (fold) £3, Hearts SLC (sl tear), Aberdeen SLC, Celtic (fold), Airdrie SLC, Stirling Albion, Falkirk, Kilmarnock, Morton, Dunfermline (Xmas Day) £4, Partick, St Mirren, Airdrie S Cup, Hibernian (fold), Hamilton (fold), Hearts, St Johnstone S Cup, Aberdeen (ph) £1, </text:span></text:span></text:p>
      <text:p text:style-name="P16"><text:span text:style-name="Teletype"><text:span text:style-name="T12">1966/7;</text:span></text:span><text:span text:style-name="Teletype"><text:span text:style-name="T37"> </text:span></text:span><text:span text:style-name="Teletype"><text:span text:style-name="T21">Hibernian SLC, Kilmarnock SLC, Stirling Albion SLC, Partick, Aberdeen, Falkirk, Motherwell, Ayr Utd, Stirling Albion, Airdrie, Dundee, Dundee Utd, Hearts, St Mirren, St Johnstone (bit grubby), Hibernian, Dunfermline, Clyde, Celtic (May, fold) £7, </text:span></text:span></text:p>
      <text:p text:style-name="P16"><text:span text:style-name="Teletype"><text:span text:style-name="T12">1967/8;</text:span></text:span><text:span text:style-name="Teletype"><text:span text:style-name="T37"> £2 Each; </text:span></text:span><text:span text:style-name="Teletype"><text:span text:style-name="T21">Dundee Utd SLC, Aberdeen SLC, Celtic £3, Hearts, Dunfermline, <text:s/>Morton (nof), Hibernian, Raith Rov, Motherwell, Hamilton S Cup, Dundee S Cup, Hearts S Cup, </text:span></text:span></text:p>
      <text:p text:style-name="P16"><text:span text:style-name="Teletype"><text:span text:style-name="T12">1968/9; </text:span></text:span><text:span text:style-name="Teletype"><text:span text:style-name="T37">£2 Each;</text:span></text:span><text:span text:style-name="Teletype"><text:span text:style-name="T21"> Celtic SLC, Morton SLC, Partick, Kilmarnock, Falkirk, Dunfermline, Aberdeen, Hibernian (fold), Airdrie, Dundee Utd, Hibernian S Cup, St Johnstone, Hearts S Cup, Airdrie S Cup, Raith Rov (t/c), Morton, </text:span></text:span></text:p>
      <text:p text:style-name="P16"><text:span text:style-name="Teletype"><text:span text:style-name="T12">1969/0;</text:span></text:span><text:span text:style-name="Teletype"><text:span text:style-name="T37"> £2 Each;</text:span></text:span><text:span text:style-name="Teletype"><text:span text:style-name="T21"> Celtic SLC £4, Raith Rov SLC, Aberdeen (v sl fold), St Mirren, Celtic Lge (sl cr) £3, Hibernian, Dundee, </text:span></text:span></text:p>
      <text:p text:style-name="P16"><text:span text:style-name="Teletype"><text:span text:style-name="T21">Clyde (sof), Kilmarnock (sl mk), Raith Rov Lge (sl fold), Partick, Hibernian S Cup, Motherwell, Airdrie, Morton (sof), </text:span></text:span></text:p>
      <text:p text:style-name="P16"><text:span text:style-name="Teletype"><text:span text:style-name="T12">1970/1;</text:span></text:span><text:span text:style-name="Teletype"><text:span text:style-name="T37"> £2 Each</text:span></text:span><text:span text:style-name="Teletype"><text:span text:style-name="T21">; Bayern Munich ICFC £5, Dunfermline SLC, Morton SLC, Falkirk, Cowdenbeath, Hibernian SLC, Motherwell, Aberdeen, Airdrie, Clyde £4, Dundee, Kilmarnock (sl mk), St Mirren, Falkirk S Cup, Hearts, Hibernian, Aberdeen S Cup, Dunfermline, </text:span></text:span></text:p>
      <text:p text:style-name="P16"><text:span text:style-name="Teletype"><text:span text:style-name="T12">1971/2;</text:span></text:span><text:span text:style-name="Teletype"><text:span text:style-name="T37"> £2 Each;</text:span></text:span><text:span text:style-name="Teletype"><text:span text:style-name="T21"> Celtic SLC (14</text:span></text:span><text:span text:style-name="Teletype"><text:span text:style-name="T148">th</text:span></text:span><text:span text:style-name="Teletype"><text:span text:style-name="T21"> Aug) £3+(28</text:span></text:span><text:span text:style-name="Teletype"><text:span text:style-name="T148">th</text:span></text:span><text:span text:style-name="Teletype"><text:span text:style-name="T21"> Aug) £3, Ayr Utd SLC, Morton SLC, Celtic Lge, Aberdeen, Rennes ECWC £4, East Fife, Sporting Lisbon ECWC £5, Motherwell, Kilmarnock (sl cr), Dundee, Clyde, Airdrie, Partick, Falkirk Lge+S Cup, Hearts, Dundee Utd, St Johnstone, Morton, Motherwell S Cup, Torino ECWC £5, Bayern Munich ECWC s/f £8, Dunfermline, </text:span></text:span></text:p>
      <text:p text:style-name="P16"><text:span text:style-name="Teletype"><text:span text:style-name="T21">Hibernian £4, </text:span></text:span></text:p>
      <text:p text:style-name="P16"><text:span text:style-name="Teletype"><text:span text:style-name="T12">1972/3;</text:span></text:span><text:span text:style-name="Teletype"><text:span text:style-name="T37"> £2 Each;</text:span></text:span><text:span text:style-name="Teletype"><text:span text:style-name="T21"> Clydebank SLC, Ayr Utd SLC, St Mirren SLC, Partick, Falkirk, Stenhousemuir SLC, Morton, Dumbarton, Airdrie, St Johnstone SLC+Lge, Hearts, Aberdeen, Ayr Utd (sl mk), Celtic, Kilmarnock, Dundee Utd S Cup, Motherwell, Arbroath, Hibernian Lge+S Cup, Dundee, Airdrie S Cup, Dundee Utd, East Fife, </text:span></text:span></text:p>
      <text:p text:style-name="P16"><text:span text:style-name="Teletype"><text:span text:style-name="T12">1973/4;</text:span></text:span><text:span text:style-name="Teletype"><text:span text:style-name="T37"> £1-50p Each;</text:span></text:span><text:span text:style-name="Teletype"><text:span text:style-name="T21"> Falkirk SLC, Celtic SLC, Arbroath SLC, Ayr Utd, Dumbarton SLC, Celtic, Hearts, Ankaraguci ECWC (sl cr) East Fife, Hibernian Lge+SLC, Borussia Moenchengladbach ECWC £4, Morton, Falkirk, St Johnstone, Partick, Dundee S Cup, Queens Pk S Cup (sof), Arbroath £3, Dundee Utd, Clyde, Dunfermline, Dundee, Motherwell, </text:span></text:span></text:p>
      <text:p text:style-name="P16"><text:span text:style-name="Teletype"><text:span text:style-name="T12">1974/5;</text:span></text:span><text:span text:style-name="Teletype"><text:span text:style-name="T37"> £1-50p Each;</text:span></text:span><text:span text:style-name="Teletype"><text:span text:style-name="T21"> Dundee SLC, Hibernian SLC, Dumbarton £3, Ayr Utd, Celtic, Dunfermline £3, Hearts, Aberdeen, </text:span></text:span></text:p>
      <text:p text:style-name="P16"><text:span text:style-name="Teletype"><text:span text:style-name="T12">1975/6;</text:span></text:span><text:span text:style-name="Teletype"><text:span text:style-name="T37"> £1-50p Each;</text:span></text:span><text:span text:style-name="Teletype"><text:span text:style-name="T21"> Airdrie SLC, Motherwell SLC, Clyde SLC, Celtic (Aug)+(Jan), St Johnstone (Sep)+(Jan), East Fife S Cup, <text:s/>Hibernian (Sep)+(Jan), Aberdeen (Oct)+(Feb)+ S Cup, St Etienne E Cup £4, Hearts (Nov)+(Mar), Dundee Utd (Nov)+(May), Dundee (Nov)+(Apr), Ayr Utd (Dec)+(Apr), Motherwell (Dec)+(Apr), </text:span></text:span></text:p>
      <text:p text:style-name="P16"><text:span text:style-name="Teletype"><text:span text:style-name="T12">1976/7;</text:span></text:span><text:span text:style-name="Teletype"><text:span text:style-name="T37"> £1-50p Each;</text:span></text:span><text:span text:style-name="Teletype"><text:span text:style-name="T21"> St Johnstone SLC, Hibernian SLC, FC Zurich E Cup £3, Celtic (Nov), Ayr Utd (Dec), </text:span></text:span></text:p>
      <text:p text:style-name="P16"><text:span text:style-name="Teletype"><text:span text:style-name="T12">1977/8;</text:span></text:span><text:span text:style-name="Teletype"><text:span text:style-name="T37"> £1-50p Each;</text:span></text:span><text:span text:style-name="Teletype"><text:span text:style-name="T21"> F C Twente ECWC £3, Ayr Utd (Sep), St Mirren (Nov), Kilmarnock S Cup £3, </text:span></text:span><text:span text:style-name="Teletype"><text:span text:style-name="T12">1980/1;</text:span></text:span><text:span text:style-name="Teletype"><text:span text:style-name="T21"> Forfar SLC £1-50p, Aberdeen SLC £1, </text:span></text:span><text:span text:style-name="Teletype"><text:span text:style-name="T12">1981/2;</text:span></text:span><text:span text:style-name="Teletype"><text:span text:style-name="T21"> Dundee Utd (Sep) £1, </text:span></text:span><text:span text:style-name="Teletype"><text:span text:style-name="T12">1983/4;</text:span></text:span><text:span text:style-name="Teletype"><text:span text:style-name="T21"> St Mirren (Aug) £1, </text:span></text:span><text:span text:style-name="Teletype"><text:span text:style-name="T12">1986/7;</text:span></text:span><text:span text:style-name="Teletype"><text:span text:style-name="T21"> Motherwell (Nov) £1, </text:span></text:span></text:p>
      <text:p text:style-name="P16"><text:span text:style-name="Teletype"><text:span text:style-name="T12">1995/6;</text:span></text:span><text:span text:style-name="Teletype"><text:span text:style-name="T21"> Partick (Apr) £1, </text:span></text:span><text:span text:style-name="Teletype"><text:span text:style-name="T12">1997/8;</text:span></text:span><text:span text:style-name="Teletype"><text:span text:style-name="T21"> Hibernian (Apr+team sheet) £3, </text:span></text:span><text:span text:style-name="Teletype"><text:span text:style-name="T12">1998/9;</text:span></text:span><text:span text:style-name="Teletype"><text:span text:style-name="T21"> Falkirk S Cup £1, </text:span></text:span><text:span text:style-name="Teletype"><text:span text:style-name="T12">2001/2;</text:span></text:span><text:span text:style-name="Teletype"><text:span text:style-name="T21"> Livingstone (Jan) £1-50p, </text:span></text:span></text:p>
      <text:p text:style-name="P16"><text:span text:style-name="Teletype"><text:span text:style-name="T21">Motherwell (Feb) £1-50p, Dunfermline (Nov) £1-50p, </text:span></text:span><text:span text:style-name="Teletype"><text:span text:style-name="T12">2007/8;</text:span></text:span><text:span text:style-name="Teletype"><text:span text:style-name="T21"> Aberdeen (Mar) £1-50p, </text:span></text:span><text:span text:style-name="Teletype"><text:span text:style-name="T12">2009/10</text:span></text:span><text:span text:style-name="Teletype"><text:span text:style-name="T37"> £2 Each;</text:span></text:span><text:span text:style-name="Teletype"><text:span text:style-name="T21"> Dundee Utd S Cup, Motherwell (May)+(Dec), Kilmarnock (Nov), Hibernian (Oct), Hamilton (Apr), Hearts (Jan), </text:span></text:span><text:span text:style-name="Teletype"><text:span text:style-name="T12">2010/11;</text:span></text:span><text:span text:style-name="Teletype"><text:span text:style-name="T21"> St Johnstone (Feb) £2, </text:span></text:span></text:p>
      <text:p text:style-name="P7"><text:span text:style-name="Teletype"><text:span text:style-name="T66">RANGERS EUROPEAN &amp; FRIENDLIES (Larger Issues); </text:span></text:span></text:p>
      <text:p text:style-name="P16"><text:span text:style-name="Teletype"><text:span text:style-name="T294">1961/2</text:span></text:span><text:span text:style-name="Teletype"><text:span text:style-name="T293"> Monaco (sl cr) £8, </text:span></text:span><text:span text:style-name="Teletype"><text:span text:style-name="T37">1962/3</text:span></text:span><text:span text:style-name="Teletype"><text:span text:style-name="T21"> Torpedo Moscow Fr £3-50p, </text:span></text:span><text:span text:style-name="Teletype"><text:span text:style-name="T292">Seville (sl cr, sl pen mk) £7, </text:span></text:span><text:span text:style-name="Teletype"><text:span text:style-name="T37">1963/4</text:span></text:span><text:span text:style-name="Teletype"><text:span text:style-name="T21"> Real Madrid E Cup £4, </text:span></text:span></text:p>
      <text:p text:style-name="P16"><text:span text:style-name="Teletype"><text:span text:style-name="T21">Everton (Champions Match, sl fold) £5, </text:span></text:span><text:span text:style-name="Teletype"><text:span text:style-name="T292">Real Madrid £5, </text:span></text:span><text:span text:style-name="Teletype"><text:span text:style-name="T37">1964/5</text:span></text:span><text:span text:style-name="Teletype"><text:span text:style-name="T21"> Red Star E Cup <text:s/>£3-50p, Rapid Vienna E Cup £3, </text:span></text:span></text:p>
      <text:p text:style-name="P16"><text:span text:style-name="Teletype"><text:span text:style-name="T37">1965/6</text:span></text:span><text:span text:style-name="Teletype"><text:span text:style-name="T21"> Benfica Fr (sl fold) £3, Moscow Dynamo Fr £1-50p, </text:span></text:span><text:span text:style-name="Teletype"><text:span text:style-name="T37">1966/7 </text:span></text:span><text:span text:style-name="Teletype"><text:span text:style-name="T21">Glentoran ECWC £5, Borussia Dortmund ECWC £3,</text:span></text:span></text:p>
      <text:p text:style-name="P16"><text:span text:style-name="Teletype"><text:span text:style-name="T21">Real Zaragoza ECWC (sl cr) £2, Slavia Sofia ECWC s/f) £3,</text:span></text:span> <text:span text:style-name="Teletype"><text:span text:style-name="T37">1967/8</text:span></text:span><text:span text:style-name="Teletype"><text:span text:style-name="T21"> Eintracht Frankfurt Fr (sl cr) £3, Dynamo Dreseden ICFC £3, Cologne ICFC £3, Leeds ICFC £5, </text:span></text:span><text:span text:style-name="Teletype"><text:span text:style-name="T37">1968/9 </text:span></text:span><text:span text:style-name="Teletype"><text:span text:style-name="T21">Vojvodina ICFC £1-50p, DWS Amsterdam ICFC £2, Bilbao ICFC £1-50p, </text:span></text:span></text:p>
      <text:p text:style-name="P16"><text:span text:style-name="Teletype"><text:span text:style-name="T21">Newcastle ICFC s/f £6,</text:span></text:span><text:span text:style-name="Teletype"><text:span text:style-name="T292"> Dundalk (nof)£4, </text:span></text:span><text:span text:style-name="Teletype"><text:span text:style-name="T21"><text:s/></text:span></text:span><text:span text:style-name="Teletype"><text:span text:style-name="T37">1969/0</text:span></text:span><text:span text:style-name="Teletype"><text:span text:style-name="T21"> Spurs Fr (sl cr) £2-50p, Steaua ECWC (fold) £1-50p, Gornik ECWC £2, </text:span></text:span></text:p>
      <text:p text:style-name="P16"><text:span text:style-name="Teletype"><text:span text:style-name="T37">1978/9</text:span></text:span><text:span text:style-name="Teletype"><text:span text:style-name="T21"> Juventus E Cup £1, </text:span></text:span><text:span text:style-name="Teletype"><text:span text:style-name="T37">1979/0</text:span></text:span><text:span text:style-name="Teletype"><text:span text:style-name="T21"> Lillestroem ECWC £1, </text:span></text:span><text:span text:style-name="Teletype"><text:span text:style-name="T37">1982/3</text:span></text:span><text:span text:style-name="Teletype"><text:span text:style-name="T21"> Borussia Dortmund UEFA £1-50p, </text:span></text:span><text:span text:style-name="Teletype"><text:span text:style-name="T37">1995/6 </text:span></text:span><text:span text:style-name="Teletype"><text:span text:style-name="T21">Steaua C Lge, </text:span></text:span></text:p>
      <text:p text:style-name="P16"><text:span text:style-name="Teletype"><text:span text:style-name="T37">1998/9</text:span></text:span><text:span text:style-name="Teletype"><text:span text:style-name="T21"> Bayer Leverkusen UEFA £2, </text:span></text:span><text:span text:style-name="Teletype"><text:span text:style-name="T37">2003/4</text:span></text:span><text:span text:style-name="Teletype"><text:span text:style-name="T21"> FC Copenhagen E Cup £2, </text:span></text:span><text:span text:style-name="Teletype"><text:span text:style-name="T37">2007/8</text:span></text:span><text:span text:style-name="Teletype"><text:span text:style-name="T21"> Fiorentina UEFA s/f £4, Ajax Fr £2-50p, </text:span></text:span></text:p>
      <text:p text:style-name="P16"><text:span text:style-name="Teletype"><text:span text:style-name="T21">Sporting (Portugal) UEFA £3, <text:s/></text:span></text:span></text:p>
      <text:p text:style-name="P16"><text:span text:style-name="Teletype"><text:span text:style-name="T37">Rangers Magazines;</text:span></text:span><text:span text:style-name="Teletype"><text:span text:style-name="T21"> 'One Step from Glory' (16 x A4 glossy pages previewing 2008 UEFA Final v St Petersburg) £4, </text:span></text:span></text:p>
      <text:p text:style-name="P16"><text:span text:style-name="Teletype"><text:span text:style-name="T21">'The Road to Manchester' by Daily Record (8 page fold out issue) £2-50p, </text:span></text:span></text:p>
      <text:p text:style-name="P16"><text:span text:style-name="Teletype"><text:span text:style-name="T37">2021/2</text:span></text:span><text:span text:style-name="Teletype"><text:span text:style-name="T21"> Sparta Prague Europa Lge £1-50p, </text:span></text:span></text:p>
      <text:p text:style-name="P16"><text:span text:style-name="Teletype"><text:span text:style-name="T37">2025/6</text:span></text:span><text:span text:style-name="Teletype"><text:span text:style-name="T21"> Brugge C Lge (Play Off) £3, Panathinaikos C Lge Q £2-50p, Viktoria Plezn C Lge Q £2-50p, Genk Europa Lge £3, </text:span></text:span></text:p>
      <text:p text:style-name="P16"><text:span text:style-name="Teletype"><text:span text:style-name="T37">TEAM SHEETS; £1 Each;</text:span></text:span><text:span text:style-name="Teletype"><text:span text:style-name="T21"> 2023/4 Limasol Europa Lge (2 x different), 2024/25 St Johnstone (Premier Sports Cup), </text:span></text:span></text:p>
      <text:p text:style-name="P16"><text:span text:style-name="Teletype"><text:span text:style-name="T21">Motherwell (Aug), Dynamo Kiev Kiev, 2025/6 Viktoria Plezn C Lge Q, <text:s/>Panathjnaikos C Lge Q, Brugge C Lge (Play Off), </text:span></text:span></text:p>
      <text:p text:style-name="P16"><text:span text:style-name="Teletype"><text:span text:style-name="T21">Genk Europa Lge (2 x different) £2, </text:span></text:span></text:p>
      <text:p text:style-name="P16"><text:span text:style-name="Teletype"><text:span text:style-name="T21">MISCELLANEOUS @ IBROX; 1977 Caledonian Tournament; Rangers, Southampton, W.B.A &amp; St Mirren £1-50p, </text:span></text:span></text:p>
      <text:p text:style-name="P16"><text:span text:style-name="Teletype"><text:span text:style-name="T21">RANGERS MEMORABILIA; 6/8/2024 Rangers Team Picture (colour “10 x “8, taken @ Dynamo Kiev 6</text:span></text:span><text:span text:style-name="Teletype"><text:span text:style-name="T148">th</text:span></text:span><text:span text:style-name="Teletype"><text:span text:style-name="T21"> Aug) £2, </text:span></text:span></text:p>
      <text:p text:style-name="P7"><text:span text:style-name="Teletype"><text:span text:style-name="T63">60</text:span></text:span></text:p>
      <text:p text:style-name="P7"><text:soft-page-break/><text:span text:style-name="Teletype"><text:span text:style-name="T63">RANGERS (Glasgow) AWAYS £2 Each;</text:span></text:span></text:p>
      <text:p text:style-name="P16"><text:span text:style-name="Teletype"><text:span text:style-name="T9">1954/5;</text:span></text:span><text:span text:style-name="Teletype"><text:span text:style-name="T21"> Arsenal Fr (rs, t/c) £5, </text:span></text:span></text:p>
      <text:p text:style-name="P16"><text:span text:style-name="Teletype"><text:span text:style-name="T9">1958/9;</text:span></text:span><text:span text:style-name="Teletype"><text:span text:style-name="T21"> Arsenal Fr (21</text:span></text:span><text:span text:style-name="Teletype"><text:span text:style-name="T148">st</text:span></text:span><text:span text:style-name="Teletype"><text:span text:style-name="T21"> Apr) £4, </text:span></text:span></text:p>
      <text:p text:style-name="P16"><text:span text:style-name="Teletype"><text:span text:style-name="T9">1959/0;</text:span></text:span><text:span text:style-name="Teletype"><text:span text:style-name="T21"> Berwick Rangers S Cup £3-50p, @ ARSENAL; Sparta E Cup Replay £3, </text:span></text:span></text:p>
      <text:p text:style-name="P16"><text:span text:style-name="Teletype"><text:span text:style-name="T9">1960/1;</text:span></text:span><text:span text:style-name="Teletype"><text:span text:style-name="T21"> Motherwell (sl worn, 3 x small pieces of cello) £3, </text:span></text:span></text:p>
      <text:p text:style-name="P16"><text:span text:style-name="Teletype"><text:span text:style-name="T9">1962/3;</text:span></text:span><text:span text:style-name="Teletype"><text:span text:style-name="T21"> Arsenal (Kelsey Testimonial), </text:span></text:span></text:p>
      <text:p text:style-name="P16"><text:span text:style-name="Teletype"><text:span text:style-name="T12">1963/4;</text:span></text:span><text:span text:style-name="Teletype"><text:span text:style-name="T21"> </text:span></text:span><text:span text:style-name="Teletype"><text:span text:style-name="T21">Dundee (v sl mk) £3, </text:span></text:span><text:span text:style-name="Teletype"><text:span text:style-name="T21">Kilmarnock SLC (ph)+Lge (sl cr) £3,</text:span></text:span></text:p>
      <text:p text:style-name="P16"><text:span text:style-name="Teletype"><text:span text:style-name="T9">1964/5;</text:span></text:span><text:span text:style-name="Teletype"><text:span text:style-name="T21"> Partick £3, @ ARSENAL; Red Star E Cup (2</text:span></text:span><text:span text:style-name="Teletype"><text:span text:style-name="T148">nd</text:span></text:span><text:span text:style-name="Teletype"><text:span text:style-name="T21"> Replay) £3, </text:span></text:span></text:p>
      <text:p text:style-name="P16"><text:span text:style-name="Teletype"><text:span text:style-name="T9">1965/6;</text:span></text:span><text:span text:style-name="Teletype"><text:span text:style-name="T21"> Hamilton (sl tear on fold, nof) £2-50p, Kilmarnock (strip off cover) £1, </text:span></text:span></text:p>
      <text:p text:style-name="P16"><text:span text:style-name="Teletype"><text:span text:style-name="T9">1966/7;</text:span></text:span><text:span text:style-name="Teletype"><text:span text:style-name="T21"> Motherwell (sl cr), Stirling Albion, Leicester Fr (could be auto to cover, stains), Hibernian (fold, sof), Kilmarnock £3, Partick (sl rs), Dundee Utd (sl tear on fold, sl mk) £4, </text:span></text:span></text:p>
      <text:p text:style-name="P16"><text:span text:style-name="Teletype"><text:span text:style-name="T9">1967/8;</text:span></text:span><text:span text:style-name="Teletype"><text:span text:style-name="T21"> Spurs Fr, Dundee Utd, Dundee S Cup (sof), Hearts Lge (sof)+S Cup, Aberdeen, Hibernian (nof, sl cr), Arsenal Fr (sl cr) £3,</text:span></text:span></text:p>
      <text:p text:style-name="P16"><text:span text:style-name="Teletype"><text:span text:style-name="T21">Leeds ICFC £3, Aberdeen (cr) £1, Raith Rov (cr), </text:span></text:span></text:p>
      <text:p text:style-name="P16"><text:span text:style-name="Teletype"><text:span text:style-name="T12">1968/9;</text:span></text:span><text:span text:style-name="Teletype"><text:span text:style-name="T21"> Dunfermline £3, Celtic Lge £3+SLC £3, Raith Rov (sl cr), Dundee Utd (sl cr), St Mirren (sl mk), Clyde (sl cr), Hibernian, Morton (sl stain), Hearts, Clyde (sl mk), </text:span></text:span></text:p>
      <text:p text:style-name="P16"><text:span text:style-name="Teletype"><text:span text:style-name="T12">1969/0;</text:span></text:span><text:span text:style-name="Teletype"><text:span text:style-name="T21"> Q.P.R Fr, Partick (sof, sl cr), Hearts (looks like 4 autos?) £4, St Mirren, Dundee Utd (sotp, sl cr), Aberdeen (sof, cr) £1, </text:span></text:span></text:p>
      <text:p text:style-name="P16"><text:span text:style-name="Teletype"><text:span text:style-name="T12">1970/1;</text:span></text:span><text:span text:style-name="Teletype"><text:span text:style-name="T21"> Clyde (sof), Hibernian (Sat 28</text:span></text:span><text:span text:style-name="Teletype"><text:span text:style-name="T148">th</text:span></text:span><text:span text:style-name="Teletype"><text:span text:style-name="T21"> Feb), </text:span></text:span></text:p>
      <text:p text:style-name="P16"><text:span text:style-name="Teletype"><text:span text:style-name="T9">1971/2;</text:span></text:span><text:span text:style-name="Teletype"><text:span text:style-name="T35"> </text:span></text:span><text:span text:style-name="Teletype"><text:span text:style-name="T21">Hearts (sof), East Fife £3, St Johnstone (sl cr) £3, Motherwell S Cup £3, Morton (spike holes, nof) £1, Dundee £3, </text:span></text:span></text:p>
      <text:p text:style-name="P16"><text:span text:style-name="Teletype"><text:span text:style-name="T21">Ayr Utd (sl cr), Clyde £3, Falkirk S Cup £3, Kilmarnock (sl cr, neat sotp) £2-50p, </text:span></text:span></text:p>
      <text:p text:style-name="P16"><text:span text:style-name="Teletype"><text:span text:style-name="T12">1972/3;</text:span></text:span><text:span text:style-name="Teletype"><text:span text:style-name="T21"> Hibernian S Cup (sl cr), Clydebank (fold, v sl stain), Dundee Utd (sl cr), St Mirren SLC (neat nof), Falkirk (fold, sl mk), Arbroath, Dumbarton (sl cr), Hearts, Aberdeen, Partick, Stenhousemuir SLC £3, St Johnstone, Ayr Utd, Morton, Wolves Fr (sl cr),</text:span></text:span></text:p>
      <text:p text:style-name="P16"><text:span text:style-name="Teletype"><text:span text:style-name="T12">1973/4;</text:span></text:span><text:span text:style-name="Teletype"><text:span text:style-name="T21"> Clydebank Fr? (30</text:span></text:span><text:span text:style-name="Teletype"><text:span text:style-name="T148">th</text:span></text:span><text:span text:style-name="Teletype"><text:span text:style-name="T21"> July) £4, Clyde (sl cr), Ayr Utd (sl cr), Celtic Lge+SLC (sl cr), Dumbarton Lge+SLC (sl cr) £3, </text:span></text:span></text:p>
      <text:p text:style-name="P16"><text:span text:style-name="Teletype"><text:span text:style-name="T21">Partick, Morton (sl mk), Aberdeen, St Johnstone (1 x ph, sl stain) £1, Hibernian Lge+SLC+Drybrough Cup s/f £3, Dunfermline £3, Dundee Utd (sl cr), East Fife, Man Utd Fr (cr) £4, </text:span></text:span></text:p>
      <text:p text:style-name="P16"><text:span text:style-name="Teletype"><text:span text:style-name="T12">1974/5;</text:span></text:span><text:span text:style-name="Teletype"><text:span text:style-name="T21"> Hibernian SLC+Drybrough Cup), Stirling Albion (fold, sotp), Ayr Utd (sl cr), Clyde (fold), </text:span></text:span><text:span text:style-name="Teletype"><text:span text:style-name="T12">1975/6;</text:span></text:span><text:span text:style-name="Teletype"><text:span text:style-name="T21"> Hibernian (Nov), </text:span></text:span></text:p>
      <text:p text:style-name="P16"><text:span text:style-name="Teletype"><text:span text:style-name="T12">1975/6;</text:span></text:span><text:span text:style-name="Teletype"><text:span text:style-name="T21"> Queen of the South S Cup (sof), Clyde, </text:span></text:span><text:span text:style-name="Teletype"><text:span text:style-name="T12">1977/8;</text:span></text:span><text:span text:style-name="Teletype"><text:span text:style-name="T21"> Berwick Rangers S Cup, Motherwell (Feb), </text:span></text:span><text:span text:style-name="Teletype"><text:span text:style-name="T12">1978/9;</text:span></text:span><text:span text:style-name="Teletype"><text:span text:style-name="T21"> Aberdeen (Nov)+Apr), Morton (Jan)+(Sep, nof), </text:span></text:span><text:span text:style-name="Teletype"><text:span text:style-name="T12">1979/0;</text:span></text:span><text:span text:style-name="Teletype"><text:span text:style-name="T21"> Clyde S Cup+SLC, </text:span></text:span><text:span text:style-name="Teletype"><text:span text:style-name="T12">1981/2</text:span></text:span><text:span text:style-name="Teletype"><text:span text:style-name="T21">; Southampton (Horsfall Testi) s/s (fold), Clyde (Glasgow Cup s/f) £3, </text:span></text:span></text:p>
      <text:p text:style-name="P16"><text:span text:style-name="Teletype"><text:span text:style-name="T12">1985/6;</text:span></text:span><text:span text:style-name="Teletype"><text:span text:style-name="T21"> Queens Pk (Glasgow Cup s/f), </text:span></text:span><text:span text:style-name="Teletype"><text:span text:style-name="T12">1986/7;</text:span></text:span><text:span text:style-name="Teletype"><text:span text:style-name="T21"> Cowdenbeath (Allan Test) £3, Ilves UEFA s/s £3, Clyde (Glasgow Cup s/f) £3, </text:span></text:span></text:p>
      <text:p text:style-name="P16"><text:span text:style-name="Teletype"><text:span text:style-name="T12">1988/9;</text:span></text:span><text:span text:style-name="Teletype"><text:span text:style-name="T21"> Morton (Apr), Clyde SLC? (17</text:span></text:span><text:span text:style-name="Teletype"><text:span text:style-name="T148">th</text:span></text:span><text:span text:style-name="Teletype"><text:span text:style-name="T21"> Aug), </text:span></text:span><text:span text:style-name="Teletype"><text:span text:style-name="T12">1992/3;</text:span></text:span><text:span text:style-name="Teletype"><text:span text:style-name="T21"> Dumbarton SLC, </text:span></text:span><text:span text:style-name="Teletype"><text:span text:style-name="T12">1995/6;</text:span></text:span><text:span text:style-name="Teletype"><text:span text:style-name="T21"> Clyde S Cup, </text:span></text:span></text:p>
      <text:p text:style-name="P16"><text:span text:style-name="Teletype"><text:span text:style-name="T12">1997/8;</text:span></text:span><text:span text:style-name="Teletype"><text:span text:style-name="T21"> Celtic (Sept, plus Celtic team group, postcard size, has sm hole wgere lifted from scrap book?) £3, Celtic (Jan), </text:span></text:span></text:p>
      <text:p text:style-name="P16"><text:span text:style-name="Teletype"><text:span text:style-name="T12">1999/0;</text:span></text:span><text:span text:style-name="Teletype"><text:span text:style-name="T21"> St Johnstone (Apr), </text:span></text:span><text:span text:style-name="Teletype"><text:span text:style-name="T12">2000/01;</text:span></text:span><text:span text:style-name="Teletype"><text:span text:style-name="T21"> Galatasary UEFA (4 pages, could be pirate), FBK Kaunas C Lge (4 pages, undated), </text:span></text:span></text:p>
      <text:p text:style-name="P16"><text:span text:style-name="Teletype"><text:span text:style-name="T12">2001/02;</text:span></text:span><text:span text:style-name="Teletype"><text:span text:style-name="T21"> Dynamo (Moscow?), </text:span></text:span><text:span text:style-name="Teletype"><text:span text:style-name="T12">2002/03;</text:span></text:span><text:span text:style-name="Teletype"><text:span text:style-name="T171"> </text:span></text:span><text:span text:style-name="Teletype"><text:span text:style-name="T21">Celtic (Programme &amp; team sheet) £3, </text:span></text:span></text:p>
      <text:p text:style-name="P16"><text:span text:style-name="Teletype"><text:span text:style-name="T12">2005/06;</text:span></text:span><text:span text:style-name="Teletype"><text:span text:style-name="T21"> Anorthosis Famagusta C Lge £3, </text:span></text:span><text:span text:style-name="Teletype"><text:span text:style-name="T12">2009/10;</text:span></text:span><text:span text:style-name="Teletype"><text:span text:style-name="T21"> Queen of the South S Cup, </text:span></text:span><text:span text:style-name="Teletype"><text:span text:style-name="T12">2012/13;</text:span></text:span><text:span text:style-name="Teletype"><text:span text:style-name="T21"> Berwick Rangers £3, </text:span></text:span></text:p>
      <text:p text:style-name="P16"><text:span text:style-name="Teletype"><text:span text:style-name="T12">2019/20;</text:span></text:span><text:span text:style-name="Teletype"><text:span text:style-name="T21"> Feyenoord Europa Lge £3, Midtjylland Europa Lge (small team sheet), </text:span></text:span><text:span text:style-name="Teletype"><text:span text:style-name="T12">2020/21;</text:span></text:span><text:span text:style-name="Teletype"><text:span text:style-name="T21"> Standard Liege Europa Lge (4 pages), </text:span></text:span><text:span text:style-name="Teletype"><text:span text:style-name="T12">2022/23;</text:span></text:span><text:span text:style-name="Teletype"><text:span text:style-name="T21"> Naples C Lge £3, Spurs Fr £3, West Ham Fr £3, </text:span></text:span><text:span text:style-name="Teletype"><text:span text:style-name="T12">2025/26;</text:span></text:span><text:span text:style-name="Teletype"><text:span text:style-name="T21"> Sturm Graz Europa Lge £3, </text:span></text:span></text:p>
      <text:p text:style-name="P16"><text:span text:style-name="Teletype"><text:span text:style-name="T37">TEAM SHEETS; £1 Each;</text:span></text:span><text:span text:style-name="Teletype"><text:span text:style-name="T21"> </text:span></text:span></text:p>
      <text:p text:style-name="P16"><text:span text:style-name="Teletype"><text:span text:style-name="T21">2000's? Hartlepool (Sunday 20</text:span></text:span><text:span text:style-name="Teletype"><text:span text:style-name="T148">th</text:span></text:span><text:span text:style-name="Teletype"><text:span text:style-name="T21"> July), 20/19/20 Midtjylland Europa Lge, 2024/25 Clyde SLC, Hearts (Aug), </text:span></text:span></text:p>
      <text:p text:style-name="P7"><text:span text:style-name="Teletype"><text:span text:style-name="T66">SCOTTISH CUP SEMI-FINALS £1 Each;</text:span></text:span></text:p>
      <text:p text:style-name="P16"><text:span text:style-name="Teletype"><text:span text:style-name="T21">1964 Rangers v Dunfermline (sl fold, sl tear on spine) £2-50p, <text:tab/>1966 Celtic v Dunfermline (staples removed) £2-50p, </text:span></text:span></text:p>
      <text:p text:style-name="P16"><text:span text:style-name="Teletype"><text:span text:style-name="T21">1974 Hearts v Dundee Utd (sl cr) £1-50p, <text:tab/><text:tab/><text:tab/>1978 Partick v Aberdeen, Dundee Utd v Rangers, </text:span></text:span></text:p>
      <text:p text:style-name="P16"><text:span text:style-name="Teletype"><text:span text:style-name="T21">1979 Aberdeen v Hibernian, Partick v Rangers, <text:tab/><text:tab/><text:tab/>1981 Rangers v Morton, </text:span></text:span></text:p>
      <text:p text:style-name="P16"><text:span text:style-name="Teletype"><text:span text:style-name="T21">1982 Rangers v Forfar, <text:tab/><text:tab/><text:tab/><text:tab/><text:tab/><text:tab/>1983 Celtic v Aberdeen, </text:span></text:span></text:p>
      <text:p text:style-name="P16"><text:span text:style-name="Teletype"><text:span text:style-name="T21">1985 Dundee Utd v Aberdeen, Motherwell v Celtic, <text:tab/><text:tab/>1989 St Johnstone v Rangers, </text:span></text:span></text:p>
      <text:p text:style-name="P16"><text:span text:style-name="Teletype"><text:span text:style-name="T21">1993 Dundee Utd v Hibernian, <text:tab/><text:tab/><text:tab/><text:tab/><text:tab/>1994 Celtic v Aberdeen, </text:span></text:span></text:p>
      <text:p text:style-name="P16"><text:span text:style-name="Teletype"><text:span text:style-name="T21">1995 Airdrie v Hearts, <text:tab/><text:tab/><text:tab/><text:tab/><text:tab/><text:tab/>2000 Hibernian v Aberdeen, Ayr Utd v Rangers, </text:span></text:span></text:p>
      <text:p text:style-name="P16"><text:span text:style-name="Teletype"><text:span text:style-name="T21">2003 Rangers v Motherwell, </text:span></text:span></text:p>
      <text:p text:style-name="P7"><text:span text:style-name="Teletype"><text:span text:style-name="T66">SCOTTISH LEAGUE CUP SEMI-FINALS £1 Each;</text:span></text:span></text:p>
      <text:p text:style-name="P16"><text:span text:style-name="Teletype"><text:span text:style-name="T21">1977/8 Forfar v Rangers £2, Heats v Celtic £2, <text:tab/><text:tab/><text:tab/>1983/4 Celtic v Aberdeen, </text:span></text:span></text:p>
      <text:p text:style-name="P16"><text:span text:style-name="Teletype"><text:span text:style-name="T21">1987/8 Motherwell v Rangers, <text:tab/><text:tab/><text:tab/><text:tab/><text:tab/>1989/0 Rangers v Dunfermline, Aberdeen v Celtic, </text:span></text:span></text:p>
      <text:p text:style-name="P16"><text:span text:style-name="Teletype"><text:span text:style-name="T21">1996/7 Hearts v Dundee, <text:tab/><text:tab/><text:tab/><text:tab/><text:tab/>2000/1 Celtic v Rangers £1-50p</text:span></text:span></text:p>
      <text:p text:style-name="P7"><text:span text:style-name="Teletype"><text:span text:style-name="T66">SOTTISH CUP FINALS;</text:span></text:span></text:p>
      <text:p text:style-name="P16"><text:span text:style-name="Teletype"><text:span text:style-name="T292">1963 Rangers v Celtic £6, 1966 Celtic v Rangers £5, </text:span></text:span><text:span text:style-name="Teletype"><text:span text:style-name="T79">1979 Rangers v Hibernian £1, </text:span></text:span><text:span text:style-name="Teletype"><text:span text:style-name="T83">2022 Rangers v Hearts £5, </text:span></text:span></text:p>
      <text:p text:style-name="P7"><text:span text:style-name="Teletype"><text:span text:style-name="T66">GLASGOW CUP FINALS;</text:span></text:span></text:p>
      <text:p text:style-name="P16"><text:span text:style-name="Teletype"><text:span text:style-name="T21">1971 Rangers v Clyde (v sl stain) £4, 1975 Celtic v Rangers £3, 1993 Rangers v Celtic £2, </text:span></text:span></text:p>
      <text:p text:style-name="P7"><text:span text:style-name="Teletype"><text:span text:style-name="T12">DRYBROUGH CUP FINAL;</text:span></text:span></text:p>
      <text:p text:style-name="P16"><text:span text:style-name="Teletype"><text:span text:style-name="T21">1972 HIBERNIAN v Rangers £2-50p, </text:span></text:span></text:p>
      <text:p text:style-name="P7"><text:span text:style-name="Teletype"><text:span text:style-name="T66">FOREIGN/EUROPEAN PROGRAMMES;</text:span></text:span></text:p>
      <text:p text:style-name="P16"><text:span text:style-name="Teletype"><text:span text:style-name="T21">30/7/55 RANGERS v Ramblers (Transvaal Cup) £3-50p, <text:tab/>12/11/58 WOLVES v Schalke E Cup (v sl cello mks on back) £2, </text:span></text:span></text:p>
      <text:p text:style-name="P16"><text:span text:style-name="Teletype"><text:span text:style-name="T21">9/9/59 VIENNA SPORTKLUB v Petrolul Ploiesti (inc inserts) £3-50p, </text:span></text:span></text:p>
      <text:p text:style-name="P16"><text:span text:style-name="Teletype"><text:span text:style-name="T21">23/9/59 SHAMROCK ROV c OGC Nice (excellent) £3, <text:tab/>13/9/61 DRUMCONDRA v FC Nurnberg E Cup £3, <text:tab/></text:span></text:span></text:p>
      <text:p text:style-name="P16"><text:span text:style-name="Teletype"><text:span text:style-name="T21">3/3/65 LIVERPOOL v FC Koln (cr) £2, <text:tab/><text:tab/><text:tab/>28/2/68 MAN UTD v Gornik E Cup (fold) £2, </text:span></text:span></text:p>
      <text:p text:style-name="P16"><text:span text:style-name="Teletype"><text:span text:style-name="T21">31/5/67 Bayern Munich v Glasgow Rangers ECWC Final (Amtliches Edition, v sl tear) £10, </text:span></text:span></text:p>
      <text:p text:style-name="P16"><text:span text:style-name="Teletype"><text:span text:style-name="T21">14/1/70 DUNFERMLINE v Anderlecht ICFC £3-50p, <text:tab/>25/4/73 SPURS v Liverpool UEFA s/f (cr) £1, <text:tab/><text:tab/></text:span></text:span></text:p>
      <text:p text:style-name="P16"><text:span text:style-name="Teletype"><text:span text:style-name="T21">24/8/81 CRUSADERS Fr £2-50p, <text:tab/><text:tab/><text:tab/>18/9/2014 FC PARTIZAN v Spurs Europa Lge (fold) £2, </text:span></text:span></text:p>
      <text:p text:style-name="P7"><text:span text:style-name="Teletype"><text:span text:style-name="T66">61</text:span></text:span></text:p>
      <text:p text:style-name="P7"><text:soft-page-break/><text:span text:style-name="Teletype"><text:span text:style-name="T66">POCKET SIZE PROGRAMMES (Most show signs of wear, 1</text:span></text:span><text:span text:style-name="Teletype"><text:span text:style-name="T165">st</text:span></text:span><text:span text:style-name="Teletype"><text:span text:style-name="T66"> Listing only £1 Each unless otherwise stated);</text:span></text:span></text:p>
      <text:p text:style-name="P16"><text:span text:style-name="Teletype"><text:span text:style-name="T12">BARNSLEY;</text:span></text:span><text:span text:style-name="Teletype"><text:span text:style-name="T21"> 1966/7 Southport FAC, </text:span></text:span></text:p>
      <text:p text:style-name="P16"><text:span text:style-name="Teletype"><text:span text:style-name="T12">CRYSTAL PAL;</text:span></text:span><text:span text:style-name="Teletype"><text:span text:style-name="T21"> 1960/1 Stockport, Southport, Aldershot, York £2, 1961/2 Portsmouth FAC £2, 1962/3 Wrexham, Bournemouth, Swindon, Northampton, Halifax, 1963/4 Hull, Oldham, Q.P.R, Southend, Barnsley, Shrewsbury, Wrexham, 1964/5 Derby, Swansea, 1965/6 Portsmouth, 1966/7 Millwall (wof), Cardiff, </text:span></text:span></text:p>
      <text:p text:style-name="P16"><text:span text:style-name="Teletype"><text:span text:style-name="T12">HARTLEPOOL;</text:span></text:span><text:span text:style-name="Teletype"><text:span text:style-name="T21"> 1962/3 Torquay £2, </text:span></text:span></text:p>
      <text:p text:style-name="P16"><text:span text:style-name="Teletype"><text:span text:style-name="T12">IPSWICH;</text:span></text:span><text:span text:style-name="Teletype"><text:span text:style-name="T21"> 1963/4 West Ham, 1965/6 Southport FAC £2, </text:span></text:span></text:p>
      <text:p text:style-name="P16"><text:span text:style-name="Teletype"><text:span text:style-name="T12">SUNDERLAND;</text:span></text:span><text:span text:style-name="Teletype"><text:span text:style-name="T21"> 1963/4 Northampton £2, </text:span></text:span></text:p>
      <text:p text:style-name="P16"><text:span text:style-name="Teletype"><text:span text:style-name="T12">SWINDON;</text:span></text:span><text:span text:style-name="Teletype"><text:span text:style-name="T21"> 1963/4 Derby, </text:span></text:span></text:p>
      <text:p text:style-name="P16"><text:span text:style-name="Teletype"><text:span text:style-name="T12">TORQUAY;</text:span></text:span><text:span text:style-name="Teletype"><text:span text:style-name="T21"> 1963/4 Darlington, </text:span></text:span></text:p>
      <text:p text:style-name="P16"><text:span text:style-name="Teletype"><text:span text:style-name="T12">WALLSALL;</text:span></text:span><text:span text:style-name="Teletype"><text:span text:style-name="T21"> 1963/4 Colchester, </text:span></text:span></text:p>
      <text:p text:style-name="P7"><text:span text:style-name="Teletype"><text:span text:style-name="T12">ENGLISH LEAGUE &amp; CUP PROGRAMMES;</text:span></text:span></text:p>
      <text:p text:style-name="P16"><text:span text:style-name="Teletype"><text:span text:style-name="T12">ARSENAL;</text:span></text:span><text:span text:style-name="Teletype"><text:span text:style-name="T21"> 28/4/45 Chelsea s/s (neat sof, nof &amp; t/c, good) £15, 1949/0 Swansea FAC (Winners, h/t scores) £6, </text:span></text:span></text:p>
      <text:p text:style-name="P16"><text:span text:style-name="Teletype"><text:span text:style-name="T21">Burnley FAC (Winners, h/t scores) £6, 1951/2 Preston (worn) £3, Chelsea (sl mk, sotp) £4, 1954/5 Portsmouth (sl cr, sl rs) £2, </text:span></text:span></text:p>
      <text:p text:style-name="P16"><text:span text:style-name="Teletype"><text:span text:style-name="T21">1956/7 Man Utd (sl rs, sl rust mks) £3, Man City (sl cr, sl rs) £2, Stoke FAC (rs, rust mk) £2, </text:span></text:span></text:p>
      <text:p text:style-name="P16"><text:span text:style-name="Teletype"><text:span text:style-name="T12">ASTON VILLA;</text:span></text:span><text:span text:style-name="Teletype"><text:span text:style-name="T21"> 1965/6 Leicester FAC (fold, sl stain) £1, </text:span></text:span><text:span text:style-name="Teletype"><text:span text:style-name="T12">BARNSLEY;</text:span></text:span><text:span text:style-name="Teletype"><text:span text:style-name="T21"> 1954/5 Southport £4, </text:span></text:span></text:p>
      <text:p text:style-name="P16"><text:span text:style-name="Teletype"><text:span text:style-name="T12">BIRMINGHAM;</text:span></text:span><text:span text:style-name="Teletype"><text:span text:style-name="T21"> 1964/5 Leicester £1, </text:span></text:span><text:span text:style-name="Teletype"><text:span text:style-name="T12">@ BLACKBURN;</text:span></text:span><text:span text:style-name="Teletype"><text:span text:style-name="T21"> 1958/9 Bolton v Preston FAC 2</text:span></text:span><text:span text:style-name="Teletype"><text:span text:style-name="T148">nd</text:span></text:span><text:span text:style-name="Teletype"><text:span text:style-name="T21"> Replay (sl mk) £3, </text:span></text:span></text:p>
      <text:p text:style-name="P16"><text:span text:style-name="Teletype"><text:span text:style-name="T12">BURNLEY;</text:span></text:span><text:span text:style-name="Teletype"><text:span text:style-name="T21"> 1960/1 West Ham (Nov, mint postponed) £1-50p, 1965/6 Man Utd (very good) £2, Everton (sl cr, t/c) £1, </text:span></text:span></text:p>
      <text:p text:style-name="P16"><text:span text:style-name="Teletype"><text:span text:style-name="T21">1967/8 Spurs (t/c) £1, 1969/0 Spurs (sl mk) 50p, </text:span></text:span><text:span text:style-name="Teletype"><text:span text:style-name="T12">CARDIFF;</text:span></text:span><text:span text:style-name="Teletype"><text:span text:style-name="T21"> 1965/6 RSC Liegeois ECWC (mint) £2, </text:span></text:span></text:p>
      <text:p text:style-name="P16"><text:span text:style-name="Teletype"><text:span text:style-name="T21">Sporting (Portugal) ECWC (very good) £2, </text:span></text:span><text:span text:style-name="Teletype"><text:span text:style-name="T12">CHARLTON;</text:span></text:span><text:span text:style-name="Teletype"><text:span text:style-name="T21"> 1951/2 Blackpool (neat sotp, good), £3, </text:span></text:span></text:p>
      <text:p text:style-name="P16"><text:span text:style-name="Teletype"><text:span text:style-name="T21">1953/4 Aston Villa (neat t/c, good) £3, Blackpool (neat sotp, good) £3, 1955/6 Arsenal (fold, neat t/c) £2, </text:span></text:span></text:p>
      <text:p text:style-name="P16"><text:span text:style-name="Teletype"><text:span text:style-name="T21">1962/3 Leicester L Cup £1-50p, </text:span></text:span><text:span text:style-name="Teletype"><text:span text:style-name="T12">CHELSEA;</text:span></text:span><text:span text:style-name="Teletype"><text:span text:style-name="T21"> 19/2/44 Southampton s/s (tears on folds, 1 x neat t/c &amp; sof) £16, </text:span></text:span></text:p>
      <text:p text:style-name="P16"><text:span text:style-name="Teletype"><text:span text:style-name="T12">HULL CITY;</text:span></text:span><text:span text:style-name="Teletype"><text:span text:style-name="T21"> 1961/2 Rhyl FAC (sl rs removed) £3, </text:span></text:span><text:span text:style-name="Teletype"><text:span text:style-name="T12">MAN CITY;</text:span></text:span><text:span text:style-name="Teletype"><text:span text:style-name="T21"> 1965/6 Leicester FAC (very good) £1, </text:span></text:span></text:p>
      <text:p text:style-name="P16"><text:span text:style-name="Teletype"><text:span text:style-name="T12">MILLWALL;</text:span></text:span><text:span text:style-name="Teletype"><text:span text:style-name="T21"> 1955/6 Reading (wof) £2, 1968/9 Leicester FAC (mint) £1-50p, </text:span></text:span><text:span text:style-name="Teletype"><text:span text:style-name="T12">NOTT'INGHAM FOR;</text:span></text:span><text:span text:style-name="Teletype"><text:span text:style-name="T21"> 1957/8 Bolton £2, </text:span></text:span></text:p>
      <text:p text:style-name="P16"><text:span text:style-name="Teletype"><text:span text:style-name="T12">L ORIENT;</text:span></text:span><text:span text:style-name="Teletype"><text:span text:style-name="T21"> 1957/8 Doncaster (edge tears, sm corner missing) 50p, 1962/3 Leicester FAC (sl cr, sl mk) £2, </text:span></text:span></text:p>
      <text:p text:style-name="P16"><text:span text:style-name="Teletype"><text:span text:style-name="T12">PLYMOUTH;</text:span></text:span><text:span text:style-name="Teletype"><text:span text:style-name="T21"> 1955/6 Rotherham 50p, </text:span></text:span><text:span text:style-name="Teletype"><text:span text:style-name="T12">PORTSMOUTH;</text:span></text:span><text:span text:style-name="Teletype"><text:span text:style-name="T21"> 1958/9 West Ham (neat sotp) £2-50p, </text:span></text:span></text:p>
      <text:p text:style-name="P16"><text:span text:style-name="Teletype"><text:span text:style-name="T12">PRESTON;</text:span></text:span><text:span text:style-name="Teletype"><text:span text:style-name="T21"> 1956/7 Arsenal (corner 'snipped' off, neat t/c) £1, </text:span></text:span><text:span text:style-name="Teletype"><text:span text:style-name="T12">Q.P.R;</text:span></text:span><text:span text:style-name="Teletype"><text:span text:style-name="T21"> 1957/8 Colchester (neat sotp) £3, </text:span></text:span></text:p>
      <text:p text:style-name="P16"><text:span text:style-name="Teletype"><text:span text:style-name="T12">READING;</text:span></text:span><text:span text:style-name="Teletype"><text:span text:style-name="T21"> 1951/2 Exeter (stain) £3, </text:span></text:span><text:span text:style-name="Teletype"><text:span text:style-name="T12">ROTHERHAM;</text:span></text:span><text:span text:style-name="Teletype"><text:span text:style-name="T21"> 1959/0 Arsenal FAC (neat t/c) £2-50p, </text:span></text:span></text:p>
      <text:p text:style-name="P16"><text:span text:style-name="Teletype"><text:span text:style-name="T12">SHEFF UTD;</text:span></text:span><text:span text:style-name="Teletype"><text:span text:style-name="T21"> 1957/8 Fulham (4 pages, fold, t/c) £2, <text:s/>L Orient (cr, nof) £1, </text:span></text:span><text:span text:style-name="Teletype"><text:span text:style-name="T12">SOUTHPORT;</text:span></text:span><text:span text:style-name="Teletype"><text:span text:style-name="T21"> 1975/6 Doncaster single card £2, </text:span></text:span></text:p>
      <text:p text:style-name="P16"><text:span text:style-name="Teletype"><text:span text:style-name="T12">STOCKPORT;</text:span></text:span><text:span text:style-name="Teletype"><text:span text:style-name="T21"> 1951/2 Gateshead (fold, nof, sl stain) £5, </text:span></text:span><text:span text:style-name="Teletype"><text:span text:style-name="T12">W.B.A;</text:span></text:span><text:span text:style-name="Teletype"><text:span text:style-name="T21"> 1956/7 Arsenal (neat t/c) £2-50p, 1958/9 Nottingham For (rs) £2, </text:span></text:span></text:p>
      <text:p text:style-name="P16"><text:span text:style-name="Teletype"><text:span text:style-name="T12">WOLVES;</text:span></text:span><text:span text:style-name="Teletype"><text:span text:style-name="T21"> 1963/4 W.B.A £1, </text:span></text:span><text:span text:style-name="Teletype"><text:span text:style-name="T12">WREXHAM;</text:span></text:span><text:span text:style-name="Teletype"><text:span text:style-name="T21"> 1963/4 Mansfield (4 page League issue, very goodc) £2-50p, </text:span></text:span></text:p>
      <text:p text:style-name="P7"><text:span text:style-name="Teletype"><text:span text:style-name="T66">SCOTLAND HOMES (Good condition);</text:span></text:span></text:p>
      <text:p text:style-name="P16"><text:span text:style-name="Teletype"><text:span text:style-name="T21">1950 England (sl stain) £8, 1954 England (worn spine, pen squiggles on back) £4-50p, 1955 Portugal (sl cr) £6, </text:span></text:span><text:span text:style-name="Teletype"><text:span text:style-name="T292">Wales £15, </text:span></text:span></text:p>
      <text:p text:style-name="P16"><text:span text:style-name="Teletype"><text:span text:style-name="T21">1957 Spain (fold, sl tear on spine) £3-50p, 1964 England (sl cr) £3, 1966 Brazil (sl cr) £2-50p, 1969 West Germany (good) £2-50p, 1971 Belgium (@ ABERDEEN) £2, 1975 Rumania £2, 2004 Norway W Cup £3, 2005 Italy W Cup £3. Belarus W Cup £3, Moldover W Cup £3, 2006 Switzerland £2, 2017 England £3, 2025 Greece £3, </text:span></text:span></text:p>
      <text:p text:style-name="P266"><text:span text:style-name="Teletype"><text:span text:style-name="T523">AWAYS;</text:span></text:span><text:span text:style-name="Teletype"><text:span text:style-name="T521"> 1968 Holland £5, 1980 Sweden (sl cr) £3, 1982 Switzerland £2, 1985 Australia £4, 2000 Latvia £2, 2003 Germany £2, 2013 Macedonia £10, </text:span></text:span></text:p>
      <text:p text:style-name="P250">SCOTLAND HOMES ALL WITH TICKETS £4 EACH;</text:p>
      <text:p text:style-name="P241">1980 England, 1982 England, 1984 England, 1985 England, 1987 England, 1992 Italy, 2001 Belgium, Latvia, 2002 Nigeria, </text:p>
      <text:p text:style-name="P241">2003 New Zealand, 2005 Italy, Belarus, 2006 Faroe Islands, 2007 Georgia, Ukraine, Lithuania, 2011 Czech Republic, Lithuania,</text:p>
      <text:p text:style-name="P250">SCOTLAND AWAYS ALL WITH TICKETS £4 EACH;</text:p>
      <text:p text:style-name="P266"><text:span text:style-name="Teletype"><text:span text:style-name="T521">1961 England, 1963 England, 1965 England Schools £3, 1979 England ,1983 England, 1988 England, 1999 England Play Off, </text:span></text:span></text:p>
      <text:p text:style-name="P266"><text:span text:style-name="Teletype"><text:span text:style-name="T521">2005 Belarus, 2007 Italy, 2013 England, 2014 Germany, </text:span></text:span></text:p>
      <text:p text:style-name="P7"><text:span text:style-name="Teletype"><text:span text:style-name="T66">ENGLAND HOMES;</text:span></text:span></text:p>
      <text:p text:style-name="P16"><text:span text:style-name="Teletype"><text:span text:style-name="T37">1949</text:span></text:span><text:span text:style-name="Teletype"><text:span text:style-name="T21"> @ SPURS; Italy (rs removed, neat wob) £10, </text:span></text:span><text:span text:style-name="Teletype"><text:span text:style-name="T37">1950</text:span></text:span><text:span text:style-name="Teletype"><text:span text:style-name="T21"> @ ARSENAL; Yugoslavia (rust mks, sotp) £5,</text:span></text:span></text:p>
      <text:p text:style-name="P16"><text:span text:style-name="Teletype"><text:span text:style-name="T37">1951</text:span></text:span><text:span text:style-name="Teletype"><text:span text:style-name="T21"> Austria (staples removed) £4, Argentina F-0-B (rs, sl tear, worn corner) £3, Scotland (sl stain, rs removevod, sotp) £2, </text:span></text:span></text:p>
      <text:p text:style-name="P16"><text:span text:style-name="Teletype"><text:span text:style-name="T37">1952</text:span></text:span><text:span text:style-name="Teletype"><text:span text:style-name="T21"> Wales (cr) £4, </text:span></text:span><text:span text:style-name="Teletype"><text:span text:style-name="T37">1953</text:span></text:span><text:span text:style-name="Teletype"><text:span text:style-name="T21"> Rest of the World (sotp) £4, Scotland (staples removed) £3, </text:span></text:span><text:span text:style-name="Teletype"><text:span text:style-name="T37">1954</text:span></text:span><text:span text:style-name="Teletype"><text:span text:style-name="T21"> Wales (sl cr, sl mk) £2-50p, </text:span></text:span></text:p>
      <text:p text:style-name="P16"><text:span text:style-name="Teletype"><text:span text:style-name="T21">Germany (fold) £2, </text:span></text:span><text:span text:style-name="Teletype"><text:span text:style-name="T37">1955</text:span></text:span><text:span text:style-name="Teletype"><text:span text:style-name="T21"> Scotland (Duncan Edwwards debut! (sl rs) £4, </text:span></text:span><text:span text:style-name="Teletype"><text:span text:style-name="T37">1956</text:span></text:span><text:span text:style-name="Teletype"><text:span text:style-name="T21"> @ WOLVES; Denmark 9sotp, staples removed) £4, Yugoslavia (sl fold, sl mks) £1-50p, </text:span></text:span><text:span text:style-name="Teletype"><text:span text:style-name="T37">1957</text:span></text:span><text:span text:style-name="Teletype"><text:span text:style-name="T21"> Scotland (sl cr, v sl mk) £1-50p, </text:span></text:span><text:span text:style-name="Teletype"><text:span text:style-name="T37">1958</text:span></text:span><text:span text:style-name="Teletype"><text:span text:style-name="T21"> U.S.S.R (v sl fol, v sl mk) £1-50p, </text:span></text:span></text:p>
      <text:p text:style-name="P16"><text:span text:style-name="Teletype"><text:span text:style-name="T21">Portugal (very good) £2, </text:span></text:span><text:span text:style-name="Teletype"><text:span text:style-name="T37">1959</text:span></text:span><text:span text:style-name="Teletype"><text:span text:style-name="T21"> Italy (t/c, sl mk) £1, Sweden (neat sof) £1, Ireland (sl fold) £2, </text:span></text:span><text:span text:style-name="Teletype"><text:span text:style-name="T37">1961</text:span></text:span><text:span text:style-name="Teletype"><text:span text:style-name="T21"> Scotland (9-3 game, sl cr) £2, Mexico (t/c, neat woc) £1, Portugal (fold) £1, </text:span></text:span><text:span text:style-name="Teletype"><text:span text:style-name="T37">1963</text:span></text:span><text:span text:style-name="Teletype"><text:span text:style-name="T21"> Scotland (sl fold) £1-50p, Rest of the World (sl fold, sof,sotp) £1, </text:span></text:span></text:p>
      <text:p text:style-name="P16"><text:span text:style-name="Teletype"><text:span text:style-name="T37">1964</text:span></text:span><text:span text:style-name="Teletype"><text:span text:style-name="T21"> Uruguay (t/c) £1, Belgium (t/c, ink squiggles on front) £1, </text:span></text:span><text:span text:style-name="Teletype"><text:span text:style-name="T37">1965</text:span></text:span><text:span text:style-name="Teletype"><text:span text:style-name="T21"> Austria (cr) £1, </text:span></text:span></text:p>
      <text:p text:style-name="P16"><text:span text:style-name="Teletype"><text:span text:style-name="T37">1966</text:span></text:span><text:span text:style-name="Teletype"><text:span text:style-name="T21"> World Cup Brochure (final team sheet blank, other bits filled in, good) £4, </text:span></text:span><text:span text:style-name="Teletype"><text:span text:style-name="T37">1967</text:span></text:span><text:span text:style-name="Teletype"><text:span text:style-name="T21"> Scotland (mint) £2,</text:span></text:span></text:p>
      <text:p text:style-name="P16"><text:span text:style-name="Teletype"><text:span text:style-name="T37">AWAY; </text:span></text:span><text:span text:style-name="Teletype"><text:span text:style-name="T21">1978 Denmark £2, <text:s/></text:span></text:span></text:p>
      <text:p text:style-name="P7"><text:span text:style-name="Teletype"><text:span text:style-name="T66">IRELAND HOMES;</text:span></text:span></text:p>
      <text:p text:style-name="P39"><text:span text:style-name="Teletype"><text:span text:style-name="T487">1957 Scotland (worn spine, sl edge tears, sl cr) £4, 1964 Switzerland World Cup (neat fold) £1, 1967 Scotland £3, </text:span></text:span></text:p>
      <text:p text:style-name="P241"><text:span text:style-name="T436">AWAY;</text:span> 1957 Portugal £8, </text:p>
      <text:p text:style-name="P7"><text:span text:style-name="Teletype"><text:span text:style-name="T66">WALES HOMES;</text:span></text:span></text:p>
      <text:p text:style-name="P16"><text:span text:style-name="Teletype"><text:span text:style-name="T21">1963 England £2-50p, 1980 England (sl mks) £1, </text:span></text:span></text:p>
      <text:p text:style-name="P7"><text:span text:style-name="Teletype"><text:span text:style-name="T66">MINOR INTERNATIONALS;</text:span></text:span></text:p>
      <text:p text:style-name="P16"><text:span text:style-name="Teletype"><text:span text:style-name="T21">1957 @ WEMBLEY; England v Roumania Under 23's (t/c, good) £2-50p</text:span></text:span></text:p>
      <text:p text:style-name="P39"><text:span text:style-name="Teletype"><text:span text:style-name="T487">1965 @ ABERDEEN; Scotland v England Under 23's (pin hole, sl cr) £2-50p,</text:span></text:span></text:p>
      <text:p text:style-name="P241"/>
      <text:p text:style-name="P40"><text:span text:style-name="Teletype"><text:span text:style-name="T69">62</text:span></text:span></text:p>
      <text:p text:style-name="P7"><text:soft-page-break/><text:span text:style-name="Teletype"><text:span text:style-name="T66">BIG MATCH;</text:span></text:span></text:p>
      <text:p text:style-name="P16"><text:span text:style-name="Teletype"><text:span text:style-name="T21">FAAC FINAL; 1950 Bishop Auckland v Willington (rs removed, rust mks £5, </text:span></text:span></text:p>
      <text:p text:style-name="P16"><text:span text:style-name="Teletype"><text:span text:style-name="T21">FAAC FINAL; 1951 Bishop Auckland v Pegasus (rs, sl fold) £5, </text:span></text:span></text:p>
      <text:p text:style-name="P16"><text:span text:style-name="Teletype"><text:span text:style-name="T21">FAAC FINAL; 1953 PEGASUS v Harwich &amp; Parkeston (sl fold ,good) £4-50p, </text:span></text:span></text:p>
      <text:p text:style-name="P16"><text:span text:style-name="Teletype"><text:span text:style-name="T21">FAC SEMI-FINAL; @ LEEDS; 18/3/61 Leicester v Sheffield Utd (sl tear) £3, </text:span></text:span></text:p>
      <text:p text:style-name="P16"><text:span text:style-name="Teletype"><text:span text:style-name="T21">FAC SEMI-FINAL; @ BIRMINGHAM; 27/3/61 Leicester v Sheffield Utd (fold, sl cr) £3, </text:span></text:span></text:p>
      <text:p text:style-name="P16"><text:span text:style-name="Teletype"><text:span text:style-name="T21">LEAGUE CUP SEMI-FINAL; 1/12/65 W.B.A v Peterborough (good) £6, </text:span></text:span></text:p>
      <text:p text:style-name="P16"><text:span text:style-name="Teletype"><text:span text:style-name="T21">27/1/68 FAC 3</text:span></text:span><text:span text:style-name="Teletype"><text:span text:style-name="T148">rd</text:span></text:span><text:span text:style-name="Teletype"><text:span text:style-name="T21"> Round MAN UTD v Spurs (inc token, v sl cr) £1-50p, </text:span></text:span></text:p>
      <text:p text:style-name="P266"><text:span text:style-name="Teletype"><text:span text:style-name="T292">EUROPEAN CUP SEMI FINAL; 1980 Ajax v N Forest (sl cr) £3, </text:span></text:span></text:p>
      <text:p text:style-name="P16"><text:span text:style-name="Teletype"><text:span text:style-name="T21">FAYC FINAL; 16/4/2008 MAN CITY v Chelsea £2, </text:span></text:span></text:p>
      <text:p text:style-name="P16"><text:span text:style-name="Teletype"><text:span text:style-name="T21">28/2/68 MAN UTD v Gornik E Cup (fold) £2, </text:span></text:span></text:p>
      <text:p text:style-name="P7"><text:span text:style-name="Teletype"><text:span text:style-name="T12">GOOD RUN OF FAC FINALS GOOD CONDITION);</text:span></text:span></text:p>
      <text:p text:style-name="P16"><text:span text:style-name="Teletype"><text:span text:style-name="T21">1923 Bolton V West Ham (Reprint) £2, <text:tab/><text:tab/><text:tab/><text:tab/>1959 Luton v Nottingham For (v sl fold, good) £6,</text:span></text:span></text:p>
      <text:p text:style-name="P16"><text:span text:style-name="Teletype"><text:span text:style-name="T21">1968 Everton v W.B.A (sl stain) £1, <text:tab/><text:tab/><text:tab/><text:tab/>1986 Everton v Liverpool £2, </text:span></text:span></text:p>
      <text:p text:style-name="P16"><text:span text:style-name="Teletype"><text:span text:style-name="T21">1988 Wimbledon v Liverpool (staples removed) £2, <text:tab/><text:tab/>1989 Everton v Liverpool £5, </text:span></text:span></text:p>
      <text:p text:style-name="P16"><text:span text:style-name="Teletype"><text:span text:style-name="T21">1990 Crystal Pal v Man Utd £3, <text:tab/><text:tab/><text:tab/><text:tab/><text:tab/>1990 Crystal Pal v Man Utd Replay £4, </text:span></text:span></text:p>
      <text:p text:style-name="P16"><text:span text:style-name="Teletype"><text:span text:style-name="T21">1991 Spurs v Nottingham For (with poster) £6, <text:tab/><text:tab/><text:tab/>1992 Liverpool v Sunderland (no keyring) £12,</text:span></text:span></text:p>
      <text:p text:style-name="P16"><text:span text:style-name="Teletype"><text:span text:style-name="T21">1993 Arsenal v Sheff Wed £4, <text:tab/><text:tab/><text:tab/><text:tab/><text:tab/>1993 Arsenal v Sheff Wed Replay (mint) £25, </text:span></text:span></text:p>
      <text:p text:style-name="P16"><text:span text:style-name="Teletype"><text:span text:style-name="T21">1994 Chelsea v Man Utd £6, <text:tab/><text:tab/><text:tab/><text:tab/><text:tab/>1995 Everton v Man Utd £6, </text:span></text:span></text:p>
      <text:p text:style-name="P16"><text:span text:style-name="Teletype"><text:span text:style-name="T21">1996 Liverpool v Man Utd £20, <text:tab/><text:tab/><text:tab/><text:tab/><text:tab/>2007 Chelsea v Man Utd £3,</text:span></text:span></text:p>
      <text:p text:style-name="P16"><text:span text:style-name="Teletype"><text:span text:style-name="T21">2010 Chelsea v Portsmouth £3-50p, <text:tab/><text:tab/><text:tab/><text:tab/>2024 Man City v Man Utd £4, </text:span></text:span></text:p>
      <text:p text:style-name="P7"><text:span text:style-name="Teletype"><text:span text:style-name="T71"/></text:span></text:p>
      <text:p text:style-name="P7"><text:span text:style-name="Teletype"><text:span text:style-name="T63"/></text:span></text:p>
      <text:p text:style-name="P7"><text:span text:style-name="Teletype"><text:span text:style-name="T63">FOOTBALL MAGAZINES;</text:span></text:span></text:p>
      <text:p text:style-name="P104">SOCCER STAR; 30 Jan 1954 £5, 18 September 1954 £5, </text:p>
      <text:p text:style-name="P104">CHARLES BUCHAN; 1955 October £3, November £3, December £3, 1956 February £3, March £3, </text:p>
      <text:p text:style-name="P104"/>
      <text:p text:style-name="P183"><text:span text:style-name="T254">KINGS LYNN HOMES;</text:span><text:span text:style-name="T253"> score and opposition noted £4 EACH; 1959/0 Gravesend, Chelmsford (sl cr), Worcester, Cambridge City, Cambridge City SLC, Kettering, </text:span></text:p>
      <text:p text:style-name="P183"><text:span text:style-name="T254">SUNDERLAND HOMES;</text:span><text:span text:style-name="T253"> 1953/4 Cardiff City £10, 1954/5 Sheffield Utd, 1955/6 Bolton, 1957/8 Newcastle (sl cr), </text:span></text:p>
      <text:p text:style-name="P183"><text:span text:style-name="T254">DERBY COUNTY HOMES;</text:span><text:span text:style-name="T253"> 1945/6 Fulham £15, Plymouth (cr) £15, Luton (cr, worn) £9, Charlton (folds) £15, </text:span></text:p>
      <text:p text:style-name="P183"><text:span text:style-name="T245">DERBY COUNTY AWAYS;</text:span><text:span text:style-name="T253"> 1945/6 Brentford (slH cr) £12, Chelsea (sl cr) £14, Fulham (sl cr) £14, </text:span></text:p>
      <text:p text:style-name="P183"><text:span text:style-name="T254">EXETER CITY RESERVES; AWAYS;</text:span><text:span text:style-name="T253"> 1951/2 Kidderminster, 1964/5 Weymouth (sl cr) £4,</text:span></text:p>
      <text:p text:style-name="P183"><text:span text:style-name="T254">WATFORD RESERVES HOMES (ALL 4 PAGES);</text:span><text:span text:style-name="T253"> 1959/0 Plymouth (dof) £5, Norwich £5, Fulham (full promotion issue, sof) £5,</text:span></text:p>
      <text:p text:style-name="P105">1960/1 Norwich (folds) £5, Leicester (sl cr, sl mks) £5, L Orient (sof, dof) £4, 1962/3 Aldershot £5, 1963/4 Birmingham (ph) £3, </text:p>
      <text:p text:style-name="P104">L Orient £5, </text:p>
      <text:p text:style-name="P183"><text:span text:style-name="T254">HEREFORD UNITED HOMES £3 EACH</text:span><text:span text:style-name="T253">; 1960/1 Gravesend (rs), 1963/4 Hinckley, Margate, Rugby (sl cr), Wellington (sl cr),</text:span></text:p>
      <text:p text:style-name="P104">1964/5 Trowbridge (rs), Barry (sl cr), Tunbridge (sm sof), Corby (sl cr, sm sof), Gloucester (sl cr,sof), Ramsgate (sm nof), </text:p>
      <text:p text:style-name="P104">Hillingdon (year noted), 1965/6 Dartford, Yeovil, Weymouth, Bedford, Margate, Chelmsford (sl cr), Wellington, Folkestone, </text:p>
      <text:p text:style-name="P104">Poole (sm nof), Rugby, Guildford (sl cr), Cheltenham (sl cr), Tonbridge, Kings Lynn (sl cr), 1966/7 Corby, Wimbledon, Kings Lynn, </text:p>
      <text:p text:style-name="P104">1967/8 Stevenage, Wimbledon, Worcester Camkin Cup, 1969/0 Crawley, Burton (sof), Barnet (sl cr), Brentwood (wof), Dover (sl cr), Gloucester, Bath (sl cr), Wimbledon, 1970/1 Telford (sof, sl cr), Wimbledon, Bath (sl cr), Kings Lynn (sl cr), Worcester, Bedford, </text:p>
      <text:p text:style-name="P104">1971/2 Dartford, Hillingdon, Poole, Dartford FAT, Romford (sl cr), Bedford, Weymouth, Gravesend (sl cr), </text:p>
      <text:p text:style-name="P183"><text:span text:style-name="T254">STAFFORD RANGERS HOMES £2 EACH;</text:span><text:span text:style-name="T253"> 1967/8 Hyde (sl cr), Mossley (sl cr), Runcorn (cr), </text:span></text:p>
      <text:p text:style-name="P104">1968/9 Frickley, Buxton Cheshire S/F (sl cr), Nantwich (sl cr), Mossley (sl cr), Guinness Export, Ashton (sl cr), Oswestry (sl cr), </text:p>
      <text:p text:style-name="P104">Sandbach (sl cr), Winsford, Witton, </text:p>
      <text:p text:style-name="P104">1969/0 Fleetwood, Gainsborough (sl cr), Goole (sl cr), Hyde NPFL (sl cr), Kidderminster WML (sl cr), Leamington WMFL (folds), Matlock (sl cr), Morecambe, Northwich, Runcorn (fold), South Shields (sl cr),1970/1 Bangor, Chorley, t Harwood, Lancaster (sl cr), Macclesfield, Runcorn NPLC, South Liverpool (sl cr), </text:p>
      <text:p text:style-name="P104"/>
      <text:p text:style-name="P107">ENGLAND INTERNATIONALS £4 EACH;</text:p>
      <text:p text:style-name="P104">HOMES; 2008 USA, 2011 Ghana, 2012 Belgium, 2013 Chile, Scotland, Eire, Poland, 2015 Estonia, 2018 Costa Rica, Switzerland, </text:p>
      <text:p text:style-name="P104">AWAYS; 2008 France, Trinidad, 2009 Brazil in Qatar, Holland, 2010 Switzerland, 2011 Denmark, Montenegro, 2012 Norway, </text:p>
      <text:p text:style-name="P104">2013 Moldova, 2014 Estonia, 2017 France £5, Germany, </text:p>
      <text:p text:style-name="P184"><text:span text:style-name="T252">NEW QUALITY SECTION;</text:span><text:span text:style-name="T253"> </text:span></text:p>
      <text:p text:style-name="P104">1951/2 Blackburn v Everton (sl cr), <text:tab/><text:tab/>1956/7 Chelsea v Leicester Testimonial (Jimmy Greaves Debut, 4 pages, (sl cr) £15</text:p>
      <text:p text:style-name="P104">1947/8 Bolton v Aston Villa, <text:tab/><text:tab/><text:tab/>1946/7 Doncaster v Tranmere (fold, sl mks, small score), </text:p>
      <text:p text:style-name="P104">1960/1 at Doncaster: Hull v Darlington FAC 2nd replay £5,</text:p>
      <text:p text:style-name="P104">1954/5 Hartlepool v Stockport (sl cr) £9, <text:s/><text:tab/><text:tab/>1957/8 Hartlepool v Hull (sl cr, sl tear) £6, </text:p>
      <text:p text:style-name="P104">1948/9 Hull v Darlington (sl cr) £10,<text:tab/><text:tab/>1945/6 Newcastle Res v Aston Villa Res (sm pen mks) £12, </text:p>
      <text:p text:style-name="P104">1949/0 New Brighton v Southport (sl cr) £60,<text:tab/></text:p>
      <text:p text:style-name="P104"/>
      <text:p text:style-name="P183"><text:span text:style-name="T254">BARROW HOMES 1954/5</text:span><text:span text:style-name="T253">; Oldham, Mansfield (sl cr), Barnsley (sl cr), Gateshead (sl cr),</text:span></text:p>
      <text:p text:style-name="P183"><text:span text:style-name="T254">CHESTERFIELD HOMES 1953/4</text:span><text:span text:style-name="T253">; Scunthorpe (sl cr), Barrow (folds), Darlington, Stockport (fold, rs), Gateshead (fold), Halifax, <text:s/>Hartlepool, Barnsley, Workington (sl cr), Accrington (rs) £10, Carlisle, Mansfield (rs), Bury FAC, Sheffi Wed FAC Replay (sl cr, rs), </text:span></text:p>
      <text:p text:style-name="P183"><text:span text:style-name="T254">YORK CITY HOMES;</text:span><text:span text:style-name="T253"> 1955/6 Scunthorpe (sl mks) £6, </text:span></text:p>
      <text:p text:style-name="P109">63</text:p>
      <text:p text:style-name="P183"><text:soft-page-break/><text:span text:style-name="T254">TOTTENHAM HOTSPUR AWAYS;</text:span><text:span text:style-name="T253"> 1949/0 Everton FAC (sm piece off top of cover, brown mk along rear spine) £4, Stoke FAC (sl cr), 1950/1 Chelsea (4 Page Issue), 1951/2 Chelsea (sl cr) £5, 1952/3 Cardiff (sl cr), Arsenal (sl cr, sm bit off corner of cover £4, </text:span></text:p>
      <text:p text:style-name="P104">Birmingham FAC (sl cr), Sheffield W (old brown tape mks) £6, </text:p>
      <text:p text:style-name="P107"><text:s/>LEYTON ORIENT HOMES 1962/3 ONLY DIVISION ONE SEASON;</text:p>
      <text:p text:style-name="P185"><text:span text:style-name="T255">Complete league season plus one friendly 22 programmes £60</text:span><text:span text:style-name="T248"> or £3 each unless stated; Arsenal (first home game) £4, Aston Villa, Birmingham, Blackburn, Blackpool, Bolton, Burnley, Everton, Fulham, Ipswich, Leicester, Liverpool £4, Manchester City, Manchester United £5, N Forest, Sheffield United, Sheffield W, Tottenham £4, West Brom, West Ham, Wolves, The Hague Fr, </text:span></text:p>
      <text:p text:style-name="P108">BOSTON UNITED HOMES;</text:p>
      <text:p text:style-name="P100">1953/4 Corby (cr), 1954/5 Grantham (cr), Gainsborough (folds), 1955/6 Gainsborough £6, 1956/7 Gainsborough (sl cr) £5, </text:p>
      <text:p text:style-name="P100">1958/9 Kettering (ph, sof, nof, fold) £1, Nuneaton (sl cr, sl mks), Gloucester, Barry (sl cr), Corby Inter Zone (fold), Wellington (sof), </text:p>
      <text:p text:style-name="P100">1959/0 Wisbech (sl cr), Dartford (fold), Nuneaton (mk on back), Bath (sof, sl mks), Weymouth (sl cr), Chelmsford (sof), </text:p>
      <text:p text:style-name="P108">BOSTON UNITED AWAYS;</text:p>
      <text:p text:style-name="P100">1955/6 Grantham (sl mk), Goole (fold), 1957/8 Darlington FAC £6, Grantham (sl corner tear), Yeovil Supporters Club Cup £6, 1958/9 Merthyr (sl cr), Hereford (rs) £5, Bath £4, Worcester, Gloucester, Wellington (rs mks), 1959/0 Chelmsford, Yeovil £4, Kettering FAC (numbers on front) £4, Bath (fold), Gravesend, </text:p>
      <text:p text:style-name="P98">CHESTERFIELD HOMES;</text:p>
      <text:p text:style-name="P88">1952/3 £10 Each; Port Vale, Bradford City (sl cr), Grimsby (sl cr), </text:p>
      <text:p text:style-name="P98">ROTHERHAM AWAYS;</text:p>
      <text:p text:style-name="P88">1951/2 £10 Each; Barnsley, Birmingham, Brentford £5, Bury (sl cr), Cardiff, Doncaster (nof, sl cr), Everton, Hull, Luton (sl cr), Nottingham For, Notts Co (rs), Q.P.R, Sheffield Utd (nof, sl fraying), Sheffield Wed, Southampton, </text:p>
      <text:p text:style-name="P83"/>
      <text:p text:style-name="P98">PRE-WAR PROGRAMME;</text:p>
      <text:p text:style-name="P92">1933/4 TORQUAY UNITED v Bournemouth (rust marks at staple area) £295,</text:p>
      <text:p text:style-name="P85"/>
      <text:p text:style-name="P113"><text:span text:style-name="T467">﻿</text:span>SHREWSBURY TOWN HOMES (rust marks at staple area);</text:p>
      <text:p text:style-name="P243">1951/2 Port Vale, Newport (some stains), Walsall (sl cr), L Orient (nof), Gillingham, Bristol Rov (sl stains), Swindon (sl mks), <text:s/>Torquay, 1952/3 Gillingham (stains), 1953/4 Reading (numbers on back), Millwall, Walsall (sl cr), Norwich, </text:p>
      <text:p text:style-name="P243"/>
      <text:p text:style-name="P251">LEICESTER CITY HOMES 1954/5;</text:p>
      <text:p text:style-name="P243">Preston, Aston Villa (sl cr), Portsmouth (sl cr), W.B.A, Sheff Utd (sl cr, h/t scores), Wolves (fold), Blackpool (folds, h/t scores), Arsenal (fold), Burnley (sl cr, h/t scores), </text:p>
      <text:p text:style-name="P251">CHELSEA HOMES;</text:p>
      <text:p text:style-name="P243">1947/8 Stoke £7, 1949/0 Huddersfield (sl mk) £6, Arsenal (fold) £5, Newcastle FAC (cr) £5,1950/1 Arsenal (sl cr) £5,</text:p>
      <text:p text:style-name="P243">1951/2 Arsenal (fold) £4 Bolton (mk along spine) £4, 1952/3 Derby (corner tear) £3, 1953/4 Wolves (sof) £4,</text:p>
      <text:p text:style-name="P243">1954/5 Huddersfield (sof, mk) £4, Wolves (fold) £5 W.B.A(fold) £5, Red Banner Fr (sl cr) £5, </text:p>
      <text:p text:style-name="P251">MILLWALL HOMES;</text:p>
      <text:p text:style-name="P243">1947/8 Preston FAC (ph) £7, 1948/9 Reading (sof) £7, Notts Co (sl cr, sl mks) £7, 1949/0 Walsall £8, Swindon (sl cr, t/c) £7, <text:s/>Northampton (ph, nof) £4, 1950/1 Brighton (ph) £4, L Orient (rs) £8, Plymouth (rs) £9, Northampton (sl cr) £8, 1951/2 Brighton, Aldershot (nof), Bristol Rov (sl cr), Plymouth FAC, L Orient (sof, nof), Shrewsbury (dof, sof), Exeter, Plymouth (sl wof), <text:s/></text:p>
      <text:p text:style-name="P243">Port Vale (rs), Torquay (rs), Watford (rs),</text:p>
      <text:p text:style-name="P251">QUALITY ITEMS;</text:p>
      <text:p text:style-name="P243">1947/8 Barnsley v Millwall (cr, worn) £9,<text:tab/><text:tab/><text:tab/><text:tab/>1954/5 Blackburn v Swansea (folds),</text:p>
      <text:p text:style-name="P243">1951/2 Bradford C v Bradford PA (includes 4 page insert),<text:tab/><text:tab/>1963/4 Bradford PA v Barrow £3,</text:p>
      <text:p text:style-name="P243">1948/9 Chesterfield v Leicester (sl cr),<text:tab/><text:tab/><text:tab/><text:tab/>1968/9 Chorley v Barrow LSC £3,</text:p>
      <text:p text:style-name="P243">1974/5 Crystal Palace v Watford LC Replay single sheet (t/c) £3,<text:tab/>1956/7 Halifax v Barrow £5,</text:p>
      <text:p text:style-name="P243">1958/9 Hartlepool v Millwall (sl cr) £5,<text:tab/><text:tab/><text:tab/><text:tab/>1960/1 Hartlepool v Barrow £6,</text:p>
      <text:p text:style-name="P243">1956/7 Leicester v Grimsby (Dec postponed, rs) £5, (Jan sl cr) £5,<text:tab/>1961/2 Leicester v Chelsea (March postponed) £5, (April) £3,</text:p>
      <text:p text:style-name="P243">1964/5 Liverpool v Leicester Schools S/F (4 pages, sl cr) £4, <text:tab/>1961/2 Middlesbrough v Swansea £3, </text:p>
      <text:p text:style-name="P243">1956/7 Millwall v Kingstonian (4 pages),<text:tab/><text:tab/><text:tab/><text:tab/>1956/7 Millwall v L Orient LCC (4 pages),</text:p>
      <text:p text:style-name="P243">1958/9 11 April Newport v Colchester (postponed) £5,<text:tab/><text:tab/>1950/1 Norwich v Millwall (rs),</text:p>
      <text:p text:style-name="P243">1959/0 N Forest v Luton, <text:tab/><text:tab/><text:tab/><text:tab/><text:tab/>1965/6 Rochdale v Barrow LC Replay £3</text:p>
      <text:p text:style-name="P243">1948/9 Stockport v Wrexham (sl cr), <text:tab/><text:tab/><text:tab/><text:tab/>1951/2 Stockport v Bradford PA (dof),</text:p>
      <text:p text:style-name="P243">1959/0 Sunderland v Middlesbrough (sl cr), <text:tab/><text:tab/><text:tab/>1955/6 Swansea v Fulham (sl cr), </text:p>
      <text:p text:style-name="P243">1949/0 WBA v Portsmouth (rs), <text:tab/><text:tab/><text:tab/><text:tab/><text:tab/>1951/2 WBA v Preston (sl cr), </text:p>
      <text:p text:style-name="P243">1954/5 Workington v Crewe, </text:p>
      <text:p text:style-name="P85"/>
      <text:p text:style-name="P85">A FEW BITS OF MEMORABILIA;</text:p>
      <text:p text:style-name="P94">27<text:span text:style-name="T412">th</text:span> September 1969; DAILY EXPRESS SUPPLEMENT (4 pages in colour covering Chelsea v Arsenal, W.B.A v Liverpool &amp; Coventry v Leeds, has been folded) £4, </text:p>
      <text:p text:style-name="P94">CHELSEA BROCHURE 'Records, Facts &amp; Figures' 1905-1989, 44 A4 pages (good statistics) £5,</text:p>
      <text:p text:style-name="P91">Team Sheet; 1<text:span text:style-name="T412">st</text:span> April 2017 CHELSEA v Crystal Palace £1-50p,</text:p>
      <text:p text:style-name="P85"/>
      <text:p text:style-name="P94">1972 ECWC FINAL; Rangers v Moscow Dynamo (A4 size card with 'flaps', gives details of all of Rangers games up to and including the final) £5.</text:p>
      <text:p text:style-name="P85">64</text:p>
      <text:p text:style-name="P102"/>
      <text:p text:style-name="P185"><text:soft-page-break/><text:span text:style-name="T245">BRENTFORD HOMES </text:span><text:span text:style-name="T248">1946/7 ONLY £7.50 EACH;</text:span></text:p>
      <text:p text:style-name="P100">Middlesbrough (sl cr), Grimsby, Everton (fold), Sunderland (sl cr), Derby, Arsenal (rs), Portsmouth (sl cr), </text:p>
      <text:p text:style-name="P185"><text:span text:style-name="T245">HALIFAX HOMES</text:span><text:span text:style-name="T248"> 1961/2 £4 each;</text:span></text:p>
      <text:p text:style-name="P100">Bournemouth, Brentford (sl cr), Grimsby, Hull (nof, dof) £3, Newport (sof) £3, Shrewsbury, Torquay, </text:p>
      <text:p text:style-name="P102">SHEFFIELD WEDNESDAY RESERVES;</text:p>
      <text:p text:style-name="P100">1967/8 Stoke (sl cr) £5, 1968/9 Stoke (sl cr, sof) £5, 1969/0 Stoke (sl cr) £5, 1974/5 Blackpool £4, </text:p>
      <text:p text:style-name="P100">Huddersfield (score on team page, sl cr) £4, Stoke £4, Bury £5, Grimsby (sl cr) £4, Preston £4,</text:p>
      <text:p text:style-name="P102">ROCHDALE HOMES;</text:p>
      <text:p text:style-name="P100">1955/6 £6 unless stated; Gateshead (t/c), Scunthorpe, Bradford City (sl cr), Crewe (sl cr), Workington £7, Chesterfield (rs, Apr),</text:p>
      <text:p text:style-name="P100">1956/7 £5 unless stated; Oldham (fold), Scunthorpe (h/t scores), Chesterfield, Stockport (cr), Accrington (fold), Tranmere, </text:p>
      <text:p text:style-name="P100">Hull (Mar), Gateshead (sl pen mk), Crewe, Southport (t/c), Bradford City (sl cr), York (worn on rear), 1957/8 Darlington (sl cr), Hull, Scunthorpe £4, Halifax (sl cr), Bury (sl cr) £4, Hartlepool, Oldham, Wrexham (sl cr), Darlington FAC (rs), Mansfield, Crewe (rs), </text:p>
      <text:p text:style-name="P100">Bradford City (rs), Stockport (sl cr), Tranmere, </text:p>
      <text:p text:style-name="P100">1958/9 Swindon (sl cr), Tranmere (sl cr), Southend, Notts Co £4, Accrington, Newport (sl mk), Stockport, Halifax, Hull, Mansfield (sl cr), Southampton (sl cr, h/t scores) £4, Bradford City (sl cr), Brentford (ph),</text:p>
      <text:p text:style-name="P100">1959/0 Northampton (mks), Workington, Carlisle (sl mk), Hartlepool (sl cr), Torquay, Doncaster, Exeter (folds), </text:p>
      <text:p text:style-name="P100">Southport (old tape mk), Notts Co (fold) £4, Crewe (small nof), Aldershot £5, </text:p>
      <text:p text:style-name="P102">ROCHDALE AWAYS;</text:p>
      <text:p text:style-name="P100">1955/6 £6 unless stated; Accrington £8, Barrow, Bradford City (sl cr), Darlington, Stockport (sl cr), Halifax (sl mk), Chester (sl mks) £7, Crewe (rs), Oldham (sell edge, fold) £4, Workington (sl cr, sl mk) £7, Mansfield, </text:p>
      <text:p text:style-name="P100">1956/7 £5 unless stated; Barrow (sl cr), Bradford City, Chester £6, Chesterfield, Halifax (sl cr), Derby (small nof) £5, </text:p>
      <text:p text:style-name="P100">Gateshead (sl cr) £9, Mansfield (fold), York (sl cr) £6, Oldham (fold, sl tear) £6, Scunthorpe Lge (fold), Southport (sell spine) £4, </text:p>
      <text:p text:style-name="P100">Stockport (fold, sl tear), Tranmere, Wrexham, </text:p>
      <text:p text:style-name="P100">1957/8 Accrington (rs, dof, nof) £5, Barrow £4, Bury (sl cr), Chesterfield (sl cr), Gateshead £5, Southport £4, Hull (small nof), </text:p>
      <text:p text:style-name="P100">Mansfield (sl cr), Oldham (fold) £4, Scunthorpe (rs), Tranmere (sl cr), Workington £4, Wrexham, </text:p>
      <text:p text:style-name="P100">1958/9 Bournemouth, Bradford City (sl mks), Brentford, Bury, Chesterfield (rs), Colchester (rs), Doncaster (ph) £2, Southampton, </text:p>
      <text:p text:style-name="P100">Man Utd LSC s/s (t/m, t/c, score) £8, Mansfield (sl mk), Newport (sl cr), Notts Co, Plymouth, Q.P.R (sl mk), Reading (sl cr), </text:p>
      <text:p text:style-name="P100">Southend (sl cr), Swindon (sl mks), Wrexham (sl cr, sl mks), </text:p>
      <text:p text:style-name="P100">1959/0 Barrow, Crewe, C Palace, Darlington, Walsall (sl cr), Gillingham (rs), Millwall, Northampton (sl sell mks), Notts Co (wof) £2, Torquay, Watford, </text:p>
      <text:p text:style-name="P185"><text:span text:style-name="T245">HALIFAX TOWN HOMES </text:span><text:span text:style-name="T248">£3 Each;</text:span></text:p>
      <text:p text:style-name="P100">1960/1 Notts Co, Hull City, 1963/4 Rochdale £3, 1965/6 Port Vale, 1966/7 Luton, 1967/8 Chester, Swansea, Chesterfield, </text:p>
      <text:p text:style-name="P100">1970/1 Aston Villa, 1971/2 Manchester Utd Watney Cup £4, 1972/3 Bury (fold, t/c), 1983/4 Darlington L Cup, 1984/5 Goole FAC, Tottenham L Cup, </text:p>
      <text:p text:style-name="P102">YORK CITY HOMES; </text:p>
      <text:p text:style-name="P100">1961/2 Doncaster (wof) £3, Aldershot (sl cr, nof) £4, 1962/3 Bradford City (wof) £3, Hartlepool (wof) £3, Torquay (wof) £3, Brentford (wof) £3, Lincoln £4, 1963/4 Lincoln £4, 1964/5 Hartlepool £3, Doncaster (sof) £3, Oxford (sof) £3, </text:p>
      <text:p text:style-name="P102">BRADFORD CITY HOMES;<text:span text:style-name="T451"> 1965/6 Lincoln, 1970/1 A Villa £2, 1971/2 Halifax £2, 1972/3 Crewe</text:span></text:p>
      <text:p text:style-name="P186"><text:span text:style-name="T247">WISBECH TOWN HOMES</text:span><text:span text:style-name="T251"> (score/opposition noted otherwise good); 1959/0 Weymouth, </text:span></text:p>
      <text:p text:style-name="P167"><text:span text:style-name="T189">NETHERFIELD HOMES</text:span><text:span text:style-name="T182">;</text:span></text:p>
      <text:p text:style-name="P88">1969/0 Chorley £2, 1972/3 £2 each; Morecambe (sl cr), Skelmersdale, Gainsborough, Macclesfield, Mossley (sl cr), Matlock, </text:p>
      <text:p text:style-name="P88">South Liverpool (sl cr) £3, Radcliffe Borough FA Trophy (sl cr), Prescot Lancs Trophy (sl cr),1973/4 £2 each; Lancaster (sl cr), Rossendale (sl cr), Morecambe Watney Cup (sl cr), Fleetwood (folds), Bangor C (sl cr), 1980/1 Gainsborough, Runcorn, Matlock, Mossley NPLC, Buxton, Macclesfield (sl mks), </text:p>
      <text:p text:style-name="P90">MORE NON LEAGUE;</text:p>
      <text:p text:style-name="P88">1955/6 Carshalton v Erith &amp; Belvedere, 1951/2 Kidderminster v Tonbridge (nof, sl pen mks), </text:p>
      <text:p text:style-name="P88">1954/5 Kidderminster v Brierley Hill WSC (sl cr), 1954/5 Kidderminster v Brierley Hill (nof), 1964/5 Kidderminster v Redditch, </text:p>
      <text:p text:style-name="P167"><text:span text:style-name="T189">MOOR GREEN HOMES;</text:span><text:span text:style-name="T182"> 1951/2 Redditch, National Provincial Bank Res £7, </text:span></text:p>
      <text:p text:style-name="P88">1951/2 Weymouth v Chelmsford, 1957/8 Yeovil v All Stars XI Test, 1963/4 Lancashire v Durham Schools @ Morecambe (sl cr), </text:p>
      <text:p text:style-name="P88">1968/9 Droylesden v Nantwich (folds) £2, 1976/7 Buxton v Morecambe (sl cr), 1981/2 Marine v Southport (sl cr) £2, </text:p>
      <text:p text:style-name="P88">Goole v Southport (wof), </text:p>
      <text:p text:style-name="P90">NETHERFIELD AWAYS;</text:p>
      <text:p text:style-name="P88">1971/2 £3 each; Bangor, 1972/3 Mossley £2, 1979/0 Tamworth (sl mks), 1980/1 Gateshead (sl cr) £2, </text:p>
      <text:p text:style-name="P90">NUNEATON BOROUGH HOMES; </text:p>
      <text:p text:style-name="P88">1950/1 Rugby (sl cr), 1957/8 Brierley Hill, 1960/1 Gloucester (sl cr), Trowbridge, Poole (nof), <text:s/>1963/4 Burton A BSC (sl cr), </text:p>
      <text:p text:style-name="P90">CHELSEA HOMES;</text:p>
      <text:p text:style-name="P88">1950/1 all with small number; Stoke (sl cr) £6, Middlesbrough (sl cr) £6, Bolton £6, 1953/4 Handbook £8, Portsmouth £5, </text:p>
      <text:p text:style-name="P88">Charlton £5, Aston Villa (sl cr) £5, Arsenal (sl cr) £5, Sunderland (sl cr) £5, Liverpool £6, Cardiff £5, Wolves (sl cr, h/t scores) £5, Sheff Wed £5, Racing Club Fr (sl cr) £5, Tottenham (sl cr) £5, Man City (worn) £5, 1954/5 Bolton (fold, rs) £5, Blackpool (rs) £5, Leicester (sl cr) £5, Everton (cr) £4, </text:p>
      <text:p text:style-name="P90">COLCHESTER HOMES; <text:span text:style-name="T451">1949/0 Chelmsford (sl cr), 1955/6 Shrewsbury (rs), 1960/1 Shrewsbury, Tranmere, </text:span></text:p>
      <text:p text:style-name="P88">1962/3 Peterborough, QPR (Dec postponed), 1963/4 Peterborough, </text:p>
      <text:p text:style-name="P90">ROCHDALE HOMES; <text:span text:style-name="T451">1953/4 Southport (rust mks), 1954/5 Wrexham (sl cr) £9, York £8, Charlton FAC (sl cr) £8, </text:span></text:p>
      <text:p text:style-name="P88">Accrington (rs), </text:p>
      <text:p text:style-name="P88"/>
      <text:p text:style-name="P88"/>
      <text:p text:style-name="P83">65</text:p>
      <text:p text:style-name="P98"><text:soft-page-break/>CHARITY SHIELDS;</text:p>
      <text:p text:style-name="P88">1960 Burnley v Wolves £50, <text:tab/><text:tab/><text:tab/>1961 Tottenham v FA XI £4, </text:p>
      <text:p text:style-name="P88">1965 Manchester United v Liverpool (sl cr) £15,<text:tab/>1966 Everton v Liverpool £15,</text:p>
      <text:p text:style-name="P88">1967 Manchester United v Tottenham £9, <text:tab/>1968 Manchester City v WBA £6,</text:p>
      <text:p text:style-name="P88">1971 Leicester v Liverpool £9, <text:tab/><text:tab/></text:p>
      <text:p text:style-name="P88"/>
      <text:p text:style-name="P98">SECTION SOME QUALITY ITEMS;</text:p>
      <text:p text:style-name="P88">13 December 1941 Reading v C Orient folds £30, <text:tab/><text:tab/><text:tab/>1948/9 Rotherham v Darlington (sl cr), <text:tab/><text:tab/><text:tab/><text:tab/></text:p>
      <text:p text:style-name="P88">1949/0 Reading v Bristol City (sl cr) £8, <text:tab/><text:tab/><text:tab/><text:tab/></text:p>
      <text:p text:style-name="P88">1950/1 Northampton v Combined League XI (sell on inside) Testimonial £6, </text:p>
      <text:p text:style-name="P88">1953/4 Shrewsbury v Northampton, <text:tab/><text:tab/><text:tab/><text:tab/>1954/5 Shrewsbury v Northampton (dob) £6,<text:tab/><text:tab/></text:p>
      <text:p text:style-name="P88">1955/6 Bristol City v Nice Fr, <text:tab/><text:tab/><text:tab/><text:tab/><text:tab/>1955/6 Cardiff v Tottenham (sl wob), <text:tab/><text:tab/><text:tab/><text:tab/></text:p>
      <text:p text:style-name="P88">1958/9 Arsenal v Rangers Fr, <text:tab/><text:tab/><text:tab/><text:tab/><text:tab/>1959/0 Sheffield W v Blackburn (sof) £2, <text:tab/><text:tab/><text:tab/></text:p>
      <text:p text:style-name="P88">1959/0 Sunderland v Middlesbrough, <text:tab/><text:tab/><text:tab/><text:tab/>1959/0 Wolves v Red Star E Cup, <text:tab/><text:tab/><text:tab/><text:tab/></text:p>
      <text:p text:style-name="P88">1961/2 Luton v Northampton L Cup,<text:tab/><text:tab/><text:tab/><text:tab/>1961/2 Manchester Utd v Bolton (misprint), <text:tab/><text:tab/><text:tab/></text:p>
      <text:p text:style-name="P88">1961/2 Manchester Utd v Real Madrid Fr, <text:tab/><text:tab/><text:tab/>1962/3 Manchester United v Fulham (4 pages) £5,<text:tab/><text:tab/><text:tab/></text:p>
      <text:p text:style-name="P88">1963/4 Workington v Carlisle (sl cr) £3, <text:tab/><text:tab/><text:tab/><text:tab/>1964 FAC Semi Final; Preston v Swansea @ Aston Villa £3, <text:tab/></text:p>
      <text:p text:style-name="P88">1967/8 Bournemouth; Tel Aviv Fr s/s £1, <text:tab/><text:tab/><text:tab/><text:tab/>1965/6 Cardiff v Coventry (Relayed Game to Coventry, sl mks), </text:p>
      <text:p text:style-name="P88">1968/9 Plymouth v Exeter DPB (4 pages) £5,<text:tab/><text:tab/><text:tab/>1969/0 QPR v Rangers Fr, <text:tab/><text:tab/><text:tab/><text:tab/></text:p>
      <text:p text:style-name="P88">1971/2 Watford v Northampton L Cup (4 pages), <text:tab/><text:tab/><text:tab/>1976/7 Workington v Newport (last ever home league game) £5,<text:tab/></text:p>
      <text:p text:style-name="P88">1973/4 Bolton v Bristol City Sunday teamsheet £3, </text:p>
      <text:p text:style-name="P90"/>
      <text:p text:style-name="P90">MISCELLANEOUS SPECIALS;<text:tab/><text:tab/><text:tab/><text:tab/> <text:span text:style-name="T451">1955 United Kingdom v Europe @ N Ireland £8,<text:tab/><text:tab/><text:tab/></text:span></text:p>
      <text:p text:style-name="P88">1944/5 Charlton v Fulham £15,<text:tab/><text:tab/><text:tab/><text:tab/><text:tab/> 1960/1 Hull Res v Bradford PA Res s/s £7,<text:tab/><text:tab/><text:tab/></text:p>
      <text:p text:style-name="P88">1945/6 Chesterfield v Sheff Utd (sl tear, fold, piece off corner) £20, 1950/1 Southampton v Copenhagen F-O-B £25,<text:tab/></text:p>
      <text:p text:style-name="P90">HULL CITY HOMES;</text:p>
      <text:p text:style-name="P88">1948/9 Gateshead (nof, wob) £7, 1950/1 Doncaster (sl cr) £7, 1952/3 Notts Co (nof) £6, 1953/4 Doncaster (sl cr. sl mks) £5, </text:p>
      <text:p text:style-name="P88">Notts Co (sof) £5,</text:p>
      <text:p text:style-name="P90">STOCKPORT COUNTY HOMES;</text:p>
      <text:p text:style-name="P88">1952/3 Port Vale (sl cr, sl mks), Oldham (folds, sl tears), 1954/5 Accrington (sl cr), 1955/6 Derby County (cr), </text:p>
      <text:p text:style-name="P88">@ STOCKPORT; 1956/7 Northern Section v Southern Section (rs) £5, <text:tab/></text:p>
      <text:p text:style-name="P83"/>
      <text:p text:style-name="P90">COVENTRY CITY HOMES;<text:span text:style-name="T451"> 1956/7 Northampton, 1957/8 Brighton (sl mk), Shrewsbury, Port Vale, 1958/9 Walsall, </text:span></text:p>
      <text:p text:style-name="P88">1965/6 Cardiff (CCTV Relay, sl cr) £4, Charlton (CCTV Relay, 4 pages, sl cr) £4, 1966/7 West Ham Churchill Trophy (fold) £4, </text:p>
      <text:p text:style-name="P90">MANCHESTER CITY HOMES;<text:span text:style-name="T451"> 1950/1 Doncaster (edge frayed) £6, Notts Co (cr) £6, 1951/2 Preston (score on team page) £6, 1952/3 Preston (rust mks) £6, 1953/4 W.B.A (sl cr),</text:span></text:p>
      <text:p text:style-name="P90">WOLVES RESERVES HOMES;<text:span text:style-name="T451"> 1953/4 Stoke (t/c), Chesterfield (sl cr), Newcastle (sl cr, nof), Bolton (sl cr, nof), </text:span></text:p>
      <text:p text:style-name="P90">CHESTERFIELD HOMES;<text:span text:style-name="T451"> 1949/50 (Some staining and rust marks at the staple); Bury, Sheffield Wed, Luton, Grimsby, Barnsley, Leicester, Preston, Q.P.R,</text:span></text:p>
      <text:p text:style-name="P90">DERBY COUNTY HOMES; <text:span text:style-name="T451"><text:s/>1947/8 (RUST MARKS AT STAPLE) ONLY £10 EACH; Manchester City (sl cr, sof), </text:span></text:p>
      <text:p text:style-name="P88">Blackpool (sof), Aston Villa (sl cr, sof), Middlesbrough (sof), Chelsea (sof), Bolton (sl mk, sof), Preston, Q.P.R FAC Replay (sof),</text:p>
      <text:p text:style-name="P90">NUNEATON BOROUGH HOMES;<text:span text:style-name="T451"> 1949/0 Bilston, 1950/1 Hednesford, 1954/5 Loughborough, 1956/7 Brush Sports, </text:span></text:p>
      <text:p text:style-name="P88">1957/8 Brierley Hill Alliance, 1958/9 Rugby Town, 1959/0 Hinckley Athletic,</text:p>
      <text:p text:style-name="P90">BURNLEY HOMES;</text:p>
      <text:p text:style-name="P88">1956/7 Portsmouth (t/c), Sheffield Wed (t/c), Blackpool, Newcastle (sl cr), Bolton (sl cr), Sunderland (sl cr), 1960/1 Arsenal, Man City, Cardiff, Preston (sl cr), Birmingham (sl cr), Fulham (sl cr), </text:p>
      <text:p text:style-name="P88">Man Utd (fold) £4 Blackpool (sl cr), <text:s/>Wolves (sl cr), Leicester (sl cr), Everton (sl cr), Blackburn, Newcastle (sl cr), W.B.A (sl tear), Sheff Wed, Chelsea £4, Aston Villa, N Forest, Bolton (sl cr), Hamburg E Cup £4, Reims E Cup £4, Spurs FAC s/f £6,</text:p>
      <text:p text:style-name="P90">TOTTENHAM HOTSPUR AWAYS;</text:p>
      <text:p text:style-name="P88">1947/8 Brentford (sof) £8, 1949/0 Stoke FAC (small prof repair), 1951/2 Charlton £6, 1952/3 Sheffield Wed (sl cr), Chelsea £5, 1954/5 Portsmouth (sl cr), 1955/6 Portsmouth, Birmingham, <text:s/>Sunderland (sl cr) £6, 1956/7 Portsmouth £5, 1959/0 Crewe FAC £8, 1960/1 Wolves, 1961/2 Leicester £6, 1962/3 L Orient £4,</text:p>
      <text:p text:style-name="P90">ROTHERHAM UNITED SECTION;</text:p>
      <text:p text:style-name="P88">HOMES; 1953/4 Hull (sl cr) £10, 1954/5 Fulham (stains, folds), Plymouth (sl cr, sl tear) £8, </text:p>
      <text:p text:style-name="P88">AWAYS; 1952/3 Luton (fold, sof), Leicester (folds), Huddersfield (dof, neat score), 1953/4 Doncaster (cr), Derby (sl cr), </text:p>
      <text:p text:style-name="P167"><text:span text:style-name="T182"><text:s text:c="13"/><text:tab/><text:tab/><text:tab/><text:tab/><text:tab/></text:span><text:span text:style-name="T210">ROTHERHAM AWAYS 1952/3 £10 Each; <text:s text:c="2"/></text:span><text:span text:style-name="T182"><text:s text:c="99"/>Barnsley (1 x ph), Birmingham (cr) £8, Blackburn (sl stains), Brentford (sl cr, rs) £5, Bury (sl cr, sl mk) Doncaster (sl cr), <text:s text:c="47"/>Fulham (sl cr), £5 Hull (sl cr) £6 Leicester, Lincoln (sof, folds), Luton (rust mks), N Forest (rs), Notts Co (rs, sl cr), <text:s text:c="18"/>Plymouth (sell edge) £5, Sheffield United (wob), Southampton, Swansea, West Ham (folds, sof, sl tear), <text:tab/><text:tab/></text:span></text:p>
      <text:p text:style-name="P88"><text:tab/> <text:s text:c="40"/><text:span text:style-name="T515"><text:s/>ROTHERHAM UNITED AWAYS 1953/4 £8 Each;</text:span><text:line-break/>1953/4 Doncaster (sl cr), Fulham (sl cr) £5, Leicester (sl cr), Luton, Nottingham For (rs), West Ham (cr, sl mk), Stoke, Plymouth, 1954/5 Birmingham, Blackburn, Bristol Rov, Derby (sl cr), Doncaster, Fulham £4, Hull, Plymouth, Ipswich (sl cr) £9, Stoke, <text:s text:c="7"/>Lincoln (rs), Luton (sl cr, rs), Nottingham For, Notts Co (r/s), Swansea (sl mk), West Ham (sl cr), <text:s text:c="2"/></text:p>
      <text:p text:style-name="P88"/>
      <text:p text:style-name="P83">66</text:p>
      <text:p text:style-name="P98"><text:soft-page-break/>PRE 1960 SECTION;</text:p>
      <text:p text:style-name="P88">1951/2 Arsenal v Manchester City (sl cr) £5,<text:tab/>1947/8 Barnsley v Doncaster (folds),<text:tab/>1950/1 Barnsley v Doncaster, <text:tab/></text:p>
      <text:p text:style-name="P88">1950/1 Birmingham v Doncaster (score on team page), <text:tab/><text:tab/><text:tab/><text:tab/><text:tab/>1955/6 Barnsley v Blackburn,<text:tab/></text:p>
      <text:p text:style-name="P88">1956/7 Birmingham v Sunderland (sl cr)<text:tab/><text:tab/>1955/6 Bolton v W.B.A,<text:tab/><text:tab/><text:tab/></text:p>
      <text:p text:style-name="P88">1949/0 Bradford PA v Chesterfield (match details noted, sl cr),<text:tab/><text:tab/><text:tab/><text:tab/>1953/4 Brighton v Bristol City (sl cr),</text:p>
      <text:p text:style-name="P88">1954/5 Burnley v Blackpool,<text:tab/><text:tab/><text:tab/>1955/6 Bristol R v Bristol C (prof repair),<text:tab/></text:p>
      <text:p text:style-name="P88">1952/3 Chelsea v Birmingham FAC (sl cr) £7,<text:tab/>1955/6 Colchester v Watford (rs),<text:tab/><text:tab/></text:p>
      <text:p text:style-name="P88">1953/4 Crewe v Stockport (rs, mk, wob), <text:tab/><text:tab/>1948/9 C Palace v Swindon (sl tear),<text:tab/>1956/7 C Palace v Swindon (sl cr),<text:tab/></text:p>
      <text:p text:style-name="P88">1957/8 C Palace v Ipswich FAC,<text:tab/><text:tab/><text:tab/>1958/9 Darlington v Gateshead,<text:tab/><text:tab/>1946/7 Derby Co v Aston Villa (sl cr),<text:tab/></text:p>
      <text:p text:style-name="P88">1959/0 Fulham v Blackburn £2,<text:tab/><text:tab/><text:tab/>1959/0 Halifax v Tranmere £4,<text:tab/><text:tab/></text:p>
      <text:p text:style-name="P88">1958/9 Gateshead v Carlisle (sl tears) £6, <text:tab/><text:tab/>1956/7 Gillingham v Coventry,<text:tab/><text:tab/>1955/6 Hartlepool v Barrow (nof) £9,<text:tab/></text:p>
      <text:p text:style-name="P88">1954/5 Ipswich v Fulham,<text:tab/><text:tab/><text:tab/>1957/8 Ipswich v Barnsley (rs),<text:tab/><text:tab/>1958/9 Ipswich v Swansea,<text:tab/><text:tab/></text:p>
      <text:p text:style-name="P88">1953/4 Millwall v Reading (sl mks) £6,<text:tab/><text:tab/>1955/6 Millwall v Norwich (4 pages),<text:tab/>1957/8 Newcastle v Bolton (sl cr),<text:tab/></text:p>
      <text:p text:style-name="P88">1953/4 Notts Co v Derby (rs, sl cr), <text:tab/><text:tab/>1953/4 Notts C v N Forest (fold),<text:tab/><text:tab/> 1954/5 Port Vale v Notts Co,<text:tab/><text:tab/></text:p>
      <text:p text:style-name="P88">1958/9 Port Vale v W.B.A Fr £4,<text:tab/><text:tab/><text:tab/>1951/2 Preston v Stoke,<text:tab/><text:tab/><text:tab/>1950/1 QPR v Grimsby £8,<text:tab/></text:p>
      <text:p text:style-name="P88">1951/2 Reading v Exeter (fold) £7,<text:tab/><text:tab/>1952/3 Reading v Watford (cr) £6,<text:tab/>1953/4 Reading v Gillingham £6,<text:tab/><text:tab/></text:p>
      <text:p text:style-name="P88">1957/8 Reading v Portsmouth SFC (scuff, sl cr) £4, <text:s/>1957/8 Scarborough v Doncaster Res (rs) £4, <text:tab/></text:p>
      <text:p text:style-name="P88">1951/2 Sheffield U v Blackburn, <text:tab/><text:tab/><text:tab/>1952/3 Sheffield U v Notts Co,<text:tab/><text:tab/></text:p>
      <text:p text:style-name="P88">1950/1 Sheff W v Charlton (mk on back) £8,<text:tab/>1953/4 Shrewsbury v Torquay (sl mks),<text:tab/></text:p>
      <text:p text:style-name="P88">1957/8 Southend v Bournemouth (sl cr),<text:tab/><text:tab/>1956/7 Stoke v Grimsby (rs),<text:tab/><text:tab/>1955/6 Swansea v Notts Co (fold),<text:tab/></text:p>
      <text:p text:style-name="P88">1959/0 May Swindon v Coventry,<text:tab/><text:tab/>1954/5 Torquay v Coventry (sl cr),<text:tab/>1954/5 Tranmere v Halifax,<text:tab/><text:tab/></text:p>
      <text:p text:style-name="P88">1959/0 West Ham v Leicester,<text:tab/> <text:tab/><text:tab/>1948/9 Wolves v Derby (rs),<text:tab/><text:tab/>1956/7 Wolves v Sunderland (PH) £2.<text:tab/></text:p>
      <text:p text:style-name="P88">1956/7 Wolves v Birmingham (sl cr),<text:tab/><text:tab/>1958/9 Wolves v Manchester United,<text:tab/></text:p>
      <text:p text:style-name="P88"><text:tab/><text:tab/><text:tab/><text:tab/><text:tab/><text:tab/><text:tab/></text:p>
      <text:p text:style-name="P90">1954/5 SECTION;</text:p>
      <text:p text:style-name="P167"><text:span text:style-name="T189">ASTON VILLA;</text:span><text:span text:style-name="T182"> Blackpool, Burnley, Leicester (sl cr), Man City (sl cr), Preston (sl cr), Sheff Wed (ph) £4, Wolves/Bury Res (sl cr), <text:s/>W.B.A, </text:span></text:p>
      <text:p text:style-name="P167"><text:span text:style-name="T189">BLACKPOOL;</text:span><text:span text:style-name="T182"> Charlton (cr), Preston (folds), Manchester City (rs), Sheff Utd, Portsmouth (fold, sof), Leicester (fold, sof), </text:span></text:p>
      <text:p text:style-name="P88">Burnley (sl cr, sof), Cardiff (sl cr, sl stains), </text:p>
      <text:p text:style-name="P167"><text:span text:style-name="T189">BOLTON; </text:span><text:span text:style-name="T182">Charlton, Huddersfield £8, Everton £8, West Brom (sl mks), Wolves, Preston (sl mk), Aston Villa, Portsmouth £8, Blackpool (sl cr), <text:s/></text:span></text:p>
      <text:p text:style-name="P167"><text:span text:style-name="T189">BURNLEY; </text:span><text:span text:style-name="T182">Cardiff (sl mk) £8, Everton (sl cr) £8, West Brom (fold), Sheffield Utd (folds), Newcastle (sl cr, sl split), Sunderland, Arsenal (rust mks), Blackpool (sl cr), </text:span></text:p>
      <text:p text:style-name="P167"><text:span text:style-name="T189">EVERTON</text:span><text:span text:style-name="T182"> £8 each; Preston (folds), Leicester (folds), Sunderland (sl cr), Blackpool (fold), Bolton (sl cr), Wolves (folds), </text:span></text:p>
      <text:p text:style-name="P88">Burnley (fold), Huddersfield (sl cr), Portsmouth (fold), Aston Villa (cr), </text:p>
      <text:p text:style-name="P167"><text:span text:style-name="T189">HUDDERSFIELD</text:span><text:span text:style-name="T182"> £8 each; Bolton (sl cr), Everton (sl cr), Sheffield Utd, West Brom (fold), Burnley (sl mk), Sunderland (folds), Charlton (sl cr), Cardiff (sl mk), Aston Villa, Preston, Leicester (sl cr), Arsenal (small piece off corner), </text:span></text:p>
      <text:p text:style-name="P167"><text:span text:style-name="T189">MANCHESTER CITY</text:span><text:span text:style-name="T182">; (some with rs); Aston Villa, Blackpool, Burnley, Huddersfield, Leicester, Newcastle, Preston (sl cr), </text:span></text:p>
      <text:p text:style-name="P88">West Brom (folds), </text:p>
      <text:p text:style-name="P167"><text:span text:style-name="T189">NEWCASTLE</text:span><text:span text:style-name="T182"> £8 each; Aston Villa (sl cr), Burnley (sl mks), Charlton (sl cr), Huddersfield (some mks on back), W.B.A (rs), Portsmouth (sl cr), Leicester, Blackpool (sl cr), Man City (sl mk), Preston (sl cr), Sheff Wed (sl cr), </text:span></text:p>
      <text:p text:style-name="P167"><text:span text:style-name="T189">PORTSMOUTH;</text:span><text:span text:style-name="T182"> Blackpool, Burnley (nof), Cardiff (sl cr, sl mk), Everton (rs), Preston, Huddersfield, Leicester (sl cr), </text:span></text:p>
      <text:p text:style-name="P88">Sheff Wed (folds), Sunderland, </text:p>
      <text:p text:style-name="P167"><text:span text:style-name="T182"><text:tab/><text:tab/><text:tab/><text:tab/><text:tab/><text:tab/></text:span><text:span text:style-name="T210">LEICESTER CITY HOMES;</text:span><text:span text:style-name="T182"><text:tab/><text:tab/><text:tab/><text:tab/> <text:s text:c="29"/>1953/4 Lincoln (sl cr), Birmingham (sl cr), Everton (sl cr), Blackburn (folds), 1954/5 Newcastle (fold, sl mk),</text:span></text:p>
      <text:p text:style-name="P167"><text:span text:style-name="T189">HUDDERSFIELD TOWN HOMES;</text:span><text:span text:style-name="T182"> 1949/0 Burnley (sl cr), 1955/6 Arsenal (rs) £6, </text:span></text:p>
      <text:p text:style-name="P167"><text:span text:style-name="T189">AWAYS;</text:span><text:span text:style-name="T182"> <text:s/>1952/3 Doncaster (fold), 1954/5 Torquay FAC (sl cr) £8, 1956/7 Coventry (4 pages) Fr £10,<text:tab/> <text:s text:c="111"/></text:span><text:span text:style-name="T189">1951 FESTIVAL OF BRITAIN</text:span><text:span text:style-name="T182">; Doncaster v Floriana £15, Notts County v FC Austria (folds, sl mks) £35, <text:s text:c="32"/>Scotland v Denmark (sl cr) £25, West Ham v Royal Standard Club Liegeois (cr, Red/Orange Issue) £35, <text:s text:c="82"/></text:span></text:p>
      <text:p text:style-name="P167"><text:span text:style-name="T189">PRESTON HOMES;</text:span><text:span text:style-name="T182"> 1951/2 Aston Villa (sl cr), Middlesbrough (folds), 1952/3 Blackpool, 1953/4 Charlton, Blackpool (sl mks), 1954/5 Huddersfield (sl cr), Burnley, West Brom, Charlton, Sunderland (sl cr), Sheff Utd (sl mks), Everton, Bolton (sl cr), <text:s text:c="172"/></text:span><text:span text:style-name="T189">SOUTHAMPTON HOMES;</text:span><text:span text:style-name="T182"> 1949/0 Barnsley, Preston (sl cr), Hull (sl cr), Plymouth (sl cr), Bury (rust mk), Cardiff (folds), <text:s text:c="197"/></text:span></text:p>
      <text:p text:style-name="P167"><text:span text:style-name="T182"><text:tab/> <text:s text:c="59"/><text:tab/></text:span><text:span text:style-name="T210">FAC SEMI FINALS;</text:span><text:span text:style-name="T182"> <text:s text:c="62"/></text:span></text:p>
      <text:p text:style-name="P88">1951 Birmingham v Blackpool (sl cr) £18,<text:tab/>1956 Sunderland v Birmingham £12, <text:s text:c="8"/>1957 Birmingham v Man Utd £15,</text:p>
      <text:p text:style-name="P167"><text:span text:style-name="T182">1957 Aston Villa v WBA (fold) £5 + Replay (sl cr) £8, <text:s text:c="61"/>1958 Blackburn v Bolton £4, <text:tab/> <text:s text:c="60"/>1958 Manchester Utd v Fulham Replay (sl tears) £8 <text:s text:c="58"/><text:tab/> 1960 Sheffield W v Blackburn £3, <text:s text:c="33"/>1961 Leicester v Sheffield Utd @ Leeds (sl cr) £4, <text:s text:c="67"/>1962 Tottenham v Manchester Utd £5, 1962 Burnley v Fulham £2-50p, <text:s text:c="29"/>1963 Liverpool v Leicester £4, <text:tab/> <text:s text:c="13"/>1964 Preston v Swansea £2, <text:s text:c="67"/>1967 Nottingham F v Tottenham £2, <text:tab/> <text:s text:c="6"/><text:tab/>1969 Man City v Everton £2, <text:s text:c="104"/>1971 Everton v Liverpool £1-50p, <text:tab/><text:tab/>1974 Leicester v Liverpool £1 + Replay £3, <text:tab/> <text:s text:c="51"/>1980 Liverpool v Arsenal Replay £1-50p <text:s/><text:tab/>1988 Wimbledon v Luton £1, <text:tab/> <text:s text:c="98"/></text:span><text:span text:style-name="T225">BOHEMIANS HOMES £20 EACH;</text:span><text:span text:style-name="T218"><text:tab/> <text:s text:c="199"/>2nd March 1949 Shelbourne (sl cr), 6th October 1940 Drumcondra (folds) 23rd November 1940 Shelbourne (sl cr), <text:s text:c="58"/>11th January 1941 Waterford (fold), 9th February 1941 Waterford FAI Cup (fold), 22nd February 1942 Cork (fold) <text:s text:c="2"/></text:span><text:span text:style-name="T182"><text:s text:c="35"/><text:tab/><text:tab/><text:tab/><text:tab/><text:tab/><text:tab/><text:tab/></text:span><text:span text:style-name="T181">67</text:span><text:span text:style-name="T182"> <text:s text:c="20"/></text:span></text:p>
      <text:p text:style-name="P167"><text:soft-page-break/><text:span text:style-name="T182"><text:s text:c="14"/><text:tab/> <text:s text:c="39"/><text:tab/><text:tab/><text:tab/></text:span><text:span text:style-name="T210">PRE 1960 SECTION;</text:span><text:span text:style-name="T182"><text:line-break/>1947/8 Sheffield United v Wolves (sl cr), Sheffield United v Blackpool (nof), 1948/9 Birmingham v Derby (sl cr), <text:s text:c="31"/>WBA v Southampton (sl cr), 1949/0 Aston Villa v Sunderland (sl cr, wof) £5, Southend v Notts Co, <text:s text:c="67"/>1950/1 Crystal Palace v Torquay (rs), 1951/2 Crystal Palace v L Orient (sl cr), 1954/5 Arsenal v Cardiff FAC (sl mk) £5, </text:span></text:p>
      <text:p text:style-name="P167"><text:span text:style-name="T182">Bolton v Arsenal, Charlton v Preston (sl cr) £4, 1957/8 Gateshead v Chester £7, <text:s text:c="48"/><text:tab/> <text:s text:c="516"/><text:tab/> <text:s text:c="66"/></text:span><text:span text:style-name="T189">NON LEAGUE</text:span><text:span text:style-name="T182"> (Excellent quality); <text:s text:c="160"/>1954/5 Dulwich H Res v Bromley Res s/s (piece off edge) £4, <text:tab/>1953/4 at Hendon Finchley v Edgware Middlesex SF (sl cr), 1951/2 Kidderminster v Hereford U (rs, sl wof), <text:s text:c="21"/><text:tab/>1951/2 Penrith v Bishop Auckland (cr) £12, <text:s text:c="30"/>1964/5 Romford v Charlton FR (20th Feb) £3, <text:s text:c="33"/>1958/9 @Wimbledon Dulwich v Tooting LSC sf (sl cr, mks) £4 <text:s text:c="293"/><text:tab/> <text:s text:c="54"/></text:span><text:span text:style-name="T189">COVENTRY HOMES 1962/3;</text:span><text:span text:style-name="T182"> <text:s text:c="187"/>Port Vale (sl cr), Bristol Rov (sl cr), Brighton (sl cr), Bournemouth (sl cr), Millwall (sl cr), C Palace, Q.P.R (sl cr), <text:s text:c="44"/>Colchester (postponed 22 Dec)+(26 Feb, sl mk), Barnsley (sl mk), Peterborough Carlisle (sl mk), Hull, Bristol C (sl mk), Northampton, Reading, Swansea L Cup (sl mk) £3, Shrewsbury, Watford (sl mks), Southend (sl mks), Swindon (sl mks), <text:s text:c="18"/>Notts Co (sl mk), England Youth FR (sl cr) £5, Luton FR (sl mks) £5, <text:s text:c="40"/><text:tab/> <text:s text:c="58"/></text:span><text:span text:style-name="T189">COVENTRY AWAYS 1962/3;</text:span><text:span text:style-name="T182"> <text:s text:c="167"/>Barnsley, Northampton (4 pages) £5, Notts Co, Peterborough, Portsmouth L Cup £5, Port Vale, Reading, Swindon, Watford (sl cr), <text:tab/> <text:s text:c="143"/></text:span></text:p>
      <text:p text:style-name="P167"><text:span text:style-name="T182"><text:tab/> <text:s text:c="35"/><text:tab/> <text:s/></text:span><text:span text:style-name="T210">SHEFFIELD WEDNESDAY RESERVE HOMES;</text:span><text:span text:style-name="T182"> <text:s text:c="125"/>(All single sheets, £12 Each); 1951/2 Aston Villa, Manchester City, Barnsley (folds, sl tears), Chesterfield (sl cr), Bolton (sl mk), Huddersfield (sl cr, sl tear), Bury (bottom corner torn, folds), <text:s/></text:span></text:p>
      <text:p text:style-name="P234"><text:span text:style-name="T365">GUILDFORD CITY HOMES 1965/6;</text:span><text:span text:style-name="T367"> Kingstonian FAC £3, Bexley SLC, Leatherhead FAC Replay £4, Poole, Folkestone, Cheltenham, Rugby, Chelmsford SLC S/F, Yeovil SLC Final £3, Weymouth,</text:span></text:p>
      <text:p text:style-name="P254"><text:span text:style-name="T434">LEICESTER CITY HOMES;</text:span><text:span text:style-name="T450"> 1952/3 Notts Co (fold, sl stains), Huddersfield (fold), Barnsley (folds), Blackburn,</text:span></text:p>
      <text:p text:style-name="P255">1953/4 Blackburn (fold, h/t completed), Hull (fold, h/t completed), Rotherham (sl cr), Notts Co (sl cr), Birmingham (rs),</text:p>
      <text:p text:style-name="P255">1955/6 Rotherham (slcr), 1956/7 Notts Co (sl cr), 1957/8 Newcastle (sl cr), W.B.A, 1958/9 Wolves, Newcastle (sl cr, sl mk), </text:p>
      <text:p text:style-name="P255">Arsenal (sl cr), N Forest, 1959/0 Preston, West Ham (sl cr, sof), Birmingham (fold), Newcastle, N Forest (sl cr), </text:p>
      <text:p text:style-name="P257">FAC SECTION;</text:p>
      <text:p text:style-name="P255">1955/6 Arsenal v Bedford £4,<text:tab/><text:tab/>1947/8 Charlton v Stockport (rs) £9, <text:tab/>1949/0 Charlton v Fulham (h/t scores) £5,</text:p>
      <text:p text:style-name="P255">1974/5 Hitchin v Cambridge U (sl cr) £2, <text:tab/>1958/9 Peterborough v Fulham £3-50p,<text:tab/>1953/4 QPR v Nuneaton (sl mks, fold) £7, <text:tab/></text:p>
      <text:p text:style-name="P255">1958/9 Tooting v Northampton £6, <text:tab/>1961/2 Tranmere v Gateshead £3-50p<text:tab/>1956/7 Yiewsley v Gillingham £5, </text:p>
      <text:p text:style-name="P255"><text:span text:style-name="T433">CHELSEA AWAYS 1955/6;</text:span> Arsenal (rs), Aston Villa, Blackpool (nof), Cardiff (sl mks), Charlton (sl cr, sl mks), Luton (sof), </text:p>
      <text:p text:style-name="P255">Manchester United (ph), Preston £6, Sunderland (part split spine) £6, Tottenham Hotspur (sl cr), Wolves (sl cr) £6,</text:p>
      <text:p text:style-name="P257">NON LEAGUE;</text:p>
      <text:p text:style-name="P255">1949 FA Amateur Cup Final Bromley v Romford £8, <text:tab/><text:tab/>1949/0 Carshalton v Uxbridge Corinthian Shield £7,</text:p>
      <text:p text:style-name="P255">1949/0 Dulwich: Isthmian League v Athenian League £7,<text:tab/><text:tab/>1957/8 Grantham v Grimsby Res £4,</text:p>
      <text:p text:style-name="P255">1956/7 Runcorn v Northwich (fold) £4,<text:tab/><text:tab/><text:tab/><text:tab/>1950/1 Tooting v Barking (ph, small bit off top) £3,<text:tab/><text:tab/><text:tab/></text:p>
      <text:p text:style-name="P255">1950/1 Tooting v Wimbledon (ph, wof, sl cr) £4,<text:tab/><text:tab/><text:tab/>1957/8 Wellington v Bangor £3, </text:p>
      <text:p text:style-name="P257">PRE 1960 SECTION;</text:p>
      <text:p text:style-name="P255">1947/8 Arsenal v Manchester City (sl cr, sl mks) £6, <text:tab/><text:tab/><text:tab/>1960/1 Arsenal v Wolves £2,</text:p>
      <text:p text:style-name="P255">1945/6 Aston Villa v Fulham (sl cr) £8,<text:tab/><text:tab/><text:tab/><text:tab/>1949/0 Aston Villa v Fulham/Wolves Res £12,</text:p>
      <text:p text:style-name="P255">1947/8 Barnsley v Fulham (one x h/t score, sl cr) £9,<text:tab/><text:tab/><text:tab/>1948/9 Birmingham v Charlton (prof repair to bottom corner) £7,</text:p>
      <text:p text:style-name="P255">1945/6 Brentford v Fulham (sl cr) £8,<text:tab/><text:tab/><text:tab/><text:tab/>1946/7 Charlton v Brentford (sl cr) £7,<text:tab/><text:tab/><text:tab/><text:tab/></text:p>
      <text:p text:style-name="P255">1949/0 Charlton v Fulham (h/t scores) £5, <text:tab/><text:tab/><text:tab/><text:tab/>1945/6 Chelsea v Fulham (fold mks) £6, <text:tab/><text:tab/><text:tab/><text:tab/></text:p>
      <text:p text:style-name="P255">1948/9 Fulham v Blackburn (sl cr, sl mks) £6,<text:tab/><text:tab/><text:tab/>1955/6 Manchester City v Wolves (rs) £5, </text:p>
      <text:p text:style-name="P255">1952/3 Millwall v Crystal Palace £9<text:tab/><text:tab/><text:tab/><text:tab/>1955/6 Millwall v Norwich (4 Pages scr) £5,</text:p>
      <text:p text:style-name="P255">1954/5 Reading: Southern Section v Northern Section £7, <text:tab/><text:tab/>1955/6 Scunthorpe v Chesterfield (fold) £6,</text:p>
      <text:p text:style-name="P255">1959/0 Feb Walsall v Exeter (postponed) £4, <text:tab/><text:tab/><text:tab/>1952/3 West Brom v Sheffield Wed (cr),</text:p>
      <text:p text:style-name="P254"><text:span text:style-name="T434">FAC SEMI FINALS; </text:span><text:span text:style-name="T448"><text:tab/><text:tab/><text:tab/><text:tab/><text:tab/><text:tab/></text:span><text:span text:style-name="T450">1953 Bolton v Everton at Man City (sl cr, rs) £10,<text:tab/><text:tab/></text:span></text:p>
      <text:p text:style-name="P255">1954 Port Vale v WBA at Villa (rs, nof, season noted in corner) £20, <text:tab/>1958 Blackburn v Bolton at Man City £8,</text:p>
      <text:p text:style-name="P255">1970 Manchester U v Leeds at Sheff W £2,<text:tab/><text:tab/><text:tab/><text:tab/>1972 Birmingham v Leeds at Sheff W £2</text:p>
      <text:p text:style-name="P254"><text:span text:style-name="T434">LIVERPOOL SECTION; HOMES;</text:span><text:span text:style-name="T450"> 1962/3 Burnley (sl cr), 1966/7 Manchester Utd (fold, sof), 1969/0 Coventry, 71/2 Coventry (sl mk),</text:span></text:p>
      <text:p text:style-name="P255"><text:span text:style-name="T433">AWAYS</text:span>; 1962/3 Burnley, 1967/8 Burnley, Everton, Sheffield W, 1968/9 Southampton, Leeds, 1969/0 Leicester, </text:p>
      <text:p text:style-name="P255">1978/9 Coventry (postponed plus single sheet for rearranged game) £2, 1984/5 Aston Villa, 1985/6 Aston Villa, Birmingham, </text:p>
      <text:p text:style-name="P255">1986/7 Aston Villa, Coventry LC, Everton LC, 1987/8 Derby, 1988/9 Aston Villa, Everton, Walsall LC, 1989/0 Aston Villa,</text:p>
      <text:p text:style-name="P254"><text:span text:style-name="T434">MISCELLANEOUS QUALITY ITEMS;</text:span><text:span text:style-name="T450"> <text:tab/><text:tab/><text:tab/><text:tab/></text:span></text:p>
      <text:p text:style-name="P255">1961 Czechoslovakia v Ireland WC £35, <text:tab/><text:tab/><text:tab/><text:tab/>1986/7 Shrewsbury v Newport Res single sheet £2,</text:p>
      <text:p text:style-name="P255">1986/7 Plymouth v Newport Res single sheet £3,<text:tab/><text:tab/><text:tab/>1962 Leicester 1949 v Wolves 1949 Fr £3,<text:tab/><text:tab/><text:tab/><text:tab/></text:p>
      <text:p text:style-name="P263"><text:span text:style-name="Teletype"><text:span text:style-name="T284">1962 Wolves 1949 v Leicester 1949 Fr £3<text:tab/><text:tab/><text:tab/><text:tab/></text:span></text:span><text:span text:style-name="Teletype"><text:span text:style-name="T282">1972 Leicester v Dundee United Texaco £3, </text:span></text:span></text:p>
      <text:p text:style-name="P263"><text:span text:style-name="Teletype"><text:span text:style-name="T282"/></text:span></text:p>
      <text:p text:style-name="P262"><text:span text:style-name="Teletype"><text:span text:style-name="T286">SOUTHAMPTON PROGRAMME AND MEMORABILIA FAIR;</text:span></text:span></text:p>
      <text:p text:style-name="P262"><text:span text:style-name="Teletype"><text:span text:style-name="T286">LOOKING FOR STALL HOLDERS SATURDAY 26</text:span></text:span><text:span text:style-name="Teletype"><text:span text:style-name="T307">th</text:span></text:span><text:span text:style-name="Teletype"><text:span text:style-name="T286"> SEPTEMBER 11-30 – 2-30 PM,</text:span></text:span></text:p>
      <text:p text:style-name="P262"><text:span text:style-name="Teletype"><text:span text:style-name="T286">(Iternational Break Week-End)</text:span></text:span></text:p>
      <text:p text:style-name="P262"><text:span text:style-name="Teletype"><text:span text:style-name="T286">£20 FOR ONE 6 FOOT TABLE £30 FOR TWO!</text:span></text:span></text:p>
      <text:p text:style-name="P262"><text:span text:style-name="Teletype"><text:span text:style-name="T286">ADDMISSION £1, CHILDREN FREE!</text:span></text:span></text:p>
      <text:p text:style-name="P262"><text:span text:style-name="Teletype"><text:span text:style-name="T286">PLEASE TRY TO SUPPORT PROVINCIAL FAIRS!</text:span></text:span></text:p>
      <text:p text:style-name="P263"><text:span text:style-name="Teletype"><text:span text:style-name="T282"/></text:span></text:p>
      <text:p text:style-name="P262"><text:span text:style-name="Teletype"><text:span text:style-name="T285">68</text:span></text:span></text:p>
      <text:p text:style-name="P262"><text:soft-page-break/><text:span text:style-name="Teletype"><text:span text:style-name="T278">MISCELLANEOUS PROGRAMMES;</text:span></text:span></text:p>
      <text:p text:style-name="P263"><text:span text:style-name="Teletype"><text:span text:style-name="T282">1954/5 ARSENAL v Spartak Moscow £4, <text:tab/><text:tab/><text:tab/><text:tab/>1955/6 BURNLEY v Man City £4, </text:span></text:span></text:p>
      <text:p text:style-name="P263"><text:span text:style-name="Teletype"><text:span text:style-name="T282">1956/7 BURNLEY v Portsmouth (sl cr) £3, TOOTING &amp; M v Cambridge City £2, <text:s/>LEICESTER v West Ham (rs) £3, </text:span></text:span></text:p>
      <text:p text:style-name="P263"><text:span text:style-name="Teletype"><text:span text:style-name="T282">PORTSMOUTH v Zagreb Fr £4, NORWICH v Q.P.R £3, GRIMSBY v Nottingham For (rust mk at top) £3, Crystal Pal v Bournemouth £3</text:span></text:span></text:p>
      <text:p text:style-name="P263"><text:span text:style-name="Teletype"><text:span text:style-name="T282">1957/8 £3 Each; WEST HAM v Blackpool FAC, MIDDLEBROUGH v Huddersfield (rust mk at top), IPSWICH v Stoke (rs), </text:span></text:span></text:p>
      <text:p text:style-name="P263"><text:span text:style-name="Teletype"><text:span text:style-name="T282">IPSWICH v West Ham (rs), LEICESTER v Aston Vill, LEICESTER v Spurs,</text:span></text:span></text:p>
      <text:p text:style-name="P263"><text:span text:style-name="Teletype"><text:span text:style-name="T282">1958/9 £3 Each; TRANMERE v Q.P.R (rust mk at top), ACCRINGTON v Workington FAC (rust mk at top) £8, HULL v Accrington, BIRMINGHAM v Cologne ICFC, LEICESTER v Blackpool £2, LEICESTER v Aston Villa £2, LEICESTER v Preston £2, <text:s/></text:span></text:span></text:p>
      <text:p text:style-name="P263"><text:span text:style-name="Teletype"><text:span text:style-name="T282">PRESTON v Bolton FAC single card £4, ROCHDALE v Q.P.R, </text:span></text:span></text:p>
      <text:p text:style-name="P263"><text:span text:style-name="Teletype"><text:span text:style-name="T282">1959/0 £3 Each; SPURS RESERVES v Southampton Res £2-50p, LEICESTER v Newcastle £2, LEICESTER v Blackpool £2, </text:span></text:span></text:p>
      <text:p text:style-name="P263"><text:span text:style-name="Teletype"><text:span text:style-name="T282">WEST HAM v Leicester £2, LEEDS v Man City (Denis Law debut!) £5, </text:span></text:span></text:p>
      <text:p text:style-name="P263"><text:span text:style-name="Teletype"><text:span text:style-name="T282">1960/1 LEICESTER v Blackpool £2, <text:tab/><text:tab/><text:tab/><text:tab/>1961/2 ALDERSHOT v Accrington (Last Season) £3, </text:span></text:span></text:p>
      <text:p text:style-name="P263"><text:span text:style-name="Teletype"><text:span text:style-name="T282">1964 FAC Final programme + match report and newspaper pictures (clean, no writing) £6, </text:span></text:span></text:p>
      <text:p text:style-name="P263"><text:span text:style-name="Teletype"><text:span text:style-name="T282">1964/5 CHORLEY; Fixture List for 1</text:span></text:span><text:span text:style-name="Teletype"><text:span text:style-name="T306">st</text:span></text:span><text:span text:style-name="Teletype"><text:span text:style-name="T282"> &amp; 2</text:span></text:span><text:span text:style-name="Teletype"><text:span text:style-name="T306">nd</text:span></text:span><text:span text:style-name="Teletype"><text:span text:style-name="T282"> team in Lancs Combination (some scores filled in) £3-50p, </text:span></text:span></text:p>
      <text:p text:style-name="P263"><text:span text:style-name="Teletype"><text:span text:style-name="T282">1965/6 EXETER v Q.P.R £2, </text:span></text:span></text:p>
      <text:p text:style-name="P263"><text:span text:style-name="Teletype"><text:span text:style-name="T282">1966/7 Q.P.R v Aldershot L Cup £8, Q.P.R v Swansea L Cup £3, Q.P.R v Leicester L Cup £2, Q.P.R v Carlisle L Cup £2, </text:span></text:span></text:p>
      <text:p text:style-name="P263"><text:span text:style-name="Teletype"><text:span text:style-name="T282">CREWE; Directors Report (Large 4 page issue) £3-50p, ENGLAND v Scotland (includes superb Denis Law autograph!) £7-50p, </text:span></text:span></text:p>
      <text:p text:style-name="P263"><text:span text:style-name="Teletype"><text:span text:style-name="T282">1968/9 @ STAMFORD; Entertainers XI v Stamford Sportsmen XI (Sunday game, 8 pages), £2, </text:span></text:span></text:p>
      <text:p text:style-name="P263"><text:span text:style-name="Teletype"><text:span text:style-name="T282">1969/0 @ BOLTON; FAC Semi-final 2</text:span></text:span><text:span text:style-name="Teletype"><text:span text:style-name="T306">nd</text:span></text:span><text:span text:style-name="Teletype"><text:span text:style-name="T282"> Replay Man Utd v Leeds Utd (4 page issue, very good) £5, </text:span></text:span></text:p>
      <text:p text:style-name="P263"><text:span text:style-name="Teletype"><text:span text:style-name="T282">1970/1 BLACKPOOL v Verona (Anglo-Italian-Cup) £2, <text:tab/><text:tab/></text:span></text:span></text:p>
      <text:p text:style-name="P263"><text:span text:style-name="Teletype"><text:span text:style-name="T282">1971/2 CHORLEY v Man Utd Lancs Co Cup semi-final £2, ABERDEEN v Newcastle Fr £2-50p, </text:span></text:span></text:p>
      <text:p text:style-name="P263"><text:span text:style-name="Teletype"><text:span text:style-name="T282">1973/4 LINCOLN CITY; Directors Report £2-50p, </text:span></text:span></text:p>
      <text:p text:style-name="P263"><text:span text:style-name="Teletype"><text:span text:style-name="T282">1977/8 MAN UTD v Man City Lancs Youth Cup s/s (token neatly removed) £2, </text:span></text:span></text:p>
      <text:p text:style-name="P263"><text:span text:style-name="Teletype"><text:span text:style-name="T282">1979/0 IPSWICH v Cambridge Utd/NEC Nijmegen (joint issue) £2, </text:span></text:span></text:p>
      <text:p text:style-name="P263"><text:span text:style-name="Teletype"><text:span text:style-name="T282">1980/1 KILMARNOCK v Blackpool ASC (scarce) £3-50p, </text:span></text:span></text:p>
      <text:p text:style-name="P263"><text:span text:style-name="Teletype"><text:span text:style-name="T282">1984/5 FAT semi-final replay @ NUNEATON; Wisbech v Halesowen (scarce) £4, </text:span></text:span></text:p>
      <text:p text:style-name="P263"><text:span text:style-name="Teletype"><text:span text:style-name="T282"/></text:span></text:p>
      <text:p text:style-name="P262"><text:span text:style-name="Teletype"><text:span text:style-name="T278">DARLINGTON AWAY MATCH TICKETS (All good clean condition) £2 Each;</text:span></text:span></text:p>
      <text:p text:style-name="P263"><text:span text:style-name="Teletype"><text:span text:style-name="T282">1976/7 Colchester, 1989/0 (Vauxhall Conference) Stafford Rangers, Leek Town FAT (@ STOKE), 1990/1 Preston Ley Daf, Stockport, 1991/2 Wigan Ath, Stockport, Bradford City, Bury, Bolton, Shrewsbury, Chester (@ MACCLESFIELD), 1993/4 Preston, 1994/5 Preston, Chester Auto Glass (@ MACCLESFIELD), Hyde Utd FAC (Proper), 1995/6 Rochdale AWS, Wigan Ath, 1996/7 Wigan Ath, Chester, Runcorn FAC (Proper), 1997/8 Preston AWS, </text:span></text:span></text:p>
      <text:p text:style-name="P263"><text:span text:style-name="Teletype"><text:span text:style-name="T282"/></text:span></text:p>
      <text:p text:style-name="P262"><text:span text:style-name="Teletype"><text:span text:style-name="T278">DARLINGTON F.C.HOME Friendlies/Durham Senior Cup Etc £2 Each;</text:span></text:span></text:p>
      <text:p text:style-name="P262"><text:span text:style-name="Teletype"><text:span text:style-name="T280">(Many are A4 s/s issues unless otherwise stated, which were the programme between 1975/6 &amp;1987/8);</text:span></text:span></text:p>
      <text:p text:style-name="P263"><text:span text:style-name="Teletype"><text:span text:style-name="T282">1976/7 Scarborough FAC £4, 1980/1 Bolton Fr, 1981/2 Sunderland (16 page issue), Southampton (16 pages, Centenary Benefit), </text:span></text:span></text:p>
      <text:p text:style-name="P263"><text:span text:style-name="Teletype"><text:span text:style-name="T282">1984/5 Sheff Utd Fr, 1985/6 Bishop Auckland DSC, 1986/7 Sunderland DSC, Spennymoor DSC, 1987/8 Hartlepool DSC Final, Sunderland DSC, 1988/9 Man Utd FAYC, Blackpool Fr, 1989/0 (Vauxhall Conference) Sunderland DSC, 1990/1 Man Utd FAYC, Billingham Synthonia Fr, Notts Co Fr, Bishop Auckland Fr/DSC, Hartlepool DSC, 1991/2 Bishop Auckland Fr, 1992/3 Leicester Fr, Hartlepool DSC, Sunderland DSC Final, 1993/4 Huddersfield Fr, </text:span></text:span></text:p>
      <text:p text:style-name="P263"><text:span text:style-name="Teletype"><text:span text:style-name="T282"/></text:span></text:p>
      <text:p text:style-name="P262"><text:span text:style-name="Teletype"><text:span text:style-name="T278">DARLINGTON F.C. AWAY Friendlies/Durham Senior Cup Etc (4 pages unless otherwise stated) £2 Each;</text:span></text:span></text:p>
      <text:p text:style-name="P263"><text:span text:style-name="Teletype"><text:span text:style-name="T282">1971/2 Berwick Rangers Fr £3, 1984/5 North Shields, 1987/8 South Bank, 1988/9 Hartlepool DSC Final s/s, Middleham Town Fr, </text:span></text:span></text:p>
      <text:p text:style-name="P263"><text:span text:style-name="Teletype"><text:span text:style-name="T282">1989/0 (Vauxhall Conference) Gateshead DSC (8 pages), Newcastle Blue Star Fr (24 pages), Whitby Town Fr (8 pages), </text:span></text:span></text:p>
      <text:p text:style-name="P263"><text:span text:style-name="Teletype"><text:span text:style-name="T282">1991/2 Wensleydale Lge XI Fr, Gateshead DSC (8 pages), 1992/3 Wensleydale Lge XI Fr (12 page issue), </text:span></text:span></text:p>
      <text:p text:style-name="P263"><text:span text:style-name="Teletype"><text:span text:style-name="T282">1993/4 Norton &amp; Stockton Ancients Fr (28 page issue), 1994/5 Billingham Town (24 page issue), </text:span></text:span></text:p>
      <text:p text:style-name="P263"><text:span text:style-name="Teletype"><text:span text:style-name="T282"/></text:span></text:p>
      <text:p text:style-name="P262"><text:span text:style-name="Teletype"><text:span text:style-name="T278">RUGBY LEAGUE PROGRAMMES;</text:span></text:span></text:p>
      <text:p text:style-name="P263"><text:span text:style-name="Teletype"><text:span text:style-name="T282">1946/7 WARRINGTON v Featherstone Rovers £10, <text:tab/><text:tab/><text:tab/>1946/7 WARRINGTON v Widnes £10,</text:span></text:span></text:p>
      <text:p text:style-name="P263"><text:span text:style-name="Teletype"><text:span text:style-name="T282">1947/8 WORKINGTON v Warrington C Cup (fold) £10,<text:tab/><text:tab/>1948/9 WIGAN v Barrow (Egon/Gee Benefit, t/c, sotp) £8, </text:span></text:span></text:p>
      <text:p text:style-name="P263"><text:span text:style-name="Teletype"><text:span text:style-name="T282">1948/9 WAKEFIELD TRINITY v Wigan £8, <text:tab/><text:tab/><text:tab/>1950/1 WORKINGTON v Warrington (@ MAN CITY) C Final £9</text:span></text:span></text:p>
      <text:p text:style-name="P263"><text:span text:style-name="Teletype"><text:span text:style-name="T282">1951/2 @ HUDDERSFELD; Keighley v Wakefield Trinity Yorks Cup Final (clear tape edge on spine and maybe on front) £4,</text:span></text:span></text:p>
      <text:p text:style-name="P263"><text:span text:style-name="Teletype"><text:span text:style-name="T282">1951/2 OLDHAM v Wigan (fold) £6, <text:tab/><text:tab/><text:tab/><text:tab/>1952/3 WIGAN v Salford (Xmas Day) £5, </text:span></text:span></text:p>
      <text:p text:style-name="P263"><text:span text:style-name="Teletype"><text:span text:style-name="T282">1952/3 LEIGH v St Helens (Xmas Day, rs) £5, <text:tab/><text:tab/><text:tab/></text:span></text:span></text:p>
      <text:p text:style-name="P263"><text:span text:style-name="Teletype"><text:span text:style-name="T282"/></text:span></text:p>
      <text:p text:style-name="P262"><text:span text:style-name="Teletype"><text:span text:style-name="T278">SPORT WEEKLY MAGAZINE (Football being main content);</text:span></text:span></text:p>
      <text:p text:style-name="P263"><text:span text:style-name="Teletype"><text:span text:style-name="T282">1947 £7 Each; Nov; 15</text:span></text:span><text:span text:style-name="Teletype"><text:span text:style-name="T306">th</text:span></text:span><text:span text:style-name="Teletype"><text:span text:style-name="T282"> Stoke, 22</text:span></text:span><text:span text:style-name="Teletype"><text:span text:style-name="T306">nd</text:span></text:span><text:span text:style-name="Teletype"><text:span text:style-name="T282"> Huddersfield, 29</text:span></text:span><text:span text:style-name="Teletype"><text:span text:style-name="T306">th</text:span></text:span><text:span text:style-name="Teletype"><text:span text:style-name="T282"> Coventry, Dec; 13</text:span></text:span><text:span text:style-name="Teletype"><text:span text:style-name="T306">th</text:span></text:span><text:span text:style-name="Teletype"><text:span text:style-name="T282"> Birmingham/Spurs, 27</text:span></text:span><text:span text:style-name="Teletype"><text:span text:style-name="T306">th</text:span></text:span><text:span text:style-name="Teletype"><text:span text:style-name="T282"> Luton, <text:s text:c="27"/></text:span></text:span></text:p>
      <text:p text:style-name="P263"><text:span text:style-name="Teletype"><text:span text:style-name="T282">1948 £6 Each; Jan 24</text:span></text:span><text:span text:style-name="Teletype"><text:span text:style-name="T306">th</text:span></text:span><text:span text:style-name="Teletype"><text:span text:style-name="T282"> Wolves/Q.P.R + Full page on Bill Shankly the of Preston, Feb; 7</text:span></text:span><text:span text:style-name="Teletype"><text:span text:style-name="T306">th</text:span></text:span><text:span text:style-name="Teletype"><text:span text:style-name="T282"> Sunderland/Colchester, 21</text:span></text:span><text:span text:style-name="Teletype"><text:span text:style-name="T306">st</text:span></text:span><text:span text:style-name="Teletype"><text:span text:style-name="T282"> Leeds Utd, </text:span></text:span></text:p>
      <text:p text:style-name="P263"><text:span text:style-name="Teletype"><text:span text:style-name="T282">28</text:span></text:span><text:span text:style-name="Teletype"><text:span text:style-name="T306">th</text:span></text:span><text:span text:style-name="Teletype"><text:span text:style-name="T282"> Southampton, Mar; 13</text:span></text:span><text:span text:style-name="Teletype"><text:span text:style-name="T306">th</text:span></text:span><text:span text:style-name="Teletype"><text:span text:style-name="T282"> FAC s/f special + Grimsby, 20</text:span></text:span><text:span text:style-name="Teletype"><text:span text:style-name="T306">th</text:span></text:span><text:span text:style-name="Teletype"><text:span text:style-name="T282"> Bradford Pk Ave/Millwall, 27</text:span></text:span><text:span text:style-name="Teletype"><text:span text:style-name="T306">th</text:span></text:span><text:span text:style-name="Teletype"><text:span text:style-name="T282"> Notts Co/Sheff Wed, </text:span></text:span></text:p>
      <text:p text:style-name="P263"><text:span text:style-name="Teletype"><text:span text:style-name="T282">Apr; 3</text:span></text:span><text:span text:style-name="Teletype"><text:span text:style-name="T306">rd</text:span></text:span><text:span text:style-name="Teletype"><text:span text:style-name="T282"> Bolton/Plymouth, 10</text:span></text:span><text:span text:style-name="Teletype"><text:span text:style-name="T306">th</text:span></text:span><text:span text:style-name="Teletype"><text:span text:style-name="T282"> Leicester/York, 17</text:span></text:span><text:span text:style-name="Teletype"><text:span text:style-name="T306">th</text:span></text:span><text:span text:style-name="Teletype"><text:span text:style-name="T282"> Bournemouth/Nottingham For, Aug; 21</text:span></text:span><text:span text:style-name="Teletype"><text:span text:style-name="T306">st</text:span></text:span><text:span text:style-name="Teletype"><text:span text:style-name="T282"> Lincoln, 28</text:span></text:span><text:span text:style-name="Teletype"><text:span text:style-name="T306">th</text:span></text:span><text:span text:style-name="Teletype"><text:span text:style-name="T282"> Northampton, </text:span></text:span></text:p>
      <text:p text:style-name="P263"><text:span text:style-name="Teletype"><text:span text:style-name="T282">Sep 11</text:span></text:span><text:span text:style-name="Teletype"><text:span text:style-name="T306">th</text:span></text:span><text:span text:style-name="Teletype"><text:span text:style-name="T282"> Hearts/Southport, Oct 9</text:span></text:span><text:span text:style-name="Teletype"><text:span text:style-name="T306">th</text:span></text:span><text:span text:style-name="Teletype"><text:span text:style-name="T282"> Q.P.R/Gateshead, (NOW IN COLOUR) 16</text:span></text:span><text:span text:style-name="Teletype"><text:span text:style-name="T306">th</text:span></text:span><text:span text:style-name="Teletype"><text:span text:style-name="T282"> Portsmouth, 23</text:span></text:span><text:span text:style-name="Teletype"><text:span text:style-name="T306">rd</text:span></text:span><text:span text:style-name="Teletype"><text:span text:style-name="T282"> Arsenal, 30</text:span></text:span><text:span text:style-name="Teletype"><text:span text:style-name="T306">th</text:span></text:span><text:span text:style-name="Teletype"><text:span text:style-name="T282"> Birmingham, </text:span></text:span></text:p>
      <text:p text:style-name="P263"><text:span text:style-name="Teletype"><text:span text:style-name="T282">Nov; 13</text:span></text:span><text:span text:style-name="Teletype"><text:span text:style-name="T306">th</text:span></text:span><text:span text:style-name="Teletype"><text:span text:style-name="T282"> Ipswich, 27</text:span></text:span><text:span text:style-name="Teletype"><text:span text:style-name="T306">th</text:span></text:span><text:span text:style-name="Teletype"><text:span text:style-name="T282"> Leicester, Dec; 4</text:span></text:span><text:span text:style-name="Teletype"><text:span text:style-name="T306">th</text:span></text:span><text:span text:style-name="Teletype"><text:span text:style-name="T282"> Man Utd, 11</text:span></text:span><text:span text:style-name="Teletype"><text:span text:style-name="T306">th</text:span></text:span><text:span text:style-name="Teletype"><text:span text:style-name="T282"> W.B.A, 18</text:span></text:span><text:span text:style-name="Teletype"><text:span text:style-name="T306">th</text:span></text:span><text:span text:style-name="Teletype"><text:span text:style-name="T282"> Chesterfield, Dec 1948 Xmas Special England (24 pages), </text:span></text:span></text:p>
      <text:p text:style-name="P263"><text:span text:style-name="Teletype"><text:span text:style-name="T282">1949 £5 Each; Jan; 1</text:span></text:span><text:span text:style-name="Teletype"><text:span text:style-name="T306">st</text:span></text:span><text:span text:style-name="Teletype"><text:span text:style-name="T282"> Sunderland, 8</text:span></text:span><text:span text:style-name="Teletype"><text:span text:style-name="T306">th</text:span></text:span><text:span text:style-name="Teletype"><text:span text:style-name="T282"> Spurs, 15</text:span></text:span><text:span text:style-name="Teletype"><text:span text:style-name="T306">th</text:span></text:span><text:span text:style-name="Teletype"><text:span text:style-name="T282"> Man City, 22</text:span></text:span><text:span text:style-name="Teletype"><text:span text:style-name="T306">nd</text:span></text:span><text:span text:style-name="Teletype"><text:span text:style-name="T282"> Southampton, 29</text:span></text:span><text:span text:style-name="Teletype"><text:span text:style-name="T306">th</text:span></text:span><text:span text:style-name="Teletype"><text:span text:style-name="T282"> Chelsea, Feb; 5</text:span></text:span><text:span text:style-name="Teletype"><text:span text:style-name="T306">th</text:span></text:span><text:span text:style-name="Teletype"><text:span text:style-name="T282"> Rotherham, 12</text:span></text:span><text:span text:style-name="Teletype"><text:span text:style-name="T306">th</text:span></text:span><text:span text:style-name="Teletype"><text:span text:style-name="T282"> Blackburn, </text:span></text:span></text:p>
      <text:p text:style-name="P263"><text:span text:style-name="Teletype"><text:span text:style-name="T282">19</text:span></text:span><text:span text:style-name="Teletype"><text:span text:style-name="T306">th</text:span></text:span><text:span text:style-name="Teletype"><text:span text:style-name="T282"> Brentford, 26</text:span></text:span><text:span text:style-name="Teletype"><text:span text:style-name="T306">th</text:span></text:span><text:span text:style-name="Teletype"><text:span text:style-name="T282"> Blackpool, Mar; 5</text:span></text:span><text:span text:style-name="Teletype"><text:span text:style-name="T306">th</text:span></text:span><text:span text:style-name="Teletype"><text:span text:style-name="T282"> Everton, 12</text:span></text:span><text:span text:style-name="Teletype"><text:span text:style-name="T306">th</text:span></text:span><text:span text:style-name="Teletype"><text:span text:style-name="T282"> Liverpool, 19</text:span></text:span><text:span text:style-name="Teletype"><text:span text:style-name="T306">th</text:span></text:span><text:span text:style-name="Teletype"><text:span text:style-name="T282"> Coventry, 26</text:span></text:span><text:span text:style-name="Teletype"><text:span text:style-name="T306">th</text:span></text:span><text:span text:style-name="Teletype"><text:span text:style-name="T282"> York City, </text:span></text:span></text:p>
      <text:p text:style-name="P263"><text:span text:style-name="Teletype"><text:span text:style-name="T278"/></text:span></text:p>
      <text:p text:style-name="P262"><text:span text:style-name="Teletype"><text:span text:style-name="T278">69</text:span></text:span></text:p>
      <text:p text:style-name="P262"><text:span text:style-name="Teletype"><text:span text:style-name="T278"/></text:span></text:p>
      <text:p text:style-name="P262"><text:soft-page-break/><text:span text:style-name="Teletype"><text:span text:style-name="T278">SPECIAL MATCH NEWSPAPERS £4 Each;</text:span></text:span></text:p>
      <text:p text:style-name="P262"><text:span text:style-name="Teletype"><text:span text:style-name="T280">(All have bee folded but are in good clean condition unless otherwise stated)</text:span></text:span></text:p>
      <text:p text:style-name="P263"><text:span text:style-name="Teletype"><text:span text:style-name="T282">9/4/60 GLASGOW EVENING CITIZEN; 8 Page broadsheet previewing Scotland v England, superb team groups Etc £5,</text:span></text:span></text:p>
      <text:p text:style-name="P263"><text:span text:style-name="Teletype"><text:span text:style-name="T282">15/2/64 CUMBERLAND EVENING NEWS; 12 Page broadsheet covering Preston v Carlisle FAC, excellent pictures Etc £5,</text:span></text:span></text:p>
      <text:p text:style-name="P263"><text:span text:style-name="Teletype"><text:span text:style-name="T282">Aug 1975 LANCASHIRE EVENING NEWS; 24 Page tabloid covering Blackburn Centenary,</text:span></text:span></text:p>
      <text:p text:style-name="P263"><text:span text:style-name="Teletype"><text:span text:style-name="T282">Aug 1978 PLYMOUTH ARGYLE PICTORIAL; 40 Page tabloid covering Plymouth 75</text:span></text:span><text:span text:style-name="Teletype"><text:span text:style-name="T306">th</text:span></text:span><text:span text:style-name="Teletype"><text:span text:style-name="T282"> anniversary, superb pictures Etc,</text:span></text:span></text:p>
      <text:p text:style-name="P263"><text:span text:style-name="Teletype"><text:span text:style-name="T282">13/5/91 BLACKPOOL EVENING GAZETTE; 8 Page tabloid covering Div IV Play Off v Scunthorpe, superb colour pictures Etc,</text:span></text:span></text:p>
      <text:p text:style-name="P263"><text:span text:style-name="Teletype"><text:span text:style-name="T282">24/1/94 LANCASHIRE EVENING POST; 8 Page colour tabloid covering Kidderminster v Preston FAC,</text:span></text:span></text:p>
      <text:p text:style-name="P263"><text:span text:style-name="Teletype"><text:span text:style-name="T282">26/11/66 BRADFORD TELEGRAPH &amp; ARGUS; 8 Page broadsheet covering Bradford Pk Ave v Witton FAC/Bradford C v Port Vale, </text:span></text:span></text:p>
      <text:p text:style-name="P263"><text:span text:style-name="Teletype"><text:span text:style-name="T282">12/5/83 NORTHWICH CHRONICLE; 42 Page colour tabloid covering FAT Final v Telford, superb team groups Etc,</text:span></text:span></text:p>
      <text:p text:style-name="P263"><text:span text:style-name="Teletype"><text:span text:style-name="T282">3/1/98 LANCASHIRE EVENING POST; 48 Page tabloid, Tribute to Tom Finney, superb team groups and famous 'Splash' photo!</text:span></text:span></text:p>
      <text:p text:style-name="P263"><text:span text:style-name="Teletype"><text:span text:style-name="T282">30/5/70 DAILY EXPRESS; 4 Page broadsheet, 'England World Cup Special with superb England team group, excellent £5,</text:span></text:span></text:p>
      <text:p text:style-name="P263"><text:span text:style-name="Teletype"><text:span text:style-name="T282">28/9/68 BOURNEMOUTH ECHO Sports Pink; 24 pages previewing Bournemouth v Walsall (evening Kick Off) and Poole v Rugby T,</text:span></text:span></text:p>
      <text:p text:style-name="P263"><text:span text:style-name="Teletype"><text:span text:style-name="T282">4/5/68 BRADFORD TELEGRAPH &amp; ARGUS; 8 Page broadsheet covering Bradford City v Doncaster promotion Special,</text:span></text:span></text:p>
      <text:p text:style-name="P263"><text:span text:style-name="Teletype"><text:span text:style-name="T282">29/4/78 LANCASHIRE EVENING POST; 20 Page tabloid covering Preston promotion to Div II, superb pictures,</text:span></text:span></text:p>
      <text:p text:style-name="P263"><text:span text:style-name="Teletype"><text:span text:style-name="T282">26/8/78 OLDHAM GREEN SPORTS SPECIAL (Last Ever!) 16 Page tabloid, Cardiff v Oldham (Rugby Lge)+history of 'Sports Green',</text:span></text:span></text:p>
      <text:p text:style-name="P263"><text:span text:style-name="Teletype"><text:span text:style-name="T286">5/10/1914 LANCASHIRE DAILY POST; 6 Page broadsheet (very large original) covering Blackburn v Blackpool + Preston v Bolton Lancashire cup-ties, plus a further page covering Saturdays (3</text:span></text:span><text:span text:style-name="Teletype"><text:span text:style-name="T307">rd</text:span></text:span><text:span text:style-name="Teletype"><text:span text:style-name="T286"> Oct) results &amp; reports, very good for its year! £10,</text:span></text:span></text:p>
      <text:p text:style-name="P263"><text:span text:style-name="Teletype"><text:span text:style-name="T286"/></text:span></text:p>
      <text:p text:style-name="P262"><text:span text:style-name="Teletype"><text:span text:style-name="T281">LONG EATON SPEEDWAY (some have results filled in!) £2 Each;</text:span></text:span></text:p>
      <text:p text:style-name="P263"><text:span text:style-name="Teletype"><text:span text:style-name="T283">1969; Doncaster, Canterbury, Berwick, Doncaster/Crayford (Challenge Match), Rayleigh, Crayford, Kings Lynn (Charity Match), Crewe,</text:span></text:span></text:p>
      <text:p text:style-name="P263"><text:span text:style-name="Teletype"><text:span text:style-name="T283">1970; Doncaster, Easebourne, Rochdale (Challenge Match), Romford, Workington, Lge Stars (Challenge Match), Birmingham (KO Cup), Crewe (Challenge (Challenge Match), Trophy), Doncaster (Challenge Match), </text:span></text:span></text:p>
      <text:p text:style-name="P263"><text:span text:style-name="Teletype"><text:span text:style-name="T283">1971; Hull (Challenge Match), Crewe, Romford, Rochdale, Peterborough (Challenge Match), Rochdale (KO Cup), </text:span></text:span></text:p>
      <text:p text:style-name="P263"><text:span text:style-name="Teletype"><text:span text:style-name="T283">1972; Canterbury, Easebourne (KO Cup), Crewe, Barrow, Scunthorpe, </text:span></text:span></text:p>
      <text:p text:style-name="P263"><text:span text:style-name="Teletype"><text:span text:style-name="T283">1973; Peterborough (Challenge Match), </text:span></text:span></text:p>
      <text:p text:style-name="P263"><text:span text:style-name="Teletype"><text:span text:style-name="T283">1982; Newcastle, Mildenhall, Middlesbrough, Edinburgh, Milton Keynes, </text:span></text:span></text:p>
      <text:p text:style-name="P263"><text:span text:style-name="Teletype"><text:span text:style-name="T283">AWAYS; 1971 Birmingham (KO Cup), 1982 Milton Keynes, </text:span></text:span></text:p>
      <text:p text:style-name="P262"><text:span text:style-name="Teletype"><text:span text:style-name="T279">NON-LEAGUE SECTION;</text:span></text:span></text:p>
      <text:p text:style-name="P263"><text:span text:style-name="Teletype"><text:span text:style-name="T283">1953/4 £5 Each; LYMINGTON v Winchester City, SALIBURY v Bridgewater (tiny date at top), v Clandown, PORTLAND v Stonehouse,</text:span></text:span></text:p>
      <text:p text:style-name="P263"><text:span text:style-name="Teletype"><text:span text:style-name="T283">1954/5 £4 Each; WOKING v Barking, DORCHESTER v </text:span></text:span><text:span text:style-name="Teletype"><text:span text:style-name="T282">Portland, BATH; v Gloucester, v Hastings, SALISBURY v Trowbridge WPS, </text:span></text:span></text:p>
      <text:p text:style-name="P263"><text:span text:style-name="Teletype"><text:span text:style-name="T282">1955/6 £3 Each; SALISBURY; v Bridgewater, v Portland (sl cr), </text:span></text:span></text:p>
      <text:p text:style-name="P263"><text:span text:style-name="Teletype"><text:span text:style-name="T282">1956/7 £3 Each; GLOUCESTER v Llanelly, BASINGSTOKE v Newport I-o-W, SALISBURY; v Dorchester, v Chippenham Town, WOKING v Leytonstone, CORINTHIAN CASUALS v Hayes, WEYMOUTH v Portland (fold, sl edge tears), WOODFORD v Tufnell Pk</text:span></text:span></text:p>
      <text:p text:style-name="P263"><text:span text:style-name="Teletype"><text:span text:style-name="T282">1957/8 £2 Each; SALISBURY v R.E.M.E Borden (Russell Cotes Cup), </text:span></text:span></text:p>
      <text:p text:style-name="P263"><text:span text:style-name="Teletype"><text:span text:style-name="T282">1958/9 £2 Each; RINGWOOD v Andover Reserves (scarce club in 50's) £4, YEOVIL; v Weymouth (W Lge, v Salisbury (W Lge), </text:span></text:span></text:p>
      <text:p text:style-name="P263"><text:span text:style-name="Teletype"><text:span text:style-name="T282">GLOUCESTER CITY v Corby Town, BASINGSTOKE; v Andover, v Cowes I-o-W (Pickford Cup, sl edge tears), WEYMOUTH v Poole, BATH v Corby Town, EPSOM v Erith &amp; Belvedere,</text:span></text:span></text:p>
      <text:p text:style-name="P263"><text:span text:style-name="Teletype"><text:span text:style-name="T282">1959/0 £2 Each; FAREHAM v Waterlooville (HSC), BASINGSTOKE v Winchester City, DORCHESTER v Salisbury, </text:span></text:span></text:p>
      <text:p text:style-name="P263"><text:span text:style-name="Teletype"><text:span text:style-name="T282">1960/1 £2 Each; WINCHESTER CITY v Bournemouth (Poppies), </text:span></text:span></text:p>
      <text:p text:style-name="P263"><text:span text:style-name="Teletype"><text:span text:style-name="T282">1961/2 £2 Each; WHITCHURCH RESERVES v North Waltham (North Hants Cup, scarce) £3, DORCHESTER |v Weymouth, </text:span></text:span></text:p>
      <text:p text:style-name="P263"><text:span text:style-name="Teletype"><text:span text:style-name="T282">BATH v Poole, GLOUCESTER CITY v Stonehouse FACQ,</text:span></text:span></text:p>
      <text:p text:style-name="P263"><text:span text:style-name="Teletype"><text:span text:style-name="T282">1962/3 £2 Each; WEYMOUTH v Poole (W Lge), FAREHAM v Netley Sports, </text:span></text:span></text:p>
      <text:p text:style-name="P263"><text:span text:style-name="Teletype"><text:span text:style-name="T282">1963/4 £2 Each; COWES I-o-W v Yeovil FACQ, WEYMOUTH v Nuneaton Borough, </text:span></text:span></text:p>
      <text:p text:style-name="P263"><text:span text:style-name="Teletype"><text:span text:style-name="T282">1964/5 £2 Each; COWES I-o-W v Salisbury, WEYMOUTH v Wisbech Town, FAREHAM; v Basingstoke, v Thornycroft Ath (RCC s/f), </text:span></text:span></text:p>
      <text:p text:style-name="P263"><text:span text:style-name="Teletype"><text:span text:style-name="T282">1965/6 £2 Each; ANDOVER v Poole Reserves (W Lge), </text:span></text:span></text:p>
      <text:p text:style-name="P263"><text:span text:style-name="Teletype"><text:span text:style-name="T282">1966/7 £2 Each; COWES I-o-W v Poole (HSC), FAREHAM; v Andover, Salisbury, </text:span></text:span></text:p>
      <text:p text:style-name="P263"><text:span text:style-name="Teletype"><text:span text:style-name="T282">@ LYMINGTON; New Foresyt Sunday Lge v Basingstoke Sunday Lge (Hants Sunday Inter Lge Shield, 4 pages, large issue, no writing),</text:span></text:span></text:p>
      <text:p text:style-name="P263"><text:span text:style-name="Teletype"><text:span text:style-name="T282">1967/8 £2 Each; SALISBURY Fixture Card (inc W Lge &amp; Hants Lge), FAREHAM; ||v Salisbury, v Newport I-o-W, </text:span></text:span></text:p>
      <text:p text:style-name="P263"><text:span text:style-name="Teletype"><text:span text:style-name="T282">LYMINGTON v Portals, BATH v Folkestone, COWES I-o-W v Salisbury FACQ,</text:span></text:span></text:p>
      <text:p text:style-name="P263"><text:span text:style-name="Teletype"><text:span text:style-name="T282">1968/9 £2 Each; EAST COWES VICS v Bournemouth (Poppies) (mint), RYDE SPORTS v Poole Reserves (Large s/s), </text:span></text:span></text:p>
      <text:p text:style-name="P263"><text:span text:style-name="Teletype"><text:span text:style-name="T282">BASINGSTOKE v Strongs (Portsmouth), </text:span></text:span></text:p>
      <text:p text:style-name="P263"><text:span text:style-name="Teletype"><text:span text:style-name="T282">1969/0 £2 Each; BATH v Weymouth, </text:span></text:span></text:p>
      <text:p text:style-name="P263"><text:span text:style-name="Teletype"><text:span text:style-name="T282">1972/3 LYMINGTON v Gorley (New Forest Sunday Lge Cup Final ) (Large s/s, fold) £2, </text:span></text:span></text:p>
      <text:p text:style-name="P263"><text:span text:style-name="Teletype"><text:span text:style-name="T282">1973/4 LYMINGTON v East Boldre (New Forest Sunday Lge Cup Final) (Large s/s, fold) £2, </text:span></text:span></text:p>
      <text:p text:style-name="P262"><text:span text:style-name="Teletype"><text:span text:style-name="T278">MANCHESTER CITY HOME COLLECTION 1959-1967;</text:span></text:span></text:p>
      <text:p text:style-name="P262"><text:span text:style-name="Teletype"><text:span text:style-name="T278">(At least 70 Programmes some duplication and some have tokens neatly removed;</text:span></text:span></text:p>
      <text:p text:style-name="P263"><text:span text:style-name="Teletype"><text:span text:style-name="T282">1959/0 Luton, Sheff Wed, Blackburn, Spurs, Blackpool, Leicester, Nottingham For, Birmingham, 1960/1 Blackpool, Leicester, Nottingham For, West Ham, Birmingham, Wolves, Blackburn, Fulham, Aston Villa, Chelsea, Cardiff Lge+FAC, 1961/2 Spurs, </text:span></text:span></text:p>
      <text:p text:style-name="P263"><text:span text:style-name="Teletype"><text:span text:style-name="T282">1962/3 West Ham, Nottingham For, Birmingham, 1963/4 Norwich, Preston, Bury, Derby, L Orient, Sunderland, Swansea, 1964/5 Derby, </text:span></text:span></text:p>
      <text:p text:style-name="P263"><text:span text:style-name="Teletype"><text:span text:style-name="T282">L Orient, Preston, Bolton, Swindon, Coventry, Huddersfield, 1965/6 (Champions); Everton FAC, Portsmouth, Ipswich, Carlisle, Preston, Norwich, Charlton, Rotherham, Bury, Southampton, Crystal Pal, Birmingham, Huddersfield, Middlesbrough, Plymouth, Coventry L Cup, Leicester L Cup, 1966/7 Arsenal, Southampton, Leicester, Bolton L Cup, Nottingham For, Spurs, Everton, Sunderland, Blackpool, Stoke, Burnley, Chelsea, West Ham, Leicester FAC, </text:span></text:span></text:p>
      <text:p text:style-name="P262"><text:span text:style-name="Teletype"><text:span text:style-name="T295">£30 THE LOT POST FREE!</text:span></text:span></text:p>
      <text:p text:style-name="P53">70</text:p>
      <text:p text:style-name="P53"><text:soft-page-break/>MANCHESTER UNITED HOME MATCH TICKETS £3 Each;</text:p>
      <text:p text:style-name="P61"><text:span text:style-name="T178">2000/01;</text:span><text:span text:style-name="T184"> Man City, Arsenal, Leicester, Spurs, </text:span></text:p>
      <text:p text:style-name="P61"><text:span text:style-name="T178">2002/03;</text:span><text:span text:style-name="T184"> Liverpool, W.B.A, West Ham, Middlesbrough, </text:span></text:p>
      <text:p text:style-name="P61"><text:span text:style-name="T178">2004/05;</text:span><text:span text:style-name="T184"> Newcastle, Arsenal L Cup, Aston Villa, Everton, </text:span></text:p>
      <text:p text:style-name="P68"><text:span text:style-name="T178">19 x WIGAN ATH 1978/9 HOMES (1</text:span><text:span text:style-name="T268">st</text:span><text:span text:style-name="T178"> season Football Lge) £10 The Lot Post Free;</text:span><text:span text:style-name="T182"> </text:span></text:p>
      <text:p text:style-name="P61"><text:span text:style-name="T182">Tranmere L Cup (1</text:span><text:span text:style-name="T263">st</text:span><text:span text:style-name="T182"> home as Lge Club), Grimsby (1</text:span><text:span text:style-name="T263">st</text:span><text:span text:style-name="T182"> Home Lge fixture), York, Rochdale, Huddersfield, Bournemouth, Darlington, Stockport, Doncaster, Port Vale, Reading, Hartlepool Utd, Scunthorpe Utd, Hereford Utd, Bradford City, Barnsley, Crewe, Portsmouth £3, Torquay (postponed Sat 2</text:span><text:span text:style-name="T263">nd</text:span><text:span text:style-name="T182"> Dec), </text:span></text:p>
      <text:p text:style-name="P53">20 x WIGAN ATH 1978/9 AWAYS (1ST SEASON Football Lge) £10 The Lot Post Free;</text:p>
      <text:p text:style-name="P61"><text:span text:style-name="T182">Hereford Utd (1</text:span><text:span text:style-name="T263">st</text:span><text:span text:style-name="T182"> ever football Lge fixture), Rochdale, Doncaster, Port Vale, Bury ( FA C 1</text:span><text:span text:style-name="T263">st</text:span><text:span text:style-name="T182"> round replay), York City Halifax, Portsmouth, Huddersfield, Barnsley, Reading, Grimsby Town, Bournemouth, Crewe Alex, Stockport, Northampton, Wimbledon, Aldershot, Hartlepool Utd (1</text:span><text:span text:style-name="T263">st</text:span><text:span text:style-name="T182"> Jan postponed) £3, Hartlepool (3</text:span><text:span text:style-name="T263">rd</text:span><text:span text:style-name="T182"> April) £2,</text:span></text:p>
      <text:p text:style-name="P53">WIGAN ATH (Pre-League Homes £1 Each);</text:p>
      <text:p text:style-name="P46">1969/0 Hyde, 1970/1 Morecambe, Kirkby Town (fold), Bangor City, Goole, Macclesfield (fold), 1971/2 Barnet FAT, Northwich, Netherfield, Goole, Morecambe, Witton Alb FAT, Fleetwood, Bangor City, Scarborough £3, </text:p>
      <text:p text:style-name="P61"><text:span text:style-name="T182">1972/3 Fleetwood (6</text:span><text:span text:style-name="T263">th</text:span><text:span text:style-name="T182"> Jan postponed), Altrincham, Northwich, Goole, South Liverpool, Boston Utd, </text:span></text:p>
      <text:p text:style-name="P46">1973/4 Matlock, Gainsborough, Northwich, Great Harwood, Mossley, Bangor City, Boston Utd FAT, Mossley (Lge Cup), Altrincham, Boston Utd, Netherfield, Skelmersdale, 1974/5 Great Harwood, Gainsborough, Netherfield, Runcorn, </text:p>
      <text:p text:style-name="P46">1975/6 Bangor City, 1976/7 Mossley, Goole, Great Harwood, </text:p>
      <text:p text:style-name="P53">54 x HEREFORD HOMES 1973/4 (2ND SEASON Football Lge) £15 The Lot Post Free;</text:p>
      <text:p text:style-name="P61"><text:span text:style-name="T182">Walton and Hersham FAC, Chesterfield, York, Blackburn, Wrexham, Cambridge Utd, Grimsby, Southend, Oldham, Tranmere, Shrewsbury, Rochdale, Port Vale, Aldershot, Brighton, Southport. </text:span><text:span text:style-name="T189">1974/5 </text:span><text:span text:style-name="T182">Gillingham, Southend, Colchester, Blackburn, Preston, Tranmere, Wrexham, Grimsby, Port Vale, Plymouth, Peterborough, Walsall, Chesterfield, Aldershot, Swindon, Crystal Pal, Shrewsbury L Cup, </text:span><text:span text:style-name="T189">1975/6 (division 3 champions)</text:span><text:span text:style-name="T182"> Burnley L Cup, Sheffield Wed, Brighton, Preston, Southend, Grimsby, Swindon, Gillingham, Port Vale, </text:span><text:span text:style-name="T189">1976/7 </text:span><text:span text:style-name="T182">Bolton, Hull, Bristol Rov, </text:span><text:span text:style-name="T189">1977/8</text:span><text:span text:style-name="T182"> Wealdstone FAC, Preston (red + green covers), Rotherham, 1</text:span><text:span text:style-name="T189">978/9 </text:span><text:span text:style-name="T182">Wigan Ath (Wigan 1</text:span><text:span text:style-name="T263">st</text:span><text:span text:style-name="T182"> ever league fixture), Reading, Vasteras SK (Sweden 4 page friendly) £2, </text:span><text:span text:style-name="T189">1979/80</text:span><text:span text:style-name="T182"> Halifax, Stockport.</text:span></text:p>
      <text:p text:style-name="P53">53 x HEREFORD AWAYS 1973/4 (2ND SEASON Football Lge) £15 The Lot Post Free;</text:p>
      <text:p text:style-name="P61"><text:span text:style-name="T182">Walsall, Brighton, Bournemouth, Southend, Huddersfield, Oldham, Cambridge Utd, Chesterfield, Grimsby, Blackburn, Port Vale, Watford, Plymouth, Tranmere, York, Cardiff L Cup. </text:span><text:span text:style-name="T189">1974/5 </text:span><text:span text:style-name="T182">Plymouth, Cambridge Utd FAC, Grimsby, Colchester, Preston, Peterborough, Blackburn, Crystal Pal, Bournemouth, Brighton, Bury,Walsall, Grimsby, Southend, Tranmere, Gillingham, Watford, Port Vale, Swindon, Huddersfield, Chesterfield, Aldershot, Ipswich L Cup. </text:span><text:span text:style-name="T189">1975/6</text:span><text:span text:style-name="T182"> (</text:span><text:span text:style-name="T189">3</text:span><text:span text:style-name="T266">rd</text:span><text:span text:style-name="T189"> division champions) </text:span><text:span text:style-name="T182">Port Vale L Cup, Mansfield, Chesterfield, Rotherham, </text:span><text:span text:style-name="T189">1976/7 </text:span><text:span text:style-name="T182">Blackburn, Oldham, Cardiff, Sheffield Utd, Nottingham For, </text:span><text:span text:style-name="T189">1978/9 </text:span><text:span text:style-name="T182">Wigan, Crewe, Doncaster, Reading </text:span><text:span text:style-name="T189">1979/80 </text:span><text:span text:style-name="T182">Crewe, Wigan. </text:span></text:p>
      <text:p text:style-name="P53">1960's LEAGUE CUP PROGRAMMES;</text:p>
      <text:p text:style-name="P61"><text:span text:style-name="T189">ALDERSHOT</text:span><text:span text:style-name="T182">; 1962/3 Newport, </text:span><text:span text:style-name="T189">ARSENAL;</text:span><text:span text:style-name="T182"> 1966/7 West Ham, 1967/8 Reading (4 page Issue) £4, Blackburn, </text:span></text:p>
      <text:p text:style-name="P61"><text:span text:style-name="T182">1969/0 Southampton (4 page Issue, folds), </text:span><text:span text:style-name="T189">ASTON VILLA;</text:span><text:span text:style-name="T182"> 1960/1 Preston £4, 1962/3 Norwich, </text:span></text:p>
      <text:p text:style-name="P61"><text:span text:style-name="T189">BARROW;</text:span><text:span text:style-name="T182"> 1969/0 Workington £2, </text:span><text:span text:style-name="T189">BARNSLEY;</text:span><text:span text:style-name="T182"> 1965/6 Doncaster, </text:span><text:span text:style-name="T189">BIRMINGHAM;</text:span><text:span text:style-name="T182"> 1962/3 Man City, 1964/5 Chelsea, </text:span><text:span text:style-name="T189">BLACKBURN;</text:span><text:span text:style-name="T182"> 1961/2 Bristol Rov £4, </text:span><text:span text:style-name="T189">BLACKPOOL;</text:span><text:span text:style-name="T182"> 1961/2 Port Vale, 1965/6 Gillingham, Blackburn, 1968/9 Wrexham, </text:span></text:p>
      <text:p text:style-name="P61"><text:span text:style-name="T182">Man City, </text:span><text:span text:style-name="T189">BOLTON;</text:span><text:span text:style-name="T182"> 1960/1 Grimsby, 1969/0 Rotherham, </text:span><text:span text:style-name="T189">BOURNEMOUTH;</text:span><text:span text:style-name="T182"> 1963/4 Newcastle £3, 1967/8 Watford (sof), </text:span></text:p>
      <text:p text:style-name="P61"><text:span text:style-name="T182">1969/0 Bristol Rov, Leicester, </text:span><text:span text:style-name="T189">BRADFORD CITY;</text:span><text:span text:style-name="T182"> 1961/2 Aston Villa, 1962/3 Doncaster, </text:span><text:span text:style-name="T189">BRENTFORD;</text:span><text:span text:style-name="T182"> 1962/3 Sheff Utd, Wrexham (neat sof) £1, </text:span><text:span text:style-name="T189">BRIGHTON;</text:span><text:span text:style-name="T182"> 1966/7 L Orient, 1968/9 Luton, 1969/0 Wolves, </text:span><text:span text:style-name="T189">CARLISLE;</text:span><text:span text:style-name="T182"> 1969/0 Blackburn £2, </text:span><text:span text:style-name="T189">CARDIFF;</text:span><text:span text:style-name="T182"> 1960/1 Burnley, </text:span><text:span text:style-name="T189">CHARLTON;</text:span><text:span text:style-name="T182"> 1962/3 Bradford Pk Ave £3, 1964/5 Middlesbrough, </text:span><text:span text:style-name="T189">CHELSEA;</text:span><text:span text:style-name="T182"> 1968/9 Derby, </text:span><text:span text:style-name="T189">CHESTER;</text:span><text:span text:style-name="T182"> 1964/5 Wrexham, </text:span><text:span text:style-name="T189">COLCHESTER;</text:span><text:span text:style-name="T182"> 1968/9 Reading, </text:span><text:span text:style-name="T189">COVENTRY</text:span><text:span text:style-name="T182">; 1964/5 Leicester, 1966/7 Derby, Brighton, </text:span><text:span text:style-name="T189">CRYSTAL PAL;</text:span><text:span text:style-name="T182"> 1969/0 Derby, </text:span><text:span text:style-name="T189">DARLINGTON;</text:span><text:span text:style-name="T182"> 1966/7 Bristol Rov, 1967/8 Portsmouth £2, </text:span><text:span text:style-name="T189">DERBY;</text:span><text:span text:style-name="T182"> 1967/8 Darlington, </text:span><text:span text:style-name="T189">DONCASTER;</text:span><text:span text:style-name="T182"> 1965/6 Barnsley (nof), 1966/7 Darlington, </text:span><text:span text:style-name="T189">FULHAM</text:span><text:span text:style-name="T182">; 1967/8 Huddersfield, </text:span><text:span text:style-name="T189">GILLINGHAM;</text:span><text:span text:style-name="T182"> 1966/7 Arsenal, </text:span><text:span text:style-name="T189">GRIMSBY;</text:span><text:span text:style-name="T182"> 1967/8 Bury, 1968/9 Notts Co, </text:span><text:span text:style-name="T189">HALIFAX;</text:span><text:span text:style-name="T182"> 1964/5 Darlington, </text:span><text:span text:style-name="T189">HUDDERSFIELD;</text:span><text:span text:style-name="T182"> 1967/8 Fulham, Wolves, </text:span></text:p>
      <text:p text:style-name="P61"><text:span text:style-name="T182">West Ham, </text:span><text:span text:style-name="T189">HULL;</text:span><text:span text:style-name="T182"> 1962/3 Fulham, </text:span><text:span text:style-name="T189">IPSWICH;</text:span><text:span text:style-name="T182"> 1965/6 Darlington, </text:span><text:span text:style-name="T189">LEEDS;</text:span><text:span text:style-name="T182"> 1968/9 Charlton, </text:span><text:span text:style-name="T189">L ORIENT;</text:span><text:span text:style-name="T182"> 1961/2 Blackpool, 1964/5 Barnsley (4 page Issue), 1968/9 Fulham, </text:span><text:span text:style-name="T189">LUTON;</text:span><text:span text:style-name="T182"> 1967/8 Charlton, 1968/9 Watford, </text:span><text:span text:style-name="T189">MANSFIELD;</text:span><text:span text:style-name="T182"> 1963/4 Watford, </text:span><text:span text:style-name="T189">MILLWALL;</text:span><text:span text:style-name="T182"> 1964/5 Brighton, 1966/7 Brentford, 1967/8 Northampton, 1969/0 Luton, </text:span><text:span text:style-name="T189">NEWPORT;</text:span><text:span text:style-name="T182"> 1966/7 Preston, </text:span><text:span text:style-name="T189">NEWCASTLE;</text:span><text:span text:style-name="T182"> 1963/4 Preston, </text:span><text:span text:style-name="T189">NORTHAMPTON;</text:span><text:span text:style-name="T182"> 1964/5 Chesterfield, Portsmouth (neat sof), </text:span><text:span text:style-name="T189">NORWICH;</text:span><text:span text:style-name="T182"> 1961/2 Lincoln, 1962/3 Bolton, </text:span><text:span text:style-name="T189">PETERBOROUGH;</text:span><text:span text:style-name="T182"> 1961/2 Blackburn, 1966/7 Oxford Utd, 1968/9 W.B.A, 1969/0 Luton, </text:span></text:p>
      <text:p text:style-name="P61"><text:span text:style-name="T189">PRESTON;</text:span><text:span text:style-name="T182"> 1966/7 Crewe (4 page issue), </text:span><text:span text:style-name="T189">Q.P.R;</text:span><text:span text:style-name="T182"> 1962/3 Preston, </text:span><text:span text:style-name="T189">ROTHERHAM;</text:span><text:span text:style-name="T182"> 1964/5 Rochdale £3, 1965/6 Watford, </text:span><text:span text:style-name="T189">SCUNTHORPE</text:span><text:span text:style-name="T182">; 1968/9 Arsenal, </text:span><text:span text:style-name="T189">SHEFF WED;</text:span><text:span text:style-name="T182"> 1966/7 Rotherham, 1967/8 Stoke, 1969/0 Bournemouth, </text:span></text:p>
      <text:p text:style-name="P61"><text:span text:style-name="T189">SHEFF UTD;</text:span><text:span text:style-name="T182"> 1961/2 Fulham (4 page issue), 1966/7 Walsall, </text:span><text:span text:style-name="T189">SOUTHAMPTON;</text:span><text:span text:style-name="T182"> 1966/7 Plymouth, 1969/0 Arsenal, </text:span></text:p>
      <text:p text:style-name="P61"><text:span text:style-name="T189">SOUTHEND;</text:span><text:span text:style-name="T182"> 1967/8 Darlington, </text:span><text:span text:style-name="T189">SOUTHPORT;</text:span><text:span text:style-name="T182"> 1969/0 Oldham, </text:span><text:span text:style-name="T189">STOCKPORT;</text:span><text:span text:style-name="T182"> 1964/5 Rochdale, 1965/6 Workington, </text:span></text:p>
      <text:p text:style-name="P61"><text:span text:style-name="T182">1967/8 Sheff Utd, </text:span><text:span text:style-name="T189">STOKE</text:span><text:span text:style-name="T182">; 1965/6 Chesterfield (4 page issue), Norwich, 1967/8 Sheff Utd, Ipswich, Watford, 1969/0 Burnley, </text:span><text:span text:style-name="T189">SUNDERLAND;</text:span><text:span text:style-name="T182"> 1961/2 Hull, Walsall, 1965/6 Sheff Utd, Aston Villa, 1967/8 Leeds, </text:span><text:span text:style-name="T189">SWINDON;</text:span><text:span text:style-name="T182"> 1963/4 Chelsea £3-50p, </text:span><text:span text:style-name="T189">TOTTENHAM;</text:span><text:span text:style-name="T182"> 1968/9 Peterborough, </text:span><text:span text:style-name="T189">WEST HAM;</text:span><text:span text:style-name="T182"> 1961/2 Aston Villa £4, 1965/6 Bristol Rov, 1966/7 Spurs, Leeds, </text:span></text:p>
      <text:p text:style-name="P61"><text:span text:style-name="T189">WOLVES;</text:span><text:span text:style-name="T182"> 1969/0 Spurs, </text:span><text:span text:style-name="T189">WREXHAM;</text:span><text:span text:style-name="T182"> 1968/9 Blackpool,</text:span></text:p>
      <text:p text:style-name="P42">CHESTER HOMES (Most have t/c or/and score on team page) £1-50p Each;</text:p>
      <text:p text:style-name="P46">1965/6 Chesterfield (fold, sof), 1966/7 Barrow, Brentford, Tranmere, Halifax, Barnsley, Aldershot, 1967/8 Exeter, Luton, Brentford, Workington, Hartlepool, Darlington, Aldershot, Rochdale, Chesterfield, Barnsley, Bradford Pk Ave, 1968/9 Exeter, <text:s/>Darlington (cr), Newport, Scunthorpe, Doncaster, Port Vale, Colchester, Lincoln FAC, Tranmere, Peterborough, Brentford, </text:p>
      <text:p text:style-name="P42">71</text:p>
      <text:p text:style-name="P43"><text:soft-page-break/>PETERBOROUGH RESERVE HOMES;<text:span text:style-name="T463"> 1960/1 Shrewsbury £3, </text:span></text:p>
      <text:p text:style-name="P61"><text:span text:style-name="T210">LEICESTER RESERVE HOMES £2 Each;</text:span><text:span text:style-name="T182"> 1967/8 Ipswich C Cup (25</text:span><text:span text:style-name="T263">th</text:span><text:span text:style-name="T182"> Nov)+ C Cup (24</text:span><text:span text:style-name="T263">th</text:span><text:span text:style-name="T182"> Feb), Spurs, West Ham, Southampton, 1968/9 Peterborough,</text:span></text:p>
      <text:p text:style-name="P43">WALSALL RESERVE HOMES £1 Each;<text:span text:style-name="T463"> 1966/7 Mansfield, Bristol Rov, </text:span></text:p>
      <text:p text:style-name="P43">PRESTON RESERVE HOMES (All s/s issues) £1 Each;<text:span text:style-name="T463"> 1978/9 Bury, Man City, Coventry, 1979/0 Man City, </text:span></text:p>
      <text:p text:style-name="P42">FA VASE SEMI-FINALS 50p Each;</text:p>
      <text:p text:style-name="P46">1975 FRIAR LANE OLD BOYS v Hoddesden Town s/s (Large issue printed both sides) £2, </text:p>
      <text:p text:style-name="P46">1976 FARNBOROUGH v Billericay, <text:tab/><text:tab/><text:tab/><text:tab/>1977 FARNBOROUGH v Billericay, </text:p>
      <text:p text:style-name="P46">1982 RAINWORTH MINERS WELFARE v Barton Rov , <text:tab/><text:tab/>1985 EXMOUTH TOWN v Fleetwood,</text:p>
      <text:p text:style-name="P46">1985 WISBECH TOWN v Halesowen, <text:tab/><text:tab/><text:tab/><text:tab/>1986 WISBECH TOWN v Southall,</text:p>
      <text:p text:style-name="P46">1986 @ TELFORD; Halesowen v Warrington (4 page issue) £2, <text:tab/>1987 COLLIER v Warrington, </text:p>
      <text:p text:style-name="P46">1990 GUISELEY (with Frank Worthington &amp; Eugene Martinez playing!) v Bridlington, </text:p>
      <text:p text:style-name="P46">1991 GUISELEY v Trowbridge Town, </text:p>
      <text:p text:style-name="P42">SPURS RESERVES HOMES (All 4 page issues unless otherwise stated) £2 Each;</text:p>
      <text:p text:style-name="P46">1961/2 Northampton £3, Nottingham For £3, 1965/6 Chelsea (fold), 1966/7 Arsenal, Northampton, Gillingham, Fulham, Chelsea, 1967/8 Ipswich, Birmingham C Cup, 1968/9 Peterborough, 1969/0 Ipswich, </text:p>
      <text:p text:style-name="P42">FA TROPHY SEMI-FINALS 50p Each;</text:p>
      <text:p text:style-name="P61"><text:span text:style-name="T182">1970 (1</text:span><text:span text:style-name="T263">st</text:span><text:span text:style-name="T182"> Season) @ STOKE; Barnet v Macclesfield £1-50p,<text:tab/>1973 @ OLDHAM; Wigan Ath v Stafford Rangers £1-50p, <text:tab/></text:span></text:p>
      <text:p text:style-name="P46">1975 BURTON ALBION v Matlock Town, <text:tab/><text:tab/><text:tab/>1975 MATLOCK TOWN v Burton Albion, <text:tab/><text:tab/><text:tab/></text:p>
      <text:p text:style-name="P46">1978 SPENNYMOOR v Leatherhead (4 page issue) £2, <text:tab/><text:tab/>1978 LEATHERHEAD v Spennymoor,<text:tab/> <text:tab/><text:tab/></text:p>
      <text:p text:style-name="P46">1978 RUNCORN v Altrincham,<text:tab/><text:tab/><text:tab/><text:tab/><text:tab/>1978 ALTRINCHAM v Runcorn, <text:tab/><text:tab/><text:tab/><text:tab/></text:p>
      <text:p text:style-name="P46">1980 MOSSLEY v Boston Utd, <text:tab/><text:tab/><text:tab/><text:tab/><text:tab/>1981 BANGOR CITY v Sutton Utd £1, <text:tab/><text:tab/><text:tab/></text:p>
      <text:p text:style-name="P46">1982 DARTFORD v Bishops Stortford,<text:tab/><text:tab/><text:tab/><text:tab/>1983 HARROW BOROUGH v Telford Utd, <text:tab/><text:tab/><text:tab/></text:p>
      <text:p text:style-name="P46">1984 BANGOR CITY v Dagenham £1, <text:tab/><text:tab/><text:tab/><text:tab/>1984 MARINE v Northwich £1, <text:tab/><text:tab/><text:tab/><text:tab/></text:p>
      <text:p text:style-name="P46">1988 TELFORD UTD v Wokingham Town, <text:tab/><text:tab/><text:tab/>1988 BARROW v Enfield £1, </text:p>
      <text:p text:style-name="P46">1988 @ KIDDERMINSTER; Barrow v Enfield £1, <text:tab/><text:tab/>1994 GUISELEY v Runcorn, </text:p>
      <text:p text:style-name="P46">1997 MACCLESFIELD v Chorley, </text:p>
      <text:p text:style-name="P42">20 YEARS OF LIVERPOOL HOMES IN EUROPE 1965-1985 £1 Each;</text:p>
      <text:p text:style-name="P46">1966/7 Ajax E Cup (fold, tiny sof), 1967/8 Malmo ICFC, Ferencvaros ICFC 1968/9 Atletico Bilbao ICFC, </text:p>
      <text:p text:style-name="P46">1970/1 Bayern Munich ICFC, Dynamo Bucharest ICFC, Ferencvaros ICFC, 1972/3 AEK Athens UEFA, Dynamo Dresden UEFA, Eintracht Frankfurt UEFA, Dynamo Berlin UEFA, 1973/4 Red Star Belgrade E Cup, Jeunesse D'esch E Cup, </text:p>
      <text:p text:style-name="P46">1974/5 Ferencvaros ECWC, 1975/6 Slask Warsaw UEFA, Dynamo Dresden UEFA, Real Sociadad UEFA, </text:p>
      <text:p text:style-name="P46">Bruges UEFA Final (wof) £2, 1976/7 Trabzonspor E Cup, FC Zurich E Cup Semi-Final £1-50p, 1977/8 Benfica E Cup, </text:p>
      <text:p text:style-name="P46">Dynamo Dresden E Cup, Borussia Moenchen Gladbach E Cup Semi-Final (wof), 1978/9 Anderlecht E Super Cup (wof), </text:p>
      <text:p text:style-name="P46">1979/0 Dinamo Tbilisi E Cup, 1980/1 Oulu Palloseura E Cup, CSKA Sofia E Cup, Bayern Munich (wof), </text:p>
      <text:p text:style-name="P46">1981/2 CSKA Sofia E Cup, AZ Alkmaar E Cup, 1982/3 Dundalk E Cup, Widzew Lodz E Cup, JK Helsinki E Cup, </text:p>
      <text:p text:style-name="P46">1983/4 Benfica E Cup, Athleic Bilbao E Cup, Dinamo Bucharest E Cup Semi-Final, 1984/5 Austria Memphis Ecup, Benfica E Cup, Panathinaikos Semi-Final, </text:p>
      <text:p text:style-name="P42">OFFICIAL SCOTTISH F.A. 1980/90's Xmas Cards (All very good!) £2 Each!</text:p>
      <text:p text:style-name="P46">Airdrieonians, Berwick Rangers, Brechin City, Cowdenbeath, Dundee Utd, East Fife, Montrose, Morton, Queens Park, Raith Rovers, Ross Co, Scottish F.A. (INCLUDES 6x first name autos).</text:p>
      <text:p text:style-name="P53">OFFICIAL CLUB LETTERS ON HEADED NOTE PAPER, (All signed by Secretary or Club Official) £3 Each;</text:p>
      <text:p text:style-name="P61"><text:span text:style-name="T178">HULL CITY;</text:span><text:span text:style-name="T182"> 24/9/65 to Football League re Football League v League of Ireland @ Hull re addmission prices, complimentary tickets ans Directors tickets, hand signed in ink by J B Adamson (Secretary). <text:s/></text:span></text:p>
      <text:p text:style-name="P61"><text:span text:style-name="T178">DARLINGTON;</text:span><text:span text:style-name="T182"> 17/8/66 re Newcastle and Pension Scheme for Player J A Greenhalgh, signed in ink by C B Brand (Secretary).</text:span></text:p>
      <text:p text:style-name="P61"><text:span text:style-name="T178">NEWCASTLE;</text:span><text:span text:style-name="T182"> 2/9/71 re new Secretary G M Hoole and Assistant Secretary R Cushing, hand signed in ink by J D Barker (Outgoing Secretary). </text:span></text:p>
      <text:p text:style-name="P61"><text:span text:style-name="T178">CARLISLE;</text:span><text:span text:style-name="T182"> 10/3/64 re Football League v Scottish League and complimentary tickets, hand signed in ink by J D Dent (Secretary).</text:span></text:p>
      <text:p text:style-name="P61"><text:span text:style-name="T178">SHEFF UTD;</text:span><text:span text:style-name="T182"> 12/2/87 re Friendly v IFK Gothenburg, giving details etc, and asking for Football League to appoint Officials Etc, handsigned in ink by G E Smith (Secretary),</text:span></text:p>
      <text:p text:style-name="P61"><text:span text:style-name="T178">MILLWALL;</text:span><text:span text:style-name="T182"> 16/5/85 to Football League re complaint by a linesman, in respect of deep pot holes at a recent game. Millwall reply </text:span></text:p>
      <text:p text:style-name="P46">that the referee told the linesman 'not to worry about it'. Long letter, hand signed in ink by Sylvia Shaw (Secretary).</text:p>
      <text:p text:style-name="P61"><text:span text:style-name="T178">SUNDERLAND;</text:span><text:span text:style-name="T182"> 23/4/70 To all 1</text:span><text:span text:style-name="T263">st</text:span><text:span text:style-name="T182"> and 2</text:span><text:span text:style-name="T263">nd</text:span><text:span text:style-name="T182"> Division Clubs, asking for prices of admission for Stands, Paddocks and Ground for</text:span></text:p>
      <text:p text:style-name="P67"><text:span text:style-name="T195">BERWICK RANGERS;</text:span><text:span text:style-name="T184"> 1991 Letter re recently published club history. Secretary emphasises the book was published without a D/J, signed in ink by Dennis McCleary (Secretary), </text:span></text:p>
      <text:p text:style-name="P67"><text:span text:style-name="T195">BLACKPOOL;</text:span><text:span text:style-name="T188"> 1975 Letter to Everton re tickets for forthcoming Everton v Liverpool game on 27/9/75, signed in ink by F James (Assisstant Secretary),</text:span></text:p>
      <text:p text:style-name="P67"><text:span text:style-name="T195">DARLINGTON;</text:span><text:span text:style-name="T188"> 1975 Letter to Workington thanking them for their vote in Darlington's successful re-election to the 4</text:span><text:span text:style-name="T264">th</text:span><text:span text:style-name="T188"> division in season 1975/6. Signed in ink by George A Tait (Chairman) £4,</text:span></text:p>
      <text:p text:style-name="P67"><text:span text:style-name="T195">NEWCASTLE;</text:span><text:span text:style-name="T184"> 16/6/67 Letter to all 1</text:span><text:span text:style-name="T265">st</text:span><text:span text:style-name="T184"> Division Clubs re information about all ground prices. Signed in ink by J D Barker (Secretary), </text:span></text:p>
      <text:p text:style-name="P67"><text:span text:style-name="T195">WEMBLEY STADIUM LTD;</text:span><text:span text:style-name="T184"> 9/7/71 Letter to Spurs re left over tickets for Football League Cup Final v Aston Villa. Signed R Adams (Box Office Manager), </text:span></text:p>
      <text:p text:style-name="P50"><text:s/></text:p>
      <text:p text:style-name="P42">72</text:p>
      <text:p text:style-name="P54"><text:soft-page-break/>DONCASTER ROVERS 1946/7 HOMES £15 Each;</text:p>
      <text:p text:style-name="P44"><text:span text:style-name="T460">(Doncaster 3</text:span><text:span text:style-name="T425">rd</text:span><text:span text:style-name="T460"> Division Championship, all 8 page issues in good clean condition without writing unless otherwise stated)</text:span></text:p>
      <text:p text:style-name="P46">Accrington Lge £16+FAC £20, Southport, Wrexham (Xmas Day) £18, Oldham, New Brighton £20, Carlisle (t/c, sl cr), Gateshead, Crewe, Rochdale, Halifax, Hull, Bradford City, Stockport (4 page issue, fold) £20, Tranmere, Hartlepool, Rotherham, </text:p>
      <text:p text:style-name="P42">MISCELLANEOUS PROGRAMMES;</text:p>
      <text:p text:style-name="P46">1958 Charity Shield; Bolton v Wolves (neat fold, good) £6,<text:tab/>1976/7 AJAX v Man Utd UEFA (good) £2-50p, </text:p>
      <text:p text:style-name="P46">8/5/67 BARNSLEY v Sheff Utd Co Cup Final £1-50p, 28/11/67 BARNSLEY v Sheff Utd Co Cup Final (Replay c/o from 65/6) £2, </text:p>
      <text:p text:style-name="P46">1963/4 ASTON VILLA v Leicester+Youth v Birmingham Youth (Mayor of Birmingham Cup, includes 4 x match reports) £2-50p, </text:p>
      <text:p text:style-name="P61"><text:span text:style-name="T182">1972/3 @ ASTON VILLA; Blackpool v Bournemouth L Cup 2</text:span><text:span text:style-name="T263">nd</text:span><text:span text:style-name="T182"> Replay s/s £2-50p, </text:span></text:p>
      <text:p text:style-name="P46">1956/7 BRADFORD PK AVE v Bradford City £4,<text:tab/><text:tab/><text:tab/>1956/7 BRADFORD PK AVE v Workington £4, <text:tab/><text:tab/><text:tab/></text:p>
      <text:p text:style-name="P46">1955/6 @ BRIGHTON; Brighton v Coalville Schools EST £3, <text:tab/>1951/2 CHELSEA v Portsmouth £4,<text:tab/><text:tab/><text:tab/><text:tab/></text:p>
      <text:p text:style-name="P46">1975/6 CREWE v Spurs L Cup £1, <text:tab/><text:tab/><text:tab/><text:tab/>1954/5 DORCHESTER v Poole £4, <text:tab/><text:tab/><text:tab/><text:tab/></text:p>
      <text:p text:style-name="P46">1955/6 GOOLE v Halifax FAC £3, <text:tab/><text:tab/><text:tab/><text:tab/>1959/0 HOLLAND v Belgium Fr £2,<text:tab/><text:tab/><text:tab/><text:tab/></text:p>
      <text:p text:style-name="P61"><text:span text:style-name="T182">1960/1 PETERBOROUGH (1</text:span><text:span text:style-name="T263">st</text:span><text:span text:style-name="T182"> Season) v Leicester Fr £2, <text:tab/><text:tab/>1960/1 PETERBOROUGH (1</text:span><text:span text:style-name="T263">st</text:span><text:span text:style-name="T182"> season) v Mansfield £2, </text:span></text:p>
      <text:p text:style-name="P46">1982/3 POOLE TOWN v W.B.A Fr £1, <text:tab/><text:tab/><text:tab/><text:tab/>1960/1 ACCRINGTON v Preston FAC £8, </text:p>
      <text:p text:style-name="P46">26/4/75 RANGERS v Airdrie (20 page Champs Issue) £2, <text:tab/><text:tab/>1956/7 READING v Ipswich £2, </text:p>
      <text:p text:style-name="P46">5/8/74 READING v Portsmouth s/s Fr £1-50p, <text:tab/><text:tab/><text:tab/>1958/9 SHEPPEY UTD v Ashford Town (Kent Lge Cup) £2,<text:tab/></text:p>
      <text:p text:style-name="P46">1978/9 SHREWSBURY v Ton Pentre W Cup (yellow sof) £2,<text:tab/>1978/9 SHREWSBURY v Ton Pentre W Cup (beige, sof) £2, </text:p>
      <text:p text:style-name="P46">1982/3 SHREWSBURY v Rhyl W Cup s/s (sof) £1-50p, <text:tab/><text:tab/>1954/5 SOUTHEND RESERVES v Reading Res £3-50p, <text:tab/><text:tab/></text:p>
      <text:p text:style-name="P46">1954/5 SOUTHAMPTON v Bournemouth £5, <text:tab/><text:tab/><text:tab/>1966/7 SPURS v Charlton LCC £1-50p, <text:tab/><text:tab/><text:tab/><text:tab/></text:p>
      <text:p text:style-name="P46">1947/8 @ ILFORD; Tilbury v Leytonstone ESC Final (fold) £7, <text:tab/>1956/7 WEST HAM v Grimsby (sl mk) £3, </text:p>
      <text:p text:style-name="P42">GOUNDSTATIC MAGAZINES (Now out of print!) £5 Each;</text:p>
      <text:p text:style-name="P45">(All 80 page colour magazines, glossy A5 in size covering football grounds past and present, League and Non-League, teams of Great Britain, all include Scottish News, Irish News, Wales News, Foreign News, Bookshelf Etc!)</text:p>
      <text:p text:style-name="P45"/>
      <text:p text:style-name="P46">GT 43 (Winter 2005) Coventry, Swansea, Barnet, Goole, Curzon A, Eastleigh, Northwich, Burton Alb, Tunbridge, Grays Etc £8,</text:p>
      <text:p text:style-name="P46">GT 45 (Summer 2006) Whitby T, Highland Lge (part 2), Burnham, Egypt, Cambridge C, Wolverton, Charlton, Ashington Etc £8,</text:p>
      <text:p text:style-name="P46">GT 47 (Winter 2006) Doncaster, Holbeach, Harlow, Forest Green, Northampton, Civil Service FC, Highland Lge (Part 3) Etc £8, </text:p>
      <text:p text:style-name="P46">GT 49 (Summer 2007); Wembley Stadium, Horwich RMI, Louth Utd, Nantwich Town, Eastbourne Utd, Meadowbank Stadium, Watford, Crewe Etc</text:p>
      <text:p text:style-name="P46">GT 53 (Summer 2008); L Orient, Northern Ireland, Ashington, Yorkshire Amateurs, Horsham Etc'</text:p>
      <text:p text:style-name="P46">GT 56 (Spring 2009); Grounds of Inverness, Cardiff, Annan Ath, Southall, Leigh, Highland Lge Etc, </text:p>
      <text:p text:style-name="P46">GT 57 (Summer 2009); Penrith, Andover, Portsmouth, Airdrie, Darwen, Aberdeen, Enfield, Stanstead Etc, </text:p>
      <text:p text:style-name="P46">GT 58 (Autumn 2009); Brentford, Walthamstow, Annfield Plain, Cromer, Stands of WW II, Early Welsh Grounds <text:s/>Etc, </text:p>
      <text:p text:style-name="P46">GT 60 (Spring 2010); Whitwick Colliery, Chesterfield, Farnborough, West Ham, St Just, Morecambe, Cambridge City, </text:p>
      <text:p text:style-name="P46">Lost grounds of Essex Etc,</text:p>
      <text:p text:style-name="P46">GT 61 (Summer 2010); St Johnstone, Bexhill Utd, Chichester City, Grays Ath, Stafford Town, Ebbsfleet Utd, World Cup venues Etc, </text:p>
      <text:p text:style-name="P46">GT 62 (Autumn 2010); St Helens Town, Spurs, Chesterfield, Stevenage, Murton Colliery, Grays Ath, Haverhill Rovers Etc </text:p>
      <text:p text:style-name="P46">GT 77 (Summer 2014); Watford, Yeovil, Romford, West Auckland Town, Sheppey Utd Etc, </text:p>
      <text:p text:style-name="P46">GT 100 (Spring 2020); Brechin, Brentford, Newark T, Wolverton BR, Mansfield Hosiery Mills, Queens Pk (lesser+hampden) Etc,</text:p>
      <text:p text:style-name="P46"/>
      <text:p text:style-name="P53">ANGLO SCOTTISH CUP PROGRAMMES £1 Each;</text:p>
      <text:p text:style-name="P46">1976/7 AYR UTD v Nottingham For semi-final, <text:tab/><text:tab/><text:tab/>1976/7 BURNLEY v Bolton, </text:p>
      <text:p text:style-name="P46">1978/9 MORTON v Oldham, <text:tab/><text:tab/><text:tab/><text:tab/><text:tab/>1975/6 HEARTS v Fulham,</text:p>
      <text:p text:style-name="P46">1977/8 NOTTS CO v Motherwell (newspaper), <text:tab/><text:tab/><text:tab/>1979/0 NOTTS CO v Sheff Utd (4 page issue), </text:p>
      <text:p text:style-name="P46">1980/1 NOTTS CO v Kilmarnock semi-final, <text:tab/><text:tab/><text:tab/>1980/1 PRESTON v Blackburn (4 size) 50p, </text:p>
      <text:p text:style-name="P46">1976/7 PARTICK v Bolton £2, <text:tab/><text:tab/><text:tab/><text:tab/><text:tab/>1978/9 SHEFF UTD v Sunderland 50p, </text:p>
      <text:p text:style-name="P46">1979/0 SHEFF UTD v Dundee, <text:tab/><text:tab/><text:tab/><text:tab/><text:tab/>1980/1 SHEFF UTD v Hull 50p, </text:p>
      <text:p text:style-name="P46">1980/1 SHEFF UTD v Grimsby 50p, </text:p>
      <text:p text:style-name="P55">BROCKENHURST HOMES £1-50p Each;</text:p>
      <text:p text:style-name="P47">1972/3 Portsmouth Royal Navy, Bournemouth (Poppies), Basingstoke, Fareham Town, Swathling, Hants F.A. (Opening of Lights), Pirelli General, Totton Ath, 1973/4 Moneyfields FAAC, Swaythling, Portsmouth Royal Navy, Newport (I-o-W), Sholing Sports</text:p>
      <text:p text:style-name="P42"/>
      <text:p text:style-name="P42">1955/6 SHEFFIELD WEDNESDAY HOMES (Good condition) £4 Each;</text:p>
      <text:p text:style-name="P76">West Ham (neat fold) £5, Leicester, Swansea, Hull, Doncaster, Rotherham, </text:p>
      <text:p text:style-name="P77">ABERDEEN HOME COLLECTION £1-50p Each;</text:p>
      <text:p text:style-name="P76">1969/0 Dundee, 1970/1 St Mirren, Eintract Frankfurt Fr (6 page issue) £2, Dundee Utd S Cup (4 page issue, scarce) £7-50p, </text:p>
      <text:p text:style-name="P76">1971/2 Dundee, Morton, 1972/3 Dumbarton, Airdrie, Falkirk S Cup, St Johnstone, 1973/4 Man City Fr, Sparta Rotterdam Fr, Hearts, Sunderland Fr (sl cr, scorers noted), Partick, Falkirk (score/scorers noted), Dundee, East Fife SLC, Dundee Utd SLC, Dunfermline, Motherwell SLC, Stirling Albion SLC, Dundee Utd, St Johnstone, Morton, </text:p>
      <text:p text:style-name="P76">1974/5 Rangers (fold, score/scorers noted), Partick (score/scorers noted), 1975/6 Dundee (13<text:span text:style-name="T412">th</text:span> Mar), 1977/8 St Mirren (22<text:span text:style-name="T412">nd</text:span> Apr), </text:p>
      <text:p text:style-name="P76">1978/9 (Alex Ferguson's 1<text:span text:style-name="T412">st</text:span> Season); Middlesbrough Fr (score/scorers noted), St Mirren (28<text:span text:style-name="T412">th</text:span> Apr), Partick (30<text:span text:style-name="T412">th</text:span> Sept)+(28<text:span text:style-name="T412">th</text:span> Feb), </text:p>
      <text:p text:style-name="P77"/>
      <text:p text:style-name="P77">73</text:p>
      <text:p text:style-name="P77"><text:soft-page-break/>ABERDEEN EUROPEAN HOME COLLECTION £1-50p Each;</text:p>
      <text:p text:style-name="P76">1967/8 Standard Liege ECWC, 1971/2 Juventus UEFA £2, Celta Vigo UEFA £2, 1972/3 Borussia Moenchengladbach UEFA, </text:p>
      <text:p text:style-name="P76">1978/9 Fortuna Dusseldorf ECWC, Marek Dimitrov ECWC, 1980/1 Austria Memphis E Cup, 1981/2 Ipswich UEFA £2, </text:p>
      <text:p text:style-name="P76">1987/8 Feyenoord UEFA, 1988/9 Dynamo Dresden UEFA, 1989/0 Rapid Vienna UEFA, 1990/1 Legia Warsaw ECWC, </text:p>
      <text:p text:style-name="P77">WORLD CUP (1<text:span text:style-name="T412">st</text:span> EDITION HARDBACK BOOKS (All with original dust wrappers);</text:p>
      <text:p text:style-name="P76">Mexico 1970 'Martin Peters' (1<text:span text:style-name="T412">st</text:span> Edition 1970) £4,</text:p>
      <text:p text:style-name="P76">Moore on Mexico-World Cup 1970 'Bobby Moore (1<text:span text:style-name="T412">st</text:span> Edition 1970) £4,</text:p>
      <text:p text:style-name="P76">World Cup-Granville and Weinstein, 1958 (1<text:span text:style-name="T412">st</text:span> Edition, 240 pages of World Cup History, covers 1930-1954 in detail) £5,</text:p>
      <text:p text:style-name="P76">The World Cup 1930-1998 'The Definitive Story' by John Robinson (1<text:span text:style-name="T412">st</text:span> Edition 1998, 260 pages, superb) £5,</text:p>
      <text:p text:style-name="P76">The History of the World Cup-Brian Granville1980, (Scarce original soft back with dust wrapper, covers 1930-1978, 265 pages) £7,</text:p>
      <text:p text:style-name="P74"><text:span text:style-name="Teletype"><text:span text:style-name="T27">The Boys of '66-Martin Tyler (1</text:span></text:span><text:span text:style-name="Teletype"><text:span text:style-name="T150">st</text:span></text:span><text:span text:style-name="Teletype"><text:span text:style-name="T27"> Edition 1981, 160 large pages covering all aspects of England's successful tournament) £4,</text:span></text:span><text:span text:style-name="Teletype"><text:span text:style-name="T282"><text:tab/></text:span></text:span></text:p>
      <text:p text:style-name="P75"><text:span text:style-name="Teletype"><text:span text:style-name="T278">SCOTTISH SELECTION;</text:span></text:span></text:p>
      <text:p text:style-name="P74"><text:span text:style-name="Teletype"><text:span text:style-name="T282">1955/6 QUEEN OF THE SOUTH v Clyde £7-50p, <text:tab/><text:tab/><text:tab/>1955/6 ST JOHNSTONE v Morton £7-50p, </text:span></text:span></text:p>
      <text:p text:style-name="P74"><text:span text:style-name="Teletype"><text:span text:style-name="T282">1956/7 HIBERNIAN v St Mirren £3, <text:tab/><text:tab/><text:tab/><text:tab/>1956/7 DUNDEE v Queen of the South £4, </text:span></text:span></text:p>
      <text:p text:style-name="P74"><text:span text:style-name="Teletype"><text:span text:style-name="T282">1956/7 HEARTS v Falkirk £3-50p, <text:tab/><text:tab/><text:tab/><text:tab/>1956/7 RAITH ROVERS v East Fife £3-50p, </text:span></text:span></text:p>
      <text:p text:style-name="P74"><text:span text:style-name="Teletype"><text:span text:style-name="T282">1956/7 RAITH ROVERS v Queen of the South £4, <text:tab/><text:tab/><text:tab/>1957/8 HEARTS v Airdrie £3, </text:span></text:span></text:p>
      <text:p text:style-name="P74"><text:span text:style-name="Teletype"><text:span text:style-name="T282">1957/8 ST MIRREN v Raith Rovers £3, <text:tab/><text:tab/><text:tab/><text:tab/>1957/8 RAITH ROVERS v Cowdenbeath £3, </text:span></text:span></text:p>
      <text:p text:style-name="P74"><text:span text:style-name="Teletype"><text:span text:style-name="T282">1958/9 STRANREAR v Berwick Rangers SLC £3, <text:tab/><text:tab/><text:tab/>1958/9 RAITH ROVERS v Queen of the South £3, </text:span></text:span></text:p>
      <text:p text:style-name="P74"><text:span text:style-name="Teletype"><text:span text:style-name="T282">1959/0 ST MIRREN v Motherwell £3, <text:tab/><text:tab/><text:tab/><text:tab/>1959/0 ST MIRREN v Raith Rovers £3, </text:span></text:span></text:p>
      <text:p text:style-name="P74"><text:span text:style-name="Teletype"><text:span text:style-name="T282">1959/0 MORTON v Alloa SLC £3, <text:tab/><text:tab/><text:tab/><text:tab/>1963/4 BRECHIN CITY v Dundee S Cup (4 pages, scarce) £5,</text:span></text:span></text:p>
      <text:p text:style-name="P75"><text:span text:style-name="Teletype"><text:span text:style-name="T278">MORE SCOTTISH;</text:span></text:span></text:p>
      <text:p text:style-name="P74"><text:span text:style-name="Teletype"><text:span text:style-name="T282">6/12/58 HEARTS v Aberdeen £4-50p, <text:tab/><text:tab/><text:tab/><text:tab/>28/3/59 AYR UTD v East Fife (v sl mk) £3-50p, </text:span></text:span></text:p>
      <text:p text:style-name="P74"><text:span text:style-name="Teletype"><text:span text:style-name="T282">4/3/60 FALKIRK v Queen of the South £5, <text:tab/><text:tab/><text:tab/><text:tab/>27/8/60 ST MIRREN v Hearts (sl cr, sl mks) £2, </text:span></text:span></text:p>
      <text:p text:style-name="P74"><text:span text:style-name="Teletype"><text:span text:style-name="T282">24/9/60? AIRDRIE v Hearts £3-50p, <text:tab/><text:tab/><text:tab/><text:tab/>19/11/60 FALKIRK v Queens Pk £4, </text:span></text:span></text:p>
      <text:p text:style-name="P74"><text:span text:style-name="Teletype"><text:span text:style-name="T282">4/3/61 FALKIRK v Stenhousemuir £4, <text:tab/><text:tab/><text:tab/><text:tab/>8/4/61 FALKIRK v Forfar £4, </text:span></text:span></text:p>
      <text:p text:style-name="P74"><text:span text:style-name="Teletype"><text:span text:style-name="T282">2/12/61 ST MIRREN v Hibernian (tiny nof) £2-50p, <text:tab/><text:tab/><text:tab/>27/1/62 VALE of LEITHEN <text:s/>Hearts S Cup £2-50p, </text:span></text:span></text:p>
      <text:p text:style-name="P74"><text:span text:style-name="Teletype"><text:span text:style-name="T282">24/11/62 STIRLING ALBION v Dumbarton £3, <text:tab/><text:tab/><text:tab/>6/4/63 STIRLING ALBION v Montrose £3, <text:tab/><text:tab/><text:tab/></text:span></text:span></text:p>
      <text:p text:style-name="P74"><text:span text:style-name="Teletype"><text:span text:style-name="T282">13/4/63 STIRLING ALBION v Stenhousemuir £3, <text:tab/><text:tab/><text:tab/>14/8/63 DUNDEE v Airdrie SLC £3, </text:span></text:span></text:p>
      <text:p text:style-name="P74"><text:span text:style-name="Teletype"><text:span text:style-name="T282">24/8/63 DUNDEE v Third Lanark SLC £3-50p, <text:tab/><text:tab/><text:tab/>12/10/63 BERWICK RANGERS v Stirling Albion £3, </text:span></text:span></text:p>
      <text:p text:style-name="P74"><text:span text:style-name="Teletype"><text:span text:style-name="T282">21/12/63 STIRLING ALBION v Queens Pk £3, <text:tab/><text:tab/><text:tab/>29/2/64 DUNDEE v St Mirren £3, </text:span></text:span></text:p>
      <text:p text:style-name="P74"><text:span text:style-name="Teletype"><text:span text:style-name="T282">21/11/64 BERWICK RANGERS v Raith Rovers £2-50p, <text:tab/><text:tab/>30/10/65 ST JOHNSTONE v Dunfermline £2-50p, </text:span></text:span></text:p>
      <text:p text:style-name="P74"><text:span text:style-name="Teletype"><text:span text:style-name="T282">20/11/65 AYR UTD v Alloa (sm nof, v sl stain) £2, <text:tab/><text:tab/><text:tab/>30/8/67 HEARTS v Stirling Albion SLC £2, </text:span></text:span></text:p>
      <text:p text:style-name="P74"><text:span text:style-name="Teletype"><text:span text:style-name="T282">20/9/67 HIBERNIAN v FC Porto ICFC (sl cr) £2-50p,<text:tab/><text:tab/>5/10/68 EAST FIFE v Forfar £1-50p, </text:span></text:span></text:p>
      <text:p text:style-name="P74"><text:span text:style-name="Teletype"><text:span text:style-name="T282">15/1/69 HIBERNIAN v Hamburg ICFC £3, <text:tab/><text:tab/><text:tab/>1/3/69 EAST FIE v Stirling Albion £1-50p, </text:span></text:span></text:p>
      <text:p text:style-name="P74"><text:span text:style-name="Teletype"><text:span text:style-name="T282">1/11/69 EAST FIFE v Stirling Albion £1-50p, <text:tab/><text:tab/><text:tab/>14/8/71 HEARTS v St Johnstone SLC £1-50p, </text:span></text:span></text:p>
      <text:p text:style-name="P74"><text:span text:style-name="Teletype"><text:span text:style-name="T282">20/10/73 HEARTS v Dumbarton £1-50p, <text:tab/><text:tab/><text:tab/><text:tab/>24/10/73 ABERDEEN v Spurs Fr (sof) £2, </text:span></text:span></text:p>
      <text:p text:style-name="P74"><text:span text:style-name="Teletype"><text:span text:style-name="T282">10/11/73 HEARTS v Dundee Utd £1-50p, <text:tab/><text:tab/><text:tab/><text:tab/>6/9/75 STRANRAER v Albion Rovers (4 pages) £1-50p,<text:tab/><text:tab/></text:span></text:span></text:p>
      <text:p text:style-name="P74"><text:span text:style-name="Teletype"><text:span text:style-name="T282">22/10/80 ST MIRREN v St Etienne UEFA £2, <text:tab/><text:tab/><text:tab/>25/2/2006 GRETNA v St Mirren S Cup (sl tear) £2,</text:span></text:span></text:p>
      <text:p text:style-name="P74"><text:span text:style-name="Teletype"><text:span text:style-name="T282">4/8/2007 GRETNA v Falkirk £3, </text:span></text:span></text:p>
      <text:p text:style-name="P75"><text:span text:style-name="Teletype"><text:span text:style-name="T285">SCOTTISH AWAYS;</text:span></text:span></text:p>
      <text:p text:style-name="P74"><text:span text:style-name="Teletype"><text:span text:style-name="T282">10/11/64 SPURS v Scotland XI (White, mint) £2, <text:tab/><text:tab/><text:tab/>23/11/64 EVERTON v Kilmarnock ICFC (very good) £3, </text:span></text:span></text:p>
      <text:p text:style-name="P74"><text:span text:style-name="Teletype"><text:span text:style-name="T282">2/5/66 LEICESTER v Scotland XI (Dowdells, mint) £2, <text:tab/><text:tab/>8/8/67 HULL CITY v Hearts Fr (sof) £2, <text:tab/><text:tab/><text:tab/></text:span></text:span></text:p>
      <text:p text:style-name="P74"><text:span text:style-name="Teletype"><text:span text:style-name="T282">6/8./68 BIRMINGHAM v Hibernian Fr (fold) £1-50p, <text:tab/><text:tab/>30/7/69 NEWCASTLE v Hearts Fr (sl fold) £2, </text:span></text:span></text:p>
      <text:p text:style-name="P74"><text:span text:style-name="Teletype"><text:span text:style-name="T282">1/8/70 MILLWALL v Dundee Fr £2, </text:span></text:span></text:p>
      <text:p text:style-name="P262"><text:span text:style-name="Teletype"><text:span text:style-name="T282">**************************************************************************</text:span></text:span></text:p>
      <text:p text:style-name="P200"><text:span text:style-name="Teletype"><text:span text:style-name="T55">SPECIALS LISTING;</text:span></text:span></text:p>
      <text:p text:style-name="P199"><text:span text:style-name="Teletype"><text:span text:style-name="T19">6/3/48 BIRMINGHAM v West Ham (sl stain, sl cr) £14, <text:tab/>15/11/61 YORK v Watford L Cup (Tommy Harmer auto on pic') £16,</text:span></text:span></text:p>
      <text:p text:style-name="P200"><text:span text:style-name="Teletype"><text:span text:style-name="T4">13/12/61 YORK v Bournemouth L Cup ('Bournemouth' stamped on cover, v sl mk, scarce) £35,</text:span></text:span></text:p>
      <text:p text:style-name="P200"><text:span text:style-name="Teletype"><text:span text:style-name="T4">21/3/62 ARSENAL 'A' v Dartford Met Lge Cup s/f, s/s, (fold, neat sof) £25,</text:span></text:span></text:p>
      <text:p text:style-name="P200"><text:span text:style-name="Teletype"><text:span text:style-name="T4">3 /4/62 ARSENAL 'A' v Spurs 'A' SEC Lge Cup Final s/s (sl fold, sof) £35,</text:span></text:span></text:p>
      <text:p text:style-name="P200"><text:span text:style-name="Teletype"><text:span text:style-name="T4">21/1/61 LUTON RESERVES v Crystal Pal Res s/s (fold, edge tears) £35, </text:span></text:span></text:p>
      <text:p text:style-name="P200"><text:span text:style-name="Teletype"><text:span text:style-name="T4">9/9/61 LUTON RESERVES v Leicester Res (fold) £15, </text:span></text:span></text:p>
      <text:p text:style-name="P199"><text:span text:style-name="Teletype"><text:span text:style-name="T4">10/3/51 TRANMERE v Shrewsbury (rust mk) £20, <text:tab/><text:tab/></text:span></text:span><text:span text:style-name="Teletype"><text:span text:style-name="T22">26/2/55 YORK v Gateshead (v sl edge tear) £7-50p, </text:span></text:span></text:p>
      <text:p text:style-name="P199"><text:span text:style-name="Teletype"><text:span text:style-name="T22">4/1/58 YORK v Birmingham FAC £4, <text:tab/></text:span></text:span></text:p>
      <text:p text:style-name="P200"><text:span text:style-name="Teletype"><text:span text:style-name="T143">BRENTFORD HOME FRIENDLIES (All single sheets);</text:span></text:span></text:p>
      <text:p text:style-name="P199"><text:span text:style-name="Teletype"><text:span text:style-name="T22">11/8/73 Hereford (cr) £3, 20/8/73 Luton (fold) £3, 2/8/75 Oxford Utd (fold), 6/8/75 Portsmouth (fold) £3, </text:span></text:span></text:p>
      <text:p text:style-name="P199"><text:span text:style-name="Teletype"><text:span text:style-name="T22">2/7/77 Brighton s/s (fold, paper erosion on corner, part faded) £1-50p, 30/7/77 Kuwait (fold) £1-50p, 8/8/77 Charlton Fr (fold) £3, 31/7/79 Wrexham (fold) £3, 15/8/81 Cambridge Utd (fold) £2, </text:span></text:span></text:p>
      <text:p text:style-name="P200"><text:span text:style-name="Teletype"><text:span text:style-name="T143">BRENTFORD HOME RESERVES (All single sheets);</text:span></text:span></text:p>
      <text:p text:style-name="P199"><text:span text:style-name="Teletype"><text:span text:style-name="T22">21/9/76 Cambridge Utd (fold, tears, sl mkd) £2, 20/9/77 Cambridge Utd (cr) £2, 4/10/77 Gillingham (fold) £3, </text:span></text:span></text:p>
      <text:p text:style-name="P200"><text:span text:style-name="Teletype"><text:span text:style-name="T50">***********************************************************************</text:span></text:span></text:p>
      <text:p text:style-name="Standard"><text:span text:style-name="T378">England Homes</text:span><text:span text:style-name="T381"> 1985 N. Ireland, 1987 Turkey £2, 1988 Columbia £2, Denmark £2, 1990 Hungary £2, Uruguay £2, 1991 Rep of Ireland (with 90 mins mag insert) £3, 2003 Liechtenstein £3, 2005 Austria £3,</text:span></text:p>
      <text:p text:style-name="P201"><text:span text:style-name="Teletype"><text:span text:style-name="T59">England Schoolboy Homes </text:span></text:span><text:span text:style-name="Teletype"><text:span text:style-name="T50">1973 Netherlands £2, 1976 France, Wales, 1978 Scotland, 1980 Switzerland, 1982 Scotland, 1983 Scotland, 1984 Netherlands, Scotland, 1985 Switzerland, West Germany, 1986 Italy, 1987 Scotland, 1989 Fed Rep of Germany (with unopened Panini sticker packet attached) £2, 1990 France, Holland, </text:span></text:span></text:p>
      <text:p text:style-name="P228"><text:span text:style-name="Teletype"><text:span text:style-name="T10">74</text:span></text:span></text:p>
      <text:p text:style-name="P462"><text:span text:style-name="T377">Aberdeen;</text:span><text:span text:style-name="T382"> 1977/8 Partick £2, </text:span><text:span text:style-name="T377">Ajax;</text:span><text:span text:style-name="T382"> 2000/1 Graafschap £2, 2002/3 Olympique Lyonnais (CL) £3, </text:span><text:span text:style-name="T377">Arsenal;</text:span><text:span text:style-name="T381"> 1963/4 Everton, </text:span></text:p>
      <text:p text:style-name="Standard"><text:span text:style-name="T381">1964/5 Liverpool, 1969/0 Man City, Southampton £2 &amp; (LC) £2, 1970/1 Leeds £2, WBA £2, </text:span><text:span text:style-name="T378">Aston Villa;</text:span><text:span text:style-name="T381"> 1960/1 Preston, </text:span></text:p>
      <text:p text:style-name="Standard"><text:span text:style-name="T381">1964/5 Fulham, 76/7 Leicester, </text:span><text:span text:style-name="T378">Berwick Rangers;</text:span><text:span text:style-name="T381"> 77/8 Stranraer £2, </text:span><text:bookmark-start text:name="_Hlk222331042"/><text:span text:style-name="T378">Bolton;</text:span><text:span text:style-name="T381"> 1964/5 Southampton, </text:span><text:span text:style-name="T377">Bournemouth;</text:span><text:span text:style-name="T381"> 98/9 West Ham (Fr), 1999/0 Charlton (LC), Burnley, Stoke, 2000/1 Cambridge Utd, </text:span><text:span text:style-name="T377">Brentford;</text:span><text:span text:style-name="T381"> 1951/2 Southampton,</text:span><text:bookmark-end text:name="_Hlk222331042"/><text:span text:style-name="T358"> </text:span><text:span text:style-name="T381">1958/9 Southampton, 71/2 Gillingham, </text:span><text:span text:style-name="T377">Brighton;</text:span><text:span text:style-name="T381"> 79/0 Southampton, 83/4 Portsmouth, </text:span><text:span text:style-name="T377">Bristol City;</text:span><text:span text:style-name="T381"> 73/4 Sheff Wed, 77/8 Norwich, Man Utd, QPR, 78/9 Southampton, </text:span></text:p>
      <text:p text:style-name="Standard"><text:span text:style-name="T381">91/2 Bristol Rov (Gloucs SPCF), </text:span><text:span text:style-name="T377">Bristol Rov;</text:span><text:span text:style-name="T381"> 1960/1 Southampton, 74/5 Fulham, Aston Villa (cr), 79/0 Chelsea,</text:span><text:span text:style-name="T527"> </text:span><text:span text:style-name="T381">81/2 </text:span><text:span text:style-name="T382">Newport, Chesterfield, Exeter, 82/3 Torquay (LC), Doncaster, Lincoln, </text:span><text:span text:style-name="T377">Burnley;</text:span><text:span text:style-name="T381"> 1965/6 Southampton, 74/5 Everton, 79/0 Bristol Rov, </text:span></text:p>
      <text:p text:style-name="Standard"><text:span text:style-name="T378">Bury;</text:span><text:span text:style-name="T381"> 1962/3 Southampton, 1963/4 Southampton, </text:span><text:span text:style-name="T378">Cambridge Utd;</text:span><text:span text:style-name="T381"> 78/9 Blackburn, </text:span><text:span text:style-name="T377">Charlton;</text:span><text:span text:style-name="T381"> 1967/8 QPR, </text:span><text:span text:style-name="T378">Chelsea;</text:span><text:span text:style-name="T381"> 1965/6 Leeds Roma (ICFC) (st, cr) 50p, 1968/9 Southampton, 1970/1 </text:span><text:span text:style-name="T358">Man City (ECWC Semi-Final) £5,</text:span><text:span text:style-name="T381"> 72/3 Birmingham City, 80/1 QPR, </text:span></text:p>
      <text:p text:style-name="Standard"><text:span text:style-name="T381">99/0 Middlesbrough, Skonto Riga (CL),</text:span><text:span text:style-name="T527"> </text:span><text:span text:style-name="T378">Clydebank;</text:span><text:span text:style-name="T382"> 77/8 Aberdeen £2, Ayr (Dec) £2 &amp; (Apr) £2, </text:span><text:span text:style-name="T377">Colchester;</text:span><text:span text:style-name="T381"> 77/8 Rotherham, </text:span><text:span text:style-name="T378">Coventry;</text:span><text:span text:style-name="T381"> 77/8 Liverpool, </text:span><text:span text:style-name="T377">Crystal Pal;</text:span><text:span text:style-name="T381"> 1964/5 Southampton, 1965/6 Southampton, 1969/0 Chelsea, 2011/2 Reading, </text:span></text:p>
      <text:p text:style-name="Standard"><text:span text:style-name="T377">Darlington;</text:span><text:span text:style-name="T381"> 81/2 Southampton (Fr), </text:span><text:span text:style-name="T377">Derby Co;</text:span><text:span text:style-name="T381"> 2006/7 Southampton (Play-Off Semi-Final) £3, </text:span><text:span text:style-name="T377">Everton;</text:span><text:span text:style-name="T381"> Middlesbrough, 78/9 Man City, Bristol City, 79/0 Wolves, Liverpool, 80/1 Wolves, Ipswich (FAC),</text:span><text:span text:style-name="T527"> </text:span><text:span text:style-name="T377">Fulham;</text:span><text:span text:style-name="T381"> 1957/8 Blackburn, 1958/9 Barnsley, Brighton, </text:span></text:p>
      <text:p text:style-name="Standard"><text:span text:style-name="T381">1963/4 Blackburn, 1966/7 Aston Villa, Newcastle, Arsenal, Blackpool, Southampton, 75/6 Orient, Bolton, 83/4 Tottenham (FAC), </text:span><text:span text:style-name="T378">Greenock Morton;</text:span><text:span text:style-name="T381"> 77/8 Hearts £2, </text:span><text:span text:style-name="T378">Grimsby;</text:span><text:span text:style-name="T381"> 1962/3 Southampton, 79/0 Wolves (LC 2</text:span><text:span text:style-name="T420">nd</text:span><text:span text:style-name="T381"> replay @ Derby), 84/5 Fulham, 90/1 Brentford,</text:span> <text:span text:style-name="T378">Hayes;</text:span><text:span text:style-name="T381"> 1969/0 Uxbridge (Athenian Cup) £2, Southall (Middlesex Senior Cup) £2, 72/3 Reading (FAC replay) £2, 73/4 Dulwich Hamlet, Wycombe W, 75/6 Brentford (FR) £3, 76/7 Dagenham, Boreham Wood, Carshalton, Consett (FA Trophy) £2, Dulwich Hamlet, Enfield, Hartford (Hitachi Cup), Walthamstow, Hendon (Middlesex Senior Cup), Hitchin (FAT), Tooting and Mitcham, Wycombe W &amp; (FAT), <text:s/></text:span><text:span text:style-name="T377">Hereford;</text:span><text:span text:style-name="T381"> 75/6 Shrewsbury, 76/7 Charlton, Wolves, Notts Co, Oldham, </text:span><text:span text:style-name="T377">Hull City;</text:span><text:span text:style-name="T381"> 1965/6 Southampton, 88/9 Birmingham, </text:span></text:p>
      <text:p text:style-name="Standard"><text:span text:style-name="T378">Kilmarnock;</text:span><text:span text:style-name="T381"> 2002/3 Motherwell, </text:span><text:span text:style-name="T377">Leicester;</text:span><text:span text:style-name="T381"> 1965/6 Fulham, </text:span><text:span text:style-name="T377">Lincoln;</text:span><text:span text:style-name="T381"> 1960/1 Southampton, </text:span><text:span text:style-name="T377">Liverpool;</text:span><text:span text:style-name="T381"> 2003/4 Chelsea £2, </text:span></text:p>
      <text:p text:style-name="Standard"><text:span text:style-name="T377">Luton;</text:span><text:span text:style-name="T381"> 1970/1 Sheff Utd, </text:span><text:span text:style-name="T377">Macclesfield Town;</text:span><text:span text:style-name="T381"> 2005/6 Wigan (FR), </text:span><text:span text:style-name="T377">Man City;</text:span><text:span text:style-name="T381"> 1965/6 Rotherham, 74/5 Stoke (cr), </text:span></text:p>
      <text:p text:style-name="Standard"><text:span text:style-name="T377">Man Utd (all tokens intact);</text:span><text:span text:style-name="T381"> 74/5 Bristol Rov, 76/7 Middlesbrough, Norwich, Newcastle (LC), WHU (cr), 77/8 Bristol City, Coventry, Chelsea, Liverpool, 78/9 Middlesbrough, 98/9 LKS Lodz (CL) £5, 99/0 Real Madrid (CL) £2, Rest of the World XI (Ferguson Test) £7, 2000/1 Bayern Munich (CL) £2, Bradford, Leicester, 2005/6 Celtic (Keane Test) £7, </text:span><text:span text:style-name="T377">Newcastle;</text:span><text:span text:style-name="T381"> 74/5 Birmingham (Texaco Cup s/f) £2, 2008/9 Hull City (with fixture card) £2, </text:span><text:span text:style-name="T377">Newport;</text:span><text:span text:style-name="T381"> 84/5 Reading £2, 85/6 Reading £2, </text:span><text:span text:style-name="T378">Northampton;</text:span><text:span text:style-name="T381"> 76/7 Swindon &amp; (LC), </text:span></text:p>
      <text:p text:style-name="Standard"><text:span text:style-name="T381">93/4 Hereford, </text:span><text:span text:style-name="T377">Norwich;</text:span><text:span text:style-name="T381"> 1965/6 Plymouth, </text:span><text:span text:style-name="T377">Nottingham For;</text:span><text:span text:style-name="T372"> </text:span><text:span text:style-name="T373">1964/5</text:span><text:span text:style-name="T381"> Blackpool, 1966/7 Southampton, 77/8 Man Utd, </text:span></text:p>
      <text:p text:style-name="Standard"><text:span text:style-name="T381">83/4 Mansfield (Notts CCF), 92/3 Derby (Sutton Test), </text:span><text:span text:style-name="T377">Oldham;</text:span><text:span text:style-name="T381"> 78/9 Crystal Pal, 87/8 Tottenham (FAC), </text:span><text:span text:style-name="T377">Orient;</text:span><text:span text:style-name="T381"> 1963/4 Southampton, 1968/9 Swindon, </text:span><text:span text:style-name="T377">Oxford Utd;</text:span><text:span text:style-name="T381"> 1964/5 Southampton (Test), 71/2 Stoke (cr), 76/7 Reading, 77/8 Cambridge Utd, Hereford, Port Vale, </text:span><text:span text:style-name="T378">Partick;</text:span><text:span text:style-name="T381"> 76/7 Dundee (LC) £2, </text:span><text:bookmark-start text:name="_Hlk199867965"/><text:span text:style-name="T377">Peterborough;</text:span><text:span text:style-name="T381"> </text:span><text:bookmark-end text:name="_Hlk199867965"/><text:span text:style-name="T381">90/1 Reading (Fr), </text:span><text:span text:style-name="T377">Portsmouth;</text:span><text:span text:style-name="T381"> 1965/6 Southampton, 1969/0 Preston, 2003/4 Bolton, 2004/5 Man City, <text:s/></text:span><text:span text:style-name="T378">Preston;</text:span><text:span text:style-name="T381"> 1964/5 Southampton, Crystal Pal, Portsmouth, Bury, </text:span><text:span text:style-name="T377">Q.P.R;</text:span><text:span text:style-name="T381"> 71/2 Luton, Portsmouth, 78/9 Spurs (Gillard) £2, 94/5 Man Utd, </text:span><text:span text:style-name="T378">Rangers;</text:span><text:span text:style-name="T381"> 75/6 Celtic £2, </text:span><text:span text:style-name="T377">Reading;</text:span><text:span text:style-name="T381"> 66/7 Darlington, 71/2 Brentford, 74/5 Brighton (LC), 75/6 Tranmere, </text:span></text:p>
      <text:p text:style-name="Standard"><text:span text:style-name="T381">79/0 Young England X1 (Death Test) £2, 83/4 Watford (FR), 90/1 Oxford (LC), </text:span><text:span text:style-name="T356">98/9 Luton (1</text:span><text:span text:style-name="T421">st</text:span><text:span text:style-name="T356"> game at Mad Stad – includes ticket, safety handbook &amp; summer 98 mag) £10,</text:span><text:span text:style-name="T381"> 2003/4 WHU, 2005/6 Southampton, </text:span><text:span text:style-name="T377">Sheff Utd;</text:span><text:span text:style-name="T381"> 75/6 Man Utd £2, <text:s/></text:span></text:p>
      <text:p text:style-name="Standard"><text:span text:style-name="T377">Southampton;</text:span><text:span text:style-name="T381"> </text:span><text:span text:style-name="T358">1949/0 Blackburn, Brentford, Bury, Luton (t/c) £9, Preston (t/c) £9, Sheffield Utd,</text:span><text:span text:style-name="T532"> </text:span><text:span text:style-name="T381">1954/5 Shrewsbury, </text:span></text:p>
      <text:p text:style-name="Standard"><text:span text:style-name="T381">1956/7 Crystal Pal, 1960/1 Stoke, 1961/2 Plymouth, Walsall, Luton, </text:span><text:span text:style-name="T358">Bordeaux (FR) £5</text:span><text:span text:style-name="T381">, 1963/4 Portsmouth, 1964/5 Bolton, </text:span></text:p>
      <text:p text:style-name="P138">1965/6 Cardiff, 1967/8 Man Utd, 1970/1 Huddersfield (FAC), 72/3 Partick (Fr) £3, 73/4 Crystal Pal (Fr) £3, 74/5 Norwich </text:p>
      <text:p text:style-name="Standard"><text:span text:style-name="T381">Glasgow Rangers (Texaco Cup), 76/7 Notts Co, Anderlecht (ECWC) £2, 77/8 Cardiff City, 78/9 Man City (LC), Leeds (LC semi-final) £2, Bolton, 81/2 Man City, 82/3 Coventry, Notts Co, Man City (LC), 83/4 Tottenham, West Brom, Wolves, 99/0 Lierse (Fr) 2001/2 Derby, 2003/4 Parma (FR) £2, 2004/5 Colchester (LC), 2005/6 Crystal Pal, Watford, 2006/7 Colchester, 2007/8 Norwich, 2008/9 Blackpool, Birmingham (LC), Norwich, 2010/1 Dagenham &amp; Redbridge, 2012/3 Reading, 2015/6 Aston Villa (LC), Sunderland, Midtjylland (EL), Vitesse (EL), 2016/7 Man Utd (with poster) £2, 2017/8 West Brom (with poster) £2, </text:span><text:span text:style-name="T377">Southend;</text:span><text:span text:style-name="T381"> 83/4 Sheff Utd, Bolton, </text:span></text:p>
      <text:p text:style-name="Standard"><text:span text:style-name="T378">St Mirren;</text:span><text:span text:style-name="T381"> 77/8 Dundee Utd £2, </text:span><text:span text:style-name="T377">Stoke City;</text:span><text:span text:style-name="T381"> 1967/8 Southampton, 79/0 Southampton, </text:span><text:span text:style-name="T377">Swansea;</text:span><text:span text:style-name="T381"> 1961/2 Southampton, </text:span></text:p>
      <text:p text:style-name="Standard"><text:span text:style-name="T381">2013/4 Sunderland, </text:span><text:span text:style-name="T378">Swindon;</text:span><text:span text:style-name="T381"> 1958/9 Southampton, 1961/2 Portsmouth, 1963/4 Derby, 76/7 West Ham (Fr) £2, 79/0 <text:s/>Arsenal (LC) £2, Wolves (LC semi-final) £2, Tottenham (FAC) £2, 80/1 Weymouth (FAC) £2, <text:s/>81/2 Taunton (FAC) £2, 86/7 Gillingham play off final, Wigan play off semi-final, 94/5 Lecce (AIC), </text:span><text:span text:style-name="T377">Torquay Utd;</text:span><text:span text:style-name="T381"> 1984/5 Stockport, 1987/8 Tottenham (LC) £3, </text:span></text:p>
      <text:p text:style-name="Standard"><text:span text:style-name="T377">Tottenham Homes</text:span><text:span text:style-name="T381"> </text:span><text:span text:style-name="T356">1945/6 Southampton (PH) £15</text:span><text:span text:style-name="T381"> 1963/4 Blackburn, 1968/9 Everton, 1970/1 Liverpool. Everton, 76/7 Wrexham (LC), 79/0 Man Utd (LC), 81/2 Southampton, 87/8 Torquay (LC), </text:span><text:span text:style-name="T378">Walsall;</text:span><text:span text:style-name="T381"> 1961/2 Southampton, 94/5 Darlington </text:span><text:span text:style-name="T377">Watford;</text:span><text:span text:style-name="T381"> 1968/9 Reading, 78/9 Bury, 91/2 Arsenal (Centenary Match), 94/5 Chelsea (Porter Test), </text:span><text:span text:style-name="T377">WBA;</text:span><text:span text:style-name="T381"> 78/9 Southampton, 80/1 Arsenal, </text:span><text:span text:style-name="T377">WHU;</text:span><text:span text:style-name="T381"> 1963/4 Stoke, </text:span><text:span text:style-name="T358">Leicester (LC Semi-Final) £5</text:span><text:span text:style-name="T381">, Man Utd, 1964/5 Spartak Praha Sokolovo (ECWC) £5, 1967/8 Southampton, 1969/0 Man Utd, </text:span></text:p>
      <text:p text:style-name="Standard"><text:span text:style-name="T381">73/4 Liverpool, 74/5 QPR (FAC), </text:span><text:span text:style-name="T377">Wimbledon;</text:span><text:span text:style-name="T381"> 87/8 Portsmouth, </text:span><text:span text:style-name="T377">York City;</text:span><text:span text:style-name="T381"> 77/8 Reading, </text:span></text:p>
      <text:p text:style-name="Standard"><text:span text:style-name="T377">Non-League v League - FAC</text:span><text:span text:style-name="T381"> 1979/80 Croydon v Millwall £2, 1980/1 Barnet v Peterborough £2, Harlow Town v Charlton £2, </text:span></text:p>
      <text:p text:style-name="P138">1989/90 Fulham v Bath City (replay), </text:p>
      <text:p text:style-name="P350">Southampton Home Reserves</text:p>
      <text:p text:style-name="P328"><text:span text:style-name="T357">1953/4 Swindon (CC) (sl cr) £10.00,</text:span><text:span text:style-name="T382"> </text:span><text:span text:style-name="T357">1955/6 Millwall (tc, sl tr) £7.00,</text:span><text:span text:style-name="T382"> 1959/60 Orient £5, </text:span><text:span text:style-name="T381">1966/7 WHU, Ipswich, </text:span></text:p>
      <text:p text:style-name="P348">1967/8 Swindon (CC) £2, 1968/9 Swansea £3, Reading £3, Oxford £3, 1969/70 Norwich £3, 1970/1 Reading £2, Oxford £2, </text:p>
      <text:p text:style-name="P348">WHU (with newspaper report) £3, 1972/3 Swindon £2, 1973/4 Norwich £3, 1995/6 Chelsea, 2021/2 Man City (FAYC final),</text:p>
      <text:p text:style-name="Standard"><text:span text:style-name="T378">General Reserves </text:span><text:span text:style-name="T381">1968/9 Tottenham v Southampton (CC S/F) £2,</text:span> <text:span text:style-name="T381">1970/1 WHU v Southampton, 1981/2 Aston Villa v Leeds Utd £2, 1986/7 Bristol Rovers v QPR £2, Hull City v Aston Villa £2, Norwich v Southampton, 1990/1 Wimbledon v Southampton (SJFC), 1998/9 West Ham v Southampton,</text:span></text:p>
      <text:p text:style-name="Standard"><text:span text:style-name="T378">Play-off Finals</text:span><text:span text:style-name="T381"> 1990, 1991 (with Brighton v Notts County team sheet), </text:span></text:p>
      <text:p text:style-name="P201"><text:span text:style-name="Teletype"><text:span text:style-name="T59">Others</text:span></text:span><text:span text:style-name="Teletype"><text:span text:style-name="T50"> First FAC @ Wembley 1923 Bolton v W Ham Utd (1978 reprint) £2, 1961/2 England v Scotland (Youth Int @ Peterborough) £2, 1967/8 Birmingham v WBA (FA Cup S/F @ Villa Park) £3, Hungerford Town v Roger Hunt’s All Star XI £2, </text:span></text:span></text:p>
      <text:p text:style-name="P201"><text:span text:style-name="Teletype"><text:span text:style-name="T50">1977/8 Childrey v Lambourn (HCFC) £2, </text:span></text:span><text:span text:style-name="Teletype"><text:span text:style-name="T326"><text:s/></text:span></text:span><text:span text:style-name="Teletype"><text:span text:style-name="T50">1984 Everton v Liverpool (Charity Shield) £2, 1984/5 Fleetwood v Halesowen (FAV Final) £2, 1988/9 Everton v Nott’m Forest (Simod Cup Final) £2, 1988 Wembley International Tournament, </text:span></text:span></text:p>
      <text:p text:style-name="P201"><text:span text:style-name="Teletype"><text:span text:style-name="T50">1988 Mercantile Credit Festival at Wembley, 1987 Football League v Rest Of The World, 1989 &amp; 1990 Makita International at Wembley, 72/3 Sussex FA Rep Match; Sussex v Amateur Football Alliance £2, 1977/8 Salisbury v Chippenham (Wilts County Shield semi-final) £2, 1987/8 Pompey Ex-Pro v Soton Ex-Pro charity match @ Fareham Town, </text:span></text:span></text:p>
      <text:p text:style-name="P200"><text:span text:style-name="Teletype"><text:span text:style-name="T10">75</text:span></text:span></text:p>
      <text:p text:style-name="P462"><text:span text:style-name="T378">Aldershot</text:span><text:span text:style-name="T381"> 72/3 Crewe, </text:span><text:span text:style-name="T378">Aston Villa;</text:span><text:span text:style-name="T381"> 1968/69 Southampton (FAC pirate – Nichols of Battersea) £4, </text:span><text:span text:style-name="T378">Bournemouth</text:span><text:span text:style-name="T381"> 71/2 Rotherham £1.50, 72/3 Blackpool (LC) £1.50, Colchester (FAC) £1.50, </text:span><text:span text:style-name="T378">Charlton</text:span><text:span text:style-name="T381"> 1968/9 Sheffield Utd (includes FLR), </text:span><text:span text:style-name="T378">Clyde</text:span><text:span text:style-name="T381"> 92/3 Queens Park, </text:span></text:p>
      <text:p text:style-name="Standard"><text:span text:style-name="T378">Crystal Palace</text:span><text:span text:style-name="T381"> 89/90 Norwich, </text:span><text:span text:style-name="T378">Fulham</text:span><text:span text:style-name="T381"> 71/2 Charlton, 72/3 Reading (LC), </text:span><text:span text:style-name="T378">Millwall</text:span><text:span text:style-name="T381"> 1965/6 Scunthorpe, 93/4 Sporting Lisbon (FR) £2, </text:span><text:span text:style-name="T378">Portsmouth</text:span><text:span text:style-name="T381"> 1965/6 Bolton, Charlton, Ipswich, Middlesboro, Preston, 71/2 Blackpool, 72/3 Oxford £1.50, 75/6 Charlton (FAC), Notts Co, 88/9 Leicester, Swindon (FAC), Man City (tc), 89/90 Leeds, 2002/3 Sheff Wed, </text:span><text:span text:style-name="T378">Rangers</text:span><text:span text:style-name="T381"> 90/1 Celtic £1.50, Hibernian £1.50, </text:span></text:p>
      <text:p text:style-name="Standard"><text:span text:style-name="T378">Tottenham</text:span><text:span text:style-name="T381"> 80/1 West Ham (Test), <text:s/></text:span><text:span text:style-name="T378">WBA</text:span><text:span text:style-name="T381"> 77/8 Man Utd, <text:s/></text:span><text:span text:style-name="T378">Wimbledon</text:span><text:span text:style-name="T381"> 96/7 Sheff Wed, </text:span><text:span text:style-name="T378">Wolves</text:span><text:span text:style-name="T381"> 2019/20 Aston Villa £2, </text:span></text:p>
      <text:p text:style-name="Standard"><text:span text:style-name="T378">Teamsheets</text:span><text:span text:style-name="T381"> Liverpool v Sunderland U/21 Prem League £1.50, 2017/8 Aston Villa v Newcastle U/23 £1.50, </text:span></text:p>
      <text:p text:style-name="Standard"><text:span text:style-name="T378">European Games</text:span><text:span text:style-name="T381"> 1965/6 Dukla Prague v Honved (CWC) £5, 81/2 Tottenham v Ajax £1.50, 82/3 Arsenal v Spartak Moscow, </text:span></text:p>
      <text:p text:style-name="P138">83/4 Tottenham v Bayern Munich £2, 98/99 Arsenal v Dynamo Kyiv £1.50, Arsenal v Panathinaikos £1.50, Arsenal v RC Lens £1.50, </text:p>
      <text:p text:style-name="P138">99/0 Arsenal v Nantes £1.50, Arsenal v Werder Bremen £1.50, Arsenal v Fiorentina £1.50, </text:p>
      <text:p text:style-name="Standard"><text:span text:style-name="T378">FAC Finals</text:span><text:span text:style-name="T381"> 1978 Arsenal v Ipswich (moc) £1.50, 1981 Man City v Tottenham £1.50 &amp; replay £2.50, 1983 Brighton v Man Utd £2.50, 1990 Crystal Palace v Man Utd replay £4.00, </text:span></text:p>
      <text:p text:style-name="Standard"><text:span text:style-name="T378">LC Finals </text:span><text:span text:style-name="T381">1972 Chelsea v Stoke (sof) £2.50, 1978 Liverpool v Nott’m Forest £2.00, 1980 Nott’m Forest v Wolves £1.50, </text:span></text:p>
      <text:p text:style-name="P138">1981 Liverpool v West Ham £2.00, 1982 Liverpool v Tottenham £2.00, 1984 Everton v Liverpool £3.00,</text:p>
      <text:p text:style-name="Standard"><text:span text:style-name="T378">JPT Finals</text:span><text:span text:style-name="T381"> 2011 Brentford v Carlisle £3.50, 2013 Crewe v Southend (+ 2 tickets) £4, </text:span></text:p>
      <text:p text:style-name="Standard"><text:span text:style-name="T378">Play Off Final</text:span><text:span text:style-name="T381"> 2012 Cheltenham v Crewe (+ 2 tickets) £4,</text:span></text:p>
      <text:p text:style-name="Standard"><text:span text:style-name="T378">Semi-Finals</text:span><text:span text:style-name="T381"> 1964/5 Motherwell v Celtic (SCSF) £3, 71/2 Stoke v West Ham (LC 2nd replay) £2.50,</text:span><text:span text:style-name="T527"> </text:span></text:p>
      <text:p text:style-name="P138">75/6 Tottenham v Newcastle (LC) £2, 81/2 Tottenham v Leicester (FAC) £2, Tottenham v West Brom (LC) £1, </text:p>
      <text:p text:style-name="P138">82/3 Arsenal v Man Utd (LC) £1.50, 94/5 Chelsea v Real Zaragoza (CWC) £2.00, 2005/6 Chelsea v Liverpool (FAC) £4, </text:p>
      <text:p text:style-name="Standard"><text:span text:style-name="T378">Non-League</text:span><text:span text:style-name="T381"> 2004/5 East Preston v Littlehampton, 2013/4 Hartley Wintney v Daventry Town (FAC), </text:span></text:p>
      <text:p text:style-name="Standard"><text:span text:style-name="T378">England Homes</text:span><text:span text:style-name="T381"> 1969 Scotland £1.50, 1972 Yugoslavia £2, 1973 Scotland (tc) £0.75, 1974 Argentina £2.00, Czechoslovakia, Portugal £2, 1976 Finland £2, 1977 Luxemburg £2, Italy (mob) £1.50, 1978 Brazil (ticket sellotaped on cover) £3, 1990 Hungary £3, 1991 Turkey £2, 1994 Romania £2, 1999 Poland U21 (at The Dell) £2, </text:span></text:p>
      <text:p text:style-name="P328"><text:span text:style-name="T378">Southampton Homes</text:span><text:span text:style-name="T381"> </text:span><text:span text:style-name="T358">1944/45 WHU (t/c folds cr, tear) £15,</text:span><text:span text:style-name="T381"> 74/5 Leeds Ud (Test) £3, Texaco Cup brochure £3, 75/6 QPR (Test) £3, 86/7 Benfica (Test) £2, 87/8 Danish Olympic Squad (FR with tc) £2, 87/8 Steve Mills (All Stars Test) £3, 98/9 Man Utd (with 4 autos) £4, </text:span></text:p>
      <text:p text:style-name="P351"/>
      <text:p text:style-name="P361"><text:span text:style-name="T378">Southampton Reserve/Youth Homes £2 each unless stated. </text:span><text:span text:style-name="T381">1963/4 Orient £3, Portsmouth £3, Watford £3, 1964/5 Coventry £3, </text:span></text:p>
      <text:p text:style-name="P349">1965/6 Cardiff (woc &amp; tc), Leicester (cr), £2.50, Nott’m Forest £3, 1966/7 Coventry £3, Crystal Palace (tc) £3, Nott’m Forest £3, </text:p>
      <text:p text:style-name="P349">Ipswich £3, 1967/8 Birmingham £3, Coventry (cr) £2.50, Leicester £3, Northampton £3.50, Plymouth (CC) £3, Walsall £3, </text:p>
      <text:p text:style-name="P349">1968/9 Birmingham £3, Reading £3, 1970/1 Bournemouth, 71/2 Bristol Rov (scorers noted) £1.50, Crystal Pal (woc, scorers noted) £1.50, Leicester, Fulham, Ipswich (score noted) £1.50, 72/3 Birmingham, Bournemouth, <text:s/>Fulham, Leicester (t/c, match report noted) £1.50, Crystal Pal (t/c) £1.50, 73/4 Swindon £3, 81/2 Watford, 83/4 Crystal Pal, 87/8 Norwich 89/90 Millwall, Norwich, 90/1 Swindon, Wimbledon, 92/3 QPR, Swindon, 93/4 Brighton, Bristol Rov, Crystal Pal, Ipswich, Norwich, Oxford, QPR, Watford, 94/5 Bristol Rov, Crystal Pal, Norwich, Oxford, QPR, 95/6 Crystal Palace, 96/7 Crystal Pal, 97/8 Brighton, Ipswich, Wimbledon (03/12 abandoned), </text:p>
      <text:p text:style-name="P349">98/9 Colchester, Crystal Pal, 99/00 Arsenal, Crystal Pal, Nott’m Forest (scorers noted), Wimbledon (score noted), 2000/1 Wimbledon, 2001/2 Derby, Fulham, 2002/3 Derby, 2003/4 Derby, 2004/5 Ipswich, 2005/6 Coventry (tc), Fulham, Portsmouth, 2007/8 Watford, </text:p>
      <text:p text:style-name="P349">2018/9 Rotherham (FAYC),</text:p>
      <text:p text:style-name="P349"/>
      <text:p text:style-name="P361"><text:span text:style-name="T378">Southampton Reserve/Youth Aways £2 each unless stated. </text:span><text:span text:style-name="T381">1959/60 Ipswich (tc) £4, 1964/5 Oxford £3, <text:s/>1966/7 Coventry £3, </text:span></text:p>
      <text:p text:style-name="P349">1968/9 West Ham £3, 1981/2 Birmingham, West Ham (SJFC), 1985/6 QPR (score noted), 1986/7 QPR (score noted), 1987/8 QPR, </text:p>
      <text:p text:style-name="P349">1990/1 West Ham, 1992/3 QPR, 1993/4 Ipswich, QPR, <text:s/>1994/5 Charlton, QPR, 1995/6 Charlton, 1996/7 Charlton, 2002/3 Arsenal, </text:p>
      <text:p text:style-name="P349">2003/4 Arsenal, Chelsea, 2005/6 Bolton (FAYC), Portsmouth, </text:p>
      <text:p text:style-name="P349"/>
      <text:p text:style-name="P361"><text:span text:style-name="T378">Southampton Homes Teamsheets £2 each unless stated. </text:span><text:span text:style-name="T381"><text:s/>2002/3 Sunderland, 2020/1 Liverpool, 2021/2 Watford, 2022/3 Arsenal, </text:span></text:p>
      <text:p text:style-name="P349">Aston Villa, Blackpool (FAC), Brighton, Everton, Fulham, Leicester, Newcastle, Nott’m Forest, Wolves, </text:p>
      <text:p text:style-name="P351"/>
      <text:p text:style-name="P361"><text:span text:style-name="T378">Southampton Aways Teamsheets £2 each unless stated.</text:span><text:span text:style-name="T381"> 2006/7 Birmingham, 2012/3 Arsenal, 2014/5 Leicester, 2016/7 Leicester, 2022/3 West Ham,</text:span></text:p>
      <text:p text:style-name="P349"/>
      <text:p text:style-name="P361"><text:span text:style-name="T378">Southampton European Homes</text:span><text:span text:style-name="T381">. 1971/2 Atletico Bilbao £2, 1976/7 Carrick Rangers £2, Marseilles £2.50, Napoli £2.50, </text:span></text:p>
      <text:p text:style-name="P349">1981/2 Limerick £3, Sporting Lisbon £2, 1982/3 Norrkoping £2, 1984/5 Hamburg £2, 2015/6 Midtjylland £4, 2016/7 Sparta Prague £4, Inter Milan £4, Hapoel Bear Sheva £4, </text:p>
      <text:p text:style-name="P349"/>
      <text:p text:style-name="P361"><text:span text:style-name="T378">Southampton European Aways</text:span><text:span text:style-name="T381">. 1976/7 Carrick Rangers £2, </text:span></text:p>
      <text:p text:style-name="P349"/>
      <text:p text:style-name="P361"><text:span text:style-name="T378">Southampton Cup Semi-Finals</text:span><text:span text:style-name="T381">. 1975/6 Crystal Palace (FAC) £2.50, 1983/4 Everton (FAC) £1.50, 1985/6 Liverpool (FAC) £1.50, 1986/7 Liverpool (LC 1</text:span><text:span text:style-name="T420">st</text:span><text:span text:style-name="T381"> Leg) £2, 1991/2 West Ham (ZDS) £1.50, 1999/0 Coventry (FAYC 2</text:span><text:span text:style-name="T420">nd</text:span><text:span text:style-name="T381"> leg) £2, 2002/3 Watford (FAC) £3, </text:span></text:p>
      <text:p text:style-name="P361"><text:span text:style-name="T381">2005/6 Liverpool (FAYC 2</text:span><text:span text:style-name="T420">nd</text:span><text:span text:style-name="T381"> leg) £2, 2006/7 Derby (Play Off 1</text:span><text:span text:style-name="T420">st</text:span><text:span text:style-name="T381"> leg) £2 &amp; (Play Off 2</text:span><text:span text:style-name="T420">nd</text:span><text:span text:style-name="T381"> leg) £3, 2009/0 Norwich (JPT) £3, </text:span></text:p>
      <text:p text:style-name="P349">2017/8 Chelsea (FAC) £3, </text:p>
      <text:p text:style-name="P351"/>
      <text:p text:style-name="P361"><text:span text:style-name="T378">Southampton Cup Finals</text:span><text:span text:style-name="T381">. 1959/60 Hampshire Day Cup Finals (14</text:span><text:span text:style-name="T420">th</text:span><text:span text:style-name="T381"> May) £8, 1974/5 Newcastle (Texaco Cup) £2.50, </text:span></text:p>
      <text:p text:style-name="P349">1975/6 Man Utd (FAC) £3, 1976 Liverpool (Charity Shield) £4, 1979 Nott’m Forest (LC) £2.50, </text:p>
      <text:p text:style-name="P361"><text:span text:style-name="T381">1991/2 Chelsea (ZDS area final 1</text:span><text:span text:style-name="T420">st</text:span><text:span text:style-name="T381"> leg) £2.50, Chelsea (ZDS area final 2nd leg) £2.50, 2009/10 Carlisle (JPT) £4, </text:span></text:p>
      <text:p text:style-name="P349">MK Dons (JPT area final) £3, 2014/5 Blackburn (U21 PL 1st leg) £2, </text:p>
      <text:p text:style-name="P200"><text:span text:style-name="Teletype"><text:span text:style-name="T10"/></text:span></text:p>
      <text:p text:style-name="P200"><text:span text:style-name="Teletype"><text:span text:style-name="T10"/></text:span></text:p>
      <text:p text:style-name="P200"><text:span text:style-name="Teletype"><text:span text:style-name="T10"/></text:span></text:p>
      <text:p text:style-name="P108">76</text:p>
      <text:p text:style-name="P108"><text:soft-page-break/>NEW LISTING OF PROGRAMMES;</text:p>
      <text:p text:style-name="P117">1946/7 CRITTALL ATHLETIC v Woodford Town (London Lge, 4 pages sl cr) £16-50p</text:p>
      <text:p text:style-name="P116">47/48 Harwich &amp; Parkeston v Leyton FACP (T/C) £11.00<text:tab/><text:tab/>47/48 Barnet v Cambridge Town FAAC (SOF) £11.00</text:p>
      <text:p text:style-name="P255">47/48 Southampton v Sunderland FAC (Fold, crumpled, tiny edge nicks) £7.50</text:p>
      <text:p text:style-name="P255">48/49 Bedford Town v Epsom London League Cup £13.00<text:tab/><text:tab/>49/50 Bury v Chesterfield £8.00</text:p>
      <text:p text:style-name="P255">49/50 Shrewsbury Res v Halifax £10.50<text:tab/><text:tab/><text:tab/><text:tab/>49/50 Crittall Ath v Saffron Walden FAAC (Pencil T/C) £14.00</text:p>
      <text:p text:style-name="P255">49/50 Chesterfield v Middlesbrough FAC (T/C) £14.00<text:tab/><text:tab/>50/51 Doncaster v Swansea £8.00</text:p>
      <text:p text:style-name="P255">50/51 Birmingham v Chesterfield FAC £6.00<text:tab/><text:tab/><text:tab/>50/51 Doncaster v Coventry £8.00</text:p>
      <text:p text:style-name="P255">51/52 Gosport Borough v Newport IOW FACQ £9.50<text:tab/><text:tab/>51/52 Bradford P A v Chester (Rusty Staple + Sm rusty hole) £7.00</text:p>
      <text:p text:style-name="P255">51/52 Leicester v Coventry (Pencil H/T) £6.00<text:tab/><text:tab/><text:tab/>51/52 Millwall v Scunthorpe FAC £8.50</text:p>
      <text:p text:style-name="P255">51/52 Portsmouth v Doncaster FAC £8.00<text:tab/><text:tab/><text:tab/><text:tab/>52/53 Bedford Town v Tonbridge £6.50</text:p>
      <text:p text:style-name="P255">52/53 Wolves Res v Chesterfield (Pencil T/C) £6.50<text:tab/><text:tab/><text:tab/>52/53 Swindon v Northampton FAC £6.50</text:p>
      <text:p text:style-name="P255">52/53 Doncaster v Lincoln £7.00<text:tab/><text:tab/><text:tab/><text:tab/><text:tab/>52/53 Aston Villa v Middlesbrough FAC £8.00</text:p>
      <text:p text:style-name="P255">52/53 Chesterfield v Workington £7.50<text:tab/><text:tab/><text:tab/><text:tab/>53/54 Preston v Ipswich FAC (Pencil T/C) £7.00</text:p>
      <text:p text:style-name="P255">53/54 Grantham v Peterborough Res (NOF SOF) £8.00<text:tab/><text:tab/>54/55 Lowestoft Town v Whitton Utd FACQ (SOF T/C) £7.00</text:p>
      <text:p text:style-name="P255">55/56 Grantham v Peterborough Res £7.00<text:tab/><text:tab/><text:tab/><text:tab/>55/56 Canterbury v Ramsgate FAC 2nd Qual Round Replay £6.00</text:p>
      <text:p text:style-name="P255">55/56 Sheffield Utd v Sunderland FAC (H/T) £5.00<text:tab/><text:tab/><text:tab/>55/56 Chester v Crewe £6.00</text:p>
      <text:p text:style-name="P255">56/57 Bradford City v Chester £6.00<text:tab/><text:tab/><text:tab/><text:tab/>56/57 Clacton Town v Harwich &amp; Parkeston FACP Replay £5.00</text:p>
      <text:p text:style-name="P255">56/57 Sittingbourne v Gravesend FAC £5.00<text:tab/><text:tab/><text:tab/>56/57 Halifax v Chester £6.00</text:p>
      <text:p text:style-name="P255">56/57 Reading v Wrexham FAC Replay £5.50<text:tab/><text:tab/><text:tab/>56/57 Aston Villa Res v Leeds £3.50</text:p>
      <text:p text:style-name="P255">56/57 Liverpool v Rotherham (SOF) £4.50<text:tab/><text:tab/><text:tab/><text:tab/>56/57 Bedford Town v Haywards Heath Met League £5.00</text:p>
      <text:p text:style-name="P255">57/58 Gateshead v Chester £3.50<text:tab/><text:tab/><text:tab/><text:tab/><text:tab/>57/58 Bradford City v Chester £3.50</text:p>
      <text:p text:style-name="P255">57/58 Bedford Town v Hastings Res Met League £4.00<text:tab/><text:tab/>57/58 Norwich v Darlington FAC (H/T) £3.50</text:p>
      <text:p text:style-name="P255">57/58 Chester v Carlisle £3.50<text:tab/><text:tab/><text:tab/><text:tab/><text:tab/>57/58 Bolton v Wolves FAC £3.00</text:p>
      <text:p text:style-name="P255">58/59 Bexleyheath &amp; Welling v Tonbridge FAC £4.0<text:tab/>0<text:tab/><text:tab/>58/59 Brighton v Bradford City FAC £4.00</text:p>
      <text:p text:style-name="P255">58/59 Ipswich v Huddersfield FAC (H/T) £3.50<text:tab/><text:tab/><text:tab/>58/59 Plymouth v Cardiff FAC £3.50</text:p>
      <text:p text:style-name="P255">58/59 Birmingham v Fulham FAC £3.50<text:tab/><text:tab/><text:tab/><text:tab/>58/59 Cambridge City v Peterborough Hospital Cup £5.00</text:p>
      <text:p text:style-name="P255">58/59 Chester v Darlington £3.50<text:tab/><text:tab/><text:tab/><text:tab/><text:tab/>59/60 Rochdale v Bradford City FAC £3.50</text:p>
      <text:p text:style-name="P255">59/60 Chester v Barrow £3.50<text:tab/><text:tab/><text:tab/><text:tab/><text:tab/>59/60 Watford v Birmingham FAC (T/C) £3.00</text:p>
      <text:p text:style-name="P255">59/60 Lincoln v Burnley FAC £4.00<text:tab/><text:tab/><text:tab/><text:tab/>59/60 Crewe v Chester (Pencil T/C) £3.00</text:p>
      <text:p text:style-name="P255">59/60 Bradford City v Bournemouth FAC (T/C) £3.00<text:tab/><text:tab/>60/61 Wealdstone v Enfield £1.50</text:p>
      <text:p text:style-name="P255">60/61 Derby Res v Chesterfield (T/C) £3.00<text:tab/><text:tab/><text:tab/><text:tab/>60/61 Chester v Tranmere £3.00</text:p>
      <text:p text:style-name="P255">60/61 Hendon v Hitchin £2.00<text:tab/><text:tab/><text:tab/><text:tab/><text:tab/>61/62 Dartford v Bexleyheath &amp; Welling FACQ £2.50</text:p>
      <text:p text:style-name="P255">61/62 Burnley v Everton FAC £2.50<text:tab/><text:tab/><text:tab/><text:tab/>62/63 Chesterfield v Chester £2.50</text:p>
      <text:p text:style-name="P255">62/63 Cambridge Utd v Lowestoft Town FACQ £2.00<text:tab/><text:tab/>62/63 Lincoln v Halifax FAC £2.00</text:p>
      <text:p text:style-name="P255">63/64 Chester v Newport £2.50<text:tab/><text:tab/><text:tab/><text:tab/><text:tab/>63/64 Burnley v Rotherham FAC £2.50</text:p>
      <text:p text:style-name="P255">63/64 Oxford Utd v Chesterfield FAC £2.50<text:tab/><text:tab/><text:tab/><text:tab/>64/65 Tunbridge Wells Rangers v Tonbridge FAC £3.00</text:p>
      <text:p text:style-name="P255">66/67 Nuneaton v Swansea FAC £2.00<text:tab/><text:tab/><text:tab/><text:tab/>66/67 Mansfield v Middlesbrough FAC £2.00</text:p>
      <text:p text:style-name="P255">67/68 Dartford v Gravesend FAC (T/C) £2.00<text:tab/><text:tab/><text:tab/>67/68 Bromley v Wealdstone (Pencil T/C) £2.00</text:p>
      <text:p text:style-name="P255">67/68 Nuneaton v Matl#ock Town FACQ £2.00<text:tab/><text:tab/><text:tab/>67/68 Chelmsford City v Oxford Utd £2.00</text:p>
      <text:p text:style-name="P255">67/68 Altrincham v Barrow FAC £2.00<text:tab/><text:tab/><text:tab/><text:tab/>67/68 Bournemouth v Liverpool FAC £2.00</text:p>
      <text:p text:style-name="P255">67/68 Slough Town v Chesham Berks &amp; Bucks Senior Cup £1.50<text:tab/>68/69 Walton &amp; Hersham v Huntley &amp; Palmers FACQ £2.50</text:p>
      <text:p text:style-name="P255">69/70 Tranmere v Chesterfield + Press Report FAC £2.00<text:tab/><text:tab/>69/70 Northampton v Exeter FAC £2.00</text:p>
      <text:p text:style-name="P255">74/75 Faversham Town v Wingate £1.00<text:tab/><text:tab/><text:tab/><text:tab/>77/78 Dartford v Wealdstone £1.00</text:p>
      <text:p text:style-name="P255">79/80 Boston Utd v Wealdstone Alliance Premier League Cup £1.00<text:tab/>80/81 Enfield v Hereford Utd FAC £1.50</text:p>
      <text:p text:style-name="P255">83/84 Stowmarket Town v Cheshunt FACP £1.00<text:tab/><text:tab/><text:tab/>88/89 Peterborough v Chester MIL £1.50</text:p>
      <text:p text:style-name="P255">88/89 Peterborough v Wrexham MIL £1.50<text:tab/><text:tab/><text:tab/><text:tab/>95/96 Torquay v Chelsea (1 Aug) £1.50</text:p>
      <text:p text:style-name="P255">98/99 Peterborough Res v Reading £2.00</text:p>
      <text:p text:style-name="P255"/>
      <text:p text:style-name="P254"><text:span text:style-name="T434">Teamsheets @ £1.00 </text:span><text:span text:style-name="T435">each;</text:span><text:span text:style-name="T449"> 20</text:span><text:span text:style-name="T452">17/18</text:span><text:span text:style-name="T450"> Manchester Utd v Liverpool, 2024/25 Everton v Liverpool, </text:span></text:p>
      <text:p text:style-name="P254"><text:span text:style-name="T434">Exeter Aways</text:span><text:span text:style-name="T435">;</text:span><text:span text:style-name="T449"> 2</text:span><text:span text:style-name="T452">009/10</text:span><text:span text:style-name="T450"> Salisbury (28 July), 2015/16 Arbroath (9 July) + The Red Lichties Information Sheet, </text:span></text:p>
      <text:p text:style-name="P255">2016/17 Taunton Town (26 July), 2017/18 Weymouth (18 July), 2017/18 Morecambe, 2019/20 Bath City (12 July), 2024/25 Wrexham, </text:p>
      <text:p text:style-name="P255"/>
      <text:p text:style-name="P255"><text:span text:style-name="T433">Halifax Homes;</text:span> 2022/23 Chesterfield, Scunthorpe (T/C), Barnet, Solihull Motors, Maidenhead Utd, Yeovil, Aldershot, Wrexham, </text:p>
      <text:p text:style-name="P255">Maidstone Utd, Bromley, Eastleigh, </text:p>
      <text:p text:style-name="P255"/>
      <text:p text:style-name="P255"><text:span text:style-name="T433">Lincoln Homes;</text:span> 2012/13 v Halifax (FAC), 2013/14 v Worcester City (FAC), Hereford Utd, Braintree Town, </text:p>
      <text:p text:style-name="P255"/>
      <text:p text:style-name="P255"><text:span text:style-name="T433">Manchester Utd Homes</text:span>; 2001/02 v Bolton U19, 2010/11 v Bolton (Manchester Senior Cup Group Stage), </text:p>
      <text:p text:style-name="P255">2010/11 v Bolton (Manchester Senior Cup Final 5 May @ Old Trafford), 2017/18 v Swansea (Premier League 2 Division 1), </text:p>
      <text:p text:style-name="P255">Arsenal (Premier League 2 Division 1), Derby (Premier League 2 Division 1), Liverpool (Premier League 2 Division 1),</text:p>
      <text:p text:style-name="P255">Athletic Club Bilbao (Premier League International Cup), Celtic (Premier League International Cup), </text:p>
      <text:p text:style-name="P255">Leicester (Premier League 2 Division 1), West Ham (Premier League 2 Division 1), Chelsea (Premier League 2 Division 1), </text:p>
      <text:p text:style-name="P255">Villareal (Premier League International Cup), Sunderland (Premier League 2 Division 1), Chelsea (U18 Premier League National Final),</text:p>
      <text:p text:style-name="P255">2018/19 v Aston Villa (Premier League 2), Valencia C F (UEFA Youth League Group H), Sunderland (Premier League 2), </text:p>
      <text:p text:style-name="P255">BSC Young Boys (UEFA Youth League Group H), Middlesbrough (Premier League 2), Fulham (Premier League 2), </text:p>
      <text:p text:style-name="P255">PSV Eindhoven (Premier Lge International Cup), PSG (Premier Lge International Cup), 2021/2 v Everton (Premier League 2, Division 1),</text:p>
      <text:p text:style-name="P255">Chelsea (Premier League 2 Division 1),</text:p>
      <text:p text:style-name="P108">77</text:p>
      <text:p text:style-name="P108"><text:soft-page-break/>LISTING OF PROGRAMMES;</text:p>
      <text:p text:style-name="P255">51/52 Millwall v Fulham (FAC) £6.00<text:tab/><text:tab/><text:tab/><text:tab/>51/52 Sheffield Wednesday v Sheffield Utd (T/C) £7.50<text:tab/><text:tab/></text:p>
      <text:p text:style-name="P255">51/52 Sheffield Wednesday v QPR (H/T) £7.50<text:tab/><text:tab/><text:tab/>53/54 Burnley v Newcastle (FAC) £8.00</text:p>
      <text:p text:style-name="P255">53/54 Rugby League Other Nationalities v England (Jean Galia Cup) £4.00</text:p>
      <text:p text:style-name="P255">55/56 Crewe v Chester £5.00<text:tab/><text:tab/><text:tab/><text:tab/><text:tab/>55/56 Chester v Bradford City £5.00</text:p>
      <text:p text:style-name="P255">56/57 Chesterfield v Chester £4.50<text:tab/><text:tab/><text:tab/><text:tab/><text:tab/>56/57 Halifax v Chester £6.00</text:p>
      <text:p text:style-name="P255">56/57 Carlisle v Birmingham (FAC) £4.50<text:tab/><text:tab/><text:tab/><text:tab/>56/57 Blackpool v Fulham (FAC) (T/C) £4.50</text:p>
      <text:p text:style-name="P255">56/57 Bristol Rovers v Preston (FAC) £5.00<text:tab/><text:tab/><text:tab/><text:tab/>56/57 Derby v York £4.50</text:p>
      <text:p text:style-name="P255">56/57 Grantham Res v Skegness Town £6.00<text:tab/><text:tab/><text:tab/>56/57 Grimsby Res v Scunthorpe £6.00</text:p>
      <text:p text:style-name="P255">57/58 Bedford Town v Dunstable T (Beds' Professional Cup) £3.50<text:tab/>57/58 Rochdale v Chester £4.00</text:p>
      <text:p text:style-name="P255">57/58 Chester v Rochdale £4.00<text:tab/><text:tab/><text:tab/><text:tab/><text:tab/>58/59 Tonbridge v Bedford Town (T/C) £3.50</text:p>
      <text:p text:style-name="P255">58/59 Norwich v Manchester Utd (FAC) £3.50<text:tab/><text:tab/><text:tab/>58/59 Bedford Town v Cambridge City £3.50</text:p>
      <text:p text:style-name="P255">58/59 Wealdstone v Hitchin Town (SOF) £3.50<text:tab/><text:tab/><text:tab/>59/60 Cambridge Utd v Bedford Town (SLC) £3.50</text:p>
      <text:p text:style-name="P255">59/60 Bury v Bolton (FAC) £3.50<text:tab/><text:tab/><text:tab/><text:tab/><text:tab/>59/60 Bradford City v Bournemouth (FAC) £3.50</text:p>
      <text:p text:style-name="P255">59/60 Chester v Rochdale £3.50<text:tab/><text:tab/><text:tab/><text:tab/><text:tab/>59/60 Chester v Doncaster (Pencil T/C) £3.50</text:p>
      <text:p text:style-name="P255">60/61 Wisbech v Gravesend £3.00<text:tab/><text:tab/><text:tab/><text:tab/><text:tab/>60/61 Clapton v Leyton (FACQ) £3.00</text:p>
      <text:p text:style-name="P255">60/61 Folkestone v Ramsgate (FAC Replay) £3.00<text:tab/><text:tab/><text:tab/>60/61 Hyde Utd v Chorley (FACQ) £3.00</text:p>
      <text:p text:style-name="P255">60/61 Cardiff v Manchester City (FAC) (PeT/C) £3.00<text:tab/><text:tab/>60/61 Chesham Utd v Wokingham (Memorial Shield S/F) £3.00<text:tab/></text:p>
      <text:p text:style-name="P255">61/62 Tooting &amp; Mitcham Utd v Marlow (FACP) £3.00<text:tab/><text:tab/>61/62 Chippenham Town v Trowbridge (FAC) £4.00<text:tab/><text:tab/><text:tab/></text:p>
      <text:p text:style-name="P255">61/62 Wycombe v Tilbury (FACQ) £3.00<text:tab/><text:tab/><text:tab/><text:tab/>61/62 Hull v Bradford City (FAC) £3.00<text:tab/><text:tab/><text:tab/><text:tab/></text:p>
      <text:p text:style-name="P255">61/62 Fulham v Hartlepool (FAC) £3.00<text:tab/><text:tab/><text:tab/><text:tab/>61/62 Enfield v Wealdstone (London Senior Cup S/F) £2.50<text:tab/></text:p>
      <text:p text:style-name="P255">62/63 Doncaster v Chester £2.50<text:tab/><text:tab/><text:tab/><text:tab/><text:tab/>62/63 Chester v Hartlepool £3.00<text:tab/><text:tab/><text:tab/><text:tab/><text:tab/></text:p>
      <text:p text:style-name="P255">62/63 Wealdstone v Enfield £1.00<text:tab/><text:tab/><text:tab/><text:tab/><text:tab/>62/63 Wealdstone v Sutton Utd £1.00<text:tab/><text:tab/><text:tab/><text:tab/></text:p>
      <text:p text:style-name="P255">62/63 Chester v Chesterfield £3.00<text:tab/><text:tab/><text:tab/><text:tab/><text:tab/>63/64 Leatherhead v Chesham Utd £2.50</text:p>
      <text:p text:style-name="P255">63/64 Brighton v Colchester (FAC) £2.50<text:tab/><text:tab/><text:tab/><text:tab/>63/64 Workington v Halifax (FAC) £3.00</text:p>
      <text:p text:style-name="P255">63/64 Doncaster v Bristol City (FAC) £2.50<text:tab/><text:tab/><text:tab/><text:tab/>63/64 Wisbech v Bexley Utd £2.50</text:p>
      <text:p text:style-name="P255">64/65 Wisbech v Bath City £3.00<text:tab/><text:tab/><text:tab/><text:tab/><text:tab/>64/65 Cambridge City v Wisbech £2.50</text:p>
      <text:p text:style-name="P255">64/65 Bolton v Workington (FAC) (T/C) £2.50<text:tab/><text:tab/><text:tab/>64/65 St Albans City v Wealdstone £2.50</text:p>
      <text:p text:style-name="P255">65/66 Guildford City v Bletchley (FACQ) £2.00<text:tab/><text:tab/><text:tab/>65/66 Hendon v Wealdstone £2.50</text:p>
      <text:p text:style-name="P255">66/67 St Albans City v Wealdstone £2.00<text:tab/><text:tab/><text:tab/><text:tab/>66/67 Bromley v Wealdstone £2.00</text:p>
      <text:p text:style-name="P255">67/68 Southport v Runcorn (FAC) (T/C) £2.00<text:tab/><text:tab/><text:tab/>67/68 Bolton Res v Preston (H/T) £2.50</text:p>
      <text:p text:style-name="P255">67/68 Chesham Utd v Slough (Berks &amp; Bucks Senior Cup) Replay) £1.50</text:p>
      <text:p text:style-name="P255">67/68 Hayes v Wealdstone (Middlesex Senior Cup Final 2nd Leg) (T/C) £1.00</text:p>
      <text:p text:style-name="P255">67/68 Chesham Utd Croydon Amateurs (NOF) £1.50<text:tab/><text:tab/><text:tab/>68/69 Brighton v Kidderminster (FAC) £2.00</text:p>
      <text:p text:style-name="P255">68/69 Bangor City v Boston Utd £2.00<text:tab/><text:tab/><text:tab/><text:tab/>69/70 Everton Res v Coventry £2.50</text:p>
      <text:p text:style-name="P255">71/72 Aston Villa Res v Huddersfield £2.50<text:tab/><text:tab/><text:tab/><text:tab/>73/74 Wealdstone v Boston (FAT) £1.00</text:p>
      <text:p text:style-name="P255">75/76 Hillingdon Borough v Wealdstone £1.00<text:tab/><text:tab/><text:tab/>76/77 Margate v Wealdstone £1.00</text:p>
      <text:p text:style-name="P255">76/77Chesham Utd v Boreham Wood £1.00<text:tab/><text:tab/><text:tab/><text:tab/>83/84 Everton Res v Bolton £2.00</text:p>
      <text:p text:style-name="P255">84/85 Notts County Res v Sheffield Wednesday £1.00<text:tab/><text:tab/>88/89 Southend Res v L Orient (Presidents Cup Final 2nd Leg) £1.50</text:p>
      <text:p text:style-name="P255">89/90 Preston Res v Wolves £1.00<text:tab/><text:tab/><text:tab/><text:tab/><text:tab/>97/98 York Res v Rotherham £1.00</text:p>
      <text:p text:style-name="P255">02/03 York Res v Lincoln £1.00<text:tab/><text:tab/><text:tab/><text:tab/><text:tab/>04/05 York Res v Scunthorpe £1.00<text:tab/><text:tab/><text:tab/><text:tab/></text:p>
      <text:p text:style-name="P255">06/07 Rotherham Res v York £1.00</text:p>
      <text:p text:style-name="P255"><text:span text:style-name="T433">Teamsheets; Exeter Homes @ £1.00 each;</text:span> 04/05 v Braintree Town (FAC), </text:p>
      <text:p text:style-name="P254"><text:span text:style-name="T434">Crewe Homes 25/26 @ £1.00 each;</text:span><text:span text:style-name="T450"> Accrington, Crawley, Swindon, Chesterfield (Vertu Trophy), Barnet, Notts Co, Tranmere, </text:span></text:p>
      <text:p text:style-name="P255">Doncaster (FAC), Shrewsbury, Chesterfield, Bristol Rov, Cheltenham, Barrow, Gillingham, Fleetwood, </text:p>
      <text:p text:style-name="P254"><text:span text:style-name="T434">Teamsheets @ £1.00 each;</text:span><text:span text:style-name="T450"> 04/05 Northampton v Chester, 19/20 Mansfield v Scunthorpe, 23/24 Liverpool v Sheffield Utd, </text:span></text:p>
      <text:p text:style-name="P255"><text:span text:style-name="T433">Tickets @ £1.00 Each;</text:span> 95/96 Chester v Tottenham (Coca Cola Cup Second Round Second Leg) £3.00, 99/00 Fulham v QPR £1.50, </text:p>
      <text:p text:style-name="P255">99/00 QPR v Fulham £1.50, 00/01 Fulham v Preston, 00/01 QPR v Fulham, 01/02 Derby v Fulham, 03/04 Liverpool v Leicester,</text:p>
      <text:p text:style-name="P255">06/07 Reading v Fulham, 12/13 Fulham v Reading (Away End), 13/14 Reading U18 v Fulham U18 (FAYC), </text:p>
      <text:p text:style-name="P255">15/16 Reading v Fulham (Away End), 16/17 Reading v Fulham (Away end), 17/18 Reading v Fulham (Princess Suite), </text:p>
      <text:p text:style-name="P256"><text:span text:style-name="Teletype"><text:span text:style-name="T522">17/18 Reading v Fulham, </text:span></text:span></text:p>
      <text:p text:style-name="P251">MIXED SELECTION OF 1971/2 Programmes £1 Each;</text:p>
      <text:p text:style-name="P244">AIRDRIE v Dundee Utd, <text:tab/><text:tab/><text:tab/><text:tab/><text:tab/>ASTON VILLA v Arsenal FAYC Semi-Final (cr), </text:p>
      <text:p text:style-name="P244">BASINGSTOKE HOMES; Weymouth WCFL, Yeovil WCFL, <text:tab/>BEDFORD TOWN v Gainsborough AFT,</text:p>
      <text:p text:style-name="P244">BEXLEY UTD v Potton Utd FAT (neat woc), </text:p>
      <text:p text:style-name="P244">BISHOPS STORTFORD HOMES; Cheshunt HSC, Sutton Utd (v sl stain), </text:p>
      <text:p text:style-name="P244">CHATHAM TOWN v Dartford Amateurs, <text:s/><text:tab/><text:tab/><text:tab/>CHORLEY v Man Utd LCC s/f,<text:tab/></text:p>
      <text:p text:style-name="P244">@ CHORLEY; Netherfield v Wigan Ath LCT Final (sl cr, sl foxing) £3, </text:p>
      <text:p text:style-name="P244">DARTFORD v Bromley KSC (fold, sl mk), <text:tab/><text:tab/><text:tab/>DUNFERMLINE v Hearts SLC,<text:tab/><text:tab/><text:tab/><text:tab/><text:tab/></text:p>
      <text:p text:style-name="P244">ENFIELD HOMES; Boreham Wood LCC (sl stain), Skelmersdale Fr s/s (cr), </text:p>
      <text:p text:style-name="P244">HIBERNIAN HOMES; Dundee Utd, Rangers (Xmas Day, cr), Dunfermline, Ayr Utd (sl cr), </text:p>
      <text:p text:style-name="P244">KILMARNOCK HOMES (all neat sof); Falkirk, Partick, Hibernian, PARTICK; Dundee Utd (woc),</text:p>
      <text:p text:style-name="P244">Q.P.R RESERVES v Ipswich Reserves s/s (fold, sof) £6, <text:tab/><text:tab/>RAITH ROVERS v Kilmarnock (fold), </text:p>
      <text:p text:style-name="P244">SLOUGH TOWN HOMES; Windsor &amp; Eton B &amp; B Cup s/f (fold), Stoney Stratford B &amp; B Cup, Romford FACQ (fold), </text:p>
      <text:p text:style-name="P244">SOUTHEND; Luton LMWL (4 pages) £4, <text:tab/><text:tab/><text:tab/>TONBRIDGE v Basingstoke, </text:p>
      <text:p text:style-name="P244">WELLINGBOROUGH v Dartford (nof, t/c), <text:tab/><text:tab/><text:tab/>WEYMOUTH v Guildford, </text:p>
      <text:p text:style-name="P251">78</text:p>
      <text:p text:style-name="P251"><text:soft-page-break/>INDIVIDUALLY PRICED PROGRAMMES (Including Special Issues);</text:p>
      <text:p text:style-name="P244">1958/9? BEXLEYHEATH &amp; WELLING v Sutton Utd FAYC (11<text:span text:style-name="T412">th</text:span> October, 4 pages) £4, </text:p>
      <text:p text:style-name="P244">ENGLAND SONGSHEETS (All with folds); 1961 (9-3 game) £2, 1962 Germany Schools) £1, 1965 Scotland Schools £1, </text:p>
      <text:p text:style-name="P244">1969 Scotland (worn) 50p, 1971 Holland Schools £1, <text:tab/><text:tab/>1973/4 BEXLEY UTD v Ramsgate £1,</text:p>
      <text:p text:style-name="P244">16/12/75 BEXLEY UTD v Gravesend &amp; Northfleet SLC £1,<text:tab/>1981/2 @ GILLINGHAM; Maidstone v Ashford KSC Final £1, </text:p>
      <text:p text:style-name="P244">18/6/96 ENGLAND v Holland (Euros Media Information with team line-ups) s/s) 50p, </text:p>
      <text:p text:style-name="P244">2/5/98 DONCASTER v Colchester (28 page issued by the club) £1, </text:p>
      <text:p text:style-name="P244">2/5/98 DONCASTER v Colchester (Glossy 40 page Issued by supporters Cub) £1-50p, </text:p>
      <text:p text:style-name="P244">8/8/2006 ACCRINGTON v Darlington (1<text:span text:style-name="T412">st</text:span> back in League) 50p, <text:tab/>10/8/2013 MORECAMBE v Torquay 50p, </text:p>
      <text:p text:style-name="P244">8/4/2018 @ MAIDSTONE; Sheppey Utd v Whitstable KST Final 50p, </text:p>
      <text:p text:style-name="P244">18/8/18 MILLWALL v Derby 50p, <text:tab/><text:tab/><text:tab/><text:tab/>20/9/2018 CRYSTAL PAL v Newcastle 50p, </text:p>
      <text:p text:style-name="P244">22/12/2018 PORTSMOUTH v Sunderland (teamsheet) 30p, <text:tab/>14/11/2019 ENGLAND v Montenegro (Teamsheet) 50p, </text:p>
      <text:p text:style-name="P244">4/7/2020 BRENTFORD v Wigan Ath (100 pages + Farewell to Griffin Park Card) (several available) £2 Each,</text:p>
      <text:p text:style-name="P244">24/11/2021 DARTFORD v Whitstable KSC Final 50p, <text:tab/><text:tab/>3/6/20 FAC FINAL; Man City v Man Utd £4, </text:p>
      <text:p text:style-name="P318">April 2025 CHARLTON FANZINE M.O.D (64 Glossy pages) 50p, </text:p>
      <text:p text:style-name="P268"/>
      <text:p text:style-name="P309"><text:span text:style-name="T519"><text:tab/><text:tab/><text:tab/><text:tab/><text:tab/><text:tab/><text:tab/></text:span><text:span text:style-name="T518">BIG MATCH;</text:span><text:span text:style-name="T517"> <text:s text:c="164"/>WBA V LEICESTER 22/3/1969 fac s/f <text:s/>£1, <text:tab/><text:tab/><text:tab/>MAN CITY V EVERTON 22/3/1969 fac s/f £1, <text:s text:c="40"/></text:span><text:span text:style-name="T440">ARSENAL V LIVERPOOL LC Final 5/4/1987 £1<text:tab/><text:tab/><text:tab/>BENFICA V MAN UTD 29/5/1968 European Cup Final £3 <text:s text:c="41"/>PNE V WHU 2/5/1964 FA Cup Final £4<text:tab/><text:tab/><text:tab/><text:tab/>BENFICA V MILAN 22/5/1963 £3 <text:s text:c="52"/>LEICESTER V MAN UTD 25.5.1963 FAC Final ( (top corner piece missing on cover) £1 <text:s text:c="56"/>BIRMINGHAM V MAN CITY 5/5/1956 FAC Final (tc,sof, 2 inch split to spine) £4 <text:s text:c="91"/>MAN CITY V NEWCASTLE 7/5/1955 FAC Final (slcr, pen marks on cover) £5 <text:s text:c="87"/>TSV MUNCHEN V WHU 19/5/1965 ECWC (sl cr) £3<text:tab/><text:tab/>EVERTON V WHEFF WED 14/5/1966 FAC Final £4 <text:s text:c="12"/>CHELSEA V TOTTENHAM 20/5/1967 FAC Final £1-50p<text:tab/><text:tab/>TOTTENHAM V ASTON VILLA 27/2/1971 LC Final £2 <text:s text:c="5"/>SCOTLAND V ENGLAND 24/2/1968 £2<text:tab/><text:tab/><text:tab/><text:tab/>QPR V WBA 4/3/1967 LC Final (slcr) £1.50 <text:s text:c="36"/>REAL MADRID V MAN UTD 15/5/1968 £2<text:tab/><text:tab/><text:tab/>MAN UTD V HIBERNIANS 20/9/1967 European Cup £2</text:span></text:p>
      <text:p text:style-name="P306"><text:span text:style-name="T443">ENGLAND PROGRAMMES (Homes);</text:span><text:span text:style-name="T442"> </text:span><text:span text:style-name="T440">AUSTRIA 4/4/1962, REST OF THE WORLD 23/10/1963, URUGUAY 6/5/1964, <text:s text:c="25"/>SPAIN 3/4/1968 , 24/5/1967, HUNGARY 5/5/1965, WEST GERMANY 23/2/1966, SAN MARINO 17/2/1993 £3, ITALY 16/11/1977, BRAZIL 8/5/1963 (tc), YUGOSLAVIA 4/5/1966 (tc), SCOTLAND 29/4/1967, 3/4/1965 (slcr) (Schools), GERMANY 30/4/1966, GERMANY 25/4/1964(Schools), WALES 27/4/1963 (Schools), </text:span></text:p>
      <text:p text:style-name="P306"><text:span text:style-name="T443">MAN UTD RESERVES  £2 Each;</text:span><text:span text:style-name="T440"> MAN UTD V SUNDERLAND 31/10/2002 + 4/9/2003, WBA 21/8/2002, BOLTON 3/4/2003, <text:s/>MIDDLESBROUGH 8/5/2003 + 18/9/2003 , NEWCASTLE 19/12/2002, BIRMINGHAM 17/10/2002 + 2/10/2003, <text:s text:c="23"/>LIVERPOOL 10/2/2003, ASTON VILLA 21/11/2002, BURY Senior Cup 14/4/2003, SHEFF WED 6/5/2003 , WOLVES 23/10/2003, LEEDS 17/4/2003 , BRADFORD CITY 26/9/2002 , MAN CITY 3/10/2002 Senior Cup , BLACKBURN 20/8/2003, <text:s text:c="25"/>NEWCASTLE V MAN UTD 15/11/2004 + 30/10/2003, WOLVES V MAN UTD 24/8/2004 + 24/2/2004, <text:s text:c="62"/>SHEFF WED V MAN UTD 14/1/2003, BURY V MAN UTD 21/12/2004 Senior Cup + 1/12/2004, <text:s text:c="94"/>MAN CITY V MAN UTD 2002/03 + 23/??/2004 + 6/1/2004 Senior Cup + 12/10/2004 + 2002/03 Senior Cup, <text:s text:c="51"/>ROCHDALE V MAN UTD 20/4/2005, OLDHAM V MAN UTD Senior Cup 1/9/2003 + ??/03/2005, <text:s text:c="47"/>MACCLESFIELD V MAN UTD 22/9/2004 LC, BLACKBURN V MAN UTD 27/10/2004 + 14/4/2004, <text:s text:c="64"/>BIRMINGHAM V MAN UTD 17/3/2004 £2 + 14/2/2005 + 6/3/2003, SUNDERLAND V MAN UTD 16/3/2005 + 27/11/2003, SHREWSBURY V MAN UTD 15/9/2004, LEEDS UTD V MAN UTD 27/1/2005, ASTON VILLA 13/1/2005 + 9/4/2003, <text:s text:c="29"/>WBA V MAN UTD 22/9/2003, BRADFORD CITY V MAN UTD 27/3/2003, EVERTON V MAN UTD 4/4/2005, <text:s text:c="47"/>MACCLESFIELD V MAN UTD 10/11/2004, NORWICH V MAN UTD U 14's 2/4/2002 £5, <text:s text:c="97"/>NORTHERN YOUTH ACADEMY V MAN UTD U 19's 19/4/1998 £5, MAN UTD V TOTTENHAM Youth Cup S/F 7/3/1992 £3, COVENTRY V MAN UTD 3/5/1994 £3, ROYAL ANTWERP FC V MAN UTD 31/8/1999 FR £3, <text:s text:c="53"/>BRISTOL CITY V MAN UTD U 19's 17/7/??</text:span></text:p>
      <text:p text:style-name="P306"><text:span text:style-name="T443">RESERVES/YTH CUP £1 Each;</text:span><text:span text:style-name="T440"> SHEFF, <text:s/>UTD V EVERTON 2/9/2023, SHEFF UTD V SOUTHAMPTON Lge Cup 12/3/2025 £3, <text:s text:c="48"/>SHEFF UTD V MILLWALL 8/4/?? (2020'S ?), WOLVES V SHEFF UTD U 21's 14/1/2025 League Cup, <text:s text:c="49"/>BIRMINGHAM V SHEFF UTD U 21's 15/11/2025, SHEFF WED V BIRMINGHAM U21's 30/9/2024, <text:s text:c="72"/>SHEFF UTD V WIMBLEDON Youth Cup 10/1/202? £3, IPSWICH V LEICESTER 1/12/2025, <text:s text:c="68"/>BRENTFORD V SHEFF UTD U21's 24/8/2025, SHEFF UTD V DERBY Premier League Cup , <text:s text:c="82"/>2/9/202?, SHEFF WED V COLCHESTER UTD U21'S 1/9/2025, BARNSLEY V QPR U21's 2/9/2025 £2, <text:s text:c="55"/>MAN CITY V SHEFF WED 12/9/1960, ORIENT V SOUTHEND 30/11/1957, NORWICH V BOURNEMOUTH 8/11/2000, NORWICH V LUTON 20/9/1991, WHU V OXFORD UTD 30/3/1991, WOLVES V SHEFF UTD Premier Lge Cup U21's 14/1/2025, SHEFF UTD V BRENTFORD Play Off S/F 12/5/202?,</text:span></text:p>
      <text:p text:style-name="P306"><text:span text:style-name="T443">GENERAL LEAGUE;</text:span><text:span text:style-name="T440"> BRISTOL CITY V LASK LINZ 1/2/1955 £4, CHARLTON V CHELSEA 19/8/1963 Practice match, <text:s text:c="35"/>V LEICESTER 26/8/1954 (rs), V MAN CITY 16/4/1955 (Fold, Blue stain), CHELSEA V NORTHAMPTON 28/12/1965, <text:s text:c="21"/>HIBERNIAN V SWANSEA 10/8/1983 £2, STOKE v ORIENT 22/9/1956, v BRISTOL CITY 26/8/1957, <text:s text:c="67"/>v MIDDLESBROUGH 13/9/1958 (cr), v ROTHERHAM 14/11/1959 (cr), SOUTHPORT V DONCASTER 30/8/1960, <text:s text:c="20"/>CARLISLE V ASTON VILLA 27/4/1974, LEICESTER CITY 1/3/1975 £3, v LIVERPOOL 5/10/1974 £3,v DERBY 7/9/1965 £4 (cr), <text:s text:c="29"/>v SHREWSBURY FAC REP 15/2/1966 £4 (fold), v BURY 27/12/1965 SHREWSBURY V BIRMINGHAM 8/3/1980 (Newspaper) <text:s text:c="42"/>v HULL 13/2/1965, NEWCASTLEV ARSENAL 25/2/1967, MAN CITY V ROTHERHAM 12/1/1966, DERBY 25/9/1965, NORTHAMPTON V CARDIFF 26/9/1964, GRIMSBY V SCUNTHORPE 7/9/1966 v SOUTHEND 17/5/1966, <text:s text:c="54"/>YORK V HALIFAX 2/11/1968, MILLWALL V WORKINGTON 21/8/1965 PLYMOUTH V WBA 25/8/1992 L Cup,</text:span></text:p>
      <text:p text:style-name="P277">79</text:p>
      <text:p text:style-name="P306"><text:soft-page-break/><text:span text:style-name="T443">FA AMATEUR CUP S/F;</text:span><text:span text:style-name="T440"> SLOUGH TOWN V DAGENHAM 20/3/1971 (@ Charlton) £3, <text:s text:c="93"/>ILFORD V LEATHERHEAD 23/3/1974 (@ Millwall) £3,</text:span></text:p>
      <text:p text:style-name="P310"><text:span text:style-name="T433">SWINDON TOWN FIXTURE CARDS; </text:span>1975/76 £2-50p , 1978/79 £2,</text:p>
      <text:p text:style-name="P306"><text:span text:style-name="T443">TEAM SHEETS £1 Each (unless stated);</text:span><text:span text:style-name="T440"> R BETIS v SHEFFIELD UTD 12/7/2019 £2, <text:s text:c="59"/>OSSETT UTD v SHEFF UTD 13/7/2019+20/7/2022, EASTLEIGH v SHEFF UTD 28/7/2017 £2, HALLAM v SHEFF UTD 31/7/18, <text:s/>TRANMERE V MAN UTD 2/12/1997, YORK V SALFORD CITY 11/7/2025 FR, YORK V SHEFF UTD 15/7/2025 FR, </text:span></text:p>
      <text:p text:style-name="P247"><text:span text:style-name="T502"><text:s text:c="3"/></text:span><text:span text:style-name="T503">RESERVE PROGRAMMES £1 Each (unless stated);</text:span></text:p>
      <text:p text:style-name="P302"><text:span text:style-name="T454">MAN UTD (ALL £1-50p EACH);</text:span><text:span text:style-name="T453"> V HULL 8/4/2010, BOLTON (Senior Cup Final) 12/5/2008 + 7/4/1993 + 27/4/1994, <text:s text:c="6"/>SUNDERLAND 29/4/2009, ASTON VILLA 23/4/1992 + 25/4/1994, BARNSLEY 21/4/1992 + 28/4/1993, <text:s text:c="60"/>COVENTRY 10/12/1991, LEEDS 12/10/1991 + 10/2/1993, NEWCASTLE 10/9/1991 + 6/12/2023 U18, <text:s text:c="60"/>WBA 5/4/2019 + 28/1/1992, LEICESTER 19/1/1993 + 7/3/1991, ARSENAL U21 11/2/2013, ROTHERHAM 12/11/1991, <text:s text:c="5"/>WOLVES 25/1/1994, SHEFF WED 24/10/1991 + 5/1/1994, DERBY 9/3/1994 + 5/2/1991 + 19/9/2016 , <text:s text:c="38"/>SUNDERLAND 26/11/1991 + 13/4/1994 + 22/11/2019, BLACKBURN 6/4/1994 + 3/5/1993, YORK 5/5/1994 , <text:s text:c="66"/>MAN CITY 16/2/1991, HUDDERSFIELD 26/3/1991, EVERTON 2/10/1993, </text:span><text:span text:style-name="T454">EVERTON</text:span><text:span text:style-name="T453"> V MAN UTD 4/9/2002 £2, </text:span><text:span text:style-name="T454">BLACKPOOL</text:span><text:span text:style-name="T453"> V MAN UTD 9/2/2005 £2, </text:span><text:span text:style-name="T454">LEEDS</text:span><text:span text:style-name="T453"> V MAN UTD 19/12/1966 £3, </text:span><text:span text:style-name="T454">WREXHAM</text:span><text:span text:style-name="T453"> V MAN UTD 18/8/2004, <text:s text:c="10"/></text:span><text:span text:style-name="T454">WBA U21</text:span><text:span text:style-name="T453"> v LEICESTER 19/1/2026, </text:span><text:span text:style-name="T454">ASTON VILLA</text:span><text:span text:style-name="T453"> V WOLVES 16/11/1989 FA SEN CUP + 31/8/1989 MIDLAND YTH CUP, </text:span><text:span text:style-name="T454">COVENTRY</text:span><text:span text:style-name="T453"> V SOUTHAMPTON 1/3/1966 (TC), V LEICESTER 19/1/2026, </text:span><text:span text:style-name="T454">Q.P.R</text:span><text:span text:style-name="T453"> V READING 30/8/1983 + 8/12/1987 , BRIGHTON 2/1/1985 (TC), PORTSMOUTH 15/3/1988 + 5/3/1985, SWINDON 5/4/1988, IPSWICH 27/1/1988 + 11/4/1985, FULHAM 25/2/1985 , LUTON 9/11/1988, </text:span><text:span text:style-name="T454">FULHAM U18</text:span><text:span text:style-name="T453"> V LEICESTER U18 31/1/2026, <text:s text:c="75"/></text:span><text:span text:style-name="T454">SUNDERLAND U21</text:span><text:span text:style-name="T453"> V LEICESTER 1/2/2026, </text:span><text:span text:style-name="T454">SHEFF WED</text:span><text:span text:style-name="T453"> V FLEETWOOD 16/12/2025, WOLVES 26/9/1981 £3, <text:s text:c="32"/></text:span><text:span text:style-name="T454">MAN CITY</text:span><text:span text:style-name="T453"> V HUDDERSFIELD 22/12/1981 (ph) + 22/12/1981 (TC), SHEFF UTD 19/9/1981, PNE 5/9/1981 (sl cr), <text:s text:c="39"/>WIGAN 15/3/1983, ASTON VILLA 30/8/1980 (slcr), BLACKBURN 6/12/1969 £2, </text:span><text:span text:style-name="T454">SHREWSBURY</text:span><text:span text:style-name="T453"> V WALSALL 11/1/1988, SCARBOROUGH 2/9/87 £2, ASTON VILLA 15/2/86, </text:span><text:span text:style-name="T454">STOKE</text:span><text:span text:style-name="T453"> V BURY 16/8/80, </text:span><text:span text:style-name="T454">SHEFF UTD</text:span><text:span text:style-name="T453"> V STOKE 15/12/2025 Prem League Cup, </text:span><text:span text:style-name="T454">W.H.U</text:span><text:span text:style-name="T453"> V BRIGHTON 28/2/1991 + 11/3/61 £3, FULHAM 18/4/1991, QPR 25/4/1991, IPSWICH 8/4/1963 £2, COLCHESTER UTD 30/3/1964, PLYMOUTH 29/4/64 £2, NORTHAMPTON 6/11/65 (t/c, fold) £2, <text:s text:c="71"/></text:span><text:span text:style-name="T454">W.B.A</text:span><text:span text:style-name="T453"> V HUDDERSFIELD 11/3/67, BLACKBURN 5/11/66, SHEFF UTD 1/10/66, </text:span><text:span text:style-name="T454">KILMARNOCK</text:span><text:span text:style-name="T453"> V QOTS 4/2/91, HAMILTON 4/4/91, </text:span><text:span text:style-name="T454">COVENTRY</text:span><text:span text:style-name="T453"> V MAN UTD 3/5/94 £2.50+5/3/92 £3, </text:span><text:span text:style-name="T454">LEEDS</text:span><text:span text:style-name="T453"> V MAN UTD 23/3/93 £2.50+23/4/92 £2.50p, </text:span><text:span text:style-name="T454">WOLVES</text:span><text:span text:style-name="T453"> V MAN UTD 27/10/93, </text:span><text:span text:style-name="T454">DERBY</text:span><text:span text:style-name="T453"> V MAN UTD 30/11/93 £2.50p, </text:span><text:span text:style-name="T454">LIVERPOOL</text:span><text:span text:style-name="T453"> V MAN UTD 1/5/1993 £3, <text:s text:c="44"/></text:span><text:span text:style-name="T454">EVERTON</text:span><text:span text:style-name="T453"> V MAN UTD 29/1/1994 £2.50p, </text:span></text:p>
      <text:p text:style-name="P305">YOUTH CUP + SJFC £2 each (unless stated);</text:p>
      <text:p text:style-name="P302"><text:span text:style-name="T454">MAN UTD</text:span><text:span text:style-name="T453"> V LIVERPOOL YC Final 26/4/2007 £3, V SHEFF WED 18/4/1991 S/F £3 , LEEDS 5/2/2020 £2.50p, <text:s text:c="43"/></text:span><text:span text:style-name="T454">COVENTRY</text:span><text:span text:style-name="T453"> V ARSENAL (SJFC) Final 29/4/1968 £4, V WHU 7/5/1999 Final, </text:span><text:span text:style-name="T454">CRYSTAL PAL</text:span><text:span text:style-name="T453"> V LIVERPOOL 15/4/96 S/F £3, </text:span><text:span text:style-name="T454">ASTON VILLA</text:span><text:span text:style-name="T453"> V BIRMINGHAM 25/3/1982 (SJFC) s/f, </text:span><text:span text:style-name="T454">BOLTON</text:span><text:span text:style-name="T453"> V LEICESTER 3/12/2025, </text:span><text:span text:style-name="T454">PRESTON</text:span><text:span text:style-name="T453"> V WHU 26/11/2025, </text:span><text:span text:style-name="T454">SHEFF UTD</text:span><text:span text:style-name="T453"> V IPSWICH 11/12/2025, </text:span><text:span text:style-name="T454">W.H.U</text:span><text:span text:style-name="T453"> V TOTTENHAM 3/1/1966 £3 + QPR 2/12/1963 (SJFC) £3, <text:s text:c="83"/>CHELSEA 20/4/1964 (SJFC) FINAL £3, BIRMINGHAM 20/2/1991, NOTTS C 18/3/1991, WATFORD 29/1/1962 £3, SOUTHAMPTON 8/10/1962 £3, PORTSMOUTH (SJFC) 19/3/1962 £3, ORIENT 15/1/1962 (CR), FULHAM 18/12/1963 £3, SWINDON 11/3/1963 (sl cr), CRYSTAL P 28/9/64 (SJFC), </text:span><text:span text:style-name="T454">WOLVES</text:span><text:span text:style-name="T453"> V WALSALL 5/12/90, </text:span></text:p>
      <text:p text:style-name="P305">NON LEAGUE £2 EACH;</text:p>
      <text:p text:style-name="P302"><text:span text:style-name="T454">SPENNYMOOR</text:span><text:span text:style-name="T453"> V WALTON &amp; HERSHAM 24/2/73 FAAC REP £5, </text:span><text:span text:style-name="T454">RUNCORN</text:span><text:span text:style-name="T453"> V GAINSBOROUGH 23/10/76, <text:s text:c="18"/></text:span><text:span text:style-name="T454">BLYTH SPARTANS</text:span><text:span text:style-name="T453"> V BISHOP AUCKLAND 27/8/77, SOUTH BANK NPLC (70's) </text:span><text:span text:style-name="T454">GOOLE</text:span><text:span text:style-name="T453"> V NORTHWICH VIC 31/1/70, </text:span><text:span text:style-name="T454">ROMFORD</text:span><text:span text:style-name="T453"> V CAMBRIDGE CITY 20/3/65, </text:span><text:span text:style-name="T454">BOSTON</text:span><text:span text:style-name="T453"> V MACCLESFIELD 18/8/73, <text:s text:c="93"/></text:span><text:span text:style-name="T454">CARSHALTON RESERVES</text:span><text:span text:style-name="T453"> V HITCHIN RES 14/3/1959 £4, WEALDSTONE RES 30/3/1959 £4, EPSOM RES 24/1/1959 £4, </text:span><text:span text:style-name="T454">TOOTING &amp; MITCHAM RES</text:span><text:span text:style-name="T453"> V ILFORD RES 15/4/1963 £3 </text:span><text:span text:style-name="T454">FORD UTD</text:span><text:span text:style-name="T453"> V TUNBRIDGE WELLS RANG' RES 13/11/65 £3, </text:span><text:span text:style-name="T454">CLACTON TOWN YOUTH</text:span><text:span text:style-name="T453"> V FORD SPORTS YOUTH 1969/70 £3, </text:span></text:p>
      <text:p text:style-name="P304"><text:span text:style-name="T455">BIG </text:span><text:span text:style-name="T456">MATCH; </text:span><text:span text:style-name="T457">REAL</text:span><text:span text:style-name="T453"> MADRID V MAN UTD 15/5/1968 European Cup S/F £2, </text:span><text:span text:style-name="T454">MAN UTD</text:span><text:span text:style-name="T453"> V HIBERNIANS 20/9/1967 EC £1, </text:span></text:p>
      <text:p text:style-name="P305">GENERAL LEAGUE;</text:p>
      <text:p text:style-name="P302"><text:span text:style-name="T506">CARDIFF</text:span><text:span text:style-name="T507"> V PRESTON 7/2/1953, </text:span><text:span text:style-name="T506">CARLISLE</text:span><text:span text:style-name="T507"> V SUNDERLAND FAC 5/1//1974, BOLTON 26/12/1970, QPR 11/11/1967, <text:s text:c="27"/></text:span><text:span text:style-name="T506">HULL</text:span><text:span text:style-name="T507"> V MILLWALL 5/4/1969, </text:span><text:span text:style-name="T506">BPA</text:span><text:span text:style-name="T507"> V HALIFAX 4/1/1963 £5, </text:span><text:span text:style-name="T506">COLCHESTER</text:span><text:span text:style-name="T507"> V GRIMSBY 24/8/1959, <text:s text:c="42"/></text:span><text:span text:style-name="T506">LUTON</text:span><text:span text:style-name="T507"> V ASTON VILLA 18/1/1958, </text:span><text:span text:style-name="T506">GILLINGHAM</text:span><text:span text:style-name="T507"> V SWINDON 5/10/1957, </text:span><text:span text:style-name="T506">GRIMSBY</text:span><text:span text:style-name="T507"> V ORIENT 24/8/1957, <text:s text:c="35"/></text:span><text:span text:style-name="T506">HALIFAX</text:span><text:span text:style-name="T507"> V BRADFORD CITY 31/8/1957, </text:span><text:span text:style-name="T506">DERBY</text:span><text:span text:style-name="T507"> V SHEFF UTD 14/9/57, W.H.U 11/1/58, <text:s text:c="75"/></text:span><text:span text:style-name="T506">BOURNEMOUTH</text:span><text:span text:style-name="T507"> V SHREWSBURY 2/10/57, </text:span><text:span text:style-name="T506">TRANMERE</text:span><text:span text:style-name="T507"> V ROCHDALE 26/10/57, </text:span><text:span text:style-name="T506">WREXHAM</text:span><text:span text:style-name="T507"> V CHESTERFIELD 28/8/57, </text:span><text:span text:style-name="T506">NOTT'M FOREST</text:span><text:span text:style-name="T507"> V SHEFF WED 7/5/1966 , </text:span><text:span text:style-name="T506">LEICESTER</text:span><text:span text:style-name="T507"> V SHEFF UTD 12/1/57 (no staple), <text:s text:c="85"/></text:span><text:span text:style-name="T506">SHREWSBURY</text:span><text:span text:style-name="T507"> V GILLINGHAM 23/11/57, </text:span><text:span text:style-name="T506">DONCASTER</text:span><text:span text:style-name="T507"> V LEICESTER 5/9/55, <text:s text:c="3"/></text:span><text:span text:style-name="T453"><text:s text:c="52"/></text:span></text:p>
      <text:p text:style-name="P303"><text:span text:style-name="T455">SCOTTISH PROGRAMME;</text:span><text:span text:style-name="T454"> DUNDEE</text:span><text:span text:style-name="T453"> V STIRLING 26/3/66 £2, </text:span></text:p>
      <text:p text:style-name="P305">FRIENDLIES £1 EACH;</text:p>
      <text:p text:style-name="P302"><text:span text:style-name="T454">ARSENAL</text:span><text:span text:style-name="T453"> V MOSCOW DYNAMO 30/11/1965, </text:span><text:span text:style-name="T454">WOLVES</text:span><text:span text:style-name="T453"> V SHREWSBURY 8/8/1986, SOUTHAMPTON 13/8/1986, </text:span><text:span text:style-name="T454">PLYMOUTH</text:span><text:span text:style-name="T453"> V RED STAR 5/11/57 £2, </text:span><text:span text:style-name="T454">STAFFORD R X1</text:span><text:span text:style-name="T453"> V WOLVES X1 28/7/86, </text:span><text:span text:style-name="T454">BOURNEMOUTH</text:span><text:span text:style-name="T453"> V NORWICH 19/1/76,</text:span></text:p>
      <text:p text:style-name="P271"><text:span text:style-name="Teletype"><text:span text:style-name="T524">PROGRAMME WITH TICKET;</text:span></text:span><text:span text:style-name="Teletype"><text:span text:style-name="T525"> </text:span></text:span><text:span text:style-name="Teletype"><text:span text:style-name="T526">WOLVES V CHESTER FAC 26/2/1977 £2, </text:span></text:span></text:p>
      <text:p text:style-name="P200"><text:span text:style-name="Teletype"><text:span text:style-name="T10">80</text:span></text:span></text:p>
      <text:p text:style-name="P464"><text:s/>RUGBY LEAGUE SECTION</text:p>
      <text:p text:style-name="P356"><text:span text:style-name="T402">Pre-War London Rugby League; STREATHAM&amp;MITCHAM: </text:span><text:span text:style-name="T399">35/36 Acton&amp;Willesdon £140, Batley £130, Bradford £130, Leeds CC £130, Salford £130, Oldham cr (1</text:span><text:span text:style-name="T422">st</text:span><text:span text:style-name="T399"> home game) £150, Warrington £140</text:span></text:p>
      <text:p text:style-name="P356"><text:span text:style-name="T402">LONDON HIGHFIELD:</text:span><text:span text:style-name="T399"> 33/34 Australia £150, Salford £160, France £150</text:span></text:p>
      <text:p text:style-name="P339">Post-War Rugby League; </text:p>
      <text:p text:style-name="P358"><text:span text:style-name="T402">BRADFORD BULLS</text:span><text:span text:style-name="T399">: 2010 Warrington CC £2, </text:span><text:span text:style-name="T402">CARLISLE: </text:span><text:span text:style-name="T399">81/82 Workington 1</text:span><text:span text:style-name="T422">st</text:span><text:span text:style-name="T399"> home game £5, </text:span></text:p>
      <text:p text:style-name="P358"><text:span text:style-name="T402">CORNWALL:</text:span><text:span text:style-name="T399"> Hull v Hull KR 4</text:span><text:span text:style-name="T422">th</text:span><text:span text:style-name="T399">, 5</text:span><text:span text:style-name="T422">th</text:span><text:span text:style-name="T399"> and 6</text:span><text:span text:style-name="T422">th</text:span><text:span text:style-name="T399"> June 1962 £6, </text:span><text:span text:style-name="T402">COVENTRY BEARS</text:span><text:span text:style-name="T399">: 2000 Gloucestshire Warriors £1,</text:span></text:p>
      <text:p text:style-name="P358"><text:span text:style-name="T402">DONCASTER:</text:span><text:span text:style-name="T399"> 1994 Highfield £3, </text:span><text:span text:style-name="T402">FULHAM:</text:span><text:span text:style-name="T399"> 80/81 Wigan (1</text:span><text:span text:style-name="T422">st</text:span><text:span text:style-name="T399"> match) £10 81/82 Wigan £3 83/84 Salford £2, </text:span></text:p>
      <text:p text:style-name="P356"><text:span text:style-name="T402">HALIFAX: </text:span><text:span text:style-name="T399">1997 Castleford all £1 each, </text:span><text:span text:style-name="T402">HUDDERSFIELD:</text:span><text:span text:style-name="T529"> </text:span><text:span text:style-name="T399">1998 Bradford Bulls £3, </text:span><text:span text:style-name="T402">HULL</text:span><text:span text:style-name="T399">: 68/69 Halifax £2,</text:span></text:p>
      <text:p text:style-name="P356"><text:span text:style-name="T402">HULL KINGSTON ROVERS: </text:span><text:span text:style-name="T399">82/83 Cardiff @Nottingham Forest £2, </text:span><text:span text:style-name="T402">HUNSLET: </text:span><text:span text:style-name="T399">2000 Warrington CC £3, </text:span></text:p>
      <text:p text:style-name="P356"><text:span text:style-name="T402">HUYTON:</text:span><text:span text:style-name="T399"> 80/81 Wigan Fr £5, Fulham Fr £5 83/84 Kent Invicta £6, </text:span><text:span text:style-name="T402">KENT INVICTA: </text:span><text:span text:style-name="T399">83/84 Castleford RLCC (only season) £8,</text:span></text:p>
      <text:p text:style-name="P356"><text:span text:style-name="T399">Cardiff City 1</text:span><text:span text:style-name="T422">st</text:span><text:span text:style-name="T399"> home game £5, </text:span><text:span text:style-name="T402">LEEDS</text:span><text:span text:style-name="T399">: 68/69 Featherstone £2, </text:span><text:span text:style-name="T402">LEIGH: </text:span><text:span text:style-name="T399">58/59</text:span><text:span text:style-name="T402"> </text:span><text:span text:style-name="T399">Warrington CC £2, Widnes £2, </text:span></text:p>
      <text:p text:style-name="P356"><text:span text:style-name="T402">MANSFIELD MARKSMAN: </text:span><text:span text:style-name="T399">84/85 Wakefield 1</text:span><text:span text:style-name="T422">st</text:span><text:span text:style-name="T399"> home £5, </text:span><text:span text:style-name="T402">RUNCORN HIGHFIELD: </text:span><text:span text:style-name="T399">84/85 Mansfield Marksman 1</text:span><text:span text:style-name="T422">st</text:span><text:span text:style-name="T399"> home £5,</text:span></text:p>
      <text:p text:style-name="P358"><text:span text:style-name="T402">ST.HELENS</text:span><text:span text:style-name="T399">: </text:span><text:span text:style-name="T402">46/47 </text:span><text:span text:style-name="T399">Barrow £11</text:span><text:span text:style-name="T402"> 47/48</text:span><text:span text:style-name="T399"> Hunslet, Swinton, Workington £7 each </text:span><text:span text:style-name="T402">48/49</text:span><text:span text:style-name="T399"> Belle Vue, Hunslet, Leigh, Oldham, Widnes, </text:span></text:p>
      <text:p text:style-name="P358"><text:span text:style-name="T399">Rochdale, Warrington, Wigan, Workington £7 each </text:span><text:span text:style-name="T402">49/50</text:span><text:span text:style-name="T399"> Barrow, Belle Vue, Dewsbury, Halifax (RLCC), Leeds, Rochdale,</text:span></text:p>
      <text:p text:style-name="P358"><text:span text:style-name="T399">Salford, Swinton, Wakefield, Wigan, Workington £6 each </text:span><text:span text:style-name="T402">2002</text:span><text:span text:style-name="T399"> New Zealand £3 </text:span><text:span text:style-name="T402">2006 </text:span><text:span text:style-name="T399">Wigan £3 </text:span><text:span text:style-name="T402">1949 </text:span><text:span text:style-name="T399">St.Helens Handbook £8,</text:span></text:p>
      <text:p text:style-name="P356"><text:span text:style-name="T402">SHEFFIELD EAGLES: </text:span><text:span text:style-name="T399">84/85 Rochdale 1</text:span><text:span text:style-name="T422">st</text:span><text:span text:style-name="T399"> home game £5, </text:span><text:span text:style-name="T402">SOUTHEND INVICTA:</text:span><text:span text:style-name="T399"> 84/85 Dewsbury (only season) £8</text:span></text:p>
      <text:p text:style-name="P358"><text:span text:style-name="T402">WARRINGTON: 46/47</text:span><text:span text:style-name="T399"> Wigan (Ward Cup) £12 </text:span><text:span text:style-name="T402">48/49</text:span><text:span text:style-name="T399"> St.Helens £9, Wigan £9 </text:span><text:span text:style-name="T402">58/59</text:span><text:span text:style-name="T399"> Oldham £3, Wigan (Ward Cup) £3, </text:span></text:p>
      <text:p text:style-name="P358"><text:span text:style-name="T402">59/60</text:span><text:span text:style-name="T399"> Featherstone, Salford, York £2 each </text:span><text:span text:style-name="T402">60/61</text:span><text:span text:style-name="T399"> Halifax, Hunslet, Oldham £2 each </text:span><text:span text:style-name="T402">62/63</text:span><text:span text:style-name="T399"> Hunslet £2 </text:span><text:span text:style-name="T402">65/66</text:span><text:span text:style-name="T399"> Leeds RLCC £2,</text:span><text:span text:style-name="T402"> </text:span></text:p>
      <text:p text:style-name="P358"><text:span text:style-name="T402">94/95</text:span><text:span text:style-name="T399"> Widnes £2 </text:span><text:span text:style-name="T402">2001</text:span><text:span text:style-name="T399"> Woolston CC £3, Leigh CC £3, </text:span><text:span text:style-name="T402">2010</text:span><text:span text:style-name="T399"> Catalans CCSF £3, </text:span><text:span text:style-name="T402">WHITEHAVEN:</text:span><text:span text:style-name="T399"> 56/57 St.Helens RLCC £6 ,</text:span></text:p>
      <text:p text:style-name="P358"><text:span text:style-name="T402">WIGAN: 47/48 </text:span><text:span text:style-name="T399">Bradford Northern £25</text:span><text:span text:style-name="T402">, </text:span><text:span text:style-name="T399">Warrington (Ward Cup) £12, </text:span><text:span text:style-name="T402">48/49</text:span><text:span text:style-name="T399"> Leigh £20, Warrington (Ward Cup) £10, </text:span></text:p>
      <text:p text:style-name="P358"><text:span text:style-name="T402">49/50</text:span><text:span text:style-name="T399"> Warrington £20 </text:span><text:span text:style-name="T402">51/52</text:span><text:span text:style-name="T399"> Warrington £12 </text:span><text:span text:style-name="T402">53/54</text:span><text:span text:style-name="T399"> Warrington (Ward Cup) £8 £</text:span><text:span text:style-name="T402">69/70</text:span><text:span text:style-name="T399"> Oldham £1,</text:span></text:p>
      <text:p text:style-name="P356"><text:span text:style-name="T402">WORKINGTON:</text:span><text:span text:style-name="T399"> </text:span><text:span text:style-name="T402">46/47</text:span><text:span text:style-name="T399"> Rochdale Hornets £30 </text:span><text:span text:style-name="T402">47/48</text:span><text:span text:style-name="T399"> Oldham £25 </text:span><text:span text:style-name="T402">48/49</text:span><text:span text:style-name="T399"> Halifax £20 </text:span><text:span text:style-name="T402">67/68</text:span><text:span text:style-name="T399"> Oldham £2 </text:span><text:span text:style-name="T402">93/94</text:span><text:span text:style-name="T399"> Highfield £3,</text:span></text:p>
      <text:p text:style-name="P336"/>
      <text:p text:style-name="P340">AMATEUR CLUBS IN RUGBY LEAGUE CHALLENGE CUP £3 Each;</text:p>
      <text:p text:style-name="P356"><text:span text:style-name="T402">46/47</text:span><text:span text:style-name="T399"> Warrington v Brooklands sl tr corner £15 </text:span><text:span text:style-name="T402">60/61 </text:span><text:span text:style-name="T399">Dewsbury Celtic v Brookhouse WMC £5 </text:span><text:span text:style-name="T402">65/66 </text:span><text:span text:style-name="T399">Widnes v Brookhouse £4, </text:span></text:p>
      <text:p text:style-name="P356"><text:span text:style-name="T402">66/67 </text:span><text:span text:style-name="T399">Blackbrook v York £5</text:span><text:span text:style-name="T402"> 67/68 </text:span><text:span text:style-name="T399">Halifax v Leigh Miners Welfare </text:span><text:span text:style-name="T402">68/69 </text:span><text:span text:style-name="T399">Wakefield v Ackworth </text:span><text:span text:style-name="T402">69/70</text:span><text:span text:style-name="T399"> Doncaster v Glasson</text:span></text:p>
      <text:p text:style-name="P356"><text:span text:style-name="T402">70/71 </text:span><text:span text:style-name="T399">Hunslet v Thames Board Mills </text:span><text:span text:style-name="T402">72/3</text:span><text:span text:style-name="T399"> Millom v Hunslet </text:span><text:span text:style-name="T402">74/5</text:span><text:span text:style-name="T399"> Dewsbury Celtic v Hull Kingston Rov, New Hunslet v Mayfield,</text:span></text:p>
      <text:p text:style-name="P356"><text:span text:style-name="T402">75/6</text:span><text:span text:style-name="T399"> Leigh v Pointer Panthers, Warrington v Leigh Miners Welfare </text:span><text:span text:style-name="T402">76/7</text:span><text:span text:style-name="T399"> Beecroft&amp;Wightman v Swinton, Pilkington Recs v Wigan,</text:span></text:p>
      <text:p text:style-name="P356"><text:span text:style-name="T402">77/8</text:span><text:span text:style-name="T399"> Pilkington Recs v Castleford </text:span><text:span text:style-name="T402">78/9</text:span><text:span text:style-name="T399"> Leigh Miners Welfare v Leigh, Oldham v Ace Amateurs </text:span><text:span text:style-name="T402">79/80</text:span><text:span text:style-name="T399"> Ace Amateurs v Widnes,</text:span></text:p>
      <text:p text:style-name="P356"><text:span text:style-name="T399">Hull FC v Millom, </text:span><text:span text:style-name="T402">93/94</text:span><text:span text:style-name="T399"> Highfield v Saddleworth Rangers,</text:span></text:p>
      <text:p text:style-name="P339"/>
      <text:p text:style-name="P356"><text:span text:style-name="T402">GREAT BRITAIN/ENGLAND TOURING £2 Each; 1961</text:span><text:span text:style-name="T399"> New Zealand (Swinton) </text:span><text:span text:style-name="T402">1988 </text:span><text:span text:style-name="T399">Wide Bay v GB, </text:span></text:p>
      <text:p text:style-name="P356"><text:span text:style-name="T402">1990</text:span><text:span text:style-name="T399"> NZ Maoris v GB, </text:span><text:span text:style-name="T402">1991</text:span><text:span text:style-name="T399"> Russia v GB, </text:span><text:span text:style-name="T402">1992</text:span><text:span text:style-name="T399"> Gold Coast v GB, </text:span><text:span text:style-name="T402">1992</text:span><text:span text:style-name="T399"> Parramatta v GB, </text:span><text:span text:style-name="T402">1994</text:span><text:span text:style-name="T399"> Australia (Wembley),</text:span></text:p>
      <text:p text:style-name="P358"><text:span text:style-name="T402">AUSTRALIAN PROGRAMME; 1986</text:span><text:span text:style-name="T399"> Australia v New Zealand 2</text:span><text:span text:style-name="T422">nd</text:span><text:span text:style-name="T399"> Test £2</text:span></text:p>
      <text:p text:style-name="P340">ODDS AND ENDS; </text:p>
      <text:p text:style-name="P358"><text:span text:style-name="T402">1997</text:span><text:span text:style-name="T399"> Ovenden v Barrow Island CC £1, </text:span><text:span text:style-name="T402">1997</text:span><text:span text:style-name="T399"> Skirlaugh v Leigh Miners CC £1, </text:span><text:span text:style-name="T402">1946 </text:span><text:span text:style-name="T399">Northern Union Jubilee Souvenir Feb £12, </text:span><text:span text:style-name="T402">1946 </text:span><text:span text:style-name="T399">Northern Union 2</text:span><text:span text:style-name="T422">nd</text:span><text:span text:style-name="T399"> Edition Jubilee Souvenir Aug £8 </text:span><text:span text:style-name="T402">1948 </text:span><text:span text:style-name="T399">Rugby Favourites - 65 Portraits and Action Studies £6</text:span></text:p>
      <text:p text:style-name="P336"><text:s/></text:p>
      <text:p text:style-name="P339">CHALLENGE CUP FINALS</text:p>
      <text:p text:style-name="P356"><text:span text:style-name="T402">1936</text:span><text:span text:style-name="T399"> Leeds v Warrington sl cr copy £170, sl dirty cover £170</text:span><text:span text:style-name="T402"> 1974</text:span><text:span text:style-name="T399"> Featherstone v Warrington £2, </text:span><text:span text:style-name="T402">1977 </text:span><text:span text:style-name="T399">Leeds v Widnes £1 </text:span><text:span text:style-name="T402">2010</text:span><text:span text:style-name="T399"> £8</text:span></text:p>
      <text:p text:style-name="P340"/>
      <text:p text:style-name="P358"><text:span text:style-name="T402">PLAY OFF GRAND FINALS @Old Trafford</text:span><text:span text:style-name="T399">: 1998 £6, 2000 £4, 2001 £4, 2003 £5, 2004 £5, 2005 £5, 2006 £5, 2007 £5, </text:span></text:p>
      <text:p text:style-name="P336">2008 £5, 2009 £6, 2010 £6, 2011 £6, 2012 £6, 2013 £6</text:p>
      <text:p text:style-name="P358"><text:span text:style-name="T402">PLAY OFF ELIMINATORS</text:span><text:span text:style-name="T399">: </text:span><text:span text:style-name="T402">1998</text:span><text:span text:style-name="T399"> Leeds v Halifax £5 </text:span><text:span text:style-name="T402">2000</text:span><text:span text:style-name="T399"> Wigan v Bradford £5 </text:span><text:span text:style-name="T402">2001</text:span><text:span text:style-name="T399"> St.Helens v Leeds £5, Wigan v Hull £5,</text:span></text:p>
      <text:p text:style-name="P358"><text:span text:style-name="T399">Hull v St.Helens £5, Bradford v Wigan £5, Wigan v St.Helens £5 (full set) </text:span><text:span text:style-name="T402">2002 </text:span><text:span text:style-name="T399">Wigan v Leeds £4, St.Helens v Wigan £4,</text:span></text:p>
      <text:p text:style-name="P358"><text:span text:style-name="T399">St.Helens v Bradford £4 </text:span><text:span text:style-name="T402">2003</text:span><text:span text:style-name="T399"> Wigan v Warrington £4 </text:span><text:span text:style-name="T402">2004</text:span><text:span text:style-name="T399"> Wigan v St.Helens £4 </text:span><text:span text:style-name="T402">2006</text:span><text:span text:style-name="T399"> St.Helens v Hull £4 </text:span></text:p>
      <text:p text:style-name="P358"><text:span text:style-name="T402">2008</text:span><text:span text:style-name="T399"> Catalans v Warrington £10, Catalans v Wigan £10, </text:span></text:p>
      <text:p text:style-name="P358"><text:span text:style-name="T402">WORLD CUP</text:span><text:span text:style-name="T399">: </text:span><text:span text:style-name="T402">1970</text:span><text:span text:style-name="T399"> France v New Zealand @Hull group game £4, </text:span><text:span text:style-name="T402">1975</text:span><text:span text:style-name="T399"> Wales v England £4 </text:span></text:p>
      <text:p text:style-name="P358"><text:span text:style-name="T402">1977</text:span><text:span text:style-name="T399"> New Zealand v France group game £9 </text:span><text:span text:style-name="T402">1988</text:span><text:span text:style-name="T399"> Papua New Guinea v Great Britain £5, Australia v New Zealand Final £12 </text:span></text:p>
      <text:p text:style-name="P358"><text:span text:style-name="T402">1995</text:span><text:span text:style-name="T399"> France v Western Samoa £5, Wales v France £5 2000 Official Guide in French £5, Officiaal Guide in English £4, </text:span></text:p>
      <text:p text:style-name="P336">England v Australia £5, Wales v Papua New Guinea QF £5, Australia v New Zealand Final £4 </text:p>
      <text:p text:style-name="P358"><text:span text:style-name="T402">WORLD CLUB CHALLENGE</text:span><text:span text:style-name="T399">: </text:span><text:span text:style-name="T402">2010</text:span><text:span text:style-name="T399"> Leeds v Melbourne £4 </text:span></text:p>
      <text:p text:style-name="P358"><text:span text:style-name="T402">RUGBY UNION/LEAGUE CHALLENGE</text:span><text:span text:style-name="T399">: </text:span><text:span text:style-name="T402">1995</text:span><text:span text:style-name="T399"> Wigan v Bath £3</text:span></text:p>
      <text:p text:style-name="P358"><text:span text:style-name="T402">MILLENNIUM MAGIC WEEKENDS @CARDIFF</text:span><text:span text:style-name="T399">: </text:span><text:span text:style-name="T402">2007</text:span><text:span text:style-name="T399"> £5, </text:span><text:span text:style-name="T402">2008</text:span><text:span text:style-name="T399"> £5</text:span></text:p>
      <text:p text:style-name="P358"><text:span text:style-name="T402">SUPER LEAGUE FIRST HOME GAME</text:span><text:span text:style-name="T399">: </text:span></text:p>
      <text:p text:style-name="P358"><text:span text:style-name="T402">1998</text:span><text:span text:style-name="T399"> Hull v London Broncos £5 </text:span><text:span text:style-name="T402">1999</text:span><text:span text:style-name="T399"> Gateshead Thunder v Leeds £7, Wakefield v Salford £5 </text:span><text:span text:style-name="T402">2007</text:span><text:span text:style-name="T399"> Hull KR v Wakefield £5</text:span></text:p>
      <text:p text:style-name="P358"><text:span text:style-name="T402">JOHN PLAYER FINALS</text:span><text:span text:style-name="T399">: </text:span><text:span text:style-name="T402">81/82</text:span><text:span text:style-name="T399"> Hull v Hull KR £3, </text:span><text:span text:style-name="T402">87/88</text:span><text:span text:style-name="T399"> Leeds v St. Helens £3 <text:s/></text:span></text:p>
      <text:p text:style-name="P356"><text:span text:style-name="T402">TOURIST GAMES IN ENGLAND: 1947</text:span><text:span text:style-name="T399"> Workington v New Zealand £18</text:span><text:span text:style-name="T402">, 1948</text:span><text:span text:style-name="T399"> Cumberland v Australia £18, </text:span></text:p>
      <text:p text:style-name="P356"><text:span text:style-name="T399">Workington v Australia £18</text:span><text:span text:style-name="T402"> </text:span><text:span text:style-name="T399">1952 British Empire XIII v New Zealand @Chelsea £30</text:span></text:p>
      <text:p text:style-name="P358"><text:span text:style-name="T402">YORKSHIRE CUP FINALS</text:span><text:span text:style-name="T399">: 1946 Hull v Wakefield @Leeds cr £25, 1947 Leeds v Wakefield @Huddersfield £24, </text:span></text:p>
      <text:p text:style-name="P336">1947 replay Leeds v Wakefield @Bradford £24, 1948 Bradford v Castleford @Leeds some splits £18 <text:s/></text:p>
      <text:p text:style-name="P336">1949 Huddersfield v Bradford Northern @Leeds £14 1950 Huddersfield v Castleford @Leeds £12 </text:p>
      <text:p text:style-name="P342">81</text:p>
      <text:p text:style-name="P356"><text:soft-page-break/><text:span text:style-name="T402">TOUR BROCHURES - 1955</text:span><text:span text:style-name="T399"> New Zealand Tour £3, </text:span><text:span text:style-name="T402">ABERTILLERY</text:span><text:span text:style-name="T399">: Huddersfield v St.Helens 48/49 £6,</text:span></text:p>
      <text:p text:style-name="P335"/>
      <text:p text:style-name="P339">RUGBY LEAGUE – BARGAINS; </text:p>
      <text:p text:style-name="P335">Eastern Suburbs v St Helens WC Championship 1976 £20 Huddersfield v Warrington Championship Final @Man City 1949 £15</text:p>
      <text:p text:style-name="P335">Huddersfield v Wigan @Man City Champions Final 1950 £12 Workington v Warrington @Man City Champion Final 1951 £10</text:p>
      <text:p text:style-name="P335"><text:bookmark text:name="_GoBack1"/>Bradford Northern v Wigan @Huddersfield Champions Final 1952 £9 Hunslet v St Helens @Bradford Champions Final, </text:p>
      <text:p text:style-name="P335">1959 £4 Barrow v Bradford Northern @Swinton RLCC SF 1949 £12 St Helens v Warrington @Swinton RLCC SF 1953 £12</text:p>
      <text:p text:style-name="P335">Halifax v Hunslet @Bradford RLCC SF 1954 £10</text:p>
      <text:p text:style-name="P356"><text:span text:style-name="T402">BRADFORD NORTHERN</text:span><text:span text:style-name="T399">: 54/55 Featherstone Rovers RLCC £6 </text:span><text:span text:style-name="T402">CASTLEFORD</text:span><text:span text:style-name="T399">: 67/68 BOCM RLCC £6 </text:span></text:p>
      <text:p text:style-name="P356"><text:span text:style-name="T402">FEATHERSTONE ROVERS</text:span><text:span text:style-name="T399">: <text:s/>54/55 Leeds £7 </text:span><text:span text:style-name="T402">HUDDERSFIELD</text:span><text:span text:style-name="T399">: 48/49 St Helens £10 49/50 Warrington cr £8 </text:span></text:p>
      <text:p text:style-name="P356"><text:span text:style-name="T402">HALIFAX</text:span><text:span text:style-name="T399">: 54/55 Leeds £7 </text:span><text:span text:style-name="T402">LEEDS</text:span><text:span text:style-name="T399">: 50/51 Wigan cr £8 </text:span><text:span text:style-name="T402">WAKEFIELD:</text:span><text:span text:style-name="T399"> 51/52 Wigan £9 54/55 St Helens £8 </text:span></text:p>
      <text:p text:style-name="P356"><text:span text:style-name="T402">WARRINGTON</text:span><text:span text:style-name="T399">: 48/49 Bradford Northern £10 50/51 Leigh Championship Play-Off SF £10 <text:s/></text:span><text:span text:style-name="T402">WIGAN</text:span><text:span text:style-name="T399">: 53/54 St Helens £6</text:span></text:p>
      <text:p text:style-name="P356"><text:span text:style-name="T402">LIVERPOOL CITY</text:span><text:span text:style-name="T399">: 57/58 Hull KR ce inside £2 64/65 Rochdale Hornets £3, St Helens Lancs Cup £3 65/66 Widnes £3 </text:span></text:p>
      <text:p text:style-name="P356"><text:span text:style-name="T399">66/67 Oldham £3, Salford £3 </text:span><text:span text:style-name="T402">LEIGH</text:span><text:span text:style-name="T399">: 58/59 Liverpool City £3 </text:span><text:span text:style-name="T402">HUDDERSFIELD:</text:span><text:span text:style-name="T399"> <text:s/>1952 Australia £10 </text:span></text:p>
      <text:p text:style-name="P356"><text:span text:style-name="T399">60/61 Liverpool City RLCC £3 </text:span><text:span text:style-name="T402">BLACKPOOL BOROUGH</text:span><text:span text:style-name="T399">: 65/66 Liverpool £3 </text:span><text:span text:style-name="T402">YORKS</text:span><text:span text:style-name="T399">: <text:s/>1952 Australia @Huddersfield £10</text:span></text:p>
      <text:p text:style-name="P356"><text:span text:style-name="T399">1955 Cumberland @ Bradford £6 1967 Australia @Wakefield £3 </text:span><text:span text:style-name="T402">LANCASHIRE</text:span><text:span text:style-name="T399">: 1949 Yorkshire @Warrington £11, </text:span></text:p>
      <text:h text:style-name="P465" text:outline-level="1"/>
      <text:h text:style-name="P465" text:outline-level="1">FA AMATEUR CUP SECTION; </text:h>
      <text:h text:style-name="P466" text:outline-level="1"><text:span text:style-name="T402">DULWICH:</text:span><text:span text:style-name="T399"> 66/67 Grays £2 67/68 Wembley £2 </text:span><text:span text:style-name="T402">ENFIELD:</text:span><text:span text:style-name="T399"> </text:span><text:span text:style-name="T407">59/60 Hounslow £3 </text:span><text:span text:style-name="T399">63/64 Whitby £3 65/66 Alvechurch £3 </text:span></text:h>
      <text:h text:style-name="P466" text:outline-level="1"><text:span text:style-name="T399">66/7 Leytonstone £2 68/9 Cheshunt £2, Harwich&amp;Parkeston £2, Leatherhead £2, Skelmersdale £2 </text:span><text:span text:style-name="T402">FINCHLEY</text:span><text:span text:style-name="T399">: </text:span><text:span text:style-name="T407">55/6 Hounslow £7</text:span></text:h>
      <text:h text:style-name="P466" text:outline-level="1"><text:span text:style-name="T399">62/3 Enfield £3 </text:span><text:span text:style-name="T402">HENDON</text:span><text:span text:style-name="T399">: 65/6 Leytonstone £3 68/9 North Shields £2 69/0 Walton&amp;Hersham £2 </text:span><text:span text:style-name="T402">HITCHIN</text:span><text:span text:style-name="T399">: 64/5 Oxford City £3</text:span></text:h>
      <text:h text:style-name="P466" text:outline-level="1"><text:span text:style-name="T402">HORNCHURCH</text:span><text:span text:style-name="T399">: 66/7 Woodford £2 </text:span><text:span text:style-name="T402">HORSHAM</text:span><text:span text:style-name="T399">: 66/7 Godalming (ph) £1 </text:span><text:span text:style-name="T402">HOUNSLOW</text:span><text:span text:style-name="T399">: </text:span><text:span text:style-name="T407">54/5</text:span><text:span text:style-name="T405"> </text:span><text:span text:style-name="T407">Carshalton £7, Hitchin £7, Redhill £7 55/6</text:span><text:span text:style-name="T405"> </text:span><text:span text:style-name="T407">Ware £6 56/7 Leytonstone £5 59/0 Enfield £3, Wycombe £4 </text:span><text:span text:style-name="T399">61/2 Dulwich £2, Bromley £2 62/3 Kingstonian £2</text:span></text:h>
      <text:h text:style-name="P466" text:outline-level="1"><text:span text:style-name="T399">63/4 Barnet £3 </text:span><text:span text:style-name="T407">64/5 Alton £3, Hampton £3 </text:span><text:span text:style-name="T399">66/7 Harwich&amp;Parkeston £2 69/0 Edgware £1, Uxbridge £1 </text:span><text:span text:style-name="T402">ILFORD</text:span><text:span text:style-name="T399">: 64/5 Barking £2</text:span></text:h>
      <text:h text:style-name="P466" text:outline-level="1"><text:span text:style-name="T399">66/67 Hendon £2 </text:span><text:span text:style-name="T402">SKELMERSDALE</text:span><text:span text:style-name="T399">: 66/67 Leyton £3 </text:span><text:span text:style-name="T402">SLOUGH</text:span><text:span text:style-name="T399">: 67/68 Hoddesdon £3 69/70 Alvechurch £3</text:span></text:h>
      <text:h text:style-name="P466" text:outline-level="1"><text:span text:style-name="T402">WALTON&amp;HERSHAM</text:span><text:span text:style-name="T399">: 73/74 Bishops Stortford £1 </text:span><text:span text:style-name="T402">WEALDSTONE</text:span><text:span text:style-name="T399">: 65/66 Hitchin £3 68/69 Hayes £2, Hertford £2</text:span></text:h>
      <text:h text:style-name="P466" text:outline-level="1"><text:span text:style-name="T402">WIMBLEDON</text:span><text:span text:style-name="T399">: 60/61 Whitley Bay (sof) £4 63/64 Maidenhead £4 </text:span><text:span text:style-name="T405">WYCOMBE:</text:span><text:span text:style-name="T407"> 70/71 Enfield £3</text:span></text:h>
      <text:p text:style-name="P341"/>
      <text:p text:style-name="P358"><text:span text:style-name="T402">FA TROPHY 69/70 1</text:span><text:span text:style-name="T423">st</text:span><text:span text:style-name="T402"> Season</text:span><text:span text:style-name="T399">: </text:span><text:span text:style-name="T402">BANGOR</text:span><text:span text:style-name="T399"> v Morecambe £5 </text:span><text:span text:style-name="T402">BEDFORD</text:span><text:span text:style-name="T399"> v Chelmsford City £5, Ramsgate Athletic £5</text:span></text:p>
      <text:p text:style-name="P358"><text:span text:style-name="T402">CAMBRIDGE UNITED </text:span><text:span text:style-name="T399">v Minehead £5</text:span><text:span text:style-name="T402"> CHELMSFORD </text:span><text:span text:style-name="T399">v Nuneaton Borough £5, Hillingdon Borough £5 </text:span></text:p>
      <text:p text:style-name="P358"><text:span text:style-name="T402">CRAWLEY v </text:span><text:span text:style-name="T399">Ramsgate £5 </text:span><text:span text:style-name="T402">GRAVESEND&amp;NORTHFLEET </text:span><text:span text:style-name="T399">v Hastings Utd £5 </text:span><text:span text:style-name="T402">GREAT YARMOUTH </text:span><text:span text:style-name="T399">v Dartford £5</text:span></text:p>
      <text:p text:style-name="P358"><text:span text:style-name="T399"><text:s/></text:span><text:span text:style-name="T402">GUILDFORD </text:span><text:span text:style-name="T399">v Ashford £5 </text:span><text:span text:style-name="T402">HEREFORD</text:span><text:span text:style-name="T399"> v Andover £5, Brentwood £5 </text:span><text:span text:style-name="T402">KETTERING </text:span><text:span text:style-name="T399">v Chelmsford £5</text:span><text:span text:style-name="T402"> </text:span></text:p>
      <text:p text:style-name="P358"><text:span text:style-name="T402">LOCKHEED LEAMINGTON</text:span><text:span text:style-name="T399"> v Salisbury £5 </text:span><text:span text:style-name="T402">NANTWICH v </text:span><text:span text:style-name="T399">Holyhead £5</text:span><text:span text:style-name="T402"> RUSHDEN TOWN </text:span><text:span text:style-name="T399">v Barnet £5</text:span></text:p>
      <text:p text:style-name="P358"><text:span text:style-name="T402">SITTINGBOURNE </text:span><text:span text:style-name="T399">v Bedford £5 </text:span><text:span text:style-name="T402">STEVENAGE</text:span><text:span text:style-name="T399"> v Folkestone £5 </text:span><text:span text:style-name="T402">SEMI-FINAL @STOKE</text:span><text:span text:style-name="T399">: Barnet v Macclesfield £4</text:span></text:p>
      <text:p text:style-name="P358"><text:span text:style-name="T402">@SWINDON</text:span><text:span text:style-name="T399">: Telford v Chelmsford £4 </text:span><text:span text:style-name="T402">FINAL @WEMBLEY</text:span><text:span text:style-name="T399">: Macclesfield v Telford £2 </text:span></text:p>
      <text:p text:style-name="P358"><text:span text:style-name="T402">1970/71 2</text:span><text:span text:style-name="T423">nd</text:span><text:span text:style-name="T402"> Season</text:span><text:span text:style-name="T399">: </text:span><text:span text:style-name="T402">STEVENAGE</text:span><text:span text:style-name="T399"> v Cambridge City £4 <text:s text:c="3"/></text:span></text:p>
      <text:p text:style-name="P336"><text:bookmark text:name="_GoBack2"/><text:s/></text:p>
      <text:p text:style-name="P340">NON-LEAGUE IN FA CUP PROPER;</text:p>
      <text:p text:style-name="P358"><text:span text:style-name="T402">BARNET: </text:span><text:span text:style-name="T399">81/82 Wycombe Wanderers £2 </text:span><text:span text:style-name="T402">BATH CITY: </text:span><text:span text:style-name="T399">59/60 Brighton £3 </text:span><text:span text:style-name="T402">BRENTFORD: </text:span><text:span text:style-name="T399">54/55 Crook £5, 59/60 Ashford £4,</text:span></text:p>
      <text:p text:style-name="P358"><text:span text:style-name="T399">68/69 Woking <text:s/>£2,</text:span><text:span text:style-name="T402"> </text:span><text:span text:style-name="T399">63/63 Gravesend £2 </text:span><text:span text:style-name="T402">CHESHAM</text:span><text:span text:style-name="T399">: 79/80 Cambridge United £2 </text:span><text:span text:style-name="T402">DAGENHAM</text:span><text:span text:style-name="T399">: 85/86 Cambridge United £2</text:span></text:p>
      <text:p text:style-name="P358"><text:span text:style-name="T402">DARLINGTON</text:span><text:span text:style-name="T399">: 59/60 Prescot Cables £6 </text:span><text:span text:style-name="T402">DOVER</text:span><text:span text:style-name="T399">: 60/61 Peterborough FAC1 £15 </text:span><text:span text:style-name="T402">DURHAM CITY: </text:span><text:span text:style-name="T399">57/58</text:span><text:span text:style-name="T402"> </text:span><text:span text:style-name="T406">Tranmere 4p £39</text:span></text:p>
      <text:p text:style-name="P358"><text:span text:style-name="T404">FINCHLEY: </text:span><text:span text:style-name="T406">53/54 Southend £26</text:span><text:span text:style-name="T404"> <text:s/>GOOLE</text:span><text:span text:style-name="T406">: </text:span><text:span text:style-name="T399">55/56 Halifax Town FAC1 £10 </text:span><text:span text:style-name="T402">IPSWICH</text:span><text:span text:style-name="T399">: 38/39 Street £90 </text:span><text:span text:style-name="T402">LEEK</text:span><text:span text:style-name="T399">: 93/94 Wigan £2</text:span></text:p>
      <text:p text:style-name="P358"><text:span text:style-name="T402">MACCLESFIELD:</text:span><text:span text:style-name="T399"> 87/88 Rotherham £3, Carlisle United £3 </text:span><text:span text:style-name="T402">OXFORD UNITED</text:span><text:span text:style-name="T399">: 63/64 Kettering £5 </text:span></text:p>
      <text:p text:style-name="P358"><text:span text:style-name="T402">PETERBOROUGH: </text:span><text:span text:style-name="T399">53/4 Aldershot FAC2 £17 55/6 Ipswich £10 </text:span><text:span text:style-name="T402">QPR: </text:span><text:span text:style-name="T399">53/54 Nuneaton £15 rs </text:span><text:span text:style-name="T402">READING: </text:span><text:span text:style-name="T399">50/51 Dartford £10</text:span></text:p>
      <text:p text:style-name="P358"><text:span text:style-name="T402">ROMFORD:</text:span><text:span text:style-name="T529"> </text:span><text:span text:style-name="T399">61/62 Watford</text:span><text:span text:style-name="T402"> </text:span><text:span text:style-name="T399">cr £3, </text:span><text:span text:style-name="T402">RUNCORN:</text:span><text:span text:style-name="T399"> 67/68 Notts County £4 </text:span><text:span text:style-name="T402">SHREWSBURY</text:span><text:span text:style-name="T399">: 47/48 Stockport FAC2 £26 </text:span></text:p>
      <text:p text:style-name="P358"><text:span text:style-name="T402">SLOUGH</text:span><text:span text:style-name="T399">: 91/92 Reading £2 </text:span><text:span text:style-name="T402">SOUTHEND</text:span><text:span text:style-name="T399">: 58/59 Yeovil £6 59/60 Oswestry £6 </text:span><text:span text:style-name="T402">SOUTHAMPTON</text:span><text:span text:style-name="T399">: 56/57 Weymouth £6</text:span></text:p>
      <text:p text:style-name="P358"><text:span text:style-name="T402">TOOTING: </text:span><text:span text:style-name="T399">56/57 QPR £12 sl cr</text:span><text:span text:style-name="T402"> <text:s/>WISBECH</text:span><text:span text:style-name="T399">: 57/58 Colchester £10 </text:span><text:span text:style-name="T402">YEOVIL:</text:span><text:span text:style-name="T399"> 62/63 Swindon £3 63/64 Southend £3,</text:span></text:p>
      <text:p text:style-name="P124"/>
      <text:p text:style-name="P340">ENGLAND AMATEUR INTERNATIONALS; </text:p>
      <text:p text:style-name="P358"><text:span text:style-name="T402">1937 </text:span><text:span text:style-name="T399">Scotland @Dulwich</text:span><text:span text:style-name="T402"> </text:span><text:span text:style-name="T399">£34</text:span><text:span text:style-name="T402"> 1948</text:span><text:span text:style-name="T399"> France @Ilford cello £11 </text:span><text:span text:style-name="T402">1951</text:span><text:span text:style-name="T399"> Finland FoB @Swindon ph £13 </text:span><text:span text:style-name="T402">1952</text:span><text:span text:style-name="T399"> Scotland @Wembley £10</text:span></text:p>
      <text:p text:style-name="P358"><text:span text:style-name="T402">1953</text:span><text:span text:style-name="T399"> France @Luton £11 </text:span><text:span text:style-name="T402">1954</text:span><text:span text:style-name="T399"> Scotland @Wembley £9 </text:span><text:span text:style-name="T402">1957</text:span><text:span text:style-name="T529"> </text:span><text:span text:style-name="T399">Germany @Ilford £7 </text:span><text:span text:style-name="T402">1960</text:span><text:span text:style-name="T399"> Scotland @Southend £3</text:span><text:span text:style-name="T528"> </text:span><text:span text:style-name="T402">1963</text:span><text:span text:style-name="T399"> France,</text:span></text:p>
      <text:p text:style-name="P358"><text:span text:style-name="T399">W.Germany, Holland <text:s/>£4 </text:span><text:span text:style-name="T402">1966</text:span><text:span text:style-name="T399"> Scotland @Southend £3, Austria @Hendon £2, Ireland @Watford £2, Holland @Dulwich £2 </text:span></text:p>
      <text:p text:style-name="P358"><text:span text:style-name="T402">1968</text:span><text:span text:style-name="T399"> Ireland @Charlton £2 </text:span><text:span text:style-name="T402">1971 </text:span><text:span text:style-name="T399">France @Dulwich £2 </text:span><text:span text:style-name="T402">1973</text:span><text:span text:style-name="T399"> W.Germany @Wembley £3, </text:span></text:p>
      <text:p text:style-name="P336"/>
      <text:p text:style-name="P340">SCHOOLBOYS MATCHES;</text:p>
      <text:p text:style-name="P356"><text:span text:style-name="T404">AYLESBURY: </text:span><text:span text:style-name="T406">61/62 Berks and Bucks v Kent £2</text:span><text:span text:style-name="T404"> CHELTENHAM: </text:span><text:span text:style-name="T406">72/73 Cheltenham v Fairham £2</text:span><text:span text:style-name="T404"> </text:span></text:p>
      <text:p text:style-name="P356"><text:span text:style-name="T404">CORSHAM</text:span><text:span text:style-name="T406">: 99/00 Wiltshire v Gloucestershire £1 </text:span><text:span text:style-name="T404">DURHAM</text:span><text:span text:style-name="T406">: 95/96 Durham v Surrey £1 </text:span></text:p>
      <text:p text:style-name="P356"><text:span text:style-name="T404">FINCHLEY</text:span><text:span text:style-name="T406">: 63/64 Middlesex v Berks and Bucks £2 </text:span><text:span text:style-name="T404">HAYES: </text:span><text:span text:style-name="T406">68/69 Middlesex v Leicestershire £2 </text:span></text:p>
      <text:p text:style-name="P356"><text:span text:style-name="T404">KIDDERMINSTER</text:span><text:span text:style-name="T406">: 97/98 Worcestershire v Surrey £1 </text:span><text:span text:style-name="T404">LEYTONSTONE</text:span><text:span text:style-name="T406">: 69/70 Essex v Leicester and Rutland (Final) £2 </text:span></text:p>
      <text:p text:style-name="P356"><text:span text:style-name="T406">69/0 Essex v Bedford £2 </text:span><text:span text:style-name="T404">MET.POLICE</text:span><text:span text:style-name="T406">: 85/6 Surrey v Middlesex £2 </text:span><text:span text:style-name="T404">WHITLEY BAY</text:span><text:span text:style-name="T406">: 55/56 Northumberland v West Riding £6</text:span></text:p>
      <text:p text:style-name="P356"><text:span text:style-name="T404">WOLVERTON</text:span><text:span text:style-name="T406">: 54/55 Berks and Bucks v Bedfordshire £5 </text:span><text:span text:style-name="T404">WORCESTER</text:span><text:span text:style-name="T406">: 92/93 Schoolboy Trial £1,</text:span></text:p>
      <text:p text:style-name="P338"/>
      <text:p text:style-name="P345">82</text:p>
      <text:p text:style-name="P345"/>
      <text:p text:style-name="P463">PRE-WAR &amp; PRE 1970 NON-LEAGUE</text:p>
      <text:p text:style-name="P358"><text:span text:style-name="T402">ASHFORD TOWN: </text:span><text:span text:style-name="T399">58/59 Hastings FACQ £8 </text:span><text:span text:style-name="T402">AYLESBURY UNITED: </text:span><text:span text:style-name="T399">53/54 £3 Each; Maidenhead (B&amp;B Sen Cup), Rainham, </text:span></text:p>
      <text:p text:style-name="P336">Maidenhead (B&amp;B Benev Cup), Bishop Stortford, Slough Centre (B&amp;B Ben Cup Final), Windsor and Eton (B&amp;B Ben Cup SF)</text:p>
      <text:p text:style-name="P358"><text:span text:style-name="T399">Wembley, 54/55 Brentwood £3, Slough £3 55/56</text:span><text:span text:style-name="T402"> </text:span><text:span text:style-name="T399">Dagenham £3, Erith cr £3, Hornchurch cr £3, Slough cr £3, Wembley £3,</text:span></text:p>
      <text:p text:style-name="P358"><text:span text:style-name="T399">Wokingham (B&amp;B SC) mk cov £3, Wolverton (B&amp;B BC) £3 58/59 Stevenage £3 </text:span><text:span text:style-name="T402">BARKING</text:span><text:span text:style-name="T399">: 56/57 Tooting £3 </text:span></text:p>
      <text:p text:style-name="P358"><text:span text:style-name="T402">BARNET: </text:span><text:span text:style-name="T399">47/48 Sutton United £13 51/52 Gold Coast £27 52/53 Past v Present £3, Herts SC Final: St.Albans v Berkhamsted £7</text:span></text:p>
      <text:p text:style-name="P336">54/55 Leyton £6, Herts SC Final: Bishop Stortford v St.Albans £7 55/56 Redhill £4, Herts SC Final: St.Albans v Hitchin £5 </text:p>
      <text:p text:style-name="P358"><text:span text:style-name="T399">Finchley £4, 56/57 Southall sof £3 57/58 Southall £3 59/60 Southall <text:s/>£2 </text:span><text:span text:style-name="T402"><text:s/>BATH CITY</text:span><text:span text:style-name="T399">: 58/59 Worcester, Corby £2, 59/60 Barry £2,</text:span></text:p>
      <text:p text:style-name="P358"><text:span text:style-name="T399">Weymouth £2, 60/61 Wellington £2, 61/62 Yeovil £2 </text:span><text:span text:style-name="T402">BECCLES:</text:span><text:span text:style-name="T399"> 56/57 Sudbury v Lowestoft SSC SF £5</text:span></text:p>
      <text:p text:style-name="P358"><text:span text:style-name="T402">BEXLEYHEATH&amp;WELLING</text:span><text:span text:style-name="T399">: 55/56 Margate £6 57/58 Sheppey (KSC) £4 59/60 Dover (KSC) £3, Rugby Town £3</text:span></text:p>
      <text:p text:style-name="P358"><text:span text:style-name="T402">BIDEFORD:</text:span><text:span text:style-name="T399"> 51/2 Ilfracombe (F-o-B Cup) £12 </text:span><text:span text:style-name="T402">@BISHOP AUKLAND</text:span><text:span text:style-name="T399">: 64/5 All Star XI v Northern Lge XI (Bainbridge) £6</text:span></text:p>
      <text:p text:style-name="P358"><text:span text:style-name="T402">BLYTH SPARTANS:</text:span><text:span text:style-name="T399"> 48/49 West Stanley £13 58/59 North Shields, South Shields £3 each </text:span></text:p>
      <text:p text:style-name="P358"><text:span text:style-name="T402">@BRIDLINGTON</text:span><text:span text:style-name="T399">: 48/49 East Riding v Sheffield &amp; Hallamshire Amateur Championship £24 </text:span></text:p>
      <text:p text:style-name="P358"><text:span text:style-name="T402">BRIGHTON</text:span><text:span text:style-name="T399">: 59/60 Bognor v Eastbourne (SSC Final) £7 </text:span><text:span text:style-name="T402">BROMLEY: </text:span><text:span text:style-name="T399">56/57 Barking £4, Tooting Fr £4 </text:span></text:p>
      <text:p text:style-name="P358"><text:span text:style-name="T402">BURTON ALBION</text:span><text:span text:style-name="T399">: 59/60 Yiewsley £3 60/61 Nuneaton Boro £2 </text:span><text:span text:style-name="T402">BUXTON:</text:span><text:span text:style-name="T399"> 66/67 Hyde £2 67/68</text:span><text:span text:style-name="T402"> </text:span><text:span text:style-name="T399">Runcorn £2 </text:span></text:p>
      <text:p text:style-name="P358"><text:span text:style-name="T402">CAMBRIDGE CITY RES</text:span><text:span text:style-name="T399">: 52/3 Hayes Res £4, Leyton Res £4 55/6 Hitchin Res £3 </text:span><text:span text:style-name="T402">CAMBRIDGE T</text:span><text:span text:style-name="T399">: 48/9 Barnet (FAA C) £22</text:span></text:p>
      <text:p text:style-name="P358"><text:span text:style-name="T402">CANTERBURY</text:span><text:span text:style-name="T399">: 54/55 Dulwich Hamlet FACQ £14 </text:span><text:span text:style-name="T402">CARSHALTON: </text:span><text:span text:style-name="T399">53/54 Hounslow Town (London Charity Cup SF) £8 <text:s/></text:span></text:p>
      <text:p text:style-name="P336">55/6 Edgware £6 58/9 Barnet £3, Grays £3, Southall £3, Barnet Res £1, Redhill Res £1 59/0 Grays £3, Hayes £3, Tooting (SSC) £3</text:p>
      <text:p text:style-name="P358"><text:span text:style-name="T402">CHELTENHAM</text:span><text:span text:style-name="T399">: 59/60 Nuneaton £4 </text:span><text:span text:style-name="T402">CHELMSFORD CITY: </text:span><text:span text:style-name="T399">59/60 Hastings, Tonbridge, Weymouth £3 each </text:span></text:p>
      <text:p text:style-name="P358"><text:span text:style-name="T402">CHESHAM UNITED</text:span><text:span text:style-name="T399">: 48/49 Wycombe v Slough (Berks&amp;Bucks Sen CF replay) £15 </text:span></text:p>
      <text:p text:style-name="P358"><text:span text:style-name="T402">CHICHESTER</text:span><text:span text:style-name="T399">: 48/49 Eastbourne Comrades (FA Amat Cup) sl mk £21 </text:span><text:span text:style-name="T402">CLACTON</text:span><text:span text:style-name="T399">: 57/58 Harwich £4</text:span><text:span text:style-name="T402"> </text:span></text:p>
      <text:p text:style-name="P358"><text:span text:style-name="T402">@ CLAPTON: </text:span><text:span text:style-name="T399">1913/14 West Ham v West London (English Schools Shield) £55</text:span><text:span text:style-name="T402"> CORBY:</text:span><text:span text:style-name="T399"> 66/67 Yeovil £2 </text:span></text:p>
      <text:p text:style-name="P358"><text:span text:style-name="T402">CORINTHIAN CASUALS</text:span><text:span text:style-name="T399">: 47/48 Leytonstone £14</text:span><text:span text:style-name="T528"> </text:span><text:span text:style-name="T399">55/56 Hayes (LSC) £7 </text:span></text:p>
      <text:p text:style-name="P358"><text:span text:style-name="T402">@ COVENTRY CITY</text:span><text:span text:style-name="T399">: 1921/22 Lord Street v Radford (Foleshill Nursing Cup) £55, Foleshill Albion v Leamington St.John’s (Coventry Nursing Cup) £55 </text:span><text:span text:style-name="T402">CROYDON AMATEURS</text:span><text:span text:style-name="T399">: 53/54 Dorking (Surrey Sen L Char CupF) £8 56/57</text:span><text:span text:style-name="T402"> </text:span><text:span text:style-name="T399">Hawkers</text:span><text:span text:style-name="T529"> </text:span><text:span text:style-name="T399">£5</text:span></text:p>
      <text:p text:style-name="P358"><text:span text:style-name="T402">@CRYSTAL PALACE</text:span><text:span text:style-name="T399">: 48/49 Tooting &amp; Mitcham v Wimbledon (SCCFinal) £25 </text:span><text:span text:style-name="T402">DARTFORD</text:span><text:span text:style-name="T399">: 58/59 Gravesend (SLC),</text:span></text:p>
      <text:p text:style-name="P358"><text:span text:style-name="T399">Tonbridge (ML), Trowbridge (SL) £4 each </text:span><text:span text:style-name="T404">DULWICH HAMLET:</text:span><text:span text:style-name="T530"> </text:span><text:span text:style-name="T399">1920/21 Tufnell Park s/s £38 37/38 Barnet FAAC) £32,</text:span></text:p>
      <text:p text:style-name="P358"><text:span text:style-name="T399">Wycombe, Walthamstow (Lon Char CSF) £19 each, <text:s/>Woking £17</text:span><text:span text:style-name="T402"> </text:span><text:span text:style-name="T399">45/46 Metropolitan Police £20</text:span><text:span text:style-name="T402"> </text:span></text:p>
      <text:p text:style-name="P358"><text:span text:style-name="T399">48/49 Southern Counties v Northern Counties £16</text:span><text:span text:style-name="T402"> </text:span><text:span text:style-name="T399">51/52 Met Police £10 53/54 Corinthians v Tooting (SSC SF) £9 </text:span></text:p>
      <text:p text:style-name="P358"><text:span text:style-name="T399">54/55 Surrey v Middlesex (SCAC) £9 56/57 Ilford £4 </text:span><text:span text:style-name="T406">59/60 Caribbean XI</text:span><text:span text:style-name="T404"> </text:span><text:span text:style-name="T406">VIP copy £14, </text:span><text:span text:style-name="T399">Leytonstone £3 </text:span><text:span text:style-name="T406"><text:s/></text:span></text:p>
      <text:p text:style-name="P358"><text:span text:style-name="T402">EASTBOURNE:</text:span><text:span text:style-name="T529"> </text:span><text:span text:style-name="T399">56/57 Maidenhead, Hounslow £6 each</text:span><text:span text:style-name="T404"> EAST GRINSTEAD</text:span><text:span text:style-name="T406">: 50/51 RN Depot AFA SC £10 </text:span></text:p>
      <text:p text:style-name="P358"><text:span text:style-name="T404">EDGWARE:</text:span><text:span text:style-name="T406"> 51/52 Hounslow £12 </text:span><text:span text:style-name="T402">ENFIELD</text:span><text:span text:style-name="T399">: 57/58 Maidstone £4 </text:span><text:span text:style-name="T402">ERITH&amp;BELVEDERE: </text:span><text:span text:style-name="T399">48/49 Walton&amp;Hersham £16 </text:span></text:p>
      <text:p text:style-name="P358"><text:span text:style-name="T399">59/60 Leatherhead £3 </text:span><text:span text:style-name="T402">FINCHLEY:</text:span><text:span text:style-name="T529"> </text:span><text:span text:style-name="T399">37/38 Tilbury £35 46/47 Windsor&amp;Eton Fr £10 59/60</text:span><text:span text:style-name="T402"> </text:span><text:span text:style-name="T399">Hendon £3, Southall Res £2</text:span></text:p>
      <text:p text:style-name="P358"><text:span text:style-name="T402">FOLKESTONE</text:span><text:span text:style-name="T399">: 49/0 Betteshanger Coll £11, 49/0 Ramsgate £9 </text:span><text:span text:style-name="T402">FROME</text:span><text:span text:style-name="T399">: 59/0 Weston £4 </text:span><text:span text:style-name="T402">GORLESTON</text:span><text:span text:style-name="T399">: 52/3 Lowestoft £8</text:span></text:p>
      <text:p text:style-name="P358"><text:span text:style-name="T407">53/4 Yarmouth £8 55/6 Bury £5 </text:span><text:span text:style-name="T402">GRAVESEND: </text:span><text:span text:style-name="T407">53/4 Cheltenham £8 </text:span><text:span text:style-name="T399">55/6 Bedford £7 </text:span><text:span text:style-name="T407">59/0 Cambridge City (pink+orange copy),</text:span></text:p>
      <text:p text:style-name="P358"><text:span text:style-name="T407">Bedford, Dartford (blue+yellow copy) £4 each </text:span><text:span text:style-name="T399">62/63 Bedford £2</text:span><text:span text:style-name="T407"> </text:span><text:span text:style-name="T406"><text:s/></text:span><text:span text:style-name="T402">GRAYS ATHLETIC: </text:span><text:span text:style-name="T399">49/50 Leytonstone (ESC) £14 </text:span></text:p>
      <text:p text:style-name="P358"><text:span text:style-name="T402">GREAT YARMOUTH:</text:span><text:span text:style-name="T399"> 50/51 Lowestoft Town £14 </text:span><text:span text:style-name="T528"><text:s/></text:span><text:span text:style-name="T402">HARWICH&amp;PARKESTONE</text:span><text:span text:style-name="T399">: 37/38 Clacton Town £25, </text:span></text:p>
      <text:p text:style-name="P358"><text:span text:style-name="T399">48/49 Metropolitan Police (Charity Cup) 4p £20 </text:span><text:span text:style-name="T402">HAYES:</text:span><text:span text:style-name="T399"> 32/33 Uxbridge repair to spine £18 47/48 Finchley £14 </text:span></text:p>
      <text:p text:style-name="P358"><text:span text:style-name="T407">57/58 Athenian League v Corinthian League £5 58/59 Southall £4</text:span><text:span text:style-name="T399"> </text:span><text:span text:style-name="T402">HENDON</text:span><text:span text:style-name="T399">: 47/48 Finchley (MCC SF) £14, </text:span><text:span text:style-name="T407">57/58 Enfield s/s £4</text:span></text:p>
      <text:p text:style-name="P358"><text:span text:style-name="T402">HERNE BAY</text:span><text:span text:style-name="T399">: 53/54 Canterbury City res £7 </text:span><text:span text:style-name="T402">HERTFORD TOWN:</text:span><text:span text:style-name="T399"> 38/39 Aylesbury United £30 #</text:span></text:p>
      <text:p text:style-name="P358"><text:span text:style-name="T402">HINCKLEY ATHLETIC: </text:span><text:span text:style-name="T399">59/60</text:span><text:span text:style-name="T402"> </text:span><text:span text:style-name="T399">Ramsgate wof, £2 each 60/61 Margate, Poole £2 each </text:span><text:span text:style-name="T402">HITCHEN:</text:span><text:span text:style-name="T399"> 48/49 Finchley £16 </text:span><text:span text:style-name="T402"><text:s/></text:span></text:p>
      <text:p text:style-name="P358"><text:span text:style-name="T407">54/55 Southall £8 </text:span><text:span text:style-name="T402">HORSHAM:</text:span><text:span text:style-name="T399"> 28/29 Littlehampton £38, Hove £38 Southwick £38 31/32 Hove Fr £38, Southwick £35 </text:span></text:p>
      <text:p text:style-name="P336">32/33 Vernon Ath £30, <text:s/>Lewes £30, Wick (Sen Cup) £30 33/34 Southwick £26, Vernon Ath £26 48/49 Sussex v Surrey SCJAC £17</text:p>
      <text:p text:style-name="P336">52/53 Sussex v Dorset FACYC £10 55/56 Sussex v Essex SCJAC £9 63/64 Lewes v Bognor (SSC SF) £3 </text:p>
      <text:p text:style-name="P358"><text:span text:style-name="T405">HOUNSLOW</text:span><text:span text:style-name="T407">: 57/58 Middlesex FA v Suffolk FA £4 58/59 Finchley £3 </text:span><text:span text:style-name="T404">ILFORD:</text:span><text:span text:style-name="T406"> </text:span><text:span text:style-name="T399">46/47 Tilbury v Romford (ESCF) £16 </text:span></text:p>
      <text:p text:style-name="P358"><text:span text:style-name="T399">47/48 Tilbury v Leytonstone (ESCF) £15 48/49 Leyton v Leytonstone (ESCF) ph £12 </text:span><text:span text:style-name="T407">53/54 Essex v Middlesex (SCAC SF) £8</text:span></text:p>
      <text:p text:style-name="P358"><text:span text:style-name="T399">55/56 Dagenham v Walthamstow (ESCF) £6 </text:span><text:span text:style-name="T407">58/59 Isthmian Lge v Athenian Lge £5 59/60 Harwich v Walthamstow (ESC Final) £5</text:span></text:p>
      <text:p text:style-name="P358"><text:span text:style-name="T399">62/3 West Ham opening floodlights £10</text:span><text:span text:style-name="T402"> </text:span><text:span text:style-name="T406"><text:s/></text:span><text:span text:style-name="T402">KETTERING T</text:span><text:span text:style-name="T399">: 56/7 Cheltenham SLC £4 </text:span><text:span text:style-name="T402">KIDDERMINSTER</text:span><text:span text:style-name="T399">: 51/2 Exeter Res £5,</text:span></text:p>
      <text:p text:style-name="P358"><text:span text:style-name="T399">Merthyr Herefordshire Senior Cup Final sl mk cover £5 </text:span><text:span text:style-name="T402">KINGSTONIAN:</text:span><text:span text:style-name="T399"> 47/48 Leytonstone £16 </text:span></text:p>
      <text:p text:style-name="P358"><text:span text:style-name="T399">57/58 Malden Sports v Kingston BC Old Boys Teck Charity Cup Final £5 </text:span><text:span text:style-name="T402">LEYTONSTONE</text:span><text:span text:style-name="T399">: 32/33 Islington Corinthians (Fr) £60,</text:span></text:p>
      <text:p text:style-name="P358"><text:span text:style-name="T399">38/39 Handbook £22 </text:span><text:span text:style-name="T407">58/59 Tooting £3 69/70 Essex v Leicester and Rutland (Junior) £4</text:span><text:span text:style-name="T399"> </text:span></text:p>
      <text:p text:style-name="P358"><text:span text:style-name="T402">LITTLEHAMPTON</text:span><text:span text:style-name="T399">: 47/48</text:span><text:span text:style-name="T402"> </text:span><text:span text:style-name="T406">Sussex v Hampshire £16 </text:span><text:span text:style-name="T407">56/57 Bognor v Worthing (SSC SF) £7</text:span><text:span text:style-name="T406"> </text:span></text:p>
      <text:p text:style-name="P358"><text:span text:style-name="T402">LONDON FIRE FORCES: </text:span><text:span text:style-name="T399">44/5 Gravesend United £25 </text:span><text:span text:style-name="T402">LOWESTOFT:</text:span><text:span text:style-name="T399"> 51/52 Gorleston £15 </text:span><text:span text:style-name="T405">MAIDSTONE: </text:span><text:span text:style-name="T407">56/57 Finchley £7</text:span></text:p>
      <text:p text:style-name="P358"><text:span text:style-name="T402">MOOR GREEN</text:span><text:span text:style-name="T399">: 51/52 Dulwich Hamlet Amateur Cup £20 </text:span><text:span text:style-name="T402">MULLION</text:span><text:span text:style-name="T399">: 48/49 St.Eval (Charity Cup) £22 </text:span></text:p>
      <text:p text:style-name="P358"><text:span text:style-name="T402">MURTON</text:span><text:span text:style-name="T399">: 1947 Durham Amateur Cup Final – Bearpark Welfare v Bank Head Albion some splits and cr 25 </text:span></text:p>
      <text:p text:style-name="P358"><text:span text:style-name="T402">NEWBURY TOWN</text:span><text:span text:style-name="T399">: 48/49 Berks and Bucks v Wiltshire £16 </text:span><text:span text:style-name="T402">NEWPORT (IOW):</text:span><text:span text:style-name="T399"> 49/50 Totton £15 </text:span></text:p>
      <text:p text:style-name="P358"><text:span text:style-name="T402">NORTH SHIELDS</text:span><text:span text:style-name="T399">: 51/52 Consett £14 </text:span><text:span text:style-name="T402">NUNEATON <text:s text:c="2"/>BORO</text:span><text:span text:style-name="T399">: 54/55 Atherstone £6 </text:span><text:span text:style-name="T402">OXFORD CITY</text:span><text:span text:style-name="T399">: 46/47 Woking £14, </text:span></text:p>
      <text:p text:style-name="P358"><text:span text:style-name="T399">50/1 Oxfordshire FA v Oxon Thursday FA £9 </text:span><text:span text:style-name="T402">PENRITH:</text:span><text:span text:style-name="T529"> </text:span><text:span text:style-name="T399">49/0 Evenwood sof £10 </text:span><text:span text:style-name="T405">PETERBOROUGH</text:span><text:span text:style-name="T407">: 59/0 Blyth Spartans £8,</text:span></text:p>
      <text:p text:style-name="P358"><text:span text:style-name="T407">Boston Utd (MFC) £8, Gainsborough (MLSC) £8 </text:span><text:span text:style-name="T402">PRESCOT CAB':</text:span><text:span text:style-name="T399"> 29/30 Leyland Motors £48, Dick, Kerrs (W.Lancs Lge) £48</text:span></text:p>
      <text:p text:style-name="P358"><text:span text:style-name="T405">REDHILL</text:span><text:span text:style-name="T407">: 53/4 Southall £8 57/8 Leyton £4, Banstead Athletic (SCC Final) £4 59/0 Southall £3 </text:span><text:span text:style-name="T405">RUNCORN:</text:span><text:span text:style-name="T407"> 57/8 Witton Alb £2</text:span></text:p>
      <text:p text:style-name="P358"><text:span text:style-name="T402">RICKMANSWORTH: </text:span><text:span text:style-name="T399">48/9 Sun Spts £14 </text:span><text:span text:style-name="T402">RUGBY TOWN: </text:span><text:span text:style-name="T399">47/8 Lady Bay £11 </text:span><text:span text:style-name="T405">ST.ALBANS RES</text:span><text:span text:style-name="T407">: 55/6 Letchworth Res s/s £4</text:span><text:span text:style-name="T399"> </text:span></text:p>
      <text:p text:style-name="P358"><text:span text:style-name="T405">ST.ALBANS</text:span><text:span text:style-name="T407">: 58/59 Barnet v Bishops Stortford (HSC Final) wof £3 <text:s/></text:span><text:span text:style-name="T405">SCARBOROUGH</text:span><text:span text:style-name="T407">: 57/58 Doncaster Res £10 </text:span></text:p>
      <text:p text:style-name="P358"><text:span text:style-name="T407">61/2 Darlington Res £9, Carlisle Res £9 </text:span><text:span text:style-name="T405">@SALISBURY</text:span><text:span text:style-name="T407">: </text:span><text:span text:style-name="T399">Wiltshire v Dorset (FA County Youth Championship) £1</text:span></text:p>
      <text:p text:style-name="P358"><text:span text:style-name="T405">SITTINGBOURNE</text:span><text:span text:style-name="T407">: 59/0</text:span><text:span text:style-name="T405"> </text:span><text:span text:style-name="T407">Corby, Dartford KSS, Gloucester, Guildford, Margate, Romford £2 each </text:span></text:p>
      <text:p text:style-name="P346">83</text:p>
      <text:p text:style-name="P358"><text:soft-page-break/><text:span text:style-name="T402">SHEPPEY</text:span><text:span text:style-name="T399">: 61/62 Snowden CW £2</text:span><text:span text:style-name="T528"> </text:span><text:span text:style-name="T402">SHREWSBURY: </text:span><text:span text:style-name="T399">47/48 Ransomes £23,</text:span><text:span text:style-name="T402"> </text:span><text:span text:style-name="T406">Rotherham £25 </text:span><text:span text:style-name="T399">48/49 York City £23, Mansfield £25</text:span></text:p>
      <text:p text:style-name="P358"><text:span text:style-name="T402">SLOUGH: </text:span><text:span text:style-name="T399">45/46 Metropolitan Police £20</text:span><text:span text:style-name="T402"> SOUTHALL:</text:span><text:span text:style-name="T399"> 48/49 Hounslow v Uxbridge MSCSF £18 53/54 Leyton £8 </text:span></text:p>
      <text:p text:style-name="P358"><text:span text:style-name="T407">55/56 Corinthian Cas v Wembley (LSC SF) £7 </text:span><text:span text:style-name="T402">SOUTHWICK:</text:span><text:span text:style-name="T399"> 48/49 Lancing (Brighton Charity Cup) £18 </text:span></text:p>
      <text:p text:style-name="P358"><text:span text:style-name="T402">STEVENAGE</text:span><text:span text:style-name="T399">: 64/65 Coventry Fr £10 </text:span><text:span text:style-name="T402">SUDBURY TOWN</text:span><text:span text:style-name="T399">: 47/48 Leiston Suffolk Senior Cup £9</text:span><text:span text:style-name="T402">, </text:span><text:span text:style-name="T399">Parkeston Railway £9 </text:span></text:p>
      <text:p text:style-name="P358"><text:span text:style-name="T399">52/53 Lowestoft £9 </text:span><text:span text:style-name="T407">53/54 Long Melford v Stowmarket (SSC SF rep) £9 55/56 Bury v Long Melford (SSC SF) £7</text:span><text:span text:style-name="T399"> </text:span></text:p>
      <text:p text:style-name="P358"><text:span text:style-name="T402">TIVIDALE:</text:span><text:span text:style-name="T399"> 76/77 AP Leamington (Harry Redknapp in AP team) <text:s/>£2 </text:span><text:span text:style-name="T402">TOOTING AND MITCHAM</text:span><text:span text:style-name="T399">: 47/48 Redhill £9 </text:span></text:p>
      <text:p text:style-name="P358"><text:span text:style-name="T399">48/49 Southall £9, Leytonstone (LSC) £11, Bishop Auckland Fr £14 </text:span><text:span text:style-name="T407">58/59 Wimbledon £4 </text:span></text:p>
      <text:p text:style-name="P358"><text:bookmark text:name="_GoBack3"/><text:span text:style-name="T402">TROWBRIDGE: </text:span><text:span text:style-name="T407">57/58 Melksham v Devizes (WSC Final) £5 </text:span><text:span text:style-name="T405">TRURO CITY</text:span><text:span text:style-name="T407">: 48/49 RAF (St.Eval) Sen Cup £25 </text:span></text:p>
      <text:p text:style-name="P358"><text:span text:style-name="T405">UXBRIDGE</text:span><text:span text:style-name="T407">: 52/53 Southall £9 57/58 Horsham £4 </text:span><text:span text:style-name="T405">WALTHAMSTOW AVENUE: </text:span><text:span text:style-name="T407">35/36</text:span><text:span text:style-name="T531"> </text:span><text:span text:style-name="T399">Kingstonian FACQ team changes £40</text:span></text:p>
      <text:p text:style-name="P341">54/55 Isthmian League v Athenian League £8 55/56 Bromley £6 56/57 Romford £3 59/60 Tooting £3 </text:p>
      <text:p text:style-name="P358"><text:span text:style-name="T402">WALTON&amp;HERSHAM:</text:span><text:span text:style-name="T399"> 47/48 Hounslow £18 48/49 Grays Athletic £15 <text:s/></text:span><text:span text:style-name="T407">55/56 Southall £6 </text:span><text:span text:style-name="T405">WARE</text:span><text:span text:style-name="T407">: (scores inside these progs) </text:span></text:p>
      <text:p text:style-name="P341">53/4 Bletchley £7, Brigg Sport £7, Ford Spts £7, Hertford £7, Hoddesdon £7, Marlow £7, Tufnell Park £6, Vauxhall Motors sltr £5,</text:p>
      <text:p text:style-name="P341">Wood Green £6, St.Albans (Herts Scup £6 Letchworth (Perry Cup) £8, Stevenage (Herts Charity Shield) piece off corners £9</text:p>
      <text:p text:style-name="P358"><text:span text:style-name="T407">Berkhamsted (Berks Char Cup) £8, </text:span><text:span text:style-name="T402">WEALDSTONE</text:span><text:span text:style-name="T399">: 47/48 Hayes £14, Hayes v Hendon Middlesex Senior CF £16</text:span></text:p>
      <text:p text:style-name="P358"><text:span text:style-name="T402">WEYMOUTH: </text:span><text:span text:style-name="T399">47/48 Portland £12 51/52 Cheltenham £7 </text:span><text:span text:style-name="T402">WIGAN ATHLETIC:</text:span><text:span text:style-name="T399"> 66/67 Witton Albion CL £2 </text:span></text:p>
      <text:p text:style-name="P358"><text:span text:style-name="T402">WHITE HORSE GROUND OXFORD</text:span><text:span text:style-name="T399">: 49/50 Bicester v Chipping Norton (Ben Cup Final £21 </text:span></text:p>
      <text:p text:style-name="P358"><text:span text:style-name="T402">WIMBLEDON:</text:span><text:span text:style-name="T399"> </text:span><text:span text:style-name="T407">54/55 Dulwich v Sutton (SSC SF) £12 55/56</text:span><text:span text:style-name="T405"> </text:span><text:span text:style-name="T407">Tooting v Leatherhead (SSC SF) £8 </text:span></text:p>
      <text:p text:style-name="P358"><text:span text:style-name="T407">57/58 Woking v Dulwich (SSC SF) £8 all SSC progs 4page</text:span><text:span text:style-name="T399"> </text:span><text:span text:style-name="T402">WISBECH</text:span><text:span text:style-name="T399">: 65/66 Norwich City (Bancroft Cup) £10 </text:span></text:p>
      <text:p text:style-name="P358"><text:span text:style-name="T405">WITNEY</text:span><text:span text:style-name="T407">: 53/54 Osberton v Woodstock (OSC SF) £10 </text:span><text:span text:style-name="T402">WITTON ALBION</text:span><text:span text:style-name="T399">: 47/48 Congleton CSC sof £9, Congleton sof £9,</text:span></text:p>
      <text:p text:style-name="P336">48/49 Buxton sof £8, Congleton sof £8, Hyde sof £8, Mossley <text:s/>49/50 Northwich £7 68/69 Macclesfield (NWFL) £2 </text:p>
      <text:p text:style-name="P358"><text:span text:style-name="T399">69/70 Runcorn (NWFL) £2, </text:span><text:span text:style-name="T405">WOKING</text:span><text:span text:style-name="T407">: 59/60 Redhill (SSC) £4 <text:s/></text:span><text:span text:style-name="T405">WOODFORD</text:span><text:span text:style-name="T407">: 58/59 Leatherhead £3 </text:span></text:p>
      <text:p text:style-name="P358"><text:span text:style-name="T405">WOKINGHAM TOWN</text:span><text:span text:style-name="T407">: 75/76 Reading Fr £9 </text:span><text:span text:style-name="T405">WORCESTER</text:span><text:span text:style-name="T407">: 58/9 Yiewsley £3 </text:span><text:span text:style-name="T402">WREXHAM RES:</text:span><text:span text:style-name="T399"> 60/1 Witton Alb CL s/s £2</text:span></text:p>
      <text:p text:style-name="P358"><text:span text:style-name="T402">WYCOMBE WANDERERS</text:span><text:span text:style-name="T399">: 51/2 Burnham v Stokenchurch (Wyc CCF) £8 </text:span></text:p>
      <text:p text:style-name="P336">53/54 Flackwell Heath v Jacksons Sports (Wyc CCF) sl dam cover £4 54/55 Ernest Turner Sports v Prestwood (Wyc CCF) £7 </text:p>
      <text:p text:style-name="P358"><text:span text:style-name="T399">65/66 Leytonstone £2 71/72 Spennymoor FAAC £2 </text:span><text:span text:style-name="T405">YEOVIL</text:span><text:span text:style-name="T407">: 49/50 Chelmsford £10 58/59 Chelmsford £3 </text:span></text:p>
      <text:p text:style-name="P358"><text:span text:style-name="T405">YIEWSLEY</text:span><text:span text:style-name="T407">: </text:span><text:span text:style-name="T399">51/52 Dagenham £6 </text:span><text:span text:style-name="T407">58/59 Hellenic League v Ulysses AFC £4, Kings Lynn (SLCC) £4</text:span><text:span text:style-name="T405"> <text:s/></text:span></text:p>
      <text:p text:style-name="P358"><text:span text:style-name="T396">KENILWORTH WARDENS</text:span><text:span text:style-name="T402">:</text:span><text:span text:style-name="T399"> 1995/96 Midland Combination Division Three – Barlestone St.Giles, Kings Heath Res, Mitchells&amp;Butler, Park Rangers, Tipton Sports and Social - £2 each (only season in Midland Combination)</text:span></text:p>
      <text:p text:style-name="P336"/>
      <text:p text:style-name="P343">NON-LEAGUE 60’s. 70’s, 80’s and 90’s</text:p>
      <text:p text:style-name="P358"><text:span text:style-name="T402">ANDOVER</text:span><text:span text:style-name="T399">: 73/74 Ashford, Dorchester (SLC), Gravesend 74/75 Crawley, Folkestone £1 each </text:span><text:span text:style-name="T402">ASHTON UNITED</text:span><text:span text:style-name="T399">: 58/59 Bacup £3 </text:span><text:span text:style-name="T402">BANBURY</text:span><text:span text:style-name="T399">: 69/70 Bedford £2 </text:span><text:span text:style-name="T402">BOGNOR</text:span><text:span text:style-name="T399">: 75/76 Waterlooville £1 </text:span><text:span text:style-name="T402">BOURNE</text:span><text:span text:style-name="T399">: Wootton Blue Cross £2 </text:span><text:span text:style-name="T402">BRIDPORT:</text:span><text:span text:style-name="T399"> West Ham (Crabb Test) 96/97 £3 </text:span><text:span text:style-name="T402">BURTON ALBION</text:span><text:span text:style-name="T399">: 76/77Bromsgrove (FAT) £1 </text:span><text:span text:style-name="T402">BURY TOWN</text:span><text:span text:style-name="T399">: </text:span><text:span text:style-name="T402">70/71 </text:span><text:span text:style-name="T399">Banbury £1 each </text:span><text:span text:style-name="T402">BUXTON</text:span><text:span text:style-name="T399">: 78/79 Morecambe 4p £2 </text:span><text:span text:style-name="T402">CAMBERLEY</text:span><text:span text:style-name="T399">: 77/78 Epsom&amp;Ewell £1 </text:span><text:span text:style-name="T402">CAMBRIDGE CITY</text:span><text:span text:style-name="T399">: 65/66 Cheltenham £3 </text:span><text:span text:style-name="T402">CANTERBURY:</text:span><text:span text:style-name="T399"> 75/76 Basingstoke 76/77 Basingstoke £1 each </text:span><text:span text:style-name="T402">CHORLEY:</text:span><text:span text:style-name="T399"> 70/71 Northwich £1 </text:span><text:span text:style-name="T402">CONGLETON</text:span><text:span text:style-name="T399">: 92/93 Caernarfon £1 </text:span><text:span text:style-name="T402">CRAWLEY</text:span><text:span text:style-name="T399">: 65/66 Tunbridge Wells £3, Hillingdon SLC £3, 72/73 Wimbledon Floodlight League £3 </text:span><text:span text:style-name="T402">ELLESMERE PORT</text:span><text:span text:style-name="T399">: 64/65 Witton Albion £2 </text:span><text:span text:style-name="T402">ENFIELD:</text:span><text:span text:style-name="T399"> 62/63 Ferryhill Ath £3 </text:span><text:span text:style-name="T402">FARNBOROUGH</text:span><text:span text:style-name="T399">: 85/86 Oxford United Fr 4p £1 </text:span><text:span text:style-name="T402">FLEETWOOD</text:span><text:span text:style-name="T399">: 69/70 Macclesfield £2 </text:span><text:span text:style-name="T402">HARROW BOROUGH</text:span><text:span text:style-name="T399">: 82/83 Telford (FATSF) £1 </text:span><text:span text:style-name="T402">HASTINGS</text:span><text:span text:style-name="T399">: 64/65 Wellington £3 </text:span><text:span text:style-name="T402">HAYES</text:span><text:span text:style-name="T399">: 64/65 Wycombe FACQ £3, Harrow Amat Cup PH £3 </text:span><text:span text:style-name="T402">HINCKLEY ATHLETIC</text:span><text:span text:style-name="T399">: 59/60 Ashford £4 60/61 Sittingbourne mk cov £3 </text:span><text:span text:style-name="T402">KIDDERMINSTER</text:span><text:span text:style-name="T399">: 66/67 Lye £3 </text:span><text:span text:style-name="T402">KNUTSFORD</text:span><text:span text:style-name="T399">: 64/65 Wilmslow Albion sof £12 </text:span><text:span text:style-name="T402">LEWES:</text:span><text:span text:style-name="T399"> 61/62 Haywoods Heath v Eastbourne (SSCSF) £5 </text:span><text:span text:style-name="T402">MALVERN</text:span><text:span text:style-name="T399">: 64/65 Walsall Wood £3 </text:span><text:span text:style-name="T402">MARGATE</text:span><text:span text:style-name="T399">: 74/75 Kettering (SLCF) £2 </text:span><text:span text:style-name="T402">MORECAMBE</text:span><text:span text:style-name="T399">: 79/80 Witton Albion £2 </text:span><text:span text:style-name="T402">NEWCASTLE TOWN</text:span><text:span text:style-name="T399">: 89/90 Sunderland Fr 4p £2 </text:span><text:span text:style-name="T402">NORTHWICH VICTORIA</text:span><text:span text:style-name="T399">: 95/96 Hyde (FATSF) £2 </text:span><text:span text:style-name="T402">NUNEATON BOROUGH</text:span><text:span text:style-name="T399">: 70/71 Weymouth £1 </text:span><text:span text:style-name="T402">OXFORD CITY</text:span><text:span text:style-name="T399">: 65/66 Wealdstone £3 </text:span><text:span text:style-name="T402">RHYL</text:span><text:span text:style-name="T399">: 68/69 Stafford £2 </text:span><text:span text:style-name="T402">SHEPPEY</text:span><text:span text:style-name="T399">: 61/62 Swanley mk cov £2 </text:span><text:span text:style-name="T402">SKELMERSDALE</text:span><text:span text:style-name="T399">: 68/69 Witton (NWFL) £2 </text:span><text:span text:style-name="T402">SOUTH LIVERPOOL</text:span><text:span text:style-name="T399">: 65/66 Burscough £3 </text:span><text:span text:style-name="T402">SOUTH SHIELDS</text:span><text:span text:style-name="T399">: 68/69 Northwich £2 69/70 Great Harwood £2 </text:span><text:span text:style-name="T402">ST.NEOTS</text:span><text:span text:style-name="T399">: 66/67 Bourne £3 </text:span><text:span text:style-name="T402">SUTTON UNITED</text:span><text:span text:style-name="T399">: 71/72 Enfield, Bromley 72/73 Finchley (LSC) £1 each </text:span><text:span text:style-name="T402">TAMWORTH</text:span><text:span text:style-name="T399">: 67/68 Gillingham (opening of floodlights) £4 </text:span><text:span text:style-name="T402">WITTON ALBION</text:span><text:span text:style-name="T399">: 69/70</text:span><text:span text:style-name="T402"> </text:span><text:span text:style-name="T399">Wigan (NWFL), Chorley (NWFL) £2 each <text:s/>81/82 Horden FAT (25/1) £3, Horden FAT (28/1) £2, Hendon FAT £2</text:span></text:p>
      <text:p text:style-name="P343">WYCOMBE WANDERERS COLLECTION</text:p>
      <text:p text:style-name="P335">Homes; 69/0 Hazell’s (BSC) 70/1 Bromley, Hitchen, Kingstonian, Tooting 72/3 Alvechurch (Challenge Match), Chalfont (BSC),</text:p>
      <text:p text:style-name="P335">Dulwich Woking 4p, 73/4 Peterborough (FAC) 74/5 Cheltenham, Dagenham PH, Walthamstow £1 each unless stated otherwise</text:p>
      <text:p text:style-name="P335">Aways; Barnet (FAT) 76/77; Bishops Stortford 74/75; Farnborough (HCF1stLeg) 84/85; Hayes (HC2ndRnd) 83/84, 84/85;</text:p>
      <text:p text:style-name="P335">Hounslow (AmatC) 58/9 cr £4; Hungerford (BSC) 76/7; Maidenhead (BSCSF) 55/6 £6; Sutton United 72/3, 73/4; Tooting 72/3;</text:p>
      <text:p text:style-name="P335">Wealdstone 69/0 £1 each unless stated otherwise</text:p>
      <text:p text:style-name="P360"><text:span text:style-name="T404">FA VASE FINALS: 1975 </text:span><text:span text:style-name="T406">Epsom&amp;Newell v Hoddesdon £2</text:span><text:span text:style-name="T404"> 1976 </text:span><text:span text:style-name="T406">Billericay v Stamford £1</text:span><text:span text:style-name="T404"> </text:span></text:p>
      <text:p text:style-name="P360"><text:span text:style-name="T404">1977 </text:span><text:span text:style-name="T406">Billericay v Sheffield £1, replay @Nottm Forest £2</text:span><text:span text:style-name="T404"> 1980 </text:span><text:span text:style-name="T406">Guisborough v Stamford £1</text:span><text:span text:style-name="T404"> 1981 </text:span><text:span text:style-name="T406">Willenhall v Whickham £1</text:span><text:span text:style-name="T404"> </text:span></text:p>
      <text:p text:style-name="P360"><text:span text:style-name="T404">1982 </text:span><text:span text:style-name="T406">Forest Green v Rainworth £1</text:span><text:span text:style-name="T404"> 1983 </text:span><text:span text:style-name="T406">Halesowen v Rugby £1</text:span><text:span text:style-name="T404"> 1984 </text:span><text:span text:style-name="T406">Stamford v Stansted £1</text:span><text:span text:style-name="T404"> 1985 </text:span><text:span text:style-name="T406">Fleetwood v Halesowen £1</text:span><text:span text:style-name="T404"> 1986 </text:span><text:span text:style-name="T406">Halesowen v Southall £1</text:span><text:span text:style-name="T404"> 1987 </text:span><text:span text:style-name="T406">St Helens v Warrington £1</text:span><text:span text:style-name="T404"> 1989 </text:span><text:span text:style-name="T406">Sudbury v Tamworth £2, replay @Peterborough £2</text:span><text:span text:style-name="T404"> </text:span></text:p>
      <text:p text:style-name="P360"><text:span text:style-name="T404">1992 </text:span><text:span text:style-name="T406">Guiseley v Wimborne £2</text:span><text:span text:style-name="T404"> 1993 </text:span><text:span text:style-name="T406">Bridlington v Tiverton £2</text:span><text:span text:style-name="T404"> 1994 </text:span><text:span text:style-name="T406">Diss v Taunton £2 </text:span><text:span text:style-name="T404">1995 </text:span><text:span text:style-name="T406">Arlesey v Oxford £2</text:span><text:span text:style-name="T404"> </text:span></text:p>
      <text:p text:style-name="P360"><text:span text:style-name="T404">1996 </text:span><text:span text:style-name="T406">Brigg v Clitheroe £2</text:span><text:span text:style-name="T404"> 1997 </text:span><text:span text:style-name="T406">North Ferriby v Whitby £2</text:span><text:span text:style-name="T404"> 1999 </text:span><text:span text:style-name="T406">Bedlington v Tiverton £2</text:span><text:span text:style-name="T404"> 2000 </text:span><text:span text:style-name="T406">Chippenham v Deal £2</text:span><text:span text:style-name="T404"> </text:span></text:p>
      <text:p text:style-name="P360"><text:span text:style-name="T404">2001 </text:span><text:span text:style-name="T406">Berkhamsted v Taunton £3</text:span><text:span text:style-name="T404"> 2002 </text:span><text:span text:style-name="T406">Tiptree v Whitley Bay £2</text:span><text:span text:style-name="T404"> 2003 </text:span><text:span text:style-name="T406">Sudbury v Brigg £2</text:span><text:span text:style-name="T404"> 2004 </text:span><text:span text:style-name="T406">Sudbury v Winchester £2</text:span><text:span text:style-name="T404"> </text:span></text:p>
      <text:p text:style-name="P360"><text:span text:style-name="T404">2005 </text:span><text:span text:style-name="T406">Sudbury v Didcot £2</text:span><text:span text:style-name="T404"> 2006 </text:span><text:span text:style-name="T406">Hillingdon v Nantwich £20 </text:span><text:span text:style-name="T404">2007 </text:span><text:span text:style-name="T406">Totton v Truro £2</text:span><text:span text:style-name="T404"> 2008 </text:span><text:span text:style-name="T406">Kirkham v Lowestoft £2</text:span><text:span text:style-name="T404"> </text:span></text:p>
      <text:p text:style-name="P360"><text:span text:style-name="T404">2009 </text:span><text:span text:style-name="T406">Glossop v Whitley Bay £10</text:span><text:span text:style-name="T404"> 2010 </text:span><text:span text:style-name="T406">Whitley Bay v Wroxham £2</text:span><text:span text:style-name="T404"> 2011 </text:span><text:span text:style-name="T406">Coalville v Whitley £2</text:span><text:span text:style-name="T404"> 2012 </text:span><text:span text:style-name="T406">Dunston v West Auckland £2</text:span></text:p>
      <text:p text:style-name="P360"><text:span text:style-name="T404">2013 </text:span><text:span text:style-name="T406">Spennymoor v Tunbridge £5</text:span><text:span text:style-name="T404"> 2014 </text:span><text:span text:style-name="T406">Sholing v West Auckland £2</text:span><text:span text:style-name="T404"> </text:span><text:span text:style-name="T406">2015 Glossop v North Shields £10</text:span></text:p>
      <text:p text:style-name="P344">84</text:p>
      <text:p text:style-name="P356"><text:soft-page-break/><text:span text:style-name="T402">CHESHIRE SENIOR CUP; </text:span><text:span text:style-name="T401">Finals - 2018</text:span><text:span text:style-name="T400"> Nantwich v Stockport Town @Runcorn £5 </text:span></text:p>
      <text:p text:style-name="P356"><text:span text:style-name="T401">2019</text:span><text:span text:style-name="T400"> Nantwich v Cammell Laird @Altrincham £5 </text:span><text:span text:style-name="T401">2024 </text:span><text:span text:style-name="T400">Crewe v Hyde @Witton £5, </text:span><text:span text:style-name="T402">ODDS AND SODS</text:span></text:p>
      <text:p text:style-name="P459"/>
      <text:p text:style-name="P359"><text:span text:style-name="T402">ACCRINGTON: </text:span><text:span text:style-name="T399">53/54 Barnsley £15</text:span><text:span text:style-name="T402"> AJAX</text:span><text:span text:style-name="T399">: 74/75 Stoke UEFA £1 </text:span><text:span text:style-name="T402">ARSENAL</text:span><text:span text:style-name="T399">: 53/54 Aston Villa (2nd Jan) £7+(6th Apr) £5, Aston Villa (FAC) £5, Blackpool £6, Liverpool £6, Manchester United £9, Preston (Charity Game) £9 56/57 Preston FAC £3 </text:span><text:span text:style-name="T402">ASTON VILLA</text:span><text:span text:style-name="T399">: 44/45</text:span><text:span text:style-name="T402"> </text:span><text:span text:style-name="T399">Port Vale, West Brom (26/12) , Leicester West Brom (21/10) £10 each 50/51 Sheffield Wednesday £10 </text:span><text:span text:style-name="T402">BARCELONA:</text:span><text:span text:style-name="T399"> 1961 Benfica EC Final @Berne £35 </text:span><text:span text:style-name="T402">BARNSLEY</text:span><text:span text:style-name="T399">: 58/59 Sheff <text:s/>Wed <text:s/>£3 </text:span><text:span text:style-name="T402">BIRMINGHAM</text:span><text:span text:style-name="T399">: 58/59 Tottenham £3 66/67 Southampton FAYCSF £4 70/71 Tottenham Hotspur FAYC £5 </text:span><text:span text:style-name="T402">BLACKPOOL</text:span><text:span text:style-name="T399">: 55/56 West Brom £5 56/57 Newcastle £4 </text:span><text:span text:style-name="T402">BOURNEMOUTH: </text:span><text:span text:style-name="T399">96/97 SK Sparta 4p £3 </text:span><text:span text:style-name="T402">BRIGHTON</text:span><text:span text:style-name="T399">: 54/55 Norwich £9 58/59 Barnsley, Bristol Rov, Charlton, Fulham, </text:span></text:p>
      <text:p text:style-name="P359"><text:span text:style-name="T399">L Orient £4 each 59/60 Charlton, Hull, Rotherham, Scunthorpe £4 each 60/61 Bristol Rov, Burnley FAC, Charlton, Derby FAC, Luton £4 each </text:span><text:span text:style-name="T402">BRISTOL CITY</text:span><text:span text:style-name="T399">: 55/6 Huddersfield Fr cr, sm piece off back cover £5 </text:span><text:span text:style-name="T402">BRISTOL ROV</text:span><text:span text:style-name="T399">: 56/7 Preston FAC sl cr £4</text:span></text:p>
      <text:p text:style-name="P359"><text:span text:style-name="T399">66/67 Bristol City GSC Final £4 </text:span><text:span text:style-name="T402">CARDIFF</text:span><text:span text:style-name="T399">: 51/52 Leicester £14 </text:span><text:span text:style-name="T402">CHELSEA</text:span><text:span text:style-name="T399">: 49/50 Manchester United FAC £18 </text:span></text:p>
      <text:p text:style-name="P359"><text:span text:style-name="T402">CRUSADERS</text:span><text:span text:style-name="T399">: 58/59 Norwich Fr £12 </text:span><text:span text:style-name="T402">CREWE ALEX: </text:span><text:span text:style-name="T399">47/48 Southport £15 nof</text:span><text:span text:style-name="T529"> </text:span><text:span text:style-name="T402">CRYSTAL PALACE</text:span><text:span text:style-name="T399">: 55/56 Swindon £6 </text:span><text:span text:style-name="T402">DARLINGTON</text:span><text:span text:style-name="T399">: 66/67 Stockport FAC 2</text:span><text:span text:style-name="T422">nd</text:span><text:span text:style-name="T399"> replay @Leeds £4, 69/70 Everton FLC £5, 81/82 Southampton Benefit Match £3 </text:span><text:span text:style-name="T402">DARTFORD</text:span><text:span text:style-name="T399">: 65/66 Watford Fr £8 </text:span><text:span text:style-name="T402">DERBY</text:span><text:span text:style-name="T399">: 55/56 Mansfield £6 </text:span><text:span text:style-name="T402">DONCASTER</text:span><text:span text:style-name="T399">: 55/56 Tottenham Hotspur FAC £21 </text:span><text:span text:style-name="T402">@EVERTON</text:span><text:span text:style-name="T399">: 50/51 England v Portugal FoB cr £40 58/59 Preston £4 </text:span><text:span text:style-name="T402">EVERTON:</text:span><text:span text:style-name="T399"> 80/81 Excelsior Fr s/s £10 </text:span></text:p>
      <text:p text:style-name="P359"><text:span text:style-name="T402">FULHAM</text:span><text:span text:style-name="T399">: 45/46 Arsenal, Tottenham Hotspur £10 each 56/57 Port Vale £5 59/60 Preston £4 </text:span><text:span text:style-name="T402">GATESHEAD</text:span><text:span text:style-name="T399">: 58/59 Oldham £11</text:span><text:span text:style-name="T529"> </text:span><text:span text:style-name="T402">@HEARTS</text:span><text:span text:style-name="T399">: 49/50 Newtongrange v Stoneyburn EoS Junior Final £17</text:span><text:span text:style-name="T529"> </text:span><text:span text:style-name="T402">HIBERNIAN</text:span><text:span text:style-name="T399">: 50/51 Tottenham Hotspur £57 </text:span></text:p>
      <text:p text:style-name="P359"><text:span text:style-name="T399">54/5 Rapid Vienna £45 <text:s text:c="2"/></text:span><text:span text:style-name="T402">KETTERING:</text:span><text:span text:style-name="T399"> 61/2 Watford Fr s/s £8 </text:span><text:span text:style-name="T402">@LEEDS:</text:span><text:span text:style-name="T399"> West Riding FA v South Africa 4p 1953/54 £10 </text:span><text:span text:style-name="T402">@LEEDS</text:span><text:span text:style-name="T399">: </text:span><text:span text:style-name="T402">FA CUP SF REPLAY</text:span><text:span text:style-name="T399"> 1951/2 Blackburn v Newcastle £55 <text:s/></text:span><text:span text:style-name="T402">LEICESTER</text:span><text:span text:style-name="T399">: 59/60 Preston £5, <text:s/>66/67 Lincoln FLC 4p £9</text:span></text:p>
      <text:p text:style-name="P359"><text:span text:style-name="T402">LINCOLN: </text:span><text:span text:style-name="T399">48/49 QPR £15, Southampton staple hole, cr £10</text:span><text:span text:style-name="T402"> LINFIELD</text:span><text:span text:style-name="T399">: 56/57 Newcastle United opening floodlights £23 </text:span><text:span text:style-name="T402">LUTON</text:span><text:span text:style-name="T399">: 53/54 Blackpool FAC £9 </text:span><text:span text:style-name="T402">MALMO</text:span><text:span text:style-name="T399">: 67/68 Liverpool ICFC £15 </text:span><text:span text:style-name="T402">MANCHESTER CITY</text:span><text:span text:style-name="T399">: 1968 W.B.A Charity Shield £10</text:span></text:p>
      <text:p text:style-name="P359"><text:span text:style-name="T402">MANCHESTER UNITED</text:span><text:span text:style-name="T399"> : 73/74 Leeds £3, Leicester £3, Sheffield United £4 </text:span><text:span text:style-name="T402">MIDDLESBROUGH</text:span><text:span text:style-name="T399">: 58/59 Munich Fr £5 </text:span></text:p>
      <text:p text:style-name="P359"><text:span text:style-name="T399">80/81 Olimpija Ljubljana Fr 4p £4 </text:span><text:span text:style-name="T402">NOTTM FOREST</text:span><text:span text:style-name="T399">: 51/52 Coventry £14 all the following have small neat sof 60/61 Preston £5 61/2 Arsenal £3, Cardiff £3, Sheff Wed FAC £5, West Ham £7 62/3 Arsenal £3, Burnley £3, Everton £3, Leeds FAC £6, L Orient £5 Wolves FAC £5 63/64 Birmingham £4, Fulham £4, Sheff Wed £4, Stoke £4 64/65 Arsenal £3, Stoke £3 76/77 W.B.A A-S-C 4p £5</text:span><text:span text:style-name="T402"> NOTTS CO</text:span><text:span text:style-name="T399">: 76/7 Nottm Forest Anglo-Scottish Cup 4p £5 </text:span><text:span text:style-name="T402">PLYMOUTH</text:span><text:span text:style-name="T399">: 57/8 Swindon £4 </text:span><text:span text:style-name="T402">PORTSMOUTH</text:span><text:span text:style-name="T399">: 47/48 Wolves £25</text:span></text:p>
      <text:p text:style-name="P359"><text:span text:style-name="T402">PORT VALE</text:span><text:span text:style-name="T399">: 53/4 v Stockport £15, 54/5 Bury £12 </text:span><text:span text:style-name="T402">PRESTON:</text:span><text:span text:style-name="T399"> 59/0 Newcastle £3 </text:span><text:span text:style-name="T402">QPR:</text:span><text:span text:style-name="T399"> 56/57 Coventry £4 57/58 Coventry £4 61/62 Crystal Palace FLC £8 62/63 Preston FLC £4 </text:span><text:span text:style-name="T402">READING</text:span><text:span text:style-name="T399">: 48/49 Bristol Rovers £8 </text:span><text:span text:style-name="T402">ROTHERHAM</text:span><text:span text:style-name="T399">: 62/63 Newcastle £3 <text:s/></text:span><text:span text:style-name="T402">SCOTLAND</text:span><text:span text:style-name="T399">: 1939 England £165 </text:span><text:span text:style-name="T402">SCUNTHORPE</text:span><text:span text:style-name="T399">: 77/78 Boston LSC £3 </text:span><text:span text:style-name="T402">SHEFFIELD WED</text:span><text:span text:style-name="T399">: 65/66 Aston Villa 4p £6 </text:span></text:p>
      <text:p text:style-name="P359"><text:span text:style-name="T399">66/67 All Star XI (Wilkinson Test) 4p £6 </text:span><text:span text:style-name="T402">SHREWSBURY</text:span><text:span text:style-name="T399">: 50/51 Stockport (1</text:span><text:span text:style-name="T422">st</text:span><text:span text:style-name="T399"> season) £45 </text:span></text:p>
      <text:p text:style-name="P359"><text:span text:style-name="T402">SOLIHULL MOORS</text:span><text:span text:style-name="T399">: 19/20 Glasgow Rangers Colts (Tunnocks Caramel Wafer CC) plus team sheet £5 </text:span></text:p>
      <text:p text:style-name="P359"><text:span text:style-name="T402">STOKE:</text:span><text:span text:style-name="T399"> 62/63 Rotherham programme postponed game plus card for game when played £5 </text:span></text:p>
      <text:p text:style-name="P359"><text:span text:style-name="T399">64/65 Birmingham programme postponed game plus s/s when played £5 </text:span><text:span text:style-name="T402">TRANMERE ROVERS: </text:span><text:span text:style-name="T399">82/83 Chelsea FLC £8 </text:span><text:span text:style-name="T402">TOOTING&amp;MITCHAM</text:span><text:span text:style-name="T399">: 64/65 Micky Stewart Eleven Benefit Match £3 </text:span><text:span text:style-name="T402">WATFORD</text:span><text:span text:style-name="T399">: 60/61 Nottingham Forest 4p Fr £15 </text:span><text:span text:style-name="T402">WEST HAM</text:span><text:span text:style-name="T399">: 57/8 Lodz Fr cr, tear to spine £5 58/9 Man City £6 1964 Players Handbook (with achievements) 1963/64 season £18</text:span></text:p>
      <text:p text:style-name="P359"><text:span text:style-name="T402">WEYMOUTH</text:span><text:span text:style-name="T399">: 65/66 Portsmouth Opening of floodlights £9 </text:span><text:span text:style-name="T402">WOLVES</text:span><text:span text:style-name="T399">: 46/47 Blackpool £20 71/2 Spurs UEFA Final 1st Leg £30</text:span></text:p>
      <text:p text:style-name="P359"><text:span text:style-name="T399">72/73 Kilmarnock Texaco £2 </text:span><text:span text:style-name="T402">WORLD CUP FINAL 1966</text:span><text:span text:style-name="T399">: original – some <text:s/>team written in £40</text:span><text:span text:style-name="T402"> YEOVIL:</text:span><text:span text:style-name="T399"> 57/58 Barrow Fr </text:span><text:span text:style-name="T402">YORK</text:span><text:span text:style-name="T399">: 54/55 Crewe Alex £12 </text:span><text:span text:style-name="T402">RED STAR BELGRADE tour of UK</text:span><text:span text:style-name="T399"> 90/91: Torquay United £3, Hinckley Town £4, Crewe £4, Merthyr Tydfil £4, Bradford City £3 </text:span><text:span text:style-name="T402">HINCKLEY TOWN</text:span><text:span text:style-name="T399">: 90/91 Utrecht Fr £4 </text:span><text:span text:style-name="T402">AC MILAN</text:span><text:span text:style-name="T399">: 94/95 Champions League SF </text:span></text:p>
      <text:p text:style-name="P359"><text:span text:style-name="T399">Paris St. Germain UEFA Ed £12 </text:span><text:span text:style-name="T402">TPS</text:span><text:span text:style-name="T399">: 81/82 Derby Fr £4 </text:span><text:span text:style-name="T402">KAISERSLAUTERN</text:span><text:span text:style-name="T399">: 78/79 Arsenal Fr £6 </text:span></text:p>
      <text:p text:style-name="P359"><text:span text:style-name="T402">BOR DORTMUND</text:span><text:span text:style-name="T399">: 78/79 Arsenal Fr £6 </text:span><text:span text:style-name="T402">TOTTENHAM HOTSPUR</text:span><text:span text:style-name="T399">: 61/62 Dukla Prague EC £4, Handbook 76/77 £4 </text:span></text:p>
      <text:p text:style-name="P359"><text:span text:style-name="T402">HSK COMB</text:span><text:span text:style-name="T399">: 81/82 Leicester £3 </text:span><text:span text:style-name="T402">ENGLAND</text:span><text:span text:style-name="T399">: Schoolboy Int 54/55 Wales sof £5 56/57 Wales £3 </text:span></text:p>
      <text:p text:style-name="P359"><text:span text:style-name="T402">MUHARRAQ SPORTS</text:span><text:span text:style-name="T399">: 79/80 Nottm Forest Fr £15 </text:span><text:span text:style-name="T402">EMIRATES SPORTS</text:span><text:span text:style-name="T399">: 79/80 Nottm Forest Fr £9 </text:span></text:p>
      <text:p text:style-name="P359"><text:span text:style-name="T402">FC ZURICH</text:span><text:span text:style-name="T399">: 67/68 Nottm Forest £17</text:span><text:bookmark text:name="_GoBack4"/><text:span text:style-name="T399"> </text:span></text:p>
      <text:p text:style-name="P359"><text:span text:style-name="T402">MANCHESTER UNITED PIRATE PROGRAMMES</text:span><text:span text:style-name="T399">: Sunderland v Manchester United FAC6 1963/64 (Tuckett) £7 </text:span></text:p>
      <text:p text:style-name="P337">Manchester United v Sunderland FAC6 1963/64 (Starkey) £7 </text:p>
      <text:p text:style-name="P359"><text:span text:style-name="T402">ARSENAL PIRATE PROGRAMMES: </text:span><text:span text:style-name="T399">West Bromwich Albion v Arsenal FAC 1968/69 (Nicholls) £5</text:span><text:span text:style-name="T402"> </text:span></text:p>
      <text:p text:style-name="P359"><text:span text:style-name="T399">West Bromwich Albion v Arsenal FAC 1963/64 (Tuckett) £5</text:span><text:span text:style-name="T402"> </text:span><text:span text:style-name="T399">Arsenal v Stoke FAC SF 1971/72 (Nicholls) £6</text:span><text:span text:style-name="T402"> </text:span></text:p>
      <text:p text:style-name="P359"><text:span text:style-name="T399">Arsenal v Leicester FAC6 1970/71 (Nicholls) £6</text:span><text:span text:style-name="T402"> </text:span><text:span text:style-name="T399">Arsenal v Aston Villa FAC3 1953/54 (Buick) £7</text:span></text:p>
      <text:p text:style-name="P461"><text:span text:style-name="T402">SINGLE SHEETS</text:span><text:span text:style-name="T399"> – 89/90 Manchester City v Spurs (FA Youth Cup 5th Round) £5 92/93</text:span><text:span text:style-name="T402"> </text:span><text:span text:style-name="T399">Spurs v Watford (Comb) £5 </text:span></text:p>
      <text:p text:style-name="P460">93/94 Spurs v Crystal Palace (Comb) £5 94/95 Arsenal v Spurs (Comb) £5</text:p>
      <text:p text:style-name="P357"><text:span text:style-name="T401">SWANSEA</text:span><text:span text:style-name="T400">: 68/69 Brentford 69/70 Colchester, Crewe, Exeter, Grimsby, Oldham, Port Vale 70/71 £1 each; Bradford City, Fulham, Rochdale, </text:span><text:span text:style-name="T401">ASTON VILLA</text:span><text:span text:style-name="T400">: 2003/04 Ajax 2008/09 CSKA, MSK Zilina £3 each </text:span></text:p>
      <text:p text:style-name="P357"><text:span text:style-name="T401">WALES VIP with ribbon</text:span><text:span text:style-name="T400">: all homes 1957 England £7 1958 Scotland £6 1962 Scotland £3 1965 Scotland £2 </text:span></text:p>
      <text:p text:style-name="P347"/>
      <text:p text:style-name="P445">ROTHERHAM COLLECTION</text:p>
      <text:p text:style-name="P427"/>
      <text:p text:style-name="P275"><text:span text:style-name="T567">HOMES</text:span><text:span text:style-name="T537">:</text:span><text:span text:style-name="T546"> 1980/81 STOKE (S/S 6</text:span><text:span text:style-name="T429">TH</text:span><text:span text:style-name="T546"> MARCH) £5 LUTON (FR) (S/S) £4 1982/83 SWANSEA (FR) (S/S) £3 BARNSLEY CHARLTON MIDDLESBORO 1984/85 LUTON (TEST) £3 </text:span></text:p>
      <text:p text:style-name="P285">1985/86 CHESTERFIELD (FRT) £2 1986/87 1988/89 GRIMSBY (YHT) (4 PAGE) £3 DONCASTER (FRT) £3 BARNSLEY (FR) (S/S) £41990/91 1991/92 BARNSLEY (FR) £3 </text:p>
      <text:p text:style-name="P285">1992/93 SHEFF W (FR) 1993/94 COVENTRY (FR) £2 1994/95 NOTTS C (FR) 1995/96 SHEFF W (TEST) £2 </text:p>
      <text:p text:style-name="P286"/>
      <text:p text:style-name="P275"><text:span text:style-name="T567">AWAYS</text:span><text:span text:style-name="T537">:</text:span><text:span text:style-name="T546"> 1959/60 BRIGHTON (FAC) (P/H) 1971/72 DARLINGTON 1973/74 LINCOLN (4 PAGE INC SUNDAY S/S 40P) £3 1974/75 SHEFF U (SCCF) £2</text:span><text:span text:style-name="T551"> </text:span><text:span text:style-name="T546">1976/77 YORK (FAC) (S/S 14</text:span><text:span text:style-name="T429">TH</text:span><text:span text:style-name="T546"> DEC) £5 CHESTERFIELD (FLC) £2 1977/78 COLCHESTER 1978/79 LINCOLN (JAN) £3 (APR) 1979/80 SOUTHEND 1984/85 DARLINGTON (FRT) LINCOLN (JAN) (4 PAGE 13</text:span><text:span text:style-name="T429">TH</text:span><text:span text:style-name="T546"> MAR) £2 STOKE (FLC) 1985/86 WIGAN (FRT) 1987/88 SUNDERLAND (FRT) £1.50 GAINSBOROUGH (FR) (S/S) £4 1988/89 BLACKPOOL (FRT) £2 ROCHDALE £2 DONCASTER (YHC) £2 1989/90 DENABY (FR) £3 SHEFF U (YHC) £2 SCUNTHORPE (YHC) £2 LEEDS (YHC) FRENCHVILLE (FR) £3 1990/91 TRANMERE (FRT) £2 SCUNTHORPE (YHC) £2 </text:span></text:p>
      <text:p text:style-name="P274">DONCASTER (FLC) (YHC) MAN U RES LEICESTER RES 19991/92 COVENTRY RES 1993/94 GAINSBOROUGH (FR) £2 1993/94 DONCASTER (FRT) </text:p>
      <text:p text:style-name="P345">85</text:p>
      <text:p text:style-name="P423"><text:soft-page-break/>BIG MATCH PROGRAMMES £1 EACH UNLESS STATED</text:p>
      <text:p text:style-name="P412"><text:span text:style-name="T537">F.A.C FINALS:</text:span><text:span text:style-name="T545"> 1923 (REPRINT 1978) £5 1955 (SOF) £10 1956 £20 1959 (SLTR) £5 1960 £9 1961 £9 1962 £6 1963 £7 1964 £7 (POST SOV) £8 1966 £6 </text:span><text:span text:style-name="T546">1</text:span><text:span text:style-name="T545">967 £5 1967 INC SONG SHEET £12 </text:span></text:p>
      <text:p text:style-name="P413">1968 £4 1969 £4 1971 £4 1972 £4 1973 £4 1974 £4 1975 £4 1976 £3 1977 £3 1978 £2 1979 £2 1980 £2 1981 £2 (REP) £3 1982 £2 (REP) £3 1983 £3 1984 £2 1985 £2 1986 £2 1987 £2 1989 £3 </text:p>
      <text:p text:style-name="P413">1992 £5 1993 £5 (REP) £20 1995 £4 1997 £4 1998 £5 2001 £4 2014 £5</text:p>
      <text:p text:style-name="P412"><text:span text:style-name="T537">F.A.C SEMI FINALS:</text:span><text:span text:style-name="T545"> 1959 LUTON V NORWICH £6 (REP) £5 1961 LEICESTER V SHEFF U £4 1962 BURNLEY V FULHAM (SLCR) £3 (REP) (SLCR) £3 </text:span></text:p>
      <text:p text:style-name="P413">TOTTENHAM V MAN U (SHEFF W) £8 1962 LIVERPOOL V LEICESTER £4 1964 PRESTON V SWANSEA £3 1965 LEEDS V MAN U £5 1966 MAN U V EVERTON £3 </text:p>
      <text:p text:style-name="P413">1967 NOTTS F V TOTTENHAM £3 1968 EVERTON V LEEDS £3 BIRMINGHAM V W.B.A £3 1969 W.B.A V LEICESTER £3 MAN C V EVERTON £3 </text:p>
      <text:p text:style-name="P412"><text:span text:style-name="T545">1970 MAN U V LEEDS (REP) £4 (2</text:span><text:span text:style-name="T428">ND</text:span><text:span text:style-name="T545"> REP) £5 1971 EVERTON V LIVERPOOL £3 STOKE V ARSENAL £4 (REP) £3 1972 STOKE V ARSENAL (1 REP) £3 1973 LEEDS V WOLVES £3 </text:span></text:p>
      <text:p text:style-name="P413">ARSENAL V SUNDERLAND £4 1974 LEICESTER V LIVERPOOL £2 (REP) £3 BURNLEY V NEWCASTLE £3 1975 FULHAM V BIRMINGHAM £3 </text:p>
      <text:p text:style-name="P413">1976 C.PALACE V SOUTHAMPTON £2 DERBY V MAN U £2 1977 LIVERPOOL V EVERTON £2 (REP) £2 1979 LIVERPOOL V MAN U £2 (REP) £2 </text:p>
      <text:p text:style-name="P413">1980 W.HAM V EVERTON £2 (REPLAY) £2 1981 MAN C V IPSWICH 1983 MAN U V ARSENAL 1984 EVERTON V SOUTHAMPTON 1985 LUTON V EVERTON </text:p>
      <text:p text:style-name="P413">MAN U V LIVERPOOL £2 (REP) 1986 SOUTHAMPTON V LIVERPOOL 1987 TOTTENHAM V WATFORD 1988 WIMBLEDON V LUTON 1989 EVERTON V NORWICH </text:p>
      <text:p text:style-name="P413">SHEFF U V NEWCASTLE 1992 LIVERPOOL V PORTSMOUTH £2 1994 MAN U V OLDHAM £2 (MAN C) £3 1995 MAN U V C.PALACE £2 (REP) £3 2003 ARSENAL V SHEFF U £3 </text:p>
      <text:p text:style-name="P413">2004 SUNDERLAND V MILLWALL £3 2005 NEWCASTLE V MAN U £4 2007 WATFORD V MAN U £3 2009 MAN U V EVERTON £3 2010 TOTTENHAM V PORTSMOUTH £3 <text:s/></text:p>
      <text:p text:style-name="P412"><text:span text:style-name="T537">F.L.C FINALS:</text:span><text:span text:style-name="T545"> 1967 £5 1968 £4 1969 £3 1970 £3 1971 £3 1972 £5 1973 £3 1974 £5 1975 £3 1976 £3 1977 £3 (REP) £3 (2 REP) £3 1978 (REP) £3 1979 £2 1980 1981, (REP) £2 1982 </text:span></text:p>
      <text:p text:style-name="P413">1983 1984 (REP) £3 1985 1986 £4 1989 £4 1991 (ITV) £3 1992 £3 1996 £4 1997 £3 1998 £3 1999 £3 2009 £3 2010 £4</text:p>
      <text:p text:style-name="P412"><text:span text:style-name="T537">F.L.C SEMI FINALS:</text:span><text:span text:style-name="T546"> 1962 BIRMINGHAM V BURY £10 1964 STOKE V MAN C £15 1966 W.B.A V PETERBORO £6 PETERBORO V W.B.A £15 </text:span><text:span text:style-name="T545">1967 W.HAM V W.B.A £5 </text:span></text:p>
      <text:p text:style-name="P413">1970 ASTON V v MAN UTD £3 1972 WOLVES V TOTTENHAM £3 1974 MAN C V PLYMOUTH £4 1975 MAN U V NORWICH £2 NORWICH V MAN U £3 </text:p>
      <text:p text:style-name="P413">1976 MAN C V MIDDLESBORO £2 MIDDLESBROUGH V MAN C £4 NEWCASTLE V TOTTENHAM £3 1977 ASTON V Q.P.R BOLTON V EVERTON 1978 LEEDS V NOTTS F </text:p>
      <text:p text:style-name="P413">1978 WATFORD V NOTTS F NOTTS F V WATFORD LIVERPOOL V ARSENAL 1979 LIVERPOOL V NOTTS F NOTTS F V LIVERPOOL SOUTHAMPTON V LEEDS </text:p>
      <text:p text:style-name="P413">LEEDS V SOUTHAMPTON 1981 COVENTRY V W.HAM 1982 LIVERPOOL V IPSWICH ARSENAL V MAN U IPSWICH V LIVERPOOL1985 IPSWICH V NORWICH </text:p>
      <text:p text:style-name="P413">CHELSEA V SUNDERLAND 1991 LEEDS V MAN U 1992 ARSENAL V C.PALACE 2006 BLACKBURN V MAN U £3 2009 DERBY V MAN U £3 </text:p>
      <text:p text:style-name="P275"><text:span text:style-name="T537">F.A.CHARITY SHIELD:</text:span><text:span text:style-name="T545"> 1971 £8 1975 £3 1976 £3 1977 £3 1978 £2 1979 £2 1981 £2 1982 £2 1983 £2 1984 £2 1985 £2 1989 £3 1995 £3 1998 £3 1999 £4 2000 £4 2007 £4 2009 £3 </text:span></text:p>
      <text:p text:style-name="P412"><text:span text:style-name="T537">EUROPEAN CUP FINAL:</text:span><text:span text:style-name="T545"> 1963 £8 1968 £5 1969 £20 1971 £2 1976 £6 1978 £3 1985 £4 </text:span></text:p>
      <text:p text:style-name="P412"><text:span text:style-name="T537">EUROPEAN CUP SEMI FINALS:</text:span><text:span text:style-name="T545"> 1962 TOTTENHAM V BENFICA £6 (COPY SLMRK) £2 1968 MAN U F R.MADRID £2 1969 MAN U V AC MILAN £3 </text:span></text:p>
      <text:p text:style-name="P413">1977 LIVERPOOL V ZURICH £3 1979 NOTTS F V COLOGNE £2</text:p>
      <text:p text:style-name="P412"><text:span text:style-name="T536">U.E.F.A CUP FINALS</text:span><text:span text:style-name="T545">: 1974 TOTTENHAM V FEYENOORD £3 1976 LIVERPOOL V BRUGES £5 <text:s/></text:span></text:p>
      <text:p text:style-name="P412"><text:span text:style-name="T536">U.E.F.A CUP SEMI FINALS</text:span><text:span text:style-name="T545">: 1974 TOTTENHAM V LEIPZIG £3 1976 LIVERPOOL V BARCELONA £5 </text:span></text:p>
      <text:p text:style-name="P412"><text:span text:style-name="T537">EUROPEAN CUP WINNERS CUP:</text:span><text:span text:style-name="T545"> 1962 £15 1965 £8 1985 £5 1991 £5</text:span></text:p>
      <text:p text:style-name="P412"><text:span text:style-name="T537">EUROPEAN CUP WINNERS CUP SEMI FINALS:</text:span><text:span text:style-name="T545"> 1966 W.HAM V B.DORTMUND (SLCR) £3 1968 CARDIFF V HAMBURG £4 1970 CHELSEA V MAN C £3</text:span></text:p>
      <text:p text:style-name="P412"><text:span text:style-name="T536">INTER CITY FAIRS CUP FINAL</text:span><text:span text:style-name="T545">: 1960 BIRMINGHAM V BARCELONA £7</text:span></text:p>
      <text:p text:style-name="P412"><text:span text:style-name="T536">WORLD CLUB FINAL</text:span><text:span text:style-name="T545">: 1972 AJAX V INDEPENDIENTE £3</text:span></text:p>
      <text:p text:style-name="P412"><text:span text:style-name="T537">AMATEUR CUP:</text:span><text:span text:style-name="T545"> 1951 £15 1952 (NOF) £8 1953 (SMALL TR B/P) £7 1957 £5 1960 £4 1962 £4 (REP MIDD) £20 1964 £3 1965 £3 1966 £3 1967 £3 (REP) £3 1968 £2 1969 £2 1971 £3 </text:span></text:p>
      <text:p text:style-name="P413">1972 £3 1973 £3 1974 £4</text:p>
      <text:p text:style-name="P412"><text:span text:style-name="T537">FA TROPHY</text:span><text:span text:style-name="T545">: 1970 £2 1971 £2 1972 £2 1973 £2 1974 £2 1975 £2 1976 £2 1977 £3 1978 £2 1979 £2 1980 1982 1983 1984 (REP) 1985 1986 £2 1987 £2 (REPLAY) £3 1988 £2 (REP) £4 </text:span></text:p>
      <text:p text:style-name="P413">1989 £2 1990 £2 1991 £2 1992 £2 2002 £3 2007 £3 2010 £3 2011 £3 2013 £3 </text:p>
      <text:p text:style-name="P412"><text:span text:style-name="T537">FA TROPHY SEMI FINAL</text:span><text:span text:style-name="T545">: 1970 BARNET V MACCLESFIELD (STOKE) £3 1971 YEOVIL V TELFORD (WBA) £3 1973 WIGAN V STAFFORD R (PORT V) £3 </text:span></text:p>
      <text:p text:style-name="P413">1975 BURTON V MATLOCK £2 MATLOCK V BURTON £3 1977 SLOUGH V DAGENHAM £2 DAGENHAM V SLOUGH £2 1978 ALTRINCHAM V RUNCORN £2 </text:p>
      <text:p text:style-name="P413">RUNCORN V STAFFORD £2 SPENNYMOOR V LEATHERHEAD £2 LEATHERHEAD V SPENNYMOOR 1980 WOKING V DAGENHAM £2 1982 WYCOMBE V ALTRINCHAM £2 </text:p>
      <text:p text:style-name="P413">1985 BOSTON V ALTRINCHAM 1988 ENFIELD V BARROW (REP KIDD) £2 2003 HAVANT V TAMWORTH </text:p>
      <text:p text:style-name="P412"><text:span text:style-name="T537">FA VASE:</text:span><text:span text:style-name="T545"> 1975 £2 1976 £2 1977 £2 (REP) £4 1979 £2 1980 1981 1982 1983 1984 1985 1987 1989 1991 (REPLAY) £3 1995 £3 1996 £3 2002 £3 2007 £3 2010 £3 2011 £3 2012 £3 2014 £3</text:span></text:p>
      <text:p text:style-name="P412"><text:span text:style-name="T536">FA VASE SEMI FINALS</text:span><text:span text:style-name="T545">: 1976 BILLERICAY V FARNBOROUGH £2 1977 SHEFFIELD V BARTON £5 1979 BILLERICAY V SHEPSHED (REP @ CAMB C) £2 </text:span></text:p>
      <text:p text:style-name="P413">1983 YARMOUTH V RUGBY £2 1984 STAMFORD V IRTHLINGBOROUGH £2 1985 WISBECH V HALESOWEN (REP NUNEATON) HALESOWEN V WISBECH £2 </text:p>
      <text:p text:style-name="P413">FLEETWOOD V EXMOUTH 1986 WISBECH V SOUTHALL 1986 WARRINGTON V HALESOWEN 1987 ST.HELENS V EMLEY £2 1989 N.FERRIBY V TAMWORTH £2</text:p>
      <text:p text:style-name="P412"><text:span text:style-name="T537">FREIGHT ROVER TROPHY FINAL</text:span><text:span text:style-name="T548">:</text:span><text:span text:style-name="T545"> 1985 £2 1992 £2 1993 £2 1995 £2 1996 £2 1997 £2 1998 £3 1999 £3 2000 £3 2001 £3 2002 £3 2003 £3 2004 £3 2005 £3 2006 £3 2007 £3 2008 £3 </text:span></text:p>
      <text:p text:style-name="P413">2009 £3 2010 £3 2014 £3 </text:p>
      <text:p text:style-name="P412"><text:span text:style-name="T537">SCOTTISH CUP FINAL</text:span><text:span text:style-name="T546">:</text:span><text:span text:style-name="T545"> 1978 1979 </text:span></text:p>
      <text:p text:style-name="P412"><text:span text:style-name="T537">SCOTTISH CUP SEMI FINAL</text:span><text:span text:style-name="T546">: 1963 RAITH R V CELTIC £4 1973 CELTIC V DUNDEE £3 1980 CELTIC V HIBS 1982 ST.MIRREN V ABERDEEN</text:span></text:p>
      <text:p text:style-name="P412"><text:span text:style-name="T537">SCOTTISH LC FINAL</text:span><text:span text:style-name="T546">:1973 £5 1975 £4 1976 £4 1980 <text:tab/><text:tab/><text:tab/><text:tab/></text:span></text:p>
      <text:p text:style-name="P412"><text:span text:style-name="T537">SCOTTISH LC SEMI FINAL</text:span><text:span text:style-name="T546">: 1967 CELTIC V MORTON (VSLCR) £2</text:span><text:span text:style-name="T545"> 1974 FALKIRK V HIBERNIAN £4 </text:span><text:span text:style-name="T546"><text:s/></text:span></text:p>
      <text:p text:style-name="P412"><text:span text:style-name="T537">F.A.Y.C FINAL</text:span><text:span text:style-name="T546">:1984 STOKE V EVERTON £2 1986 MAN U V MAN C £2 1996 W.HAM V LIVERPOOL £2 2001 ARSENALV BLACKBURN £2 </text:span></text:p>
      <text:p text:style-name="P412"><text:span text:style-name="T537">F.A.Y.C S/FINAL</text:span><text:span text:style-name="T546">: 1997 C.PALACE V BLACKBURN £2 </text:span></text:p>
      <text:p text:style-name="P412"><text:span text:style-name="T537">WORLD CUP GUIDES</text:span><text:span text:style-name="T545">: 1966 ENGLAND (TEAM CHANGES) £8 1970 ENGLISH £4 (FORD MOTORS) £5 1978 £2 1982 ENGLISH £5 FRENCH £4 1998 FINAL £6 </text:span></text:p>
      <text:p text:style-name="P412"><text:span text:style-name="T536">EUROPEAN AMATEUR CWC FINAL</text:span><text:span text:style-name="T545">: 1968 LEYTONSTONE V STEFER ROME (LEYTON) £3 </text:span></text:p>
      <text:p text:style-name="P275"><text:span text:style-name="T537">ENGLAND HOMES:</text:span><text:span text:style-name="T545"> </text:span><text:span text:style-name="T549">1947</text:span><text:span text:style-name="T551"> IRELAND (GOODISON) (SLCR) £40</text:span><text:span text:style-name="T549">1951</text:span><text:span text:style-name="T551"> IRELAND (ASTON V) (SLTR) £20 </text:span><text:span text:style-name="T547">1953</text:span><text:span text:style-name="T545"> R OF WORLD £9 </text:span><text:span text:style-name="T551">IRELAND (GOODISON) £30</text:span></text:p>
      <text:p text:style-name="P275"><text:span text:style-name="T547">1955 </text:span><text:span text:style-name="T545">IRELAND £10 </text:span><text:span text:style-name="T547">1956</text:span><text:span text:style-name="T545"> BRAZIL £8 YUGOSLAVIA £7 </text:span><text:span text:style-name="T547">1957</text:span><text:span text:style-name="T545"> IRELAND £8 SCOTLAND £5 </text:span><text:span text:style-name="T547">1958 </text:span><text:span text:style-name="T545">RUSSIA £3 </text:span><text:span text:style-name="T547">1959</text:span><text:span text:style-name="T545"> IRELAND £5 ITALY £3 SWEDEN £3</text:span><text:span text:style-name="T547">1960 </text:span><text:span text:style-name="T545">SPAIN £3 WALES £3YUGOSLAVIA £4 </text:span><text:span text:style-name="T547">1961</text:span><text:span text:style-name="T545"> PORTUGAL £2 SCOTLAND £3 IRELAND £4 MEXICO £3 </text:span><text:span text:style-name="T547">1962</text:span><text:span text:style-name="T545"> SWITZERLAND £3 AUSTRIA £3FRANCE (SHEFF W) (CR) £4 </text:span><text:span text:style-name="T547">1963</text:span><text:span text:style-name="T545"> R.O.WORLD £3 </text:span></text:p>
      <text:p text:style-name="P275"><text:span text:style-name="T545">BRAZIL £3 <text:s/>IRELAND £5 </text:span><text:span text:style-name="T547">1964</text:span><text:span text:style-name="T545"> URUGUAY £3 BELGIUM £3 WALES £3 </text:span><text:span text:style-name="T547">1965</text:span><text:span text:style-name="T545"> SCOTLAND £3 HUNGARY £3 IRELAND £3 </text:span><text:span text:style-name="T547">1966</text:span><text:span text:style-name="T545"> CZECHOSLOVAKIA £3 WALES £3 YUGOSLAVIA £3 </text:span><text:span text:style-name="T547">1967</text:span><text:span text:style-name="T545"> SPAIN RUSSIA £2 SCOTLAND £3 IRELAND £3 </text:span><text:span text:style-name="T547">1968</text:span><text:span text:style-name="T545"> SPAIN SWEDEN BULGARIA £2 </text:span><text:span text:style-name="T547">1969</text:span><text:span text:style-name="T545"> PORTUGAL RUMANIA £2 FRANCE £2 WALES £2 SCOTLAND £2 <text:s/></text:span></text:p>
      <text:p text:style-name="P275"><text:span text:style-name="T547">1971</text:span><text:span text:style-name="T545"> SWITZERLAND £2 GREECE £3 WALES £2 SCOTLAND £2 MALTA £3 </text:span><text:span text:style-name="T547">1972</text:span><text:span text:style-name="T545"> GERMANY £2 WALES (SLCR) N.IRELAND £2 YUGOSLAVIA £2 SCOTLAND £3 </text:span></text:p>
      <text:p text:style-name="P275"><text:span text:style-name="T547">1973</text:span><text:span text:style-name="T545"> WALES (JAN) £2 (MAY) £2 POLAND £2 ITALY £2</text:span><text:span text:style-name="T547">1974</text:span><text:span text:style-name="T545"> CZECHOSLOVAKIA £2 ARGENTINA £2 PORTUGAL £2 N.IRELAND £3 </text:span><text:span text:style-name="T547">1975 </text:span><text:span text:style-name="T545">GERMANY CYPRUS £2 WALES £2 SCOTLAND £2 </text:span><text:span text:style-name="T547">1976</text:span><text:span text:style-name="T545"> FINLAND £3 N.IRELAND £3 IRELAND £5 </text:span><text:span text:style-name="T547">1977</text:span><text:span text:style-name="T545"> SCOTLAND £2 LUXEMBOURG £2 WALES £2 ITALY £2 </text:span><text:span text:style-name="T547">1978</text:span><text:span text:style-name="T545"> CZECHOSLOVAKIA £2 BRAZIL£2 N.IRELAND £3 </text:span></text:p>
      <text:p text:style-name="P275"><text:span text:style-name="T545">HUNGARY £2 </text:span><text:span text:style-name="T547">1979</text:span><text:span text:style-name="T545"> WALES £2 DENMARK £2 N.IRELAND £2 SCOTLAND £2 BULGARIA £2 </text:span><text:span text:style-name="T547">1980</text:span><text:span text:style-name="T545"> SWITZERLAND NORWAY £2 ARGENTINA £2 IRELAND £3 N.IRELAND £2 </text:span></text:p>
      <text:p text:style-name="P275"><text:span text:style-name="T547">1981 </text:span><text:span text:style-name="T545">SPAIN <text:s/>RUMANIA WALES BRAZIL SCOTLAND HUNGARY </text:span><text:span text:style-name="T547">1982</text:span><text:span text:style-name="T545"> HOLLAND £2 LUXEMBOURG £2 N.IRELAND £2 E.GERMANY </text:span><text:span text:style-name="T547">1983</text:span><text:span text:style-name="T545"> GREECE £2 WALES £2 HUNGARY £2 DENMARK £2 SCOTLAND £2 </text:span><text:span text:style-name="T547">1984 </text:span><text:span text:style-name="T545">FINLAND £2 URUGUAY £2 N.IRELAND £2 RUSSIA £2 E.GERMANY £2 </text:span></text:p>
      <text:p text:style-name="P275"><text:span text:style-name="T538">ENGLAND AWAYS:</text:span><text:span text:style-name="T549"> 1975 </text:span><text:span text:style-name="T551">PORTUGUAL £6 SWITZERLAND £4 CZECHOSLOVAKIA (SLCR) £5 </text:span><text:span text:style-name="T549">1981 </text:span><text:span text:style-name="T551">SWITZERLAND £2 </text:span><text:span text:style-name="T549">1985</text:span><text:span text:style-name="T551"> MEXICO (TOURNAMENT) £6 </text:span></text:p>
      <text:p text:style-name="P275"><text:span text:style-name="T537">REPUBLIC OF IRELAND:</text:span><text:span text:style-name="T545"> </text:span><text:span text:style-name="T547">1960</text:span><text:span text:style-name="T545"> WALES £7 </text:span><text:span text:style-name="T547">1977 </text:span><text:span text:style-name="T545">FRANCE £4 </text:span><text:span text:style-name="T549">1978</text:span><text:span text:style-name="T551"> ENGLAND N.IRELAND </text:span><text:span text:style-name="T549">1979</text:span><text:span text:style-name="T551"> ARGENTINA DENMARK </text:span><text:span text:style-name="T549">1980</text:span><text:span text:style-name="T551"> BELGIUM SWITZERLAND </text:span><text:span text:style-name="T549">1981</text:span><text:span text:style-name="T551"> FRANCE </text:span></text:p>
      <text:p text:style-name="P275"><text:span text:style-name="T549">1984</text:span><text:span text:style-name="T551"> RUSSIA </text:span><text:span text:style-name="T549">1985</text:span><text:span text:style-name="T551"> SPAIN SWITZERLAND </text:span><text:span text:style-name="T538">£2 EACH UNLESS STATED</text:span><text:span text:style-name="T551"> </text:span></text:p>
      <text:p text:style-name="P275"><text:span text:style-name="T537">NORTHERN IRELAND:</text:span><text:span text:style-name="T545"> </text:span><text:span text:style-name="T547">1955</text:span><text:span text:style-name="T545"> SCOTLAND £15 </text:span><text:span text:style-name="T547">1957 </text:span><text:span text:style-name="T545">ITALY (SLST) £5 SCOTLAND £8 </text:span><text:span text:style-name="T547">1958</text:span><text:span text:style-name="T545"> ENGLAND £6 </text:span><text:span text:style-name="T547">1959</text:span><text:span text:style-name="T545"> SCOTLAND £5WALES £7 </text:span><text:span text:style-name="T547">1960 </text:span><text:span text:style-name="T545">ENGLAND £6 GERMANY £6 </text:span></text:p>
      <text:p text:style-name="P275"><text:span text:style-name="T547">196</text:span><text:span text:style-name="T545">1 GREECE £3 SCOTLAND £4 </text:span><text:span text:style-name="T547">1962 </text:span><text:span text:style-name="T545">POLAND £4 ENGLAND £8 </text:span><text:span text:style-name="T547">1963 </text:span><text:span text:style-name="T545">SPAIN £6 SCOTLAND £5 </text:span><text:span text:style-name="T547">1964 </text:span><text:span text:style-name="T545">SWITZERLAND £5 ENGLAND £6 URUGUAY £5 </text:span><text:span text:style-name="T547">1965</text:span><text:span text:style-name="T545"> WALES £5 HOLLAND £4 </text:span><text:span text:style-name="T547">1966</text:span><text:span text:style-name="T545"> MEXICO £4 </text:span><text:span text:style-name="T547">1968 </text:span><text:span text:style-name="T545">TURKEY £6 </text:span><text:span text:style-name="T547">1969</text:span><text:span text:style-name="T545"> RUSSIA £6 ENGLAND £7 </text:span><text:span text:style-name="T549">1972 </text:span><text:span text:style-name="T551">SPAIN (HULL) £2 </text:span><text:span text:style-name="T547">1973</text:span><text:span text:style-name="T545"> </text:span><text:span text:style-name="T551">WALES (EVERTON) £3 CYPRUS £4 BULGARIA (SHEFF W) £3 </text:span></text:p>
      <text:p text:style-name="P275"><text:span text:style-name="T551">ENGLAND (EVERTON) £2 </text:span><text:span text:style-name="T547">1974</text:span><text:span text:style-name="T545"> </text:span><text:span text:style-name="T551">SCOTLAND (HAMPDEN) £3</text:span><text:span text:style-name="T545"> </text:span><text:span text:style-name="T547">1975</text:span><text:span text:style-name="T545"> ENG/WALES £2 </text:span><text:span text:style-name="T551">SWEDEN £2 </text:span><text:span text:style-name="T549">1976 </text:span><text:span text:style-name="T551">SCOTLAND</text:span><text:span text:style-name="T545"> £6 </text:span><text:span text:style-name="T547">1977</text:span><text:span text:style-name="T545"> ENG/WALES £2 BELGIUM £2 </text:span><text:span text:style-name="T547">1978 </text:span><text:span text:style-name="T545">SCOTLAND £2 </text:span></text:p>
      <text:p text:style-name="P275"><text:span text:style-name="T547">1979 </text:span><text:span text:style-name="T545">R.OF.IRELAND £3 ENGLAND/WALES £3 </text:span><text:span text:style-name="T547">1980</text:span><text:span text:style-name="T545"> SCOTLAND £4 SWEDEN £2 </text:span><text:span text:style-name="T547">1981 </text:span><text:span text:style-name="T545">PORTUGAL £3 </text:span><text:span text:style-name="T547">1982</text:span><text:span text:style-name="T545"> SCOTLAND £2 </text:span><text:span text:style-name="T551">ENGLAND/WALES £2 </text:span><text:span text:style-name="T549">1983 </text:span><text:span text:style-name="T551">ALBANIA £3 AUSTRIA £3 SCOTLAND £2 <text:s/></text:span></text:p>
      <text:p text:style-name="P412"><text:span text:style-name="T537">SCOTLAND:</text:span><text:span text:style-name="T545"> </text:span><text:span text:style-name="T547">1957</text:span><text:span text:style-name="T545"> SWITZERLAND £8 </text:span><text:span text:style-name="T547">1958</text:span><text:span text:style-name="T545"> HUNGARY £7 IRELAND £7 </text:span><text:span text:style-name="T547">1960</text:span><text:span text:style-name="T545"> ENGLAND £4 POLAND £7 IRELAND £7</text:span><text:span text:style-name="T547">1961</text:span><text:span text:style-name="T545"> EIRE £10 WALES £6 </text:span><text:span text:style-name="T547">1962</text:span><text:span text:style-name="T545"> URUGUAY £5 IRELAND £5 </text:span></text:p>
      <text:p text:style-name="P412"><text:span text:style-name="T547">1963</text:span><text:span text:style-name="T545"> AUSTRIA £4 WALES £4 NORWAY £4 </text:span><text:span text:style-name="T547">1964</text:span><text:span text:style-name="T545"> FINLAND £4 IRELAND £4 </text:span><text:span text:style-name="T547">1965</text:span><text:span text:style-name="T545"> SPAIN £4 </text:span><text:span text:style-name="T547">1966</text:span><text:span text:style-name="T545"> IRELAND £3 ENGLAND £4 PORTUGAL £4 </text:span><text:span text:style-name="T547">1966</text:span><text:span text:style-name="T545"> IRELAND £5 </text:span><text:span text:style-name="T547">1967 </text:span><text:span text:style-name="T545">IRELAND £3 </text:span></text:p>
      <text:p text:style-name="P412"><text:span text:style-name="T547">1968</text:span><text:span text:style-name="T545"> ENGLAND £3 </text:span><text:span text:style-name="T547">1969</text:span><text:span text:style-name="T545"> IRELAND £3 </text:span><text:span text:style-name="T547">1970</text:span><text:span text:style-name="T545"> DENMARK £2 ENGLAND £3 </text:span><text:span text:style-name="T547">1972</text:span><text:span text:style-name="T545"> ENGLAND £2 IRELAND £2 </text:span><text:span text:style-name="T547">1973</text:span><text:span text:style-name="T545"> IRELAND £3 </text:span><text:span text:style-name="T547">1974</text:span><text:span text:style-name="T545"> ENGLAND £2 E.GERMANY £2 SPAIN £2 </text:span></text:p>
      <text:p text:style-name="P412"><text:span text:style-name="T547">1975</text:span><text:span text:style-name="T545"> RUMANIA £2 </text:span><text:span text:style-name="T547">1976</text:span><text:span text:style-name="T545"> FINLAND £2 </text:span><text:span text:style-name="T547">1977</text:span><text:span text:style-name="T545"> CZECHOSLOVAKIA </text:span><text:span text:style-name="T547">1978</text:span><text:span text:style-name="T545"> BULGARIA WALES </text:span><text:span text:style-name="T547">1979 </text:span><text:span text:style-name="T545">N.IRELAND </text:span><text:span text:style-name="T547">1980</text:span><text:span text:style-name="T545"> ENGLAND PORTUGAL WALES </text:span><text:span text:style-name="T547">1981</text:span><text:span text:style-name="T545"> ISRAEL £2 WALES </text:span></text:p>
      <text:p text:style-name="P412"><text:span text:style-name="T547">1982</text:span><text:span text:style-name="T545"> ENGLAND HOLLAND WALES E.GERMANY </text:span><text:span text:style-name="T547">1983 </text:span><text:span text:style-name="T545">URUGAY BELGIUM IRELAND </text:span></text:p>
      <text:p text:style-name="P412"><text:span text:style-name="T537">WALES:</text:span><text:span text:style-name="T545"> </text:span><text:span text:style-name="T547">1953</text:span><text:span text:style-name="T545"> ENGLAND (CR/ST) £5 </text:span><text:span text:style-name="T547">1961</text:span><text:span text:style-name="T545"> SPAIN £3 ENGLAND £3 </text:span><text:span text:style-name="T547">1963 </text:span><text:span text:style-name="T545">ENGLAND £5 </text:span><text:span text:style-name="T547">1967</text:span><text:span text:style-name="T545"> ENGLAND £3 </text:span><text:span text:style-name="T547">1968 </text:span><text:span text:style-name="T545">GERMANY £2 </text:span><text:span text:style-name="T547">1969</text:span><text:span text:style-name="T545"> SCOTLAND £2 </text:span></text:p>
      <text:p text:style-name="P412"><text:span text:style-name="T547">1970</text:span><text:span text:style-name="T545"> ENGLAND £3 </text:span><text:span text:style-name="T547">1976</text:span><text:span text:style-name="T545"> ENGLAND (MAR) £2 YUGOSLAVIA </text:span><text:span text:style-name="T547">1977</text:span><text:span text:style-name="T545"> CZECHOSLOVAKIA </text:span><text:span text:style-name="T547">1978</text:span><text:span text:style-name="T545"> TURKEY £2 N.IRELAND £2 </text:span><text:span text:style-name="T547">1979</text:span><text:span text:style-name="T545"> GERMANY £2 </text:span><text:span text:style-name="T547">1980</text:span><text:span text:style-name="T545"> ENGLAND </text:span></text:p>
      <text:p text:style-name="P412"><text:span text:style-name="T547">1982</text:span><text:span text:style-name="T545"> ENGLAND </text:span><text:span text:style-name="T547">1983 </text:span><text:span text:style-name="T545">RUMANIA </text:span></text:p>
      <text:p text:style-name="P412"><text:span text:style-name="T537">ENGLAND U23</text:span><text:span text:style-name="T548">:1955 </text:span><text:span text:style-name="T546">ITALY (CHELSEA) (SOF) £4 DENMARK (PORT) £6 </text:span><text:span text:style-name="T548">1956</text:span><text:span text:style-name="T546"> SCOTLAND (SHEFF W) £6 </text:span><text:span text:style-name="T548">1957 </text:span><text:span text:style-name="T546">BULGARIA (CHELSEA) £4 ROUMANIA £4 </text:span></text:p>
      <text:p text:style-name="P412"><text:span text:style-name="T548">1956</text:span><text:span text:style-name="T546"> FRANCE (BRISTOL C) (SOF) £3</text:span><text:span text:style-name="T548">1958 </text:span><text:span text:style-name="T546">ENGLAND WC XI (CHEL) £4 CZECHOSLOVAKIA (NOR) £4 </text:span><text:span text:style-name="T548">1959 </text:span><text:span text:style-name="T546">HUNGARY (EVE) £5 </text:span><text:span text:style-name="T548">1960</text:span><text:span text:style-name="T546"> HOLLAND (SHEFF W) £4 </text:span></text:p>
      <text:p text:style-name="P412"><text:span text:style-name="T546">DENMARK (MAN C) £6 </text:span><text:span text:style-name="T547">1961</text:span><text:span text:style-name="T545"> GERMANY (SPURS) £3 WALES (EVE) £5 SCOTLAND (MIDD) £5</text:span><text:span text:style-name="T546"> </text:span><text:span text:style-name="T545">ISRAEL (LEEDS) £4 </text:span><text:span text:style-name="T547">1962 </text:span><text:span text:style-name="T545">TURKEY (SOU) £4 BELGIUM (PLYMOUTH) £10 </text:span></text:p>
      <text:p text:style-name="P412"><text:span text:style-name="T545">GREECE (BIR) £3 </text:span><text:span text:style-name="T547">1963 </text:span><text:span text:style-name="T545">YUGOSLAVIA (MAN U) £5 WALES (BRISTOL C) £4 W.GERMANY (LIV) £6 </text:span><text:span text:style-name="T547">1964 </text:span><text:span text:style-name="T545">RUMANIA (COV) £4 SCOTLAND (NEW) £4 </text:span></text:p>
      <text:p text:style-name="P412"><text:span text:style-name="T547">1965</text:span><text:span text:style-name="T545"> CZECHOSLOVAKIA (LEEDS) FRANCE (NOR) £4 YUGOSLAVIA (SOUT) £4 </text:span><text:span text:style-name="T547">1966</text:span><text:span text:style-name="T545"> WALES (WOLVES) £4 TURKEY (BLACKBURN) £3 </text:span><text:span text:style-name="T547">1967 </text:span><text:span text:style-name="T545">AUSTRIA (HULL) £4 I</text:span></text:p>
      <text:p text:style-name="P412"><text:span text:style-name="T545">TALY (NOTTS F) £5 </text:span><text:span text:style-name="T547">1968</text:span><text:span text:style-name="T545"> HOLLAND (BIRMINGHAM) £2HUNGARY (EVERTON) £5 </text:span><text:span text:style-name="T547">1969</text:span><text:span text:style-name="T545"> PORTUGAL (COV) £4 WALES (BRISTOL C) £4 RUSSIA (MAN U) £5 </text:span></text:p>
      <text:p text:style-name="P412"><text:span text:style-name="T547">1970</text:span><text:span text:style-name="T545"> GERMANY (LEICESTER) £2 SCOTLAND (SUN) £6</text:span><text:span text:style-name="T546"> </text:span><text:span text:style-name="T545">SWEDEN (HULL) £2 BULGARIA (PLYMOUTH) £4 </text:span><text:span text:style-name="T547">1971</text:span><text:span text:style-name="T545"> WALES (SWINDON) £7</text:span><text:span text:style-name="T546"> </text:span><text:span text:style-name="T547">1974 </text:span><text:span text:style-name="T545">SCOTLAND</text:span><text:span text:style-name="T547"> </text:span><text:span text:style-name="T545">(NEW) £7 </text:span></text:p>
      <text:p text:style-name="P412"><text:span text:style-name="T545">CZECHOSOVAKIA (C.PALACE) £3 </text:span><text:span text:style-name="T547">1975 </text:span><text:span text:style-name="T545">PORTUGAL (C.PALACE) £3 </text:span><text:span text:style-name="T547">1976 </text:span><text:span text:style-name="T545">HUNGARY (MAN U) £4 </text:span><text:span text:style-name="T547">2004</text:span><text:span text:style-name="T545"> ITALY (WEM) £2</text:span></text:p>
      <text:p text:style-name="P412"><text:span text:style-name="T536">ENGLAND U21:</text:span><text:span text:style-name="T547"> 1977 </text:span><text:span text:style-name="T545">SCOTLAND (SHEFF U) £3 </text:span><text:span text:style-name="T547">1978 </text:span><text:span text:style-name="T545">YUGOSLAVIA (MAN C) £2 </text:span><text:span text:style-name="T547">1980 </text:span><text:span text:style-name="T545">E.GERMANY (SHEFF U) £2 SWITZERLAND (IPSWICH) </text:span><text:span text:style-name="T547">1981</text:span><text:span text:style-name="T545"> EIRE (LIVERPOOL) £4 </text:span></text:p>
      <text:p text:style-name="P412"><text:span text:style-name="T547">1982 </text:span><text:span text:style-name="T545">POLAND (W.HAM) £2 </text:span><text:span text:style-name="T547">1983 </text:span><text:span text:style-name="T545">HUNGARY (NEW) £3 </text:span><text:span text:style-name="T547">1984</text:span><text:span text:style-name="T545"> ITALY (MAN C) £3 SPAIN (SHEFF U) £3 </text:span><text:span text:style-name="T547">1985 </text:span><text:span text:style-name="T545">RUMANIA (IPSWICH) £3</text:span><text:span text:style-name="T547">1986 </text:span><text:span text:style-name="T545">YUGOSLAVIA (PETERBORO) </text:span></text:p>
      <text:p text:style-name="P412"><text:span text:style-name="T545">ITALY (SWINDON) £2 </text:span><text:span text:style-name="T547">1990</text:span><text:span text:style-name="T545"> HUNGARY (SOUTH) £2 </text:span><text:span text:style-name="T547">1995 </text:span><text:span text:style-name="T545">AUSTRIA (MIDD) £2 LATVIA (BURNLEY) £3 </text:span><text:span text:style-name="T547">1999</text:span><text:span text:style-name="T545"> POLAND (SOUTH) £2 FRANCE (DERBY) £3 </text:span></text:p>
      <text:p text:style-name="P412"><text:span text:style-name="T547">2001 </text:span><text:span text:style-name="T545">FINLAND (BARNSLEY) £3 </text:span><text:span text:style-name="T547">2003 </text:span><text:span text:style-name="T545">CROATIA (W.HAM) £2 </text:span><text:span text:style-name="T547">2004 </text:span><text:span text:style-name="T545">WALES (BLACKBURN) £2 HOLLAND (HULL) £2 </text:span><text:span text:style-name="T547">2008 </text:span><text:span text:style-name="T545">PORTUGAL (WEM) £2 WALES (ASTON V) £2 </text:span></text:p>
      <text:p text:style-name="P412"><text:span text:style-name="T545">CZEC REP (SHEFF U) £2 </text:span><text:span text:style-name="T547">2009 </text:span><text:span text:style-name="T545">PORTUGAL (WEM) £2 AZERBAIJAN (MK DONS) £2 MACEDONIA (COV) £2 FRANCE (NOTTS F) £2 </text:span><text:span text:style-name="T547">2010 </text:span><text:span text:style-name="T545">GREECE (DONCASTER) £2 </text:span><text:span text:style-name="T547">2</text:span></text:p>
      <text:p text:style-name="P412"><text:span text:style-name="T547">011 </text:span><text:span text:style-name="T545">NORWAY (SOUTH) £2 </text:span><text:span text:style-name="T547">2013 </text:span><text:span text:style-name="T545">SCOTLAND (SHEFF U) £2 SAN MARINO (SHREWS) £2 AUSTRIA (BRIGHTON) £2 MOLDOVA (READING) £2 (T/SHEET) £1 </text:span><text:span text:style-name="T547">2018</text:span><text:span text:style-name="T545"> ROM/PORT/UKR £2</text:span></text:p>
      <text:p text:style-name="P412"><text:span text:style-name="T536">ENGLAND U18</text:span><text:span text:style-name="T545">: </text:span><text:span text:style-name="T547">1979</text:span><text:span text:style-name="T545"> WALES (IPSWICH) £3 </text:span><text:span text:style-name="T547">1980</text:span><text:span text:style-name="T545"> SCOTLAND (LINCOLN) £2 </text:span><text:span text:style-name="T547">1982</text:span><text:span text:style-name="T545"> EIRE (YEOVIL) £3</text:span><text:span text:style-name="T547">1999</text:span><text:span text:style-name="T545"> CYPRUS/S.MARINO/SPAIN (4 TEAM) £2</text:span></text:p>
      <text:p text:style-name="P445">86</text:p>
      <text:p text:style-name="P275"><text:soft-page-break/><text:span text:style-name="T537">ENGLAND SCHOOLBOYS:</text:span><text:span text:style-name="T545"> </text:span><text:span text:style-name="T547">1952</text:span><text:span text:style-name="T545"> SCOTLAND £5 </text:span><text:span text:style-name="T547">1953</text:span><text:span text:style-name="T545"> WALES £4</text:span><text:span text:style-name="T547"> 1956 </text:span><text:span text:style-name="T545">SCOTLAND (TR) £2 </text:span><text:span text:style-name="T547">1957 </text:span><text:span text:style-name="T545">SCOTLAND (SHEFF W) £4 WALES (WEM) £4 </text:span><text:span text:style-name="T547">1958 </text:span><text:span text:style-name="T545">SCOTLAND £2 </text:span><text:span text:style-name="T547">1959</text:span><text:span text:style-name="T545"> GERMANY SCOTLAND (DERBY) £4 </text:span><text:span text:style-name="T547">1960</text:span><text:span text:style-name="T545"> SCOTLAND GERMANY (MAN C) £4</text:span><text:span text:style-name="T547">1961</text:span><text:span text:style-name="T545"> SCOTLAND (SUNDERLAND) £4 THE REST (DERBY) £5 WALES </text:span><text:span text:style-name="T547">1962</text:span><text:span text:style-name="T545"> GERMANY </text:span><text:span text:style-name="T547">1963</text:span><text:span text:style-name="T545"> R.O.UK WALES </text:span></text:p>
      <text:p text:style-name="P275"><text:span text:style-name="T547">1964</text:span><text:span text:style-name="T545"> IRELAND (READING) £3 GERMANY <text:s/></text:span><text:span text:style-name="T547">1965</text:span><text:span text:style-name="T545"> SCOTLAND WALES (LEEDS) £4 SCOTLAND (EVERTON) </text:span><text:span text:style-name="T547">1966</text:span><text:span text:style-name="T545"> GERMANY <text:s/></text:span><text:span text:style-name="T547">1967</text:span><text:span text:style-name="T545"> SCOTLAND (WEM) (MAN U) £3 </text:span></text:p>
      <text:p text:style-name="P275"><text:span text:style-name="T545">GERMANY (WEM) </text:span><text:span text:style-name="T547">1968 </text:span><text:span text:style-name="T545">GERMANY (WEM) (HULL) £3 IRELAND (S.SHIELDS) £5 </text:span><text:span text:style-name="T547">1969</text:span><text:span text:style-name="T545"> WALES (WEM) (READING) £3 SCOTLAND (BURNLEY) £4 </text:span><text:span text:style-name="T547">1970</text:span><text:span text:style-name="T545"> SCOTLAND (WEM) GERMANY (WEM) (SUNDERLAND) £5 </text:span><text:span text:style-name="T547">1971</text:span><text:span text:style-name="T545"> N.IRELAND £2 WALES (HULL) £3 </text:span><text:span text:style-name="T547">1973 </text:span><text:span text:style-name="T545">HOLLAND £2 SCOTLAND (WEM) £2 </text:span><text:span text:style-name="T547">1974</text:span><text:span text:style-name="T545"> GERMANY £2 FRANCE £2 </text:span><text:span text:style-name="T547">1975</text:span><text:span text:style-name="T545"> HOLLAND </text:span></text:p>
      <text:p text:style-name="P275"><text:span text:style-name="T547">1976</text:span><text:span text:style-name="T545"> WALES £2 FRANCE £2 </text:span><text:span text:style-name="T547">1977</text:span><text:span text:style-name="T545"> SCOTLAND (MAN U) £3 </text:span><text:span text:style-name="T547">1978</text:span><text:span text:style-name="T545"> SCOTLAND </text:span><text:span text:style-name="T547">1979</text:span><text:span text:style-name="T545"> GERMANY SCOTLAND (NEW) £3 </text:span><text:span text:style-name="T547">1980</text:span><text:span text:style-name="T545"> SCOTLAND (WEM) (LINCOLN) £2 SWITZERLAND </text:span></text:p>
      <text:p text:style-name="P275"><text:span text:style-name="T547">1982</text:span><text:span text:style-name="T545"> SCOTLAND (WEM) </text:span><text:span text:style-name="T547">1983</text:span><text:span text:style-name="T545"> W.GERMANY SCOTLAND (STOKE) £3 </text:span><text:span text:style-name="T547">1984 </text:span><text:span text:style-name="T545">HOLLAND SCOTLAND WALES (GILL) £2 </text:span><text:span text:style-name="T547">1985 </text:span><text:span text:style-name="T545">SWITZERLAND GERMANY </text:span><text:span text:style-name="T547">1986</text:span><text:span text:style-name="T545"> BELGIUM (IPSWICH) HOLLAND ITALY </text:span><text:span text:style-name="T547">1987</text:span><text:span text:style-name="T545"> SWITZERLAND (BRAD C) £3 SCOTLAND FRANCE (SHEFF U) £3 </text:span><text:span text:style-name="T547">1988</text:span><text:span text:style-name="T545"> BRAZIL (WEMB) (SUND) £2 ITALY (WEMB) N.IRELAND (NORWICH) £2 </text:span></text:p>
      <text:p text:style-name="P275"><text:span text:style-name="T547">1990</text:span><text:span text:style-name="T545"> FRANCE £1.50 HOLLAND (WEM) (SUNDERLAND) £2 </text:span><text:span text:style-name="T547">1991 </text:span><text:span text:style-name="T545">SWITZERLAND</text:span><text:span text:style-name="T547"> </text:span><text:span text:style-name="T545">(CHESTERFIELD) £2 </text:span><text:span text:style-name="T547">1992</text:span><text:span text:style-name="T545"> HOLLAND £1.50 ITALY £1.50 </text:span><text:span text:style-name="T547">1993</text:span><text:span text:style-name="T545"> GERMANY £1.50 </text:span><text:span text:style-name="T547">1994</text:span><text:span text:style-name="T545"> FRANCE </text:span></text:p>
      <text:p text:style-name="P275"><text:span text:style-name="T547">1996</text:span><text:span text:style-name="T545"> SPAIN £1.50 </text:span><text:span text:style-name="T547">1998 </text:span><text:span text:style-name="T545">BRAZIL (WEM) </text:span><text:span text:style-name="T547">1999 </text:span><text:span text:style-name="T545">ARGENTINA (INC T/SHEET) £3 </text:span><text:span text:style-name="T547">2004</text:span><text:span text:style-name="T545"> ARMENIA/ICELAND/NORWAY (TRIPLE ISSUE) </text:span><text:span text:style-name="T547">2005</text:span><text:span text:style-name="T545"> DENMARK/SWEDEN/MOLDOVA </text:span></text:p>
      <text:p text:style-name="P275"><text:span text:style-name="T536">YOUNG ENGLAND</text:span><text:span text:style-name="T545">: </text:span><text:span text:style-name="T547">1955</text:span><text:span text:style-name="T545"> ENGLAND XI (ARSENAL) £9 </text:span><text:span text:style-name="T547">1959</text:span><text:span text:style-name="T545"> ENGLAND (ARSENAL) £4 </text:span><text:span text:style-name="T547">1960</text:span><text:span text:style-name="T545"> ENGLAND (ARSENAL) £3 </text:span><text:span text:style-name="T547">1961</text:span><text:span text:style-name="T545"> ENGLAND (CHELSEA) £4 </text:span></text:p>
      <text:p text:style-name="P275"><text:span text:style-name="T547">1962</text:span><text:span text:style-name="T545"> ENGLAND (ARSENAL) £3 </text:span><text:span text:style-name="T547">1964</text:span><text:span text:style-name="T545"> ENGLAND (CHELSEA) £3 </text:span><text:span text:style-name="T547">1965 </text:span><text:span text:style-name="T545">ENGLAND (ARSENAL) £2 </text:span><text:span text:style-name="T547">1966</text:span><text:span text:style-name="T545"> ENGLAND (CHELSEA) £2 </text:span><text:span text:style-name="T547">1967</text:span><text:span text:style-name="T545"> ENGLAND (ARSENAL) £2 </text:span></text:p>
      <text:p text:style-name="P275"><text:span text:style-name="T547">1968</text:span><text:span text:style-name="T545"> ENGLAND (ARSENAL) £2 <text:tab/> <text:s text:c="2"/></text:span></text:p>
      <text:p text:style-name="P275"><text:span text:style-name="T536">ENGLAND YOUTH</text:span><text:span text:style-name="T545">: </text:span><text:span text:style-name="T547">1956</text:span><text:span text:style-name="T545"> GERMANY (READING/PETERBORO/ASTON V/SWANSEA) £6 </text:span><text:span text:style-name="T547">1957</text:span><text:span text:style-name="T545"> ENGLAND (ARSENAL) (NOF) £3</text:span><text:span text:style-name="T547">1958</text:span><text:span text:style-name="T545"> YUGOSLAVIA (CHELSEA) £3 </text:span></text:p>
      <text:p text:style-name="P275"><text:span text:style-name="T545">GERMANY (BOLTON) £4 FRANCE (EASTBOURNE) £4 </text:span><text:span text:style-name="T547">1963 </text:span><text:span text:style-name="T545">R.O.UK (WEM) £2 </text:span></text:p>
      <text:p text:style-name="P275"><text:span text:style-name="T536">ENGLAND AMATEUR</text:span><text:span text:style-name="T545">: </text:span><text:span text:style-name="T547">1952 </text:span><text:span text:style-name="T545">SCOTLAND (WEM) £5 </text:span><text:span text:style-name="T547">1966</text:span><text:span text:style-name="T545"> SCOTLAND (SOUTHEND) £3 AUSTRIA (HENDON) £3 HOLLAND (DUL) £2 </text:span><text:span text:style-name="T547">1970</text:span><text:span text:style-name="T545"> SCOTLAND (DUL) £2 </text:span></text:p>
      <text:p text:style-name="P275"><text:span text:style-name="T547">1971</text:span><text:span text:style-name="T545"> FRANCE (DUL) £2 </text:span><text:span text:style-name="T547">1973 </text:span><text:span text:style-name="T545">W.GERMANY (WEM) £3 </text:span><text:span text:style-name="T547">1979</text:span><text:span text:style-name="T545"> TOURN (HOLLAND ITALY SCOTLAND) (NORTHWICH/STAFFORD) </text:span></text:p>
      <text:p text:style-name="P275"><text:span text:style-name="T547">1983</text:span><text:span text:style-name="T545"> ITALY/HOLLAND/SCOTLAND) (4 TEAM TOUN) (SCARBOROUGH) £5</text:span></text:p>
      <text:p text:style-name="P275"><text:span text:style-name="T536">ENGLAND SEMI PRO</text:span><text:span text:style-name="T545">: </text:span><text:span text:style-name="T547">1987 </text:span><text:span text:style-name="T545">WALES (GLOUCESTER) £3 </text:span><text:span text:style-name="T547">2006</text:span><text:span text:style-name="T545"> 4 NATIONS (EASTBOURNE) £2 </text:span><text:span text:style-name="T547">2008</text:span><text:span text:style-name="T545"> WALES (EXETER) £2 </text:span></text:p>
      <text:p text:style-name="P275"><text:span text:style-name="T536">ENGLAND SEMI PRO AWAYS</text:span><text:span text:style-name="T545">: </text:span><text:span text:style-name="T547">1986</text:span><text:span text:style-name="T545"> WALES (MERTHYR) £3 </text:span><text:span text:style-name="T547">1988</text:span><text:span text:style-name="T545"> WALES (RHYL) £2 </text:span><text:span text:style-name="T547">2008</text:span><text:span text:style-name="T545"> WALES (RHYL) £2</text:span></text:p>
      <text:p text:style-name="P275"><text:span text:style-name="T536">ENGLAND B</text:span><text:span text:style-name="T545">: </text:span><text:span text:style-name="T547">1979</text:span><text:span text:style-name="T545"> N.ZEALALND (ORIENT) £2 </text:span><text:span text:style-name="T547">1980</text:span><text:span text:style-name="T545"> AUSTRALIA (BIRM) £3 U.S.A (MAN U) £3 </text:span><text:span text:style-name="T547">1984</text:span><text:span text:style-name="T545"> N.ZEALAND (NOTTS F) £3 </text:span><text:span text:style-name="T547">1989 </text:span><text:span text:style-name="T545">ITALY (BRIGHTON) £3 </text:span></text:p>
      <text:p text:style-name="P275"><text:span text:style-name="T547">1991</text:span><text:span text:style-name="T545"> SWITZERLAND (WALSALL) £2 </text:span><text:span text:style-name="T547">1992</text:span><text:span text:style-name="T545"> FRANCE (Q.P.R) £2 </text:span><text:span text:style-name="T547">1994 </text:span><text:span text:style-name="T545">N.IRELAND (SHEFF W) £2 </text:span><text:span text:style-name="T547">1998</text:span><text:span text:style-name="T545"> CHILE (W.B.A) £2 </text:span></text:p>
      <text:p text:style-name="P275"><text:span text:style-name="T536">ENGLAND B AWAYS</text:span><text:span text:style-name="T545">: </text:span><text:span text:style-name="T547">1978</text:span><text:span text:style-name="T545"> W.GERMANY £4</text:span></text:p>
      <text:p text:style-name="P275"><text:span text:style-name="T536">SCOTLAND U23</text:span><text:span text:style-name="T545">: </text:span><text:span text:style-name="T547">1962 </text:span><text:span text:style-name="T545">ENGLAND (ABERDEEN) £5 </text:span><text:span text:style-name="T547">1965 </text:span><text:span text:style-name="T545">ENGLAND (ABERDEEN) £4 </text:span><text:span text:style-name="T547">1968 </text:span><text:span text:style-name="T545">ENGLAND (HAM) £3 </text:span><text:span text:style-name="T547">1973 </text:span><text:span text:style-name="T545">DENMARK £4 </text:span></text:p>
      <text:p text:style-name="P275"><text:span text:style-name="T536">SCOTLAND U21</text:span><text:span text:style-name="T545">: </text:span><text:span text:style-name="T547">1980</text:span><text:span text:style-name="T545"> DENMARK £2</text:span></text:p>
      <text:p text:style-name="P275"><text:span text:style-name="T536">WALES U23</text:span><text:span text:style-name="T545">:</text:span><text:span text:style-name="T547">1964 </text:span><text:span text:style-name="T545">ENGLAND (WREXHAM) £5 </text:span><text:span text:style-name="T547">1968 </text:span><text:span text:style-name="T545">ENGLAND (WREXHAM) £4 </text:span><text:span text:style-name="T547">1970</text:span><text:span text:style-name="T545"> ENGLAND (WREXHAM) (NOF) £3 </text:span><text:span text:style-name="T547">1971 </text:span><text:span text:style-name="T545">SCOTLAND (SWANSEA) £3 </text:span></text:p>
      <text:p text:style-name="P275"><text:span text:style-name="T547">1975 </text:span><text:span text:style-name="T545">ENGLAND (WREXHAM) £5</text:span></text:p>
      <text:p text:style-name="P275"><text:span text:style-name="T536">WALES B</text:span><text:span text:style-name="T545">: </text:span><text:span text:style-name="T547">1991</text:span><text:span text:style-name="T545"> ENGLAND (SWANSEA)<text:tab/><text:tab/><text:tab/></text:span></text:p>
      <text:p text:style-name="P275"><text:span text:style-name="T536">CZECHOSLOVAKIA U23</text:span><text:span text:style-name="T545">: </text:span><text:span text:style-name="T547">1975 </text:span><text:span text:style-name="T545">ENGLAND £8</text:span></text:p>
      <text:p text:style-name="P275"><text:span text:style-name="T537">OLYMPIC COMPETITION</text:span><text:span text:style-name="T546">: </text:span><text:span text:style-name="T548">1956</text:span><text:span text:style-name="T546"> BULGARIA (WEMBLEY) £6 </text:span><text:span text:style-name="T548">1958</text:span><text:span text:style-name="T546"> TRIAL ASTON V (PROB V POSS) (S/S) £5 </text:span><text:span text:style-name="T548">1967</text:span><text:span text:style-name="T546"> GERMANY (HENDON) £3</text:span><text:span text:style-name="T548">1968 </text:span><text:span text:style-name="T546">SPAIN (WHITE CITY) £4 </text:span></text:p>
      <text:p text:style-name="P275"><text:span text:style-name="T548">1971</text:span><text:span text:style-name="T546"> BULGARIA (WEM) £4 </text:span></text:p>
      <text:p text:style-name="P412"><text:span text:style-name="T537">FOOTBALL LEAGUE</text:span><text:span text:style-name="T546">: </text:span><text:span text:style-name="T548">1960 </text:span><text:span text:style-name="T546">SCOTTISH LEAGUE (ARSENAL) £3 </text:span><text:span text:style-name="T548">1961 </text:span><text:span text:style-name="T546">ITALIAN LEAGUE (MAN U) £4</text:span><text:span text:style-name="T548"> </text:span><text:span text:style-name="T546">LEAGUE OF IRELAND (BRISTOL R) £4</text:span></text:p>
      <text:p text:style-name="P412"><text:span text:style-name="T548">1964 </text:span><text:span text:style-name="T546">SCOTTISH LEAGUE (SUND) £3 </text:span><text:span text:style-name="T548">1965 </text:span><text:span text:style-name="T546">LEAGUE OF IRELAND (HULL) £2 </text:span><text:span text:style-name="T548">1966 </text:span><text:span text:style-name="T546">IRISH LEAGUE (PLYMOUTH) £3</text:span><text:span text:style-name="T548">1968</text:span><text:span text:style-name="T546"> SCOTTISH LEAGUE (MIDD) £2 </text:span></text:p>
      <text:p text:style-name="P412"><text:span text:style-name="T548">1969 </text:span><text:span text:style-name="T546">LEAGUE OF IRELAND (BARNSLEY) £3 </text:span><text:span text:style-name="T548">1970 </text:span><text:span text:style-name="T546">IRISH LEAGUE (NORWICH) £2</text:span></text:p>
      <text:p text:style-name="P412"><text:span text:style-name="T537">BELGIUM LEAGUE</text:span><text:span text:style-name="T546">: </text:span><text:span text:style-name="T548">1967</text:span><text:span text:style-name="T546"> ENGLISH LEAGUE £4</text:span></text:p>
      <text:p text:style-name="P412"><text:span text:style-name="T537">SCOTTISH LEAGUE</text:span><text:span text:style-name="T546">: </text:span><text:span text:style-name="T548">1961 </text:span><text:span text:style-name="T546">IRELAND (IBROX) £3 </text:span><text:span text:style-name="T548">1962</text:span><text:span text:style-name="T546"> SCOTLAND XI (HAMPDEN) £2 </text:span><text:span text:style-name="T548">1966 </text:span><text:span text:style-name="T546">L.O.IRELAND £2 </text:span><text:span text:style-name="T548">1971</text:span><text:span text:style-name="T546"> FOOTBALL LEAGUE £2</text:span></text:p>
      <text:p text:style-name="P412"><text:span text:style-name="T537">UNITED KINGDOM</text:span><text:span text:style-name="T546">: </text:span><text:span text:style-name="T548">1955</text:span><text:span text:style-name="T546">EUROPE (WINDSOR) £12<text:tab/><text:tab/></text:span></text:p>
      <text:p text:style-name="P412"><text:span text:style-name="T537">IRISH LEAGUE</text:span><text:span text:style-name="T546">: </text:span><text:span text:style-name="T548">1967</text:span><text:span text:style-name="T546"> LEAGUE OF IRELAND £3 </text:span><text:span text:style-name="T548">1987</text:span><text:span text:style-name="T546"> ENGLISH FOOTBALL LEAGUE <text:s/></text:span></text:p>
      <text:p text:style-name="P412"><text:span text:style-name="T537">BRITISH ARMY</text:span><text:span text:style-name="T546">: </text:span><text:span text:style-name="T548">1958</text:span><text:span text:style-name="T546"> FRENCH (CHELSEA) (4 PAGE) £4<text:tab/></text:span></text:p>
      <text:p text:style-name="P424">CHOICE ITEMS</text:p>
      <text:p text:style-name="P187"><text:tab/><text:tab/><text:tab/></text:p>
      <text:p text:style-name="P275"><text:span text:style-name="T538">AYLESBURY</text:span><text:span text:style-name="T551">: 1938/39 HOUNSLOW £40<text:tab/><text:tab/><text:tab/><text:tab/></text:span><text:span text:style-name="T538">BRADFORD PA</text:span><text:span text:style-name="T551">: 1943/44 LEEDS (TAPE MARKS BIT CR) £70<text:tab/></text:span></text:p>
      <text:p text:style-name="P275"><text:span text:style-name="T538">BRENTFORD</text:span><text:span text:style-name="T551">: 1942 SEP 5</text:span><text:span text:style-name="T430">TH</text:span><text:span text:style-name="T551"> C.DEFENCE V F.A.XI £30<text:tab/><text:tab/><text:tab/></text:span><text:span text:style-name="T538">BLACKPOOL</text:span><text:span text:style-name="T551">: 1935/36 SHEFF UTD £295</text:span></text:p>
      <text:p text:style-name="P275"><text:span text:style-name="T538">CHARLTON</text:span><text:span text:style-name="T551">: 1946 DERBY (FAC FINAL) (NOTES ON TEAM PAGE) £85 <text:tab/></text:span><text:span text:style-name="T538">COLCHESTER</text:span><text:span text:style-name="T551">: 1947/48 WREXHAM (FAC) £30</text:span></text:p>
      <text:p text:style-name="P275"><text:span text:style-name="T538">COLCHESTER RES</text:span><text:span text:style-name="T551">: 1952/53 CAMBRIDGE U (4 PAGE) £25<text:tab/><text:tab/></text:span><text:span text:style-name="T538">CAMBRIDGE UTD</text:span><text:span text:style-name="T551">: 1953/54 CHARLTON (TEST) (S/S) £50<text:tab/><text:tab/><text:tab/></text:span></text:p>
      <text:p text:style-name="P275"><text:span text:style-name="T538">CARDIFF RES</text:span><text:span text:style-name="T551">: 1949/50 C.PALACE RES (SLCR) £12<text:tab/><text:tab/><text:tab/></text:span><text:span text:style-name="T538">DUKLA</text:span><text:span text:style-name="T551">: EARLY 1960’S EVERTON (AUG 6</text:span><text:span text:style-name="T430">TH</text:span><text:span text:style-name="T551"> POLO GROUNDS) (ADVERT CUT) £10</text:span></text:p>
      <text:p text:style-name="P275"><text:span text:style-name="T538">DONCASTER</text:span><text:span text:style-name="T551">: 1978/79 SHEFF WED (S&amp;HCCS/F) (S/S) £40<text:tab/><text:tab/></text:span><text:span text:style-name="T538">DUNFERMLINE</text:span><text:span text:style-name="T551">: 1972/73 SHEFFIELD W (FR) £8</text:span></text:p>
      <text:p text:style-name="P275"><text:span text:style-name="T538">ENGLAND</text:span><text:span text:style-name="T551">: 1951 SCOTLAND (INK TICKET) £20<text:tab/><text:tab/><text:tab/></text:span><text:span text:style-name="T538">EVERTON RES</text:span><text:span text:style-name="T551">: 1978/79 MAN UTD RES (S/S) £18<text:tab/></text:span></text:p>
      <text:p text:style-name="P275"><text:span text:style-name="T538">GILLINGHAM</text:span><text:span text:style-name="T551">: 1948/49 BEDFORD £40<text:tab/><text:tab/><text:tab/><text:tab/></text:span><text:span text:style-name="T538">GILLINGHAM</text:span><text:span text:style-name="T551">: 1948/49 MERTHYR £40<text:tab/><text:tab/><text:tab/></text:span></text:p>
      <text:p text:style-name="P275"><text:span text:style-name="T538">GILLINGHAM</text:span><text:span text:style-name="T551">: 1949/50 GLOUCESTER (WOF) £35<text:tab/><text:tab/><text:tab/></text:span><text:span text:style-name="T538">GILLINGHAM</text:span><text:span text:style-name="T551">: 1962/63 TONBRIDGE (FR) (S/S) £50<text:tab/><text:tab/></text:span></text:p>
      <text:p text:style-name="P275"><text:span text:style-name="T538">GUERNSEY R</text:span><text:span text:style-name="T551">: 1955/56 BEECHES OLD BOYS (UPC) (SLMRKS) £10 <text:tab/><text:tab/></text:span><text:span text:style-name="T538">GAVLEKOMINATION</text:span><text:span text:style-name="T551">: 1971 HUDDERSFIELD (FR) (VSLMRK) £10</text:span></text:p>
      <text:p text:style-name="P275"><text:span text:style-name="T538">HEREFORD</text:span><text:span text:style-name="T551">: 1956/57 LYE T (BIRM LEAGUE) (4 PAGE) £20<text:tab/><text:tab/></text:span><text:span text:style-name="T538">HEREFORD</text:span><text:span text:style-name="T551">: 1956/57 MERTHYR (S/LEAGUE) (4 PAGE) £18</text:span></text:p>
      <text:p text:style-name="P275"><text:span text:style-name="T538">HEREFORD</text:span><text:span text:style-name="T551">: 1957/58 WORCESTER (LC) (4 PAGE) £15<text:tab/><text:tab/><text:tab/></text:span><text:span text:style-name="T538">HEREFORD</text:span><text:span text:style-name="T551">: 1957/58 GUILDFORD (LEAGUE) (4 PAGE) £15</text:span></text:p>
      <text:p text:style-name="P275"><text:span text:style-name="T538">HEREFORD</text:span><text:span text:style-name="T551">: 1957/58 BURTON (BIRM LEAGUE) (4PAGE) £18<text:tab/><text:tab/></text:span><text:span text:style-name="T538">HEREFORD</text:span><text:span text:style-name="T551">: 1957/58 STOURBRIDGE (BIRM LEAGUE) (4 PAGE) £18</text:span></text:p>
      <text:p text:style-name="P275"><text:span text:style-name="T538">HORSHAM</text:span><text:span text:style-name="T551">: 1928/29 LEWES £30<text:tab/><text:tab/><text:tab/><text:tab/><text:tab/></text:span><text:span text:style-name="T538">IPSWICH</text:span><text:span text:style-name="T551">: 1937/38 BRENTFORD (FR) £95<text:tab/><text:tab/><text:tab/></text:span></text:p>
      <text:p text:style-name="P275"><text:span text:style-name="T538">LANCASTER</text:span><text:span text:style-name="T551">: 1940/41 ARMY XI V RAF XI (25</text:span><text:span text:style-name="T430">TH</text:span><text:span text:style-name="T551"> DEC) £70<text:tab/><text:tab/></text:span><text:span text:style-name="T538">LEICESTER</text:span><text:span text:style-name="T551">: 1960/61 TOTTENHAM £25</text:span></text:p>
      <text:p text:style-name="P275"><text:span text:style-name="T538">LINCOLN</text:span><text:span text:style-name="T551">: 1937/38 CREWE (NO COVER) £25<text:tab/><text:tab/><text:tab/><text:tab/></text:span><text:span text:style-name="T538">LINCOLN</text:span><text:span text:style-name="T551">: 1950/51 SOUTHEND (FR) (RARE) £90</text:span></text:p>
      <text:p text:style-name="P275"><text:span text:style-name="T538">LINCOLN</text:span><text:span text:style-name="T551">: 1953/54 W.HAM (RARE) £60<text:tab/><text:tab/><text:tab/><text:tab/></text:span><text:span text:style-name="T538">LINCOLN</text:span><text:span text:style-name="T551">: 1955/56 LIVERPOOL (P/P ISSUE JAN) £40<text:tab/><text:tab/></text:span></text:p>
      <text:p text:style-name="P275"><text:span text:style-name="T538">LINCOLN</text:span><text:span text:style-name="T551">: 1979/80 GRIMSBY (LSC) (S/S) £40<text:tab/><text:tab/><text:tab/><text:tab/></text:span><text:span text:style-name="T538">NORWICH RES</text:span><text:span text:style-name="T551">: 1936/37 BATH (SOUTHERN LEAGUE) £95<text:tab/></text:span></text:p>
      <text:p text:style-name="P275"><text:span text:style-name="T538">NEWPORT I.O.W</text:span><text:span text:style-name="T551">: 1957/58 HEREFORD (FAC1) £35<text:tab/><text:tab/><text:tab/></text:span><text:span text:style-name="T538">NORTHAMPTON</text:span><text:span text:style-name="T551">: 1951/52 SOUTHEND (VSLCR) £13<text:tab/></text:span></text:p>
      <text:p text:style-name="P275"><text:span text:style-name="T538">NORTHAMPTON</text:span><text:span text:style-name="T551">: 1969/70 MAN UTD (FAC) £5 <text:tab/><text:tab/><text:tab/></text:span><text:span text:style-name="T538">OLDHAM</text:span><text:span text:style-name="T551">: 1936/37 ACCRINGTON (SLRS) £135</text:span></text:p>
      <text:p text:style-name="P275"><text:span text:style-name="T538">ORIENT</text:span><text:span text:style-name="T551">: 1944/45 READING (23 SEP) (S/S) £25<text:tab/><text:tab/><text:tab/></text:span><text:span text:style-name="T538">PETERBOROUGH</text:span><text:span text:style-name="T551">: 1946/47 SHREWSBURY £120<text:tab/></text:span></text:p>
      <text:p text:style-name="P275"><text:span text:style-name="T538">SHEFF UTD</text:span><text:span text:style-name="T551">: 1939/40 YORKSHIRE V FA.XI (4 PAGE) (REP INSIDE) £60 <text:s text:c="2"/><text:tab/></text:span><text:span text:style-name="T538">ST.MARTINS</text:span><text:span text:style-name="T551">: 1972/73 ASTON VILLA (FR) (21</text:span><text:span text:style-name="T430">ST</text:span><text:span text:style-name="T551"> NOV) £14<text:tab/></text:span></text:p>
      <text:p text:style-name="P275"><text:span text:style-name="T538">SOUTHAMPTON</text:span><text:span text:style-name="T551">: 1952/53 LINCOLN (FAC) (S/S) £85<text:tab/><text:tab/><text:tab/></text:span><text:span text:style-name="T538">SPALDING</text:span><text:span text:style-name="T551">: 1957/58 PETERBORO RES (ECL) (VSLCR) £25</text:span></text:p>
      <text:p text:style-name="P275"><text:span text:style-name="T538">SOUTHPORT RES</text:span><text:span text:style-name="T551">: 1946/47 MORECAMBE £40<text:tab/><text:tab/><text:tab/></text:span><text:span text:style-name="T538">SOUTHPORT RES</text:span><text:span text:style-name="T551">: 1946/47 NELSON £40</text:span></text:p>
      <text:p text:style-name="P275"><text:span text:style-name="T538">SOUTHEND</text:span><text:span text:style-name="T551">: 1973/74 SHEFFIELD W (FR) (S/S) £50<text:tab/><text:tab/><text:tab/></text:span><text:span text:style-name="T538">SHEFFIELD W</text:span><text:span text:style-name="T551">: 1973/74 (SCCF) (4 PAGE) £5</text:span></text:p>
      <text:p text:style-name="P275"><text:span text:style-name="T538">SHEFFIELD W</text:span><text:span text:style-name="T551">: 1977/78 DONCASTER (SCCS/F) (S/S) £30<text:tab/><text:tab/><text:tab/></text:span><text:span text:style-name="T538">SHEFFIELD W</text:span><text:span text:style-name="T551">: 1978/79 COVENTRY (FR) (S/S) £10</text:span></text:p>
      <text:p text:style-name="P275"><text:span text:style-name="T538">SHEFFIELD W</text:span><text:span text:style-name="T551">: 1980/81 BARNSLEY (S&amp;HCCS/F) (S/S) £20<text:tab/><text:tab/></text:span><text:span text:style-name="T538">SHEFFIELD W</text:span><text:span text:style-name="T551">: 1981/82 DONCASTER (S&amp;HCCS/F) (S/S) £25</text:span></text:p>
      <text:p text:style-name="P275"><text:span text:style-name="T538">SHEFFIELD W</text:span><text:span text:style-name="T551">: 1981/82 ROTHERHAM (S&amp;H CC) (S/S) £15<text:tab/><text:tab/></text:span><text:span text:style-name="T538">SHEFFIELD W</text:span><text:span text:style-name="T551">: 1981/82 MIDDLESBORO (FR) (S/S) £10</text:span></text:p>
      <text:p text:style-name="P275"><text:span text:style-name="T538">S.RHODESIA</text:span><text:span text:style-name="T551">: 1961 LEICESTER (FR) (21 MAY) £25<text:tab/><text:tab/><text:tab/></text:span><text:span text:style-name="T538">VASTERAS</text:span><text:span text:style-name="T551">: 1971 HUDDERSFIELD (FR) £15</text:span><text:span text:style-name="T549"><text:tab/><text:tab/></text:span></text:p>
      <text:p text:style-name="P275"><text:span text:style-name="T538">WELLINGTON N.ZEALAND</text:span><text:span text:style-name="T551">: 1974 BRISTOL R (25</text:span><text:span text:style-name="T430">TH</text:span><text:span text:style-name="T551"> MAY) £5<text:tab/><text:tab/></text:span><text:span text:style-name="T538">WALSALL</text:span><text:span text:style-name="T551">: 1955/56 IPSWICH (THURSDAY MATCH) £13<text:tab/><text:tab/></text:span></text:p>
      <text:p text:style-name="P275"><text:span text:style-name="T538">WALSALL</text:span><text:span text:style-name="T551">: 1956/57 N.FOREST (FR @ DARLASTON) (3</text:span><text:span text:style-name="T430">RD</text:span><text:span text:style-name="T551"> MAY) £25 <text:tab/><text:tab/></text:span><text:span text:style-name="T538">YORK</text:span><text:span text:style-name="T551">: 1979/80 SHEFFIELD W (FR) (S/S) £12</text:span></text:p>
      <text:p text:style-name="P286"/>
      <text:p text:style-name="P436">NEW COLLECTION</text:p>
      <text:p text:style-name="P432"/>
      <text:p text:style-name="P275"><text:span text:style-name="T536">ALFRETON</text:span><text:span text:style-name="T545">: 1973/74 SUTTON (S/S) £2 </text:span><text:span text:style-name="T536">BURY T</text:span><text:span text:style-name="T545">: 1971/72 LOWESTOFT (FAT) £3 </text:span><text:span text:style-name="T536">BARROW</text:span><text:span text:style-name="T545">: 1977/78 S.LIVERPOOL (FEB) </text:span><text:span text:style-name="T536">BUCKINGHAM</text:span><text:span text:style-name="T545">: 1977/78 BARTON R </text:span></text:p>
      <text:p text:style-name="P275"><text:span text:style-name="T536">BARNET</text:span><text:span text:style-name="T545">: 1968/69 BRENTWOOD (FAC1) £3 </text:span><text:span text:style-name="T536">BOSTON</text:span><text:span text:style-name="T545">: 1958/59 WELLINGTON 1959/60 WELLINGTON </text:span><text:span text:style-name="T536">BURTON</text:span><text:span text:style-name="T545">: 1960/61 LOCKHEED (NOF) </text:span><text:span text:style-name="T536">BATH</text:span><text:span text:style-name="T545">: 1959/60 WELLINGTON </text:span></text:p>
      <text:p text:style-name="P275"><text:span text:style-name="T545">1960/61 WELLINGTON </text:span><text:span text:style-name="T536">BRENTWOOD</text:span><text:span text:style-name="T545">: 1967/68 CAMB C (EPFC) £2 </text:span><text:span text:style-name="T536">BRAD PA</text:span><text:span text:style-name="T545">: 1971/72 STAFFORD R £3</text:span><text:span text:style-name="T536">BARROW</text:span><text:span text:style-name="T545">: 1976/77 S.LIVERPOOL (LJCFA) (4 PAGE) £4</text:span></text:p>
      <text:p text:style-name="P275"><text:span text:style-name="T536">BOURNE</text:span><text:span text:style-name="T545">: 1971/72 WOOTTON (UCLC) £5 </text:span><text:span text:style-name="T536">BRISTOL C</text:span><text:span text:style-name="T545">: 1963/64 DONCASTER (FAC) </text:span><text:span text:style-name="T536">BLETCHLEY</text:span><text:span text:style-name="T545">: 1973/74 AP.LEAMINGTON £2 </text:span><text:span text:style-name="T536">CREWE</text:span><text:span text:style-name="T545">: 1961/62 BARROW</text:span></text:p>
      <text:p text:style-name="P275"><text:span text:style-name="T536">CHORLEY</text:span><text:span text:style-name="T545">: 1971/72 G.HARWOOD £3 1975/76 ROSSENDALE </text:span><text:span text:style-name="T536">DUDLEY</text:span><text:span text:style-name="T545">: 1976/77 YORK (FAC) £4 </text:span><text:span text:style-name="T536">ENFIELD</text:span><text:span text:style-name="T545">: B.STORTFORD (FAC) £5 </text:span><text:span text:style-name="T536">EMLEY</text:span><text:span text:style-name="T545">: 1970/71 THACKLEY £2</text:span></text:p>
      <text:p text:style-name="P275"><text:span text:style-name="T536">FARSLEY C</text:span><text:span text:style-name="T545">: 1979/80 GOOLE (WRC) £2 </text:span><text:span text:style-name="T536">GUILDFORD</text:span><text:span text:style-name="T545">: 1960/61 WELLINGTON </text:span><text:span text:style-name="T536">HARPENDEN T</text:span><text:span text:style-name="T545">: 1967/68 ARLESLEY £2 </text:span><text:span text:style-name="T536">H.HEMPSTEAD</text:span><text:span text:style-name="T545">: 1960/61 WOODFORD (DLCC) </text:span></text:p>
      <text:p text:style-name="P275"><text:span text:style-name="T536">HEREFORD</text:span><text:span text:style-name="T545">: 1970/71 BRIGHTON (FAC) £3 </text:span><text:span text:style-name="T536">HARROGATE</text:span><text:span text:style-name="T545">: 1976/77 MALTBY £3 1978/79 GARFORTH £2 B.S.C PARKGATE £2 1979/80 ST.JOHN F (WC) £2</text:span></text:p>
      <text:p text:style-name="P275"><text:span text:style-name="T536">HINCKLEY</text:span><text:span text:style-name="T545">: 1971/72 DARLASTON £5 </text:span><text:span text:style-name="T536">HARTLEPOOL</text:span><text:span text:style-name="T545">: 1963/64 DONCASTER </text:span><text:span text:style-name="T536">ILFORD</text:span><text:span text:style-name="T545">: 1963/64 MAIDSTONE </text:span><text:span text:style-name="T536">K.LYNN</text:span><text:span text:style-name="T545">: 1967/68 CHELMSFORD £3</text:span></text:p>
      <text:p text:style-name="P275"><text:span text:style-name="T536">LEIGHTON</text:span><text:span text:style-name="T545">: 1971/72 KINGSBURY £6 </text:span><text:span text:style-name="T536">M.KEYNES C</text:span><text:span text:style-name="T545">: 1975/76 STENENAGE £3 BEDWORTH £2 </text:span><text:span text:style-name="T536">NORTHWICH</text:span><text:span text:style-name="T545">: 1963/64 HYDE </text:span><text:span text:style-name="T536">NORTHAMPTON</text:span><text:span text:style-name="T545">: 1971/72 HEREFORD (FAC) £3</text:span></text:p>
      <text:p text:style-name="P275"><text:span text:style-name="T536">OXFORD C</text:span><text:span text:style-name="T545">: 1966/67 BRISTOL R (FAC) £4 </text:span><text:span text:style-name="T536">PORT V</text:span><text:span text:style-name="T545">: 1970/71 PRESTON </text:span><text:span text:style-name="T536">ROTHERHAM</text:span><text:span text:style-name="T545">: 1979/80 MORECAMBE (FAC) £2 </text:span><text:span text:style-name="T536">SWINDON</text:span><text:span text:style-name="T545">: 1967/68 SAILSBURY (FAC) £2 </text:span></text:p>
      <text:p text:style-name="P275"><text:span text:style-name="T536">STAFFORD R</text:span><text:span text:style-name="T545">: 1965/66 HYDE NORTHWICH </text:span><text:span text:style-name="T536">SCARBOROUGH</text:span><text:span text:style-name="T545">: 1976/77 DARLINGTON (FAC) £3 </text:span><text:span text:style-name="T536">STEVENAGE</text:span><text:span text:style-name="T545">: 1971/72 ST.NEOTS (FAT) £5 1972/73 ENDERBY £3ST.NEOTS £3 </text:span></text:p>
      <text:p text:style-name="P275"><text:span text:style-name="T536">SWANSEA</text:span><text:span text:style-name="T545">: 1968/69 WEYMOUTH (FAC) £4</text:span><text:span text:style-name="T536">TOOTING</text:span><text:span text:style-name="T545">: 1958/59 CLAPTON </text:span><text:span text:style-name="T536">TELFORD</text:span><text:span text:style-name="T545">: 1970/71 DOVER (TEST) £2 1972/73 FOLKESTONE £2 WORCESTER £2 POOLE £2 DOVER £2 ALTRINCHAM (FAT) £3</text:span><text:span text:style-name="T536">VALLEY SPORTS RUGBY</text:span><text:span text:style-name="T545">: 1970/71 DEANSHANAGER £3IRTHLINGBOROUGH (DCC) £3KEMPSTON £3 WINSAM (BECC) £3DIEMER &amp; R £3OLNEY £3</text:span></text:p>
      <text:p text:style-name="P275"><text:span text:style-name="T538">WOKING</text:span><text:span text:style-name="T551">: 1961/62 TOOTING </text:span><text:span text:style-name="T538">WEMBLEY</text:span><text:span text:style-name="T551">: 1968/69 SOUTHALL FINCHLEY </text:span><text:span text:style-name="T538">WIMBLEDON</text:span><text:span text:style-name="T551">: 1966/67 HOUNSLOW (PMWFL) (4 PAGE) £4 1974/75 KETTERING (FAC) £2 </text:span><text:span text:style-name="T538">WEALDSTONE</text:span><text:span text:style-name="T551">: 1966/67 NUNEATON (FAC1) £4 </text:span><text:span text:style-name="T538">WREXHAM</text:span><text:span text:style-name="T551">: 1967/68 PORT V YORK 1968/69 BLACKPOOL (FLC) £2 GRIMSBY </text:span></text:p>
      <text:p text:style-name="P417"/>
      <text:p text:style-name="P436">HINCKLEY HOMES</text:p>
      <text:p text:style-name="P429"/>
      <text:p text:style-name="P275"><text:span text:style-name="T536">1960/61</text:span><text:span text:style-name="T545"> POOLE CANTERBURY DOVER LOUGHBOROUGH MARGATE (AUTO D.HILLS) </text:span><text:span text:style-name="T536">1961/62</text:span><text:span text:style-name="T545"> YIEWSLEY (AUTO C.HOOD) BARRY NUNEATON (LGE) (FAC) POOLE</text:span></text:p>
      <text:p text:style-name="P275"><text:span text:style-name="T545">MARGATE (AUTO L.JOYCE) TROWBRIDGE (AUTO G.CHIVERS) GLOUCESTER 1962/63 TAMWORTH (FAC) ATHERSTONE (FAC) RAMSGATE LOUGHBOROUGH (FAC) WORCESTER NUNEATON SITTINGBOURNE (FAC1) (AUTO E.FALLAN) £15 </text:span><text:span text:style-name="T536">1963/64</text:span><text:span text:style-name="T545"> HASTINGS <text:s text:c="194"/><text:tab/><text:tab/><text:tab/><text:tab/><text:tab/><text:tab/><text:tab/></text:span><text:span text:style-name="T561">87</text:span></text:p>
      <text:p text:style-name="P196"><text:soft-page-break/>GENERAL LEAGUE 1945 ONWARDS CATALOGUE PRICES UNLESS STATED</text:p>
      <text:p text:style-name="P278"/>
      <text:p text:style-name="P275"><text:span text:style-name="T537">ASTON VILLA</text:span><text:span text:style-name="T545">: 1951/52 PRESTON 1953/54 ARSENAL/MAN C RES 1956/57 SUNDERLAND 1960/61 PRESTON/WBA RES TOTTENHAM ARSENAL MAN C 1961/62 C.PALACE (FAC) ARSENAL SHEFF U CHARLTON (FAC) BIRMINGHAM D.KIEV (FR) FULHAM 1962/63 W.HAM/TOTTENHAM SHEFF U BLACKPOOL MAN C BURNLEY 1963/64 WBA BLACKBURN BOLTON NOTTS F/ WBA YTH (FAYC) 1964/65 STOKE WOLVES FULHAM 1965/66 W.HAM NOTTS F 1966/67 FULHAM MAN U 1967/68 BLACKBURN CHARLTON MILLWALL (FAC) 1970/71 PORT V FULHAM 1971/72 WREXHAM C.PALACE (FLC) PORT V ROCHDALE YORK BOLTON BRAD C BARNSLEY 1972/73 TOTTENHAM (FR) OXFORD 1973/74 OXFORD C.PALACE ARSENAL (FAC) LUTON 1974/75 LEEDS £2 MAN U SHEFF W BOLTON OLDHAM 1975/76 WALSALL (FR) £2 1976/77 PORT V (FAC) </text:span><text:span text:style-name="T536">ACCRINGTON</text:span><text:span text:style-name="T545">:1954/55 ROCHDALE £151955/56 TRANMERE £14 HALIFAX £14 </text:span><text:span text:style-name="T537">ALDERSHOT</text:span><text:span text:style-name="T545">:1958/59 GATESHEAD £4 1959/60 EXETER £4 NORTHAMPTON £4 1960/61 COLCHESTER WORKINGTON DONCASTER NOTTS C ROCHDALE 1961/62 CREWE 1962/63 DARLINGTON BRENTFORD TORQUAY BRAD C LINCOLN 1963/64 TORQUAY BRIGHTON 1964/65 READING ROCHDALE 1965/66 PORT V 1966/67 READING 1967/68 LUTON BRENTFORD </text:span><text:span text:style-name="T547">£2 EACH </text:span><text:span text:style-name="T545">1968/69 LINCOLN COLCHESTER BRENTFORD (LGE) YORK </text:span><text:span text:style-name="T547">£2 EACH</text:span><text:span text:style-name="T545"> 1969/70 DARLINGTON GRIMSBY OLDHAM PETERBORO SWANSEA NOTTS C CHESTERFIELD BRENTFORD SOUTHEND </text:span><text:span text:style-name="T547">£2 EACH</text:span><text:span text:style-name="T545"> 1970/71 EXETER MAN U (FLC) WORKINGTON NOTTS C LINCOLN DARLINGTON </text:span><text:span text:style-name="T547">£2 EACH </text:span><text:span text:style-name="T545">1971/72 BLACKBURN PETERBORO WORKINGTON SOUTHPORT </text:span><text:span text:style-name="T547">£2 EACH </text:span><text:span text:style-name="T545">1972/73 BARNSLEY CREWE GILLINGHAM NORTHAMPTON BURY MANSFIELD </text:span><text:span text:style-name="T547">£2 EACH </text:span><text:span text:style-name="T545">1973/74 PLYMOUTH PORT V SOUTHEND BLACKBURN </text:span><text:span text:style-name="T547">£2 EACH</text:span><text:span text:style-name="T545"> 1974/75 PLYMOUTH £2 1975/76 B.STORTFORD (FAC) £2 </text:span><text:span text:style-name="T537">ARSENAL</text:span><text:span text:style-name="T545">: 1948/49 LIVERPOOL £10 MIDDLESBORO £10 PORTSMOUTH £10 1949/50 BIRMINGHAM £5 ASTON V £6 EVERTON £6 SHEFF W (FAC) £6 1950/51 EVERTON £5 MIDDLESBORO £5 NORTHAMPTON (FAC) £5 CHARLTON £51951/52 WOLVES £4 MIDDLESBORO £4 STOKE £4 BURNLEY £4 1952/53 NEWCASTLE £4 LIVERPOOL £4 1953/54 BOLTON PORTSMOUTH NEWCASTLE </text:span><text:span text:style-name="T548">£4 EACH REP </text:span><text:span text:style-name="T546">ILFORD V HOUNSLOW (LSACF) (SLTRS) £6 </text:span><text:span text:style-name="T545">1954/55 SHEFF U MAN C PORTSMOUTH SUNDERLAND WOLVES PRESTON BLACKPOOL EVERTON CHARLTON (SOF) £2 HUDDERSFIELD </text:span><text:span text:style-name="T548">£4 EACH </text:span><text:span text:style-name="T545">1955/56 NEWCASTLE BIRMINGHAM (LGE) (FAC) (CR) </text:span><text:span text:style-name="T548">£3 EACH </text:span><text:span text:style-name="T546">1956/57 RED STAR (FR) £8 BURNLEY £3 LUTON £3 EVERTON £3 </text:span><text:span text:style-name="T545">1957/58 W.B.A BLACKPOOLWOLVES EVERTON SUNDERLAND </text:span><text:span text:style-name="T548">£2 EACH </text:span><text:span text:style-name="T545">1958/59 MAN C W.B.A NEWCASTLE NOTTS F BLACKPOOL PRESTON JUVENTUS (FR) COLCHESTER (FAC) SHEFF U (FAC) LUTON BLACKBURN W. HAM BIRMINGHAM BOLTON EVERTON </text:span><text:span text:style-name="T548">£2 EACH <text:s/></text:span><text:span text:style-name="T546">1959/60</text:span><text:span text:style-name="T548"> </text:span><text:span text:style-name="T545">PRESTON BURNLEY ROTHERHAM (FAC) 1960/61 BLACKBURN MAN U CHELSEA MAN C EVERTON VIENNA (FR) 1961/62 LEICESTER MAN C CHELSEA W.HAM BRAD C (FAC) BOLTON ASTON V TOTTENHAM FULHAM BLACKBURN W.B.A SHEFF U BIRMINGHAM BLACKPOOL SHEFF W NOTTS F DUNDEE (FR) 1962/63 ASTON V LEICESTER R.MADRID (FR) W.HAM WOLVES SHEFF U IPSWICH BOLTON <text:s/>MAN U LIVERPOOL (LGE) (FAC) EVERTON SHEFF W BLACKPOOL TOTTENHAM BLACKBURN W.B.A NOTTS F MAN C BURNLEY 1963/64 WOLVES LIVERPOOL (LGE) (FAC) EVERTON MAN U FULHAM BURNLEY BOLTON IPSWICH NOTTS F BLACKPOOL W.B.A BLACKBURN RANGERS (TEST) LEICESTER 1964/65 EVERTON BLACKBURN SUNDERLAND CHELSEA NOTTS F BURNLEY W.HAM MAN U £2 WOLVES LEICESTER LEEDS ASTON V LIVERPOOL FULHAM SHEFF U W.B.A BIRMINGHAM SHEFF W 1965/66 MAN U (INC NEWSPAPER REPORT) £2 BLACKBURN BRAZIL XI (FR) (SLMRK) LIVERPOOL FULHAM SHEFF U NEWCASTLE NORTHAMPTON £2 ASTON V BURNLEY BLACKPOOL EVERTON LEICESTER NOTTS F TOTTENHAM CHELSEA 1966/67 NEWCASTLE FULHAM CHELSEA BOLTON (FAC) MAN U SHEFF U LIVERPOOL LEEDS BLACKPOOL W.B.A BURNLEY SUNDERLAND NOTTS F SOUTHAMPTON TOTTENHAM EVERTON W.HAM DUNFERMLINE (FR) £3 1967/68 SHEFF W SHEFF U MAN U BIRMINGHAM (FAC) LEICESTER BURNLEY (LGE) (FLC) W.B.A COVENTRY MAN U SUNDERLAND EVERTON NOTTS F SHREWSBURY (FAC) NEWCASTLE LEEDS 1968/69 W.HAM SUNDERLAND (LGE) (FLC) EVERTON W.B.A MAN U CHARLTON (FAC) WOLVES LEEDS NOTTS F MAN C COVENTRY LIVERPOOL (FLC) BLACKPOOL (FLC) CHELSEA SHEFF W BURNLEY TOTTENHAM SOUTHAMPTON IPSWICH Q.P.R 1969/70 LEEDS SWINDON (FR) £2 NOTTS F MAN U SHEFF W EVERTON (LGE)(FLC) COVENTRY DERBY MAN C SOUTHAMPTON NEWCASTLE SPORTING CLUB (FAIRS) £2 BLACKPOOL (FAC) CHELSEA WOLVES SUNDERLAND LIVERPOOL C.PALACE TOTTENHAM IPSWICH BURNLEY W.HAM GLENTORAN (ICFC) £2 1970/71 SOUTHAMPTON <text:s/>NEWCASTLE STOKE EVERTON CHELSEA COVENTRY KOLN (EC) £2 MAN C DERBY LEEDS BEVEREN (EC) £2 1971/72 LEEDS LEICESTER SHEF W MAN C C.PALACE COVENTRY HUDDERSFIELD WOLVES STOKE NEWCASTLE IPSWICH W.HAM MAN U TOTTENHAM 1972/73 STOKE W.HAM EVERTON (LGE) (FLC) BIRMINGHAM SOUTHAMPTON IPSWICH MAN C COVENTRY LEEDS W.B.A MAN U LEICESTER (LGE) (FAC) NEWCASTLE BRAD C (FAC) SHEFF U CHELSEA (FAC) C.PALACE DERBY TOTTENHAM LIVERPOOL NORWICH (FLC) (LGE) 1973/74 LEICESTER STOKE CHELSEA ASTON (FAC) WOLVES (FAC 3-4 PLACE) £5 (LGE) £2 MAN U LEEDS ASTON V (FAC) SHEFF U BIRMINGHAM IPSWICH COVENTRY EVERTON NEWCASTLE NORWICH BURNLEY SOUTHAMPTON W.HAM Q.P.R 1974/75 LEEDS LUTON CHELSEA YORK (FAC) CARLISLE £2 LIVERPOOL STOKE SHEFF U IPSWICH MAN C BURNLEY MIDDLESBORO LEICESTER (LGE) (FLC) (FAC) Q.P.R WOLVES DERBY COVENTRY (FAC) EVERTON BIRMINGHAM NEWCASTLE TOTTENHAM 1975/76 STOKE TOTTENHAM NORWICH LEICESTER EVERTON (LGE) (FLC) MAN C COVENTRY MIDDLESBORO DERBY MAN U LEEDS BURNLEY Q.P.R ASTON V SHEFF U FEYENOORD (TEST) £3 BIRMINGHAM LIVERPOOL NEWCASTLE W.HAM WOLVES IPSWICH </text:span><text:span text:style-name="T547">REP </text:span><text:span text:style-name="T545">WELSH XI V LONDON XI (TEST) £5 1976/77 BRISTOL C BLACKPOOL (FLC) STOKE CHELSEA (FLC) BIRMINGHAM SUNDERLAND HADJUK (TEST) £2 MAN C EVERTON MAN U LEEDS NORWICH W.HAM IPSWICH DERBY 1977/78 TOTTENHAM (TEST) EVERTON MAN U (FLC) NOTTS F W.HAM SOUTHAMPTON (FLC) COVENTRY DERBY CHELSEA IPSWICH WOLVES (LGE) ASTON V MAN C MAN U NEWCASTLE LEICESTER 1978/79 Q.P.R BOLTON MAN U ASTON V SOUTHAMPTON (LGE) IPSWICH EVERTON RED STAR (UEFA) BIRMINGHAM NOTTS F NOTTS C (FAC) MAN C MIDDLESBROUGH WOLVES BRISTOL C CHELSEA NORWICH 1979/80 MAN U MIDDLESBROUGH FENERBAHCE (ECWC) MAN C STOKE EVERTON LIVERPOOL COVENTRY LEEDS DERBY ASTON V BOLTON GOTHENBURG (ECWC) SOUTHAMPTON JUVENTUS (ECWC) W.B.A 1980/81 TOTTENHAM STOKE NOTTS F LEICESTER SUNDERLAND BRIGHTON W.B.A EVERTON CELTIC (TEST) £2 WOLVES COVENTRY LEEDS MIDDLESBROUGH LIVERPOOL 1981/82 NORWICH (FLC) SUNDERLAND PANATHIANAIKOS (UEFA) MAN C COVENTRY WINTERSLAG (UEFA) LEEDS SWANSEA SOUTHAMPTON IPSWICH W.HAM STOKE </text:span></text:p>
      <text:p text:style-name="P275"><text:span text:style-name="T537">BRENTFORD</text:span><text:span text:style-name="T545">: 1946/47 BOLTON SUNDERLAND (RED COVER) SHEFF U 1947/48 BARNSLEY 1948/49 LINCOLN 1949/50 BURY HULL 1950/51 Q.P.R NOTTS C MAN C 1952/53 SOUTHAMPTON £5 1953/54 EVERTON OLDHAM 1954/55 COVENTRY Q.P.R GILLINGHAM WALSALL SOUTHAMPTON MILLWALL C.PALACE 1955/56 SWINDON MANGERS XI (FR) NORTHAMPTON 1957/58 READING 1958/59 HULL MANSFIELD TRANMERE 1960/61 TORQUAY WATFORD (LGE) (FAC) SHREWSBURY Q.P.R SOUTHEND BRAD C GRIMSBY BURNLEY (FLC) £4 BRISTOL C SWINDON COVENTRY NOTTS C PORT V 1961/62 GRIMSBY NORTHAMPTON PORTSMOUTH Q.P.R HALIFAX READING SHREWSBURY SWINDON OXFORD (FAC) ALDERSHOT (VSLCR) LINCOLN BRAD PA ORIENT (FAC) NEWPORT NOTTS C PETERBORO TORQUAY WATFORD C.PALACE HULL 1962/63 YORK NEWPORT DONCASTER CREWE LINCOLN GILLINGHAM MANSFIELD WREXHAM EXETER STOCKPORT ROCHDALE SHEFF U (FLC) BARROW HARTLEPOOL SOUTHPORT BRAD C OLDHAM DONCASTER CHESTER DARLINGTON ALDERSHOT TORQUAY OXFORD £4 TRANMERE CHESTERFIELD WORKINGTON 1963/64 C.PALACE BRENTFORD NOTTS C BRISTOL C READING (LGE) (FLC) BOURNEMOUTH (LGE) (FLC) £3 PORT V COVENTRY BRISTOL R WREXHAM MILLWALL MANSFIELD WATFORD MARGATE (FAC) £3 PETERBORO GRAVESEND (FAC) £3 CREWE MIDDLESBORO (FAC) WALSALL OXFORD (FAC) (FACR) LUTON Q.P.R SOUTHEND SHREWSBURY OLDHAM BARNSLEY HULL PAST (FR) (SLCR SLTR) 1964/65 OLDHAM NOTTS F (FR) WORKINGTON BRISTOL R READING SCUNTHORPE BARNSLEY 1965/66 GRIMSBY PETERBORO OLDHAM OXFORD SOUTHEND WALSALL MILLWALL GILLINGHAM WORKINGTON (LGE) (FLCR) BRISTOL R W.HAM (TEST) £3 SCUNTHORPE YORK SHREWSBURY SWANSEA SWINDON BRIGHTON WATFORD BOURNEMOUTH 1966/67 FULHAM (LCC) £7 HARTLEPOOL MILLWALL (FLC) LUTON IPSWICH (FLC) TRANMERE LINCOLN BARNSLEY NOTTS C NEWPORT ALDERSHOT STOCKPORT HALIFAX CHESTER BARROW (MRK) £1 ORIENT (FAC) SOUTHEND YORK CHESTERFIELD EXETER BRAD PA PORT V 1967/68 WORKINGTON HARTLEPOOLNEWPORT ROCHDALE DONCASTER SWANSEA HALIFAX NOTTS C WREXHAM CHESTER EXETER YORK ALDERSHOT GUILDFORD (FAC) (9</text:span><text:span text:style-name="T428">TH</text:span><text:span text:style-name="T545"> DEC) £3 (FAC) (14</text:span><text:span text:style-name="T428">TH</text:span><text:span text:style-name="T545"> DEC) £3 SOUTHEND BARNSLEY BRAD C BRAD PA LUTON DARLINGTON PORT V CHESTERFIELD CREWE LINCOLN 1968/69 HALIFAX WORKINGTON PETERBORO <text:s/>PORT V COLCHESTER ROCHDALE HULL (FLC) CHESTERFIELD NORWICH (FLC) £2 WREXHAM ALDERSHOT WOKING (FAC) £3 SWANSEA GRIMSBY SCUNTHORPE EXETER NOTTS C CHESTER BRAD C 1969/70 DARLINGTON NOTTS C SOUTHEND (LGE) (FLC) LINCOLN PETERBORO PLYMOUTH (FAC) £2 COLCHESTER NEWPORT CREWE BRAD PA £3 PORT V WORKINGTON YORK 1970/71 BOURNEMOUTH ALDERSHOT EXETER GRIMSBY GILLINGHAM (FAC) £2 WALSALL (FAC) £2 SOUTHEND CREWE NOTTS C WORKINGTON 1971/72 BARROW £2 PETERBORO NORTHAMPTON SOUTHEND SWANSEA (FAC) £2 DARLINGTON CREWE COLCHESTER GRIMSBY CHESTER CAMB U EXETER 1972/73 BLACKBURN HALIFAX 1973/74 DONCASTER ORIENT (FLC) </text:span><text:span text:style-name="T537">BRADFORD CITY</text:span><text:span text:style-name="T545">: 1958/59 TRANMERE 1959/60 TRANMERE </text:span></text:p>
      <text:p text:style-name="P284">1960/61 NOTTS C COLCHESTER BRENTFORD 1962/63 OLDHAM 1964/65 MILLWALL LINCOLN NOTTS C 1965/66 CREWE 1966/67 SOUTHEND 1968/69 GRIMSBY 1969/70 GRIMSBY READING 1970/71 READING DONCASTER TRANMERE ASTON V BARNSLEY MANSFIELD FULHAM GILLINGHAM ROTHERHAM MACCLESFIELD (FAC) £2 </text:p>
      <text:p text:style-name="P284">1971/72 BLACKBURN PLYMOUTH ROCHDALE BRIGHTON SWANSEA PORT V ASTON V MANSFIELD NOTTS C TRANMERE 1972/73 WORKINGTON STOCKPORT CREWE ALDERSHOT TORQUAY 1973/74 STOCKPORT CREWE TORQUAY COLCHESTER BARNSLEY DONCASTER BRENTFORD1974/75 DONCASTER BRENTFORD BARNSLEY WORKINGTON CAMB U SHREWSBURY CHESTER DARLINGTON (LGE) (FLC) TORQUAY READING NEWPORT SWANSEA CREWE 1975/76 YORK (FLC) STOCKPORT </text:p>
      <text:p text:style-name="P284">1976/77 BOURNEMOUTH HALIFAX COLCHESTER BARNSLEY NEWCASTLE (TEST) 1977/78 TRANMERE (INC S/S UPDATE) £2 PORT V PRESTON 1978/79 PORT V (LGE) </text:p>
      <text:p text:style-name="P275"><text:span text:style-name="T545">1979/80 PORT V WALSALL PORTSMOUTH </text:span><text:span text:style-name="T537">BARNSLEY</text:span><text:span text:style-name="T545">: 1951/52 ROTHERHAM 1955/56 SHEFF W (SLMRK) £3 1956/57 BRISTOL R DONCASTER 1957/58 BLACKBURN CHARLTON 1959/60 BRAD C (FAC) BRENTFORD 1960/61 PORT V 1961/62 HULL 1962/63 EVERTON (FAC) SWINDON 1963/64 WALSALL 1964/65 MANSFIELD LUTON WORKINGTON GRIMSBY CARLISLE 1965/66 SHEFF U (SCC) 1968/69 GILLINGHAM READING HARTLEPOOL PLYMOUTH MILLWALL (LC) £2 LUTON CREWE 1969/70 SOUTHPORT STOCKPORT 1972/73 NORTHAMPTON 1973/74 HARTLEPOOL 1976/77 SOUTHPORT £2 1978/79 PORT V</text:span><text:span text:style-name="T547"> </text:span><text:span text:style-name="T536">BARROW</text:span><text:span text:style-name="T545">: 1962/63 GILLINGHAM ROCHDALE 1963/64 OXFORD 1971/72 PRESTON (FLC) £3 </text:span><text:span text:style-name="T537">BLACKPOOL</text:span><text:span text:style-name="T546">: </text:span><text:span text:style-name="T545">1946/47 PORTSMOUTH (SLCR) £20 1953/54 ARSENAL £9 1955/56 BOLTON 1956/57 CHARLTON 1957/58 PORTSMOUTH 1958/59 PRESTON 1961/62 SHEFF W NOTTS F IPSWICH 1963/64 SHEFF W (2 DIFF COVERS) 1964/65 EVERTON ARSENAL LEICESTER BLACKBURN 1965/66 NEWCASTLE 1966/67 SHEFF W LEICESTER 1969/70 PRESTON 1970/71 CHELSEA EVERTON 1971/72 PRESTON SWINDON 1972/73 Q.P.R 1974/75 MAN U 1975/76 BURNLEY (FAC) 1976/77 CHARLTON ORIENT BIRMINGHAM (FLC) PLYMOUTH SHEFF U HULL HEREFORD (DEC) £2 (FEB) BRISTOL R BLACKBURN NOTTS C BOLTON BURNLEY LUTON 1977/78 OLDHAM C.PALACE SHEFF U MILLWALL HULL 1978/79 OXFORD CHESTERFIELD WALSALL GILLINGHAM MAN C (FLC) SHEFF W </text:span><text:span text:style-name="T556">1982/83 FLYDE SELECT (FR) £5 1979/80 </text:span><text:span text:style-name="T558">TEAM SHEETS</text:span><text:span text:style-name="T556"> V OXFORD £4 SWINDON £4</text:span><text:span text:style-name="T545"> </text:span></text:p>
      <text:p text:style-name="P275"><text:span text:style-name="T537">BRADFORD PA</text:span><text:span text:style-name="T545">: </text:span><text:span text:style-name="T551">1944/45 YORK £40 1951/52 GRIMSBY (R/S) £11 1953/54 BRAD C £11 DARLINGTON £11 SCUNTHORPE £12 ACCRINGTON £13 PORT V £11 1954/55 BARNSLEY £10 ROCHDALE £10 CARLISLE (SLTRB/P) STOCKPORT £10 HALIFAX £10 TRANMERE £10 1955/56 BARROW £8 CREWE £8 WREXHAM £8</text:span><text:span text:style-name="T545">1956/57 WORKINGTON (SLR/S) 1958/59 WORKINGTON (R/S) 1959/60 GILLINGHAM (R/S) OLDHAM (R/S) GATESHEAD (R/S) WATFORD (R/S) CARLISLE (R/S) MILLWALL (R/S) CREWE (R/S) ALDERSHOT (R/S) 1960/61 SOUTHPORT (R/S) ACCRINGTON (R/S) PETERBORO (APR) (R/S) £4 CARLISLE £4 BARROW (R/S) 1961/62 SHREWSBURY HULL (R/S) PORT V LUGANO (FR) HALIFAX HANDBOOK (R/S) £6 1962/63 BARNSLEY 1964/65 BRIGHTON TRANMERE 1965/66 ROCHDALE HALIFAX BARNSLEY 1967/68 NOTTS C £2 DARLINGTON £2 1969/70 YORK £3 1970/71 BOSTON £3</text:span><text:span text:style-name="T537">BIRMINGHAM</text:span><text:span text:style-name="T545">: 1954/55 LINCOLN 1959/60 ALL STAR XI (TEST) 1960/61 ROTHERHAM (FAC) BLACKPOOL BURNLEY (FEB) MAN C 1961/62 W.HAM BLACKPOOL SHEFF U BLACKBURN CARDIFF BURNLEY EVERTON LEICESTER 1962/63 BLACKBURN BURNLEY SHEFF U W.B.A BLACKPOOL MAN C (FLC) NOTTS F SHEFF W WOLVES 1963/64 BOLTON FULHAM 1964/65 BLACKPOOL SUNDERLAND NOTTS F STOKE TOTTENHAM BLACKBURN LEICESTER 1965/66 SOUTHAMPTON ROTHERHAM LEICESTER (FAC) COVENTRY DERBY CARLISLE PORTSMOUTH BOLTON HUDDERSFIELD 1966/67 BLACKPOOL ROTHERHAM (FAC) PORTSMOUTH HUDDERSFIELD 1967/68 ROTHERHAM PRESTON PLYMOUTH ASTON V ARSENAL BLACKPOOL CARDIFF CHELSEA C.PALACE DERBY 1968/69 DERBY BLACKBURN BLACKPOOL BOLTON CARDIFF CHARLTON CHELSEA FULHAM HUDDERSFIELD MILLWALL PORTSMOUTH OXFORD MAN U (FAC) 1969/70 BLACKBURN W.B.A SHEFF U PORTSMOUTH Q.P.R ASTON V BLACKPOOL CARDIFF INTER XI (TEST) £2 MILLWALL 1970/71 HULL LUTON MIDDLESBORO ORIENT BLACKBURN 1971/72 PRESTON BLACKPOOL LUTON MILLWALL FULHAM 1972/73 C.PALACE EVERTON TOTTENHAM NORWICH ARSENAL IPSWICH W.B.A 1973/74 EVERTON LEICESTER COVENTRY BURNLEY 1974/75 LEICESTER DERBY COVENTRY NEWCASTLE STOKE EVERTON BURNLEY TOTTENHAM WALSALL (FAC) Q.P.R CARLISLE £2 LUTON SHEFF U 1975/76 MAN U EVERTON BURNLEY NEWCASTLE SHEFF U WOLVES </text:span></text:p>
      <text:p text:style-name="P288"/>
      <text:p text:style-name="P296">88</text:p>
      <text:p text:style-name="P275"><text:soft-page-break/><text:span text:style-name="T537">BOURNEMOUTH</text:span><text:span text:style-name="T545">: 1956/57 PLYMOUTH 1958/59 TRANMERE PLYMOUTH (SOF) £2 1959/60 TRANMERE BRENTFORD READING SOUTHEND SWINDON SOUTHAMPTON (SOF) £2 1960/61 NEWPORT TRANMERE WALSALL BRAD C 1961/62 PETERBORO SWINDON BRENTFORD GRIMSBY 1962/63 PETERBORO COLCHESTER Q.P.R C.PALACE BARNSLEY SHREWSBURY SOUTHEND 1963/64 WATFORD HULL COLCHESTER BARNSLEY WALSALL CREWE 1964/65 SHREWSBURY GRIMSBY BRISTOL C (LGE) HULL WALSALL EXETER 1965/66 OXFORD WORKINGTON WALSALL SWANSEA SHREWSBURY 1966/67 WORKINGTON READING 1967/68 WBA (FR) PETERBORO SCUNTHORPE OXFORD WATFORD (FLC) BRISTOL R TRANMERE ORIENT BURY 1968/69 FULHAM (FR) £10 SOUTHPORT MANSFIELD OLDHAM 1970/71 PETERBORO 1972/73 ROCHDALE 1974/75 SOUTHEND 1975/76 SUTTON (FAC) £2 BRAD C 1976/77 SOUTHEND HALIFAX STOCKPORT 1977/78 NEWPORT </text:span><text:span text:style-name="T536">B</text:span><text:span text:style-name="T537">RISTOL C</text:span><text:span text:style-name="T546">:</text:span><text:span text:style-name="T545">1958/59 LINCOLN ROTHERHAM GRIMSBY BRIGHTON MIDDLESBORO BRISTOL R 1960/61 SWINDON COLCHESTER SHREWSBURY BRAD C 1961/62 READING BRISTOL R (GCF) 1962/63 PORT V BOURNEMOUTH BARNSLEY NORTHAMPTON COVENTRY SOUTHEND ROTHERHAM (FLC) £31964/65 BRISTOL R BRENTFORD BRIGHTON (FLC) £3 OLDHAM LUTON READING 1965/66 WOLVES £2 PORTSMOUTH BIRMINGHAM 1966/67 SOUTHAMPTON (FAC) C.PALACE BLACKBURN LEEDS (TEST) PLYMOUTH PRESTON BURY BOLTON WOLVES COVENTRY HULL BIRMINGHAM DERBY NORTHAMPTON ROTHERHAM CARLISLE HANOVER (FR) 1967/68 BIRMINGHAM DERBY BRISTOL R (FAC) EVERTON (FLC) Q.P.R W.B.A (FR) £3 COVENTRY (FR) £3 BLACKPOOL CARDIFF BLACKBURN HUDDERSFIELD PLYMOUTH PRESTON MIDDLESBORO (FAC) CHARLTON CARLISLE ASTON V PORTSMOUTH ROTHERHAM BOLTON BRISTOL R (FAC) 1968/69 NORWICH BLACKPOOL BURY 1969/70 LEICESTER OXFORD BOLTON CHARLTON WATFORD ASTON V SWINDON SHEFF U NORWICH BLACKBURN 1970/71 LEICESTER 1971/72 BRISTOL R (FR) £2 MILLWALL NORWICH WATFORD BIRMINGHAM PORTSMOUTH Q.P.R SWINDON PRESTON OXFORD SHEFF W 1972/73 SHEFF W FULHAM LUTON Q.P.R SUNDERLAND BURNLEY CARDIFF BLACKPOOL BRIGHTON CARLISLE MILLWALL MIDDLESBORO HUDDERSFIELD NOTTS F OXFORD HULLPORTSMOUTH (FAC) 1973/74 COVENTRY (FLC) NOTTS F NOTTS C LIVERPOOL (FAC) 1974/75 MAN C (FR) £2 ORIENT SOUTHAMPTON OXFORD SHEFF W HULL FULHAM BLACKPOOL CARDIFF BOLTON NORWICH BRISTOL R ASTON V LIVERPOOL (FLC) MILLWALL SUNDERLAND YORK W.B.A NOTTS F 1975/76 HEREFORD (FR) W.B.A BLACKBURN BRISTOL R (LGE) (GPCF) £2 PORTSMOUTH FULHAM NOTTS F SOUTHAMPTON HULL YORK BLACKPOOL W.HAM (FLC) OXFORD SUNDERLAND BOLTON CARLISLE NOTTS C LUTON ORIENT PLYMOUTH CHARLTON 1976/77 COVENTRY (FLC) W.HAM IPSWICH NORWICH ASTON V MIDDLESBORO NEWCASTLE EVERTON BIRMINGHAM MAN C EVERTON MAN U LEEDS (MAY) 1977/78 STOKE (FLC) LEEDS NEWCASTLE ASTON V Q.P.R ARSENAL HIBERNIAN (ASCSF) £2 MIDDLESBORO W.B.A NORWICH MAN C EVERTON COVENTRY NOTTS F 1978/79 C.PALACE (FLC) SOUTHAMPTON EVERTON NOTTS F ARSENAL BOLTON (LGE) WOLVES DERBY MAN C TOTTENHAM IPSWICH MIDDLESBORO MAN U Q.P.R NORWICH ST.MIRREN (ASC) £2 LIVERPOOL 1979/80 EVERTON 1980/81 SHREWSBURY 1981/82 TORQUAY (FAC) PLYMOUTH READING SOUTHEND SWINDON WALSALL FULHAM LINCOLN NEWPORT OXFORD WALSALL (FLC) £2 1982/83 TORQUAY 1983/84 HARTLEPOOL NOTTS C ROCHDALE STOCKPORT PETERBORO DARLINGTON CREWE CHESTERFIELD BLACKPOOL 1984/85 WIGAN PORT V (FRT) SWANSEA WALSALL BOURNEMOUTH BRAD C BRISTOL R 1985/86 WALSALL GILLINGHAM 1986/87 BRISTOL R (FRT) BRENTFORD NEWPORT 1987/88 BRISTOL R 1999/00 STOKE WYCOMBE 2000/01 CAMB U £2 </text:span></text:p>
      <text:p text:style-name="P275"><text:span text:style-name="T537">BRIGHTON</text:span><text:span text:style-name="T545">: 1952/53 SHREWSBURY (SLR/S) 1953/54 SHREWSBURY 1954/55 SHREWSBURY (4 PAGE) £12 1956/57 SHREWSBURY £5 IPSWICH £5 TORQUAY £5 BANIK (FR) £5 MILLWALL (LGE) £5 WALSALL £5 SWINDON £5 SOUTHEND £5 READING £5 1957/58 BRENTFORD (SOF) £3 1958/59 LINCOLN CARDIFF 1960/61 FLUMINENSE (FR) FREM (FR) SCUNTHORPE NORWICH 1961/62 PRESTON SCUNTHORPE SUNDERLAND ALL STARS (TEST) LUTON MIDDLESBORO BLACKBURN (FAC) LIVERPOOL 1962/63 SHREWSBURY SOUTHEND PORTSMOUTH (FLC) SWINDON NOTTS C 1963/64 OXFORD BARROW 1964/65 NOTTS C TRANMERE MILLWALL 1965/66 BRENTFORD GRIMSBY SWANSEAYORK READING 1966/67 SWANSEA CHELSEA (FAC) MIDDLESBORO 1967/68 TORQUAY GRIMSBY INTER XI (TEST) SOUTHPORT STOCKPORT SWINDON 1968/69 STOCKPORT OXFORD (FLC) 1969/70 ROCHDALE BIRMINGHAM (FLC) £2 BRISTOL R 1970/71 BIRMINGHAM (TEST) £2 CHELTENHAM (FAC) £2 1971/72 PORT V BLACKBURN SWANSEA 1972/73 FULHAM CARLISLE Q.P.R BURNLEYASTON V PORTSMOUTH 1973/74 CHARLTON (FLC) BLACKBURN 1974/75 SWINDON SOUTHEND ALDERSHOT CHARLTON 1975/76 MILLWALL SHREWSBURY SHEFF W 1976/77 DERBY (FLC) PORT V IPSWICH (FLC)</text:span><text:span text:style-name="T548"> </text:span><text:span text:style-name="T546">C.PALACE (FAC) SWINDON CHESTER PRESTON READING 1977/78 OLDHAM (LGE) (FLC) LUTON CARDIFF ORIENT BRISTOL R MANSFIELD NOTTS C (LGE) (FAC) STOKE FULHAM BLACKPOOL 1978/79 CAMB U (LGE) SUNDERLAND W.HAM WREXHAM ORIENT LUTON CARDIFF NEWCASTLE STOKE LEICESTER C.PALACE BURNLEY SHEFF U BRISTOL R BLACKBURN 1979/80 ARSENAL (LGE) (FLC) CAMB U (FLC) BOLTON IPSWICH SOUTHAMPTON LEEDS DERBY ASTON V </text:span><text:span text:style-name="T536">BURY</text:span><text:span text:style-name="T545">:1957/58OLDHAM (SLCRS) 1961/62 LUTON SUNDERLAND </text:span><text:span text:style-name="T546">1962/63 SUNDERLAND SOUTHAMPTON (MAY) PRESTON WALSALL 1963/64 SOUTHAMPTON (NOV) NORWICH DERBY PORTSMOUTH (DEC) £5 (APR) SWINDON CHARLTON SCUNTHORPE ROTHERHAM GRIMSBY NORTHAMPTON HUDDERSFIELD MIDDLESBROUGH 1964/65 C.PALACE SOUTHAMPTON (NOF) MAN C £3 MIDDLESBROUGH PORTSMOUTH (NOF) SWANSEA COVENTRY PRESTON HUDDERSFIELD CHARLTON (WOF) ROTHERHAM 1965/66 CHARLTON MIDDLESBROUGH (NOF) MAN C PRESTON HUDDERSFIELD BOLTON 1966/67 PORTSMOUTH £3 ROTHERHAM BRISTOL C PRESTON HULL COVENTRY BLACKBURN MILLWALL PLYMOUTH CHARLTON C.PALACE 1967/68 OLDHAM READING PETERBORO SCUNTHORPE BRIGHTON SHREWSBURY BOURNEMOUTH GRIMSBY (FLC) GILLINGHAM OXFORD SOUTHPORT BRISTOL R STOCKPORT WATFORD TRANMERE 1968/69 STOCKPORT (FLC) £2 C.PALACE MIDDLESBORO OXFORD 1969/70 READING</text:span><text:span text:style-name="T545"> BRAD C WALSALL BRIGHTON DONCASTER BRISTOL R SHREWSBURY 1970/71 BRAD C GILLINGHAM SHREWSBURY TRANMERE BARNSLEY SWANSEA </text:span><text:span text:style-name="T551">1971/72 COLCHESTER (SOF) CAMB U £2 READING £2WORKINGTON £2 STOCKPORT £2 NEWPORT £2 DONCASTER £2 GRIMSBY £2 1972/73 WORKINGTON CHELSEA (FLC) £3 MANSFIELD DONCASTER HEREFORD (SLCR) </text:span><text:span text:style-name="T545">1973/74 LUTON (FLC) PETERBORO MANSFIELD BRAD C BRENTFORD DARLINGTON CAMB U NORTHAMPTON LINCOLN SWANSEA ROTHERHAM READING STOCKPORT SCUNTHORPE DONCASTER NEWPORT EXETER </text:span><text:span text:style-name="T551">1974/75 OLDHAM (FLC) SOUTHEND GRIMSBY LEEDS (FLC) CHARLTON £2 PETERBORO WALSALL MILLWALL (FAC) £2 PORT V CHESTERFIELD BLACKBURN GILLINGHAM SWINDON 1975/76 MANSFIELD SOUTHEND SHEFF W WALSALL BRIGHTON PRESTON PETERBORO GRIMSBY HEREFORD SHREWSBURY PORT V 1976/77 PETERBORO BRIGHTON SWINDON SHEFF W GILLINGHAM ROTHERHAM NORTHAMPTON (DEC) £5 (FEB) C.PALACE MANSFIELD OXFORD PORT V PORTSMOUTH LINCOLN CHESTERFIELD 1977/78 LINCOLN SHEFF W SHREWSBURY PETERBORO CHESTERFIELD ROTHERHAM OXFORD COLCHESTER CAMB U NOTTS F (FLC) WALSALL PORT V HEREFORD 1978/79 CHESTERFIELD WALSALL HULL SHREWSBURY LINCOLN PETERBORO </text:span><text:span text:style-name="T545">1981/82 WIGAN CHESTER/BOLTON/SHREW (GC TRIPLE ISSUE) £2 PETERBORO HULL CREWE </text:span><text:span text:style-name="T551">1979/80 BLACKPOOL WIMBLEDON SOUTHEND OXFORD MANSFIELD 1980/81 TORQUAY </text:span><text:span text:style-name="T545">1982/83 TORQUAY PORT V ROCHDALE HULL DARLINGTON PETERBORO SCUNTHORPE 1984/85 NORTHAMPTON BLACKPOOL DARLINGTON ROCHDALE MANSFIELD PETERBORO CREWE1985/86 LINCOLN DERBY GILLINGHAM WOLVES £2 WIGAN READING WALSALL 1997/98 MAN C </text:span><text:span text:style-name="T537">BOLTON</text:span><text:span text:style-name="T546">:</text:span><text:span text:style-name="T545">1953/54 ARSENAL £10 1954/55 BURNLEY SHEFF U 1955/56 CHARLTON 1956/57 ASTON V BLACKPOOL (LGE)(FAC) LEEDS W.B.A SUNDERLAND MAN C LUTON NEWCASTLE BURNLEY BIRMINGHAM 1957/58 BIRMINGHAM HEARTS (FR) 1958/59 EVERTON 1959/60 MAN U 1960/61 BLACKBURN (FAC) 1961/62 BLACKBURN 1962/63 SHEFF U BURNLEY 1963/64 WOLVES BURNLEY 1964/65 COVENTRY PRESTON PLYMOUTH WORKINGTON (FAC) 1965/66 PRESTON (LGE) CARLISLE SOUTHAMPTON COVENTRY DERBY 1966/67 ARSENAL (FAC) HULL1967/68 CARLISLE 1968/69 DERBY MILLWALL CARDIFF PRESTON BREMERHAVEN (FR) 1969/70 BIRMINGHAM ASTON V PORTSMOUTH SWINDON WATFORD OXFORD BRISTOL C LEICESTER SHEFF U Q.P.R HULL HUDDERSFIELD CHARLTON BLACKBURN 1970/71 CARLISLE 1971/72 PORT V BRAD C ROCHDALE 1972/73 PORT V ROCHDALE SWANSEA 1973/74 PRESTON (FLC) C.PALACE NOTTS F MILLWALL (FLC) LUTON 1974/75 SOUTHAMPTON NOTTS C NOTTS F W.B.A OXFORD 1975/76 SOUTHAMPTON CARLISLE 1979/80 HALIFAX (FAC) ARSENAL (FAC) </text:span><text:span text:style-name="T537">BURNLEY</text:span><text:span text:style-name="T545">: 1952/53 WOLVES £10 1955/56 BOLTON £6 1959/60 LEEDS £5 1960/61 REIMS (EC) £4 WOLVES BOLTON W.HAM W.B.A ASTON V 1961/62 FULHAM SHEFF W SHEFF U BLACKPOOL 1962/63 BIRMINGHAM (JAN) BLACKBURN SHEFF U BLACKPOOL W.B.A MCDONALDS XI (TEST) W.HAM BLACKBURN NOTTS F MAN U EVERTON LEICESTER 1963/64 LEICESTER BLACKPOOL ARSENAL FULHAM W.B.A ALL STAR XI (TEST) £3 (INC S/S TEAM LINE UP) £5 SHEFF U ASTON V W.HAM BOLTON BLACKBURN 1964/65 BLACKBURN BRENTFORD (FAC) FULHAM BLACKPOOL LEICESTER W.B.A SUNDERLAND STOKE 1965/66 ASTON V STOKE FULHAM W.B.A BLACKPOOL BLACKBURN 1966/67 FULHAM (INC S/S TEAM LINEUP) £4 ASTON V STOKE NEWCASTLE ARSENAL SOUTHAMPTON SUNDERLAND 1967/68 NOTTS F WOLVES LEICESTER STOKE SHEFF U SUNDERLAND SOUTHAMPTON 1968/69 COVENTRY ARSENAL NOTTS F SOUTHAMPTON DERBY (FAC) EVERTON SUNDERLAND GRIMSBY (FLC) NEWCASTLE 1969/70 NOTTS F WBA MAN C SUNDERLAND C.PALACE WOLVES W.HAM 1970/71 MAN U BIRMINGHAM CHELSEA NOTTS F 1973/74 MAN U LEICESTER SOUTHAMPTON 1974/75 LEEDS MAN C EVERTON NEWCASTLE LUTON DERBY 1975/76 WOLVES MAN U BLACKBURN (ASC) £3 1976/77 LUTON BRISTOL R PLYMOUTH WOLVES NOTTS F BOLTON NOTTS C 1977/78 CHESTER (FLC) £2 NORWICH IPSWICH (FLC) NOTTS C ORIENTSUNDERLAND MANSFIELD OLDHAM BLACKPOOL 1977/78 LEICESTER BRAD C (FLC) OLDHAM SHEFF U PRESTON LUTON </text:span><text:span text:style-name="T537">BRISTOL R</text:span><text:span text:style-name="T545">:</text:span><text:span text:style-name="T551"> 1950/51 C.PALACE (SLCR SLMRKS) £13</text:span><text:span text:style-name="T545">1953/54 BURY 1954/55 NOTTS C LINCOLN 1956/57 PORT V BRISTOL C 1957/58 CHARLTON SWANSEA 1958/59 FULHAM GRIMSBY MIDDLESBORO 1961/62 SCUNTHORPE STOKE </text:span><text:span text:style-name="T556">1962/63 PORT V CARLISLE HULL MILLWALL NORTHAMPTON HALIFAX SOUTHEND 1963/64 READING LUTON BARNSLEY 1964/65 READING PETERBORO 1965/66 SWINDON OXFORD 1966/67 WATFORD GRIMSBY BOURNEMOUTH DONCASTER PETERBORO ORIENT BRIGHTON BRISTOL C (GSC) TOURNAI (FR) 1967/68 SOUTHPORT OXFORD GILLINGHAM TORQUAY READING PETERBORO OLDHAM TRANMERE SWINDON NORTHAMPTON STOCKPORT SHREWSBURY ALL STAR XI (TEST) £2 WATFORD WALSALL MANSFIELD ORIENT SCUNTHORPE GRIMSBY COLCHESTER BRIGHTON BARROW BOURNEMOUTH 1968/69 CREWE STOCKPORT LUTON MANSFIELD ROTHERHAM READING TRANMERE SWANSEA (LC) £2 STOCKPORT SOUTHPORT WALSALL HARTLEPOOL BRISTOL C (GPC) £2 BRIGHTON BOURNEMOUTH BARROW 1969/70 MANSFIELD BARNSLEY ROTHERHAM BURY SHREWSBURY READING BRIGHTON SOUTHPORT DONCASTER GILLINGHAM WALSALLTRANMERE TORQUAY ORIENT 1970/71 BRISTOL C (GCCF) £2 BRAD C 1971/72 ASTON V (LGE) SUNDERLAND (FLC) BOLTON BLACKBURN CHARLTON 1972/73 PORT V BOURNEMOUTH BRISTOLC (GFCF) £2 BLACKBURN SHEFF U (WC) CHARLTON TRANMERE 1973/74 BOURNEMOUTH 1974/75 BRISTOL C (GPCF) £2 1975/76 YORK ASTON V (FR) £4 1976/77 DORDRECHT (FR) £4</text:span><text:span text:style-name="T545"> </text:span><text:span text:style-name="T537">BLACKBURN:</text:span><text:span text:style-name="T546"> </text:span><text:span text:style-name="T545">1954/55 LUTON (NOF) STOKE £11 PORT V £10 BRISTOL R £10 NOTTS C £10 DONCASTER (GLOSSY ISSUE) £14 FULHAM (WOF) ROTHERHAM £10 PLYMOUTH £10 1955/56 PORT V £8 1956/57 BRISTOL R £5 GRIMSBY £6 MIDDLESBRO £6 PORT V £51957/58 SWANSEA £5 CHARLTON £5 1958/59 NEWCASTLE 1959/60 BOLTON 1960/61 BOLTON 1961/62 W.B.A BOLTON FULHAM NANCY (FR) £3 CHELSEA £5 1962/63 W.B.A ARSENAL FULHAM SHEFF U ASTON V BURNLEY 1963/64 BLACKPOOL EVERTON BOLTON W.B.A 1964/65 BLACKPOOL SUNDERLAND SHEFF W NOTTS F 1965/66 NEWCASTLE SUNDERLAND LEICESTER BLACKPOOL STOKE ARSENAL 1966/67 ROTHERHAM HUDDERSFIELD 1968/69 BOLTON 1969/70 DONCASTER (FLC) BOLTON HULL1971/72 ROTHERHAM WORKINGTON (FLC) BOLTON ROCHDALE BRAD C WALSALL PORT V TORQUAY SHREWSBURY 1973/74 BRIGHTON SOUTHEND PORT V TRANMERE GRIMSBY 1975/76 CARLISLE £2 1976/77 ROCHDALE (FLC) £2 BURNLEY 1977/78 COLCHESTER (FLC) ORIENT SOUTHAMPTON OLDHAM 1978/79 C.PALACE LEICESTER CHARLTON NOTTS C STOKE SUNDERLANDOLDHAM (DEC) £2 (MAR) BURNLEY MILLWALL (LGE) (FAC) NEWCASTLE CARDIFF FULHAM PRESTON BRISTOL R SHEEF U W.HAM 1979/80 MILLWALL NOTTS F (FLC) CHESTERFIELD OXFORD STAFFORD R (FAC) £2 COVENTRY (FAC) ASTON V (FAC) BRENTFORD </text:span><text:span text:style-name="T537">CHESTER</text:span><text:span text:style-name="T545">:1960/61 DONCASTER 1964/65 ROCHDALE 1965/66 LUTON 1966/67 CREWE 1967/68 SOUTHEND WORKINGTON 1968/69 GRIMSBY £2 SOUTHEND £2 DONCASTER £2 1969/70 SWANSEA £2 OLDHAM £2 WORKINGTON £2 1970/71 DARLINGTON £2 1972/73 PETERBORO 1973/74 PETERBORO STOCKPORT DONCASTER BARNSLEY NORTHAMPTON 1974/75 DONCASTER BRENTFORD SHREWSBURY NEWPORT MANSFIELD DARLINGTON NEWCASTLE (FLC) CREWE LEEDS (FLC) SOUTHPORT 1975/76 HEREFORD GILLINGHAM PRESTON MANSFIELD PORT V ROTHERHAM WALSALL </text:span></text:p>
      <text:p text:style-name="P275"><text:span text:style-name="T545">C.PALACE 1976/77 OXFORD SWINDON SHEFF W ROTHERHAM WREXHAM CHESTERFIELD GRIMSBY 1977/78 GILLINGHAM PORT V LINCOLN COLCHESTER ROTHERHAM 1978/79 PORT V (FLC) WALSALL PETERBORO NORWICH (FLC) HULLCOLCHESTER COVENTRY (FLC) £2 SOUTHEND 1979/80 OXFORD £2 1982/83 ROCHDALE TORQUAY HEREFORD BRISTOL C WIMBLEDON 1986/87 SWINDON 1987/88 YORK ROTHERHAM 1988/89 WOLVES £2 NORTHAMPTON WIGAN 1989/90 MACCLESFIELD (FAC) BLACKPOOL1990/91 CAMB U £2 1992/93 STOCKPORT (FLC) £2 </text:span><text:span text:style-name="T537">COVENTRY</text:span><text:span text:style-name="T545">: 1955/56 ORIENT READING 1956/57 MILLWALL 1957/58 READING PORT V SOUTHAMPTON 1958/59 NORTHAMPTON PORT V 1960/61 Q.P.R 1961/62 BRAD PA LINCOLN 1962/63 BRIGHTON NOTTS C MAN U (FR) £4 SWINDON SHREWSBURY WATFORD NORTHAMPTON 1963/64 BARNSLEY BRISTOL R MILLWALL READING 1964/65 FULHAM (FR) £2 IPSWICH (FLC) £3 MIDDLESBROUGH PLYMOUTH PRESTON NORTHAMPTON LEICESTER (FR) £3 BOLTON 1965/66 PRESTON BIRMINGHAM <text:s/>DERBY CARDIFF MAN C NORWICH W.B.A (FLC) £3 PLYMOUTH 1966/67 NORTHAMPTON BOLTON PRESTON </text:span><text:span text:style-name="T536">REP</text:span><text:span text:style-name="T545"> HULL V PORTSMOUTH (FAC) (4 PAGE) (SLCR) £2 1967/68 W.HAM EVERTON 1968/69 ARSENAL 1969/70 NOTTS F EVERTON LEEDS BURNLEY ARSENAL WOLVES DERBY C.PALACE 1970/71 STOKE MAN C C.PALACE BLACKPOOL DERBY W.B.A DERBY </text:span><text:span text:style-name="T546">1974/75 W.HAM NORWICH (FAC) 1975/76 NEWCASTLE (FAC) </text:span><text:span text:style-name="T545"><text:s/></text:span></text:p>
      <text:p text:style-name="P297">89</text:p>
      <text:p text:style-name="P275"><text:soft-page-break/><text:span text:style-name="T536">C</text:span><text:span text:style-name="T537">HELSEA</text:span><text:span text:style-name="T545">: 1945/46 ASTON V £15 1946/47 WOLVES 1947/48 STOKE 1948/49 CHARLTON 1950/51 MIDDLESBORO FULHAM (FAC) CHARLTON 1951/52 W.B.A 1952/53 BIRMINGHAM (FAC) (VSLCR) £5 BLACKPOOL CHARLTON ARSENAL MAN C 1953/54 BLACKPOOL ARSENAL SHEFF U WOLVES SUNDERLAND HUDDERSFIELD (SOF) £4 SHEFF W BOLTON MAN C NEWCASTLE 1955/56 BLACKPOOLSHEFF U SUNDERLAND PORTSMOUTH WOLVES W.B.A ARSENAL 1956/57 PORTSMOUTH TOTTENHAM WOLVES BLACKPOOL MAN C (SLMRK) W.B.A ESPORTE (FR) ASTON V 1957/58 EVERTON SUNDERLAND BOLTON CANTO R (FR) BURNLEY LUTON LEICESTER BIRMINGHAM W.B.A ASTON V PRESTON WOLVES MAN C ARSENAL NEWCASTLE BLACKPOOL NOTTS F BELGRADE (FR) MOSCOW (FR) </text:span><text:span text:style-name="T547">REP </text:span><text:span text:style-name="T545">BRITISH ARMY V FRENCH ARMY (4 PAGE) £4 1958/59 WOLVES ARSENAL TOTTENHAM ASTON V (LGE) (FAC) NOTTS F BOLTON LEICESTER BIRMINGHAM BLACKBURN W.HAM LUTON PRESTON BLACKPOOL EVERTON W.B.A BELGRADE (ICFC) £8 NEWCASTLE PORTSMOUTH BURNLEY LEEDS 1959/60 BURNLEY A.BILBAO (FR) FULHAM <text:s/>EVERTON NEWCASTLE NOTTS F 1960/61 FULHAM BLACKPOOL BIRMINGHAM BURNLEY NOTTS F 1961/62 LEICESTER W.B.A MAN C <text:s/>BLACKPOOL MAN U FULHAM W.HAM ARSENAL EVERTON BURNLEY TOTTENHAM BLACKBURN BIRMINGHAM LEEDS 1962/63 PORTSMOUTH STOKE PRESTON GRIMSBY ROTHERHAM <text:s/>PLYMOUTH NEWCASTLE DERBY MIDDLESBROUGH SOUTHAMPTON SUNDERLAND CHARLTON NORWICH 1963/64 TOTTENHAM (FAC) BURNLEY LIVERPOOL BLACKBURN MAN U SHEFF W ARSENAL BOLTON HUDDERSFIELD (FAC) WOLVES IPSWICH W.B.A LEICESTER BLACKPOOL ASTON V EVERTON 1964/65 SHEFF W FULHAM MAN U BLACKBURN EVERTON WOLVES BLACKPOOL TOTTENHAM (LGE) (FAC) SHEFF U LIVERPOOL W.B.A ARSENAL LEICESTER 1965/66 HULL (FAC) MUNCHEN (ICFC) £2 BURNLEY STOKE SHEFF W NEWCASTLE BLACKPOOL LEICESTER WIENER (ICFC) £2.50 LIVERPOOL NORTHAMPTON £2 TOTTENHAM FULHAM LEEDS (LGE) (FAC) MILAN (ICFC) £2 ARSENAL SHREWSBURY (FAC) MAN U W.HAM NOTTS F W.B.A SHEFF U BARCELONA (ICFCSF) £4 EVERTON SUNDERLAND ROMA (ICFC) £3 1966/67 LEEDS SHEFF U (LGE) FULHAM NOTTS F SHEFF W (LGE) (FAC) SUNDERLAND ARSENAL BURNLEY LEICESTER BLACKPOOL (LGE) (FLC) TOTTENHAM MAN U EVERTON W.HAM LIVERPOOL SOUTHAMPTON ASTON V MAN C BRIGHTON (FAC) NEWCASTLE W.B.A STOKE R.MADRID (FR) £2 LONDON XI (TEST) £5 1967/68 NEWCASTLE BURNLEY FULHAM SOUTHAMPTON SHEFF U STOKE COVENTRY W.HAM SHEFF W MAN U W.B.A IPSWICH (FAC) NOTTS F LEICESTER TOTTENHAM MAN C WOLVES SUNDERLAND NORWICH (FAC) ARSENAL 1968/69 LEEDS COVENTRY WBA SHEFF W TOTTENHAM W.HAM DERBY (FLC) IPSWICH LEICESTER AMSTERDAM (ICFC) £3 MAN C SOUTHAMPTON LIVERPOOL PRESTON (FAC) (FACR) STOKE (LGE) (FAC) SUNDERLAND W.B.A (FAC) NEWCASTLE BURNLEY ARSENALQ.P.R NOTTS F MAN U MORTON (ICFC) £4 1969/70 STOKE W.HAM MAN U SHEFF W TOTTENHAM C.PALACE W.B.A COVENTRY SOUTHAMPTON SUNDERLAND NEWCASTLE DERBY 1970/71 C.PALACE (FAC) DERBY ARSENAL W.HAM IPSWICH LEEDS MIDDLESBROUGH (FLC) NEWCASTLE SOUTHAMPTON STOKE C.PALACE (LGE) MAN C (LGE) (FAC) COVENTRY WOLVES EVERTON BRUGES (ICFC) £3 1971/72 EVERTON MAN U W.B.A COVENTRY DERBY WOLVES NOTTS F ARSENAL SOUTHAMPTON BOLTON (FLC) NOTTS F TOTTENHAM LEEDS TOTTENHAM (FLC) HUDDERSFIELD LEICESTER LIVERPOOL W.HAM SHEFF U C.PALACE STOKE 1972/73 WBA LIVERPOOL LEEDS MAN C W.HAM IPSWICH DERBY NEWCASTLE LEICESTER C.PALACE NORWICH DERBYARSENAL (LGE) (FAC) IPSWICH (FLC) SHEFF U BIRMINGHAM TOTTENHAM STOKE MAN U WOLVES EVERTON 1973/74 IPSWICH COVENTRY SHEFF U WOLVES EVERTON SOUTHAMPTON LEICESTER LEEDS W.HAM Q.P.R (LGE) (FAC) DERBY NEWCASTLE TOTTENHAM FULHAM (TEST) BIRMINGHAM 1974/75 NEWPORT (FLC) LEEDS CARLISLE £2 BURNLEY LIVERPOOL ARSENAL WOLVES STOKE (FLC) (LGE) LEICESTER COVENTRY LUTON W.HAM IPSWICH MAN C Q.P.R SHEFF W (FAC) BIRMINGHAM (FAC) NEWCASTLE DERBY MIDDLESBORO SHEFF U EVERTON 1975/76 CARLISLE OXFORD NOTTS F MAN C (FLC) SUNDERLAND W.B.A C.PALACE (FAC) SOUTHAMPTON LUTON 1976/77 CARDIFF SOUTHAMPTON (LGE) (FAC) BLACKBURN LUTON OLDHAM NOTTS F SHEFF U HULL FULHAM HEREFORD MILLWALL BLACKPOOL 1977/78 MAN U BIRMINGHAM NOTTS F EVERTON IPSWICH BURNLEY (FAC) COVENTRY DERBY MIDDLESBORO ASTON V W.HAM W.B.A LIVERPOOL NEWCASTLE ARSENAL 1978/79 N.Y.COSMOS (FR) £3 MAN U LIVERPOOLNOTTS F LEEDS MAN C BOLTON NORWICH ASTON V COVENTRY Q.P.R BIRMINGHAM SOUTHAMPTON IPSWICH 1979/80 BIRMINGHAM FULHAM W.HAM Q.P.R NEWCASTLE SUNDERLAND WREXHAM WATFORD BRISTOL R CHARLTON PRESTON SWANSEA LEICESTER BURNLEY LUTON </text:span><text:span text:style-name="T537">CREWE</text:span><text:span text:style-name="T545">: 1955/56 HALIFAX (CR) 1957/58 STOCKPORT 1958/59 WATFORD MILLWALL NORTHAMPTON SHREWSBURY WORKINGTON COVENTRY (SOF) £2 GATESHEAD SOUTHPORT PORT V CARLISLE 1959/60 HARTLEPOOL WATFORD (CR) C.PALACE STOCKPORT DARLINGTON EXETER ROCHDALE DONCASTER TORQUAY STOCKPORT WALSALL ALDERSHOT BARROW BRAD PA SOUTHPORT (SLMRK) WORKINGTON MILLWALL 1960/61 WORKINGTON BARROW GILLINGHAM OLDHAM ROCHDALE (LGE) STOCKPORT DONCASTER ALDERSHOT MILLWALLBRAD PA 1961/62 ALL STARS XI (FR) HARTLEPOOL 1962/63 NEWPORT ALDERSHOT ROCHDALE STOCKPORT 1963/64 NOTTS C SOUTHEND BRENTFORD BRISTOL C Q.P.R COVENTRY 1964/65 DONCASTER LINCOLN STOCKPORT ROCHDALE 1965/66 LINCOLN COVENTRY NEWPORT TRANMERE WREXHAM LUTON HALIFAX STOCKPORT SOUTHPORT TORQUAY DONCASTER 1966/67 NEWPORT BRENTFORD CHESTER STOCKPORT ALDERSHOT GRIMSBY (FAC) £2.50 DARLINGTON (FAC) £2.50 PORT V TRANMERE STOCKPORT LINCOLN WREXHAM 1967/68 YORK OXFORD (FR) £3 ALTRINCHAM (CSC) £3 STOCKPORT CHESTER WORKINGTON BARNSLEY PORT V 1968/69 NORTHAMPTON (FLC) £3 HARTLEPOOL READING WATFORD TRANMERE BOURNEMOUTH MANSFIELD BRIGHTON ROTHERHAM TORQUAY BARROW ORIENT BARNSLEY LUTON PLYMOUTH OLDHAM SHREWSBURY STOCKPORT SWINDON WORKINGTON </text:span><text:span text:style-name="T536">£2 EACH</text:span><text:span text:style-name="T547"> </text:span><text:span text:style-name="T545">1969/70 GRIMSBY PORT V CHESTERFIELD DONCASTER (FAC) </text:span><text:span text:style-name="T536">£2 EACH </text:span><text:span text:style-name="T547"><text:s/></text:span><text:span text:style-name="T545">1970/71 HARTLEPOOL TRANMERE (FLC) WORKINGTON ALDERSHOT STOCKPORT SOUTHPORT CHESTER DONCASTER (FAC) £3 PETERBORO (SLMRK) DARLINGTON LINCOLN OLDHAM BOURNEMOUTH (SLMRK) NORTHAMPTON GRIMSBY BARROW EXETER NOTTS C COLCHESTER </text:span><text:span text:style-name="T536">£2 EACH </text:span><text:span text:style-name="T545">1971/72 EXETER DONCASTER STOCKPORT SOUTHPORT (FLC) (SCUNTHORPE LINCOLN READING WORKINGTON BURY CHESTER CAMB U COLCHESTER DARLINGTON PETERBORO NEWPORT BARROW (WOF)</text:span></text:p>
      <text:p text:style-name="P275"><text:span text:style-name="T536">£2 EACH </text:span><text:span text:style-name="T545">1972/73 WORKINGTON TORQUAY HEREFORD LINCOLN BRAD C DONCASTER GILLINGHAM PETERBORO CAMB U BARNSLEY DARLINGTON MANSFIELD CHESTER COLCHESTER STOCKPORT READING NEWPORT NORTHAMPTON SOUTHPORT ALDERSHOT READING </text:span><text:span text:style-name="T536">£2 EACH </text:span><text:span text:style-name="T545">1973/74 HARTLEPOOL STOCKPORT GILLINGHAM TRANMERE (FLC) ROTHERHAM SWANSEA MANSFIELD NEWPORT BURY DARLINGTON PETERBORO DONCASTER BRAD C COLCHESTER SCUNTHORPE WORKINGTON TORQUAY CHESTER EXETER READING BARNSLEY NORTHAMPTON LINCOLN </text:span><text:span text:style-name="T536">£1.50 EACH </text:span><text:span text:style-name="T545">1974/75 ASTON V (FLC) HARTLEPOOL ROCHDALE STOCKPORT EXETER NEWPORT LINCOLN DONCASTER BIRMINGHAM (FLC) BARNSLEY TORQUAY CAMB U SOUTHPORT WORKINGTON MANSFIELD READING NORTHAMPTON BRENTFORD BRAD C ROTHERHAM (JAN) £5 (MAR) SCUNTHORPE SHREWSBURY DARLINGTON SWANSEA CHESTER </text:span><text:span text:style-name="T536">£1.50 EACH </text:span><text:span text:style-name="T545">1975/76 TRANMERE (FLC) CHELSEA (FLC) HARTLEPOOL READING TORQUAY ROCHDALE TOTTENHAM (FLC) SCUNTHORPE BOURNEMOUTH BRENTFORD SWANSEA DONCASTER WORKINGTON SOUTHPORT WATFORD CAMB U STOCKPORT EXETER NEWPORT </text:span><text:span text:style-name="T536">£1.50 EACH </text:span><text:span text:style-name="T545">1976/77 TRANMERE (FLC) SOUTHEND HARTLEPOOL CAMB U ROCHDALE BRAD C DARLINGTON STOCKPORT BRENTFORD SCUNTHORPE COLCHESTER DARLINGTON ALDERSHOT NEWPORT (4 PAGE) £3 1977/78 BURY (FLC) £2 TORQUAY NEWPORT ROCHDALE</text:span></text:p>
      <text:p text:style-name="P275"><text:span text:style-name="T545">HARTLEPOOL NORTHAMPTON STOCKPORT DARLINGTON SOUTHEND WIMBLEDON £2 SWANSEA DONCASTER 1978/79 PORT V WIMBLEDON STOCKPORT WIGAN DARLINGTON DONCASTER HALIFAX HEREFORD ROCHDALE (4 PAGE) £3 GRIMSBY PORTSMOUTH £2 ROCHDALE (FLC) 1979/80 HUDDERSFIELD (LGE) £2 (FLC) £2 TORQUAY DARLINGTON ROCHDALE STOCKPORT TRANMERE PORTSMOUTH HEREFORD BOURNEMOUTH PORT V NEWPORT NORTHAMPTON BRAD C SCUNTHORPE LINCOLN HALIFAX 1981/82 ROCHDALE SHEFF U £2 DARLINGTON 1983/84 STOCKPORT CHESTERFIELD ROCHDALE TORQUAY 1984/85 BURNLEY (FLC) STOCKPORT DARLINGTON TRANMERE PORT V 1985/86 STOCKPORT 1986/87 W.B.A (FR) £2 HEREFORD 1987/88 SCUNTHORPE STOCKPORT DARLINGTON 1988/89 HULL YTH (FAYC) £2 CAMB U 1989/90 TRANMERE BOLTON PORT V (FR) B.AUCKLAND (FAC) £2 1990/91 TRANMERE ATHERSTONE (FAC) £2 1991/92 STOCKPORT 1992/93 MARINE (FAC) £2 HALIFAX £2 BLACKBURN (FAC) £2 TRANMERE (FRT) £2 1993/94 MACCLESFIELD (FAC) £2 DARLINGTON (FAC) £2 PRESTON 1997/98 LIVERPOOL (FR) £2 2001/02 EVERTON (FAC) £2 </text:span><text:span text:style-name="T537">CHESTERFIELD</text:span><text:span text:style-name="T545">: 1949/50 SWANSEA (SLMRK) 1959/60 BARNSLEY TRANMERE BOURNEMOUTH 1960/61 SWINDON SHREWSBURY 1961/62 DONCASTER 1962/63 GILLINGHAM LINCOLN SOUTHPORT 1963/64 TRANMERE BRIGHTON TORQUAY LINCOLN STOCKPORT ROCHDALE SOUTHPORT ALDERSHOT 1964/65 NOTTS C BRAD C SOUTHPORT ROCHDALE NEWPORT DONCASTER TRANMERE (WOF) PETERBORO (FAC) HARTLEPOOL DARLINGTON MILLWALL OXFORD LINCOLN 1965/66 TRANMERE BARNSLEY TORQUAY BRAD C STOCKPORT NEWPORT ROCHDALE LUTON BRAD PA DARLINGTON CREWE SOUTHPORT HARTLEPOOL NOTTS C (LGE) (FLC) COLCHESTER WREXHAM 1966/67 BRENTFORD YORK TRANMERE WREXHAM SOUTHPORT BARNSLEY SOUTHEND EXETER NOTTS C CREWE ROCHDALE 1967/68 ROCHDALE LINCOLN LUTON ALDERSHOT BRENTFORD SWANSEA EXETER YORK WREXHAM PORT V WORKINGTON SOUTHEND BRAD PA DONCASTER BARNSLEY (LGE) (FAC) 1968/69 ROCHDALE SOUTHEND SCUNTHORPE WORKINGTON DARLINGTON 1969/70 SCUNTHORPE WREXHAM OLDHAM PETERBORO (MAR) (APR) SOUTHEND SWANSEA GRIMSBY NOTTS C YORK CREWE NORTHAMPTON BRENTFORD WORKINGTON DARLINGTON ALDERSHOT COLCHESTER NORTHAMPTON VICENZA (FR) £2 1970/71 ROCHDALE SHREWSBURY PRESTON WALSALL TORQUAY SWANSEA PORT V BARNSLEY 1972/73 YORK NOTTS C BOLTON ROTHERHAM BRENTFORD </text:span><text:span text:style-name="T547">£1.50 EACH </text:span></text:p>
      <text:p text:style-name="P275"><text:span text:style-name="T545">1973/74 WREXHAM £1.50 1974/75 BURY SWINDON HALIFAX BLACKBURN BRIGHTON CHARLTON PRESTON GILLINGHAM C.PALACE SOUTHEND HEREFORD </text:span><text:span text:style-name="T547">£1.50 EACH </text:span><text:span text:style-name="T545">1975/76 WALSALL ROTHERHAM PORT V WREXHAM PRESTON COLCHESTER 1976/77 ROTHERHAM (FLC) £3 NORTHAMPTON WREXHAM WALSALL (LGE) (FAC) £2</text:span></text:p>
      <text:p text:style-name="P275"><text:span text:style-name="T537">C.PALACE</text:span><text:span text:style-name="T545">:</text:span><text:span text:style-name="T551"> </text:span><text:span text:style-name="T545">1949/50 READING 1950/51 COLCHESTER £151951/52 SOUTHEND 1953/54 READING £9</text:span><text:span text:style-name="T546"> </text:span><text:span text:style-name="T545">1954/55 BRISTOL C £8 COLCHESTER £9 READING £9 SHREWSBURY £9 BRENTFORD £9 VIENNA (FR) (WOF) £10 COVENTRY £8 1955/56 NEWPORT ROTHERHAM (FR) BANGU (FR) FULHAM (FR) MILLWALL COLCHESTER 1956/57 COLCHESTER 1957/58 MILLWALL NORTHAMPTON 1958/59 READING (SJFC) (S/S) £4 WORKINGTON 1959/60 CREWE MARGATE (FAC) 1960/61 NORTHAMPTON OLDHAM HARTLEPOOL YORK ROCHDALE PETERBORO ALDERSHOT DARLINGTON SOUTHPORT CARLISLE 1961/62 READING HULL COVENTRY PORTSMOUTH (LGE) (FAC) TORQUAY Q.P.R PETERBORO NOTTS C NORTHAMPTON SOUTHEND SHREWSBURY WATFORD BOURNEMOUTH R.MADRID (FR) (PIRATE) £4 1962/63 R.MADRID (FR) MILLWALL 1963/64 HULL BRENTFORD HULL SOUTHEND 1964/65 COVENTRY CHARLTON 1965/66 NORWICH CHARLTON BRISTOL C 1966/67 LEICESTER (FR) NORTHAMPTON CHARLTON BLACKBURN DERBY PRESTON CARLISLE 1967/68 PRESTON MILLWALL (FR) £3 BLACKBURN CARDIFF CARLISLE 1968/69 CHARLTON (LGE) 1969/70 CHELSEA (FR) £2 1970/71 MAN U 1972/73 MAN U WOLVES CHELSEA LEEDS DERBY W.HAM STOKE SHEFF U IPSWICH LEICESTER 1973/74 NOTTS C MIDDLESBORO ASTON V BLACKPOOL LUTON MILLWALL SWINDON W.B.A BOLTON PRESTON OXFORD ORIENT BRISTOL C PORTSMOUTH FULHAM HULL 1974/75 TRANMERE SWINDON PRESTON GRIMSBY CHESTERFIELD WALSALL BLACKBURN PLYMOUTH CHARLTON SOUTHEND HEREFORD BURY HALIFAX BRIGHTON COLCHESTER PORT V GILLINGHAM 1975/76 COLCHESTER BRIGHTON GRIMSBY MANSFIELD GILLINGHAM WALSALL SWINDON WREXHAM PORT V PRESTON MILLWALL YORK</text:span><text:span text:style-name="T537">CHARLTON</text:span><text:span text:style-name="T545">: 1946/47 BOLTON WOLVES BLACKBURN DERBY BLACKPOOL GRIMSBY STOKE ASTON V (VSLCR) £14 SHEFF U PRESTON (LGE) HUDDERSFIELD BRENTFORD ARSENAL £16 1948/49 STOKE MIDDLESBROUGH 1949/50 STOKE ARSENAL SUNDERLAND ASTON V FULHAM (LGE) BLACKPOOL NEWCASTLE W.B.A PORTSMOUTH CHELSEA LIVERPOOL BOLTON 1950/51 BOLTON FULHAM WOLVES ARSENAL BLACKPOOL (LGE)(FAC) SUNDERLAND BURNLEY DERBY 1951/52 PRESTON ARSENAL DERBY PORTSMOUTH FULHAM W.B.A BOLTON (K.GEORGE DEATH) BLACKPOOL MAN C WOLVES STOKE ASTON V 1952/53 MAN C PORTSMOUTH WOLVES DERBY CHELSEA PRESTON W.B.A <text:s/>CARDIFF NEWCASTLE FULHAM ARSENAL MIDDLESBROUGH 1953/54 CARDIFF PRESTON LIVERPOOL BURNLEY SUNDERLAND BLACKPOOL ARSENAL MAN C WOLVES (WOF) £3 W.B.A PORTSMOUTH (LGE) SHEFF U NEWCASTLE 1954/55 ASTON V CARDIFF W.B.A EVERTON LEICESTER WOLVES SUNDERLAND NEWCASTLE PORTSMOUTH MAN C PRESTON MAN U £14 SHEFF U BOLTON CHELSEA £10 1955/56 ARSENAL MAN U £10 BIRMINGHAM 1956/57 ARSENAL 1957/58 FULHAM SWANSEA STOKE BRISTOL R GRIMSBY ROTHERHAM BARNSLEY CARDIFF DERBY 1958/59 GRIMSBY ROTHERHAM SUNDERLAND STOKE FULHAM SHEFF W SCUNTHORPE SHEFF U SWANSEA BRISTOL C BARNSLEY 1960/61 BRISTOL R ROTHERHAM SOUTHAMPTON MIDDLESBORO 1961/62 BRISTOL R SOUTHAMPTON 1962/63 STOKE HUDDERSFIELD SOUTHAMPTON (FAC) C.PALACE (FR) BURY NEWCASTLE LEICESTER (FLC) 1963/64 GRIMSBY SWINDON PRESTON HUDDERSFIELD DERBY PORTSMOUTH 1964/65 HUDDERSFIELD SWANSEA BURY BOLTON WOLVES (FR) NEWCASTLE ORIENT (FLC) PRESTON SWINDON MIDDLESBORO 1965/66 FULHAM (FR) PRESTON NORWICH (NOV) (APR) MAN C COVENTRY ORIENT 1966/67 CARLISLE BLACKBURN PRESTON 1967/68 PORTSMOUTH MILLWALL BIRMINGHAM 1972/73 PORT V BOLTON (LGE) 1973/74 PORT V 1975/76 CARLISLE BRISTOL C YORK 1976/77 SUNDERLAND (TEST) £2 BURNLEY NOTTS C HULL HEREFORD W.HAM (FLC) 1977/78 NORWICH</text:span><text:span text:style-name="T546"> 1988/89 KETTERING (FAC)</text:span></text:p>
      <text:p text:style-name="P275"><text:span text:style-name="T537">CARDIFF</text:span><text:span text:style-name="T545">:1959/60 ASTON V 1960/61 BLACKBURN 1961/62 W.B.A LEICESTER SHEFF U 1962/63 LUTON 1964/65 PRESTON 1967/68 TORPEDO (ECWC) £2 ASTON V MILLWALL 1968/69 NORWICH 1969/70 NORWICH 1972/73 BRIGHTON 1973/74 HULL 1975/76 BRISTOL C (FR) £2 MANSFIELD 1976/77 LUTON BURNLEY EVERTON (FAC) NOTTS C BLACKPOOL SHEFF U SOUTHAMPTON HEREFORD OLDHAM 1977/78 SWINDON (FR) £2 TORQUAY (FLC) MANSFIELD 1978/79 NOTTS C 1979/80 NOTTS C </text:span></text:p>
      <text:p text:style-name="P297">90</text:p>
      <text:p text:style-name="P275"><text:soft-page-break/><text:span text:style-name="T537">COLCHESTER</text:span><text:span text:style-name="T545">: </text:span><text:span text:style-name="T551">1951/52 C.PALACE £13</text:span><text:span text:style-name="T564"> </text:span><text:span text:style-name="T545">1954/55 ORIENT (SLCR) £5 1955/56 SHREWSBURY 1956/57 TORQUAY SOUTHEND (LGE) GILLINGHAM READING 1957/58 MILLWALL TORQUAY PORT V GILLINGHAM READING SHREWSBURY C.PALACE (NOF) BRIGHTON SWINDON COVENTRY £4 SOUTHEND BRENTFORD £4 Q.P.R £4 NORTHAMPTON 1958/59 SWINDON NOTTS C 1959/60 MANSFIELD 1960/61 SHREWSBURY NEWPORT 1961/62 MANSFIELD DARLINGTON DONCASTER 1962/63 SHREWSBURY BRISTOL R BRIGHTON COVENTRY 1963/64 PETERBORO COVENTRY PORT V C.PALACE (MAR) £3 (APR) £3 CREWE BRISTOL R READING HULL Q.P.R (LGE) (FAC) £3 NOTTS C BRENTFORD SOUTHEND OLDHAM MILLWALL £3 LUTON SHREWSBURY WALSALL BARNSLEY BOURNEMOUTH 1964/65 SOUTHEND TORQUAY (FLC) £3 GILLINGHAM 1967/68 WALSALL OXFORD 1968/69 READING (FLC) EXETER SWANSEA BRENTFORD WORKINGTON (FLC) 1969/70 READING (FLC) 1970/71 NORTHAMPTON BIRMINGHAM (FLC) £2 OLDHAM CAMB U (LGE) £2 (FLC) £2 1971/72 EXETER 1972/73 ST.MIRREN (FR) £4 1975/76 NOTTS C (FR) (11AUG) S/S £5 1978/79 IPSWICH/NORWICH (TWC) </text:span></text:p>
      <text:p text:style-name="P275"><text:span text:style-name="T536">C</text:span><text:span text:style-name="T537">ARLISLE</text:span><text:span text:style-name="T545">: 1960/61 ROCHDALE 1965/66 BURY 1966/67 CHARLTON HUDDERSFIELD 1967/68 ROTHERHAM CHARLTON £2 1968/69 OXFORD £2 1971/72 MILLWALL £2 1972/73 FULHAM </text:span><text:span text:style-name="T546"><text:s/></text:span><text:span text:style-name="T545">£2 1975/76 OLDHAM OXFORD BLACKBURN YORK PORTSMOUTH CHARLTON BLACKPOOL NOTTS C BOLTON SUNDERLAND </text:span><text:span text:style-name="T542">£1.50 EACH</text:span><text:span text:style-name="T545"> 1977/78 OXFORD COLCHESTER SHREWSBURY HEREFORD PORT V BRAD C PORTSMOUTH WALSALL SHEFF W TRANMERE ROTHERHAM PRESTON 1978/79 LINCOLN HULL (LGE) (FAC) EXETER ROTHERHAM BLACKPOOL (LGE) (FLC) SWINDON SHREWSBURY COLCHESTER PLYMOUTH CHESTER MANSFIELD OXFORD WALSALL SWANSEA SHEFF W TRANMERE PETERBORO WATFORD 1979/80 OXFORD BLACKBURN CHESTERFIELD GILLINGHAM BURY ROTHERHAM BARNSLEY CHESTER 1980/81 BLACKPOOL (ASC) £2 1981/82 WIMBLEDON 1982/83 CAMB U C.PALACE SHEFF W ROTHERHAM NEWCASTLE MIDDLESBORO BURNLEY (LGE) DERBY OLDHAM BLACKBURN BARNSLEY LEEDS 1983/84 CAMB U HUDDERSFIELD BLACKBURN MAN C LEEDS BARNSLEY OLDHAM SWANSEA CHARLTON MIDDLESBORO GRIMSBY 1985/86 CREWE (FLC) BRAD C </text:span></text:p>
      <text:p text:style-name="P275"><text:span text:style-name="T545">1</text:span><text:span text:style-name="T546">986/87 NEWPORT 1988/89 PETERBORO TRANMERE DARLINGTON GRIMSBY LINCOLN CAMB U</text:span><text:span text:style-name="T545"> </text:span><text:span text:style-name="T536">DARLINGTON</text:span><text:span text:style-name="T545">: 1943/44 GATESHEAD (22 APR TTWCS/F) (S/S) (TATTY) £10 1954/55 WORKINGTON BRAD PA 1955/56 HALIFAX 1956/57 EVENWOOD (FAC) £10 HARTLEPOOL £5 1957/58 CHESTERFIELD </text:span><text:span text:style-name="T556">1958/59 ALDERSHOT CARLISLE TORQUAY PORT V GATESHEAD £4 NORTHAMPTON HARTLEPOOL (DSC) £4 C.PALACE £4 1959/60 CREWE </text:span><text:span text:style-name="T545">1960/61 CREWE WORKINGTON C.PALACE (LGE) CREWE 1961/62 SOUTHPORT </text:span><text:span text:style-name="T546">1962/63</text:span><text:span text:style-name="T545"> TRANMERE ROCHDALE HARTLEPOOLTORQUAY LINCOLN OXFORD GILLINGHAM 1963/64 GILLINGHAM ALDERSHOT </text:span><text:span text:style-name="T546">1964/65</text:span><text:span text:style-name="T548"> </text:span><text:span text:style-name="T545">HALIFAX BARROW CREWE ROCHDALE SOUTHPORT TRANMERE STOCKPORT ARSENAL (FAC) </text:span><text:span text:style-name="T546">1965/66</text:span><text:span text:style-name="T548"> </text:span><text:span text:style-name="T545">DONCASTER HARTLEPOOL (LGE) BRAD C GATESHEAD (DSC) £3 </text:span><text:span text:style-name="T546">1966/67 </text:span><text:span text:style-name="T545">BRIGHTON COLCHESTER MANSFIELD DONCASTER (FLC) £2 </text:span><text:span text:style-name="T546">1967/68 </text:span><text:span text:style-name="T545">CREWE (NOV) PORT V HARTLEPOOL ROCHDALE SUNDERLAND (DSC) £4 BRAD C YORK (LGE) NEWPORT </text:span><text:span text:style-name="T546">1968/69</text:span><text:span text:style-name="T548"> </text:span><text:span text:style-name="T545">BRAD C PETERBORO SWANSEA PORT V BARNSLEY (FAC) SCUNTHORPE ROCHDALE </text:span><text:span text:style-name="T546">1969/70 NOTTS C </text:span><text:span text:style-name="T545">CHESTERFIELD COLCHESTER CREWE NEWPORT (ST) £1 PORT V SOUTHEND PETERBORO £3 WORKINGTON WREXHAM </text:span><text:span text:style-name="T546">1970/71 </text:span><text:span text:style-name="T545">NEWPORT </text:span><text:span text:style-name="T546">1971/72</text:span><text:span text:style-name="T548"> </text:span><text:span text:style-name="T545">STOCKPORT WORKINGTON BRENTFORD </text:span><text:span text:style-name="T546">1972/73</text:span><text:span text:style-name="T548"> </text:span><text:span text:style-name="T545">BARNSLEY NORTHAMPTON WORKINGTON STOCKPORT COLCHESTER ROTHERHAM (FLC) DONCASTER </text:span><text:span text:style-name="T546">1973/74</text:span><text:span text:style-name="T548"> </text:span><text:span text:style-name="T545">CREWE ROTHERHAM MANSFIELD BARNSLEY DONCASTER GILLINGHAM STOCKPORT </text:span><text:span text:style-name="T546">1974/75</text:span><text:span text:style-name="T548"> </text:span><text:span text:style-name="T545">STOCKPORT BRAD C </text:span><text:span text:style-name="T546">1975/76 READING </text:span><text:span text:style-name="T545">SCUNTHORPE HARTLEPOOL LUTON (FLC) HUDDERSFIELD BRENTFORD TORQUAY WORKINGTON NORTHAMPTON STOCKPORT </text:span><text:span text:style-name="T546">1976/77 </text:span><text:span text:style-name="T545">HARTLEPOOL SOUTHPORT </text:span><text:span text:style-name="T546">1977/78 </text:span><text:span text:style-name="T545">SCUNTHORPE SOUTHEND NEWPORT DONCASTER READING TORQUAY </text:span><text:span text:style-name="T546">1978/79 </text:span><text:span text:style-name="T545">YORK (INSERT) £3 TORQUAY CREWE PORT V </text:span><text:span text:style-name="T546">1979/80 </text:span><text:span text:style-name="T545">ROCHDALE WIGAN WALSALL HALIFAX </text:span><text:span text:style-name="T546">1980/81</text:span><text:span text:style-name="T548"> </text:span><text:span text:style-name="T545">MANSFIELD (INC SUNDAY S/S) £4 PORT V TORQUAY (INC SUNDAY S/S) £4 </text:span><text:span text:style-name="T546">1981/82</text:span><text:span text:style-name="T548"> </text:span><text:span text:style-name="T545">BOURNEMOUTH HULL SUNDERLAND (FR) (SLCR) PORT V 1982/83HULL</text:span><text:span text:style-name="T546">1983/84</text:span><text:span text:style-name="T548"> </text:span><text:span text:style-name="T545">HEREFORD MANSFIELD HARTLEPOOL COLCHESTER SHEFF W (FLC) £2 TRANMERE DONCASTER 1984/85 TELFORD (FAC) £2 LINCOLN (FRT) £3 1985/86 NOTTS C WALSALL DONCASTER GILLINGHAM ROTHERHAM YORK WIGAN 1986/87 NOTTS C SCUNTHORPE (FLC) £2 NEWPORT GLLINGHAM SWINDON MIDDLESBROUGH PORT V CHESTERFIELD BRENTFORD BRISTOL R </text:span><text:span text:style-name="T546">1989/90 </text:span><text:span text:style-name="T545">FISHER RUNCORN (FACT) MACCLESFIELD (FACT) SUNDERLAND (DSC) £2 </text:span><text:span text:style-name="T546">1990/91</text:span><text:span text:style-name="T545"> HARTLEPOOL (DSC) £2 </text:span><text:span text:style-name="T546">1995/96 </text:span><text:span text:style-name="T545">MIDDLESBORO (FR) £2 </text:span><text:span text:style-name="T538">DONCASTER</text:span><text:span text:style-name="T551">: </text:span><text:span text:style-name="T545">1953/54 WACKER (FR) 1955/56 SWANSEA LEICESTER 1956/57 FULHAM BRISTOL C ROTHERHAM SWANSEA BLACKBURN 1957/58 NOTTS C SWANSEA ROTHERHAM 1960/61 WREXHAM ROCHDALE MILLWALL CHESTER HARTLEPOOL 1961/62 COLCHESTER MANSFIELD STOCKPORT BRAD C EXETER ROCHDALE ALDERSHOT CHESTERFIELD </text:span><text:span text:style-name="T551">1962/63 </text:span><text:span text:style-name="T545">GILLINGHAM </text:span><text:span text:style-name="T551">MANSFIELD CHESTER BRAD C (LGE) (FLC) ROCHDALE HARTLEPOOL NEWPORT LINCOLN CREWE 1963/64 ROCHDALE TRANMERE TORQUAY GILLINGHAM STOCKPORT BARROW WORKINGTON SOUTHPORT CHESTERFIELD NEWPORT ALDERSHOT OXFORD BRAD C BRIGHTON YORK (LGE) HALIFAX BRISTOL C (FAC) DARLINGTON HARTLEPOOL 1964/65 ROCHDALE BRAD C (LGE) (FLC) STOCKPORT LINCOLN NEWPORT BARROW TRANMERE SELECT XI (TEST) HALIFAX HARTLEPOOL ALDERSHOT TORQUAY SOUTHPORT CREWE BRIGHTON CHESTERFIELD ROTHERHAM (SCC) £3 NOTTS C OXFORD MILLWALL DARLINGTON PRESTON (FLC) £4 HUDDERSFIELD (FAC) CHESTER ROTHERHAM (SCC) YORK 1965/66 LINCOLN HARTLEPOOL BARNSLEY (LGE) (FLC) BRAD C PORT V TRANMERE NEWPORT ROCHDALE ROTHERHAM (SCCF) £3 SHEFF W (TEST) £2 CHESTERFIELD NOTTS F (FR) £2 CHESTER WREXHAM ALDERSHOT COLCHESTER (OCT) (DEC) LUTON CREWE NOTTS C 1966/67 ORIENT BRAD C (FLC) WALSALL READING SCUNTHORPE BRIGHTON PETERBORO MIDDLESBORO OXFORD TORQUAY DARLINGTON (LGE) (FLC) SWINDON (FLC) LIVERPOOL XI (TEST) £3 MANSFIELD HALIFAX (FAC) GRIMSBY STOCKPORT COLCHESTER OLDHAM BOURNEMOUTH 1967/68 SWANSEA (LGE) (FAC) LUTON WREXHAM NEWPORT ROCHDALE LINCOLN YORK BRENTFORD NOTTS C DARLINGTON PORT V BRAD C BRAD PA SCUNTHORPE (FLC) CHESTER EXETER SOUTHEND HALIFAX 1968/69 PETERBORO (LGE) (FLC) EXETER ROCHDALE BARNSLEY (SCC) £2 LINCOLN SWANSEA WREXHAM SOUTHEND ALDERSHOT YORK NOTTS C (LGE) (FAC) HALIFAX CHESTERFIELD PORT V SCUNTHORPE NEWPORT 1969/70 SOUTHPORT LUTON STOCKPORT BRISTOL R PLYMOUTH ROTHERHAM ROCHDALE FULHAM GILLINGHAM ORIENT SHREWSBURY TRANMERE BRIGHTON CREWE CHESTER (FAC) £2 BRAD C BOURNEMOUTH TORQUAY 1970/71 PORT V TRANMERE ROTHERHAM READING ARSENAL XI (FR) £5LEEDS (FR) £4 DARLINGTON (FLC) HALIFAX TORQUAY BRIGHTON PLYMOUTH SHREWSBURY GILLINGHAM WREXHAM BRAD C BURY ROCHDALE 1971/72 NEWPORT EXETER SOUTHEND CAMB U LINCOLN NORTHAMPTON PETERBORO SCUNTHORPE STOCKPORT COLCHESTER 1972/73 STOCKPORT SOUTHPORT HEREFORD £2 BRAD C NORTHAMPTON ALDERSHOT BURY 1973/74 STOCKPORT TORQUAY BARNSLEY WORKINGTON PETERBORO READING HARTLEPOOL SWANSEA BURY NORTHAMPTON TRANMERE (FAC) GILLINGHAM BRAD C BRENTFORD SCUNTHORPE DARLINGTON 1974/75 BRAD C</text:span><text:span text:style-name="T545"> </text:span><text:span text:style-name="T551">WORKINGTON DARLINGTON READING NEWPORT STOCKPORT ROCHDALE SCUNTHORPE BRENTFORD LINCOLN CHESTER SHREWSBURY 1975/76 HUDDERSFIELD GRIMSBY (FLC) MAN U XI (FR) CAMB U CREWE BRENTFORD NEWPORT BOURNEMOUTH 1976/77 CREWE SOUTHEND 1977/78 WIMBLEDON 1978/79 HUDDERSFIELD 1979/80 STOCKPORT 1980/81 WIGAN ROCHDALE 1982/83 ORIENT SOUTHEND BOURNEMOUTH BRISTOL R CHESTERFIELD HUDDERSFIELD (FLC) 1984/85 YORK (FRT) ROTHERHAM 1985/86 LINCOLN GILLINGHAM BLACKPOOL NEWPORT 1986/87 MIDDLESBROUGH WIGAN ROTHERHAM (LGE) (FLC) BOURNEMOUTH WALSALLCHESTERFIELD BRENTFORD FULHAM 1987/88 SCARBOROUGH (FLC) 1988/89 BRANDON (FAC) SHEFF U (FAC) 1991/92 BURNLEY (FAC) </text:span></text:p>
      <text:p text:style-name="P275"><text:span text:style-name="T537">DERBY</text:span><text:span text:style-name="T545">: 1955/56 TRANMERE 1956/57 OLDHAM 1958/59 SHEFF W </text:span><text:span text:style-name="T551">1</text:span><text:span text:style-name="T545">960/61 SWANSEA PLYMOUTH BRISTOL R 1961/62 SCUNTHORPE PRESTON 1962/63 SOUTHAMPTON PRESTON 1964/65 NORWICH 1965/66 COVENTRY 1966/67 BOLTON HULL1967/68 CARLISLE BRISTOL C BLACKPOOL 1968/69 STOCKPORT (FLC) BOLTON 1969/70 STOKE HULL (FLC) MAN C SUNDERLAND NEWCASTLE W.B.A SOUTHAMPTON LEEDS W.HAM BURNLEY TOTTENHAM MAN U (LGE) (FLC) NOTTS F C</text:span><text:span text:style-name="T556"> </text:span><text:span text:style-name="T545">COVENTRY IPSWICH 1970/71 ARSENAL MAN U (LGE) (WC) £2 BLACKPOOLTOTTENHAM LIVERPOOL DERBY NEWCASTLE 1972/73 ZELJEZNICAR (EC) £4 1977/78 NORWICH CHELSEA £2 1978/79 CHELSEA £2 1979/80 DERBY XI (FR) £2 </text:span><text:span text:style-name="T537">EXETER</text:span><text:span text:style-name="T545">:</text:span><text:span text:style-name="T551"> 1948/49 HEREFORD (FAC) (SMALL TR) £30 1954/55 TORQUAY COVENTRY 1955/56 SWINDON SOUTHEND TORQUAY COVENTRY BRIGHTON BRENTFORD 1956/57 TORQUAY NORTHAMPTON READING SWINDON GILLINGHAM SOUTHAMPTON ALDERSHOT SOUTHEND 1957/58 BRENTFORD ALDERSHOT SOUTHEND NORWICH £4 </text:span><text:span text:style-name="T545">PLYMOUTH 1958/59 SHREWSBURY WATFORD £4 TORQUAY BRAD PA GILLINGHAM 1959/60 NORTHAMPTON CARLISLE WATFORD 1960/61 CREWE TORQUAY WORKINGTON 1961/62 CHESTERFIELD ROCHDALE DARLINGTON 1962/63 DARLINGTON DONCASTER ALDERSHOT 1963/64 LINCOLN SOUTHPORT DARLINGTON TRANMERE TORQUAY CHESTERFIELD 1964/65 PETERBORO BOURNEMOUTH (MAR) (APR) GRIMSBY MANSFIELD GILLINGHAM PORT V </text:span></text:p>
      <text:p text:style-name="P284">1965/66 WALSALL OLDHAM SCUNTHORPE 1966/67 CREWE 1967/68 HALIFAX NOTTS C WALSALL (FAC) DONCASTER HARTLEPOOL LINCOLN 1968/69 ALDERSHOT PORT V SOUTHEND NOTTS C 1969/70 HARTLEPOOL NEWPORT 1970/71 DARLINGTON 1971/72 CHESTER 1972/73 HARTLEPOOL £2 CAMB U £3 STOCKPORT £2 BRAD C (WOF) <text:s text:c="2"/>ALDERSHOT £3 COLCHESTER £2 HEREFORD £4 DARLINGTON £2 LINCOLN £3 BARNSLEY £3 BRENTFORD £3 GILLINGHAM £3 TORQUAY £2 MANSFIELD £3 SOUTHPORT £3 WORKINGTON £3 PETERBORO (FEB 27) (P/P) £20 CREWE £2 BURY £2 NORTHAMPTON £3 READING £2 DONCASTER £2 CHESTER £3 ASTON V (TEST) £3 NEWPORT £3 1973/74</text:p>
      <text:p text:style-name="P284">CREWE ROTHERHAM (FEB) £2 (S/S 30 APR) £8 CHESTER £3 BRENTFORD £3 BRAD C £3 SWANSEA £3 WORKINGTON £3 READING £2 HARTLEPOOL £2 GILLINGHAM £3</text:p>
      <text:p text:style-name="P284">BARNSLEY £2 DONCASTER £2 NEWPORT £2 COLCHESTER £3 NORTHAMPTON £3 SWANSEA £3 TORQUAY £2 SCUNTHORPE £3 LINCOLN £3 PETERBORO £5 STOCKPORT £</text:p>
      <text:p text:style-name="P284">MANSFIELD (FEB) £3 ( S/S MAR) £8 ALVECHURCH (FAC) £61974/75 SWANSEA (FLC) DONCASTER HEREFORD (FLC) READING BRAD C SCUNTHORPE TORQUAY ROCHDAL</text:p>
      <text:p text:style-name="P284">SOUTHPORT LINCOLN BARNSLEY NORTHAMPTON HARTLEPOOL STOCKPORT ROTHERHAM WORKINGTON SHREWSBURY BRENTFORD NEWPORT (LGE) (FAC) CAMB U</text:p>
      <text:p text:style-name="P275"><text:span text:style-name="T536">£2 EACH </text:span><text:span text:style-name="T545">1975/76 BRAD C READING ROCHDALE DARLINGTON NEWPORT (LGE) (FLC) TRANMERE STOCKPORT SWANSEA WORKINGTON HUDDERSFIELD TORQUAY</text:span></text:p>
      <text:p text:style-name="P275"><text:span text:style-name="T545">DONCASTER NORTHAMPTON BRENTFORD WATFORD £3 BOURNEMOUTH LINCOLN </text:span><text:span text:style-name="T536">£2 EACH</text:span><text:span text:style-name="T545"> 1976/77 SOUTHPORT DARLINGTON BRAD C STOCKPORT HARTLEPOOL</text:span></text:p>
      <text:p text:style-name="P284">BARNSLEY DONCASTER CREWE BRENTFORD SWANSEA TORQUAY ROCHDALE SCUNTHORPE WORKINGTON £2 HUDDERSFIELD SOUTHEND (FAC) ALDERSHOT (WOF)</text:p>
      <text:p text:style-name="P275"><text:span text:style-name="T545">PLYMOUTH (FLC) £2 CAMB U £2 COLCHESTER NORWICH (FLC) £2 HALIFAX WATFORD BOURNEMOUTH SOUTHEND NEWPORT </text:span><text:span text:style-name="T536">£1.50 EACH </text:span><text:span text:style-name="T545">1977/78 BRAD C OXFORD</text:span></text:p>
      <text:p text:style-name="P284">PRESTON SHEFF W GILLINGHAM SWINDON LINCOLN SHREWSBURY PORT V WALSALL PETERBORO ROTHERHAM WOLVES (FAC) (INC INSERT) £2 HEREFORD NEWPORT</text:p>
      <text:p text:style-name="P284">(FLC) £2 WREXHAM CARLISLE CHESTER PORTSMOUTH PORT V BURY ASTON V (FLC) (INC INSERT) OXFORD PLYMOUTH CHESTERFIELD COLCHESTER TRANMERE </text:p>
      <text:p text:style-name="P275"><text:span text:style-name="T536">£1.50 EACH </text:span><text:span text:style-name="T545">1978/79 CHESTER MANSFIELD SHREWSBURY BLACKBURN (FLC) COLCHESTER BOLTON (FLC) GILLINGHAM BLACKPOOL TRANMERE WATFORD (FLC) (LGE)</text:span></text:p>
      <text:p text:style-name="P275"><text:span text:style-name="T545">BURY PETERBORO SHEFF W ROTHERHAM SWINDON PLYMOUTH CARLISLE WALSALL CHESTERFIELD LINCOLN OXFORD BOURNEMOUTH (FLC) SOUTHEND BRENTFORD (FAC) (WOF) </text:span><text:span text:style-name="T536">£1.50 EACH</text:span><text:span text:style-name="T545"> <text:s/>1979/80 WIMBLEDON 1980/81 BRENTFORD 1981/82 READING CHESTERFIELD DONCASTER BRISTOL C 1982/83 PRESTON WIGANSHEFF U BRENTFORD </text:span><text:span text:style-name="T536">£1.50 EACH</text:span><text:span text:style-name="T542"> </text:span><text:span text:style-name="T545">1983/84 WALSALL ROTHERHAM BOLTON NEWPORT PORT V MILLWALL BRENTFORD BRISTOL R ORIENT WIGAN PRESTON </text:span></text:p>
      <text:p text:style-name="P275"><text:span text:style-name="T536">£1.50 EACH</text:span><text:span text:style-name="T545"> 1984/85 ROCHDALE DARLINGTON SCUNTHORPE NORTHAMPTON STOCKPORT PORT V CHESTERFIELD ENFIELD (FAC) </text:span><text:span text:style-name="T536">£1.50 EACH</text:span><text:span text:style-name="T545"> 1986/87 LINCOLN £2 </text:span></text:p>
      <text:p text:style-name="P275"><text:span text:style-name="T545">1987/88 CAMB U £2 1989/90 CHESTERFIELD LINCOLN GILLINGHAM MAIDSTONE ROCHDALE PETERBORO </text:span><text:span text:style-name="T536">£2 EACH</text:span><text:span text:style-name="T545"> 1990/91 BOURNEMOUTH TRANMERE GRIMSBY</text:span></text:p>
      <text:p text:style-name="P275"><text:span text:style-name="T545">BIRMINGHAM PRESTON WIGAN </text:span><text:span text:style-name="T536">£2 EACH</text:span><text:span text:style-name="T542"> </text:span><text:span text:style-name="T545">1991/92 BOURNEMOUTH ORIENT PETERBORO </text:span><text:span text:style-name="T536">£2 EACH</text:span><text:span text:style-name="T545"> </text:span><text:span text:style-name="T537">EVERTON</text:span><text:span text:style-name="T545">: 1953/54 LINCOLN (SLCR) £6 1954/55 W.B.A PORTSMOUTH</text:span></text:p>
      <text:p text:style-name="P284">BLACKPOOL SHEFF U PRESTON SUNDERLAND CARDIFF BURNLEY 1955/56 CHARLTON PORTSMOUTH SHEFF U (SLCR) BOLTON PRESTON SUNDERLAND CARDIFF</text:p>
      <text:p text:style-name="P284">NEWCASTLE 1956/57 BLACKPOOL (SLCR) SHEFF W BLACKBURN (FAC) BIRMINGHAM ASTON V LUTON (SLCR) 1957/58 PORTSMOUTH PRESTON RED STAR (FR) (SLMRK) LUTON ARSENAL NOTTS F 1958/59 PORTSMOUTH PRESTON W.B.A LUTON MAN U £5 1959/60 BLACKBURN FULHAM LUTON LEICESTER BOLTON NOTTS F W.B.A 1960/61</text:p>
      <text:p text:style-name="P284">BLACKPOOL ASTON V (JAN) LEICESTER 1961/62 NOTTS F LEICESTER MAN C ARSENAL W.B.A LIVERPOOL (LFC) CARDIFF SHEFF W SHEFF U TOTTENHAM 1962/63</text:p>
      <text:p text:style-name="P284">LEICESTER W.B.A BLACKPOOL SHEFF U BURNLEY W.HAM NOTTS F ARSENAL BOLTON 1963/64 BURNLEY FULHAM BLACKPOOL SHEFF U TOTTENHAM BLACKBURN</text:p>
      <text:p text:style-name="P284">1964/65 BLACKBURN SHEFF W LEEDS W.HAM BURNLEY BLACKPOOL FULHAM SHEFF U TOTTENHAM LEICESTER 1965/66 W.B.A ARSENAL TOTTENHAM BLACKPOOL</text:p>
      <text:p text:style-name="P275"><text:span text:style-name="T545">1966/67 SHEFF W </text:span><text:span text:style-name="T546">STOKE BURNLEY ARSENAL BLACKPOOL TOTTENHAM NEWCASTLE SOUTHAMPTON ZARAGOZA (ECWC) (SLCR) W.HAM SHEFF U 1967/68 SUNDERLAND</text:span></text:p>
      <text:p text:style-name="P285">BURNLEY MAN C NOTTS F SOUTHAMPTON TRANMERE (FAC) NEWCASTLE ARSENAL 1968/69 COVENTRY (FAC) LEEDS TRANMERE (FLC) LIVERPOOL TOTTENHAM</text:p>
      <text:p text:style-name="P285">ARSENAL CHELSEA WOLVES MAN U 1969/70 DERBY NEWCASTLE COVENTRY CHELSEA LEEDS MAN U SUNDERLAND NOTTS F ARSENAL (FLC) IPSWICH WOLVES 1970/71</text:p>
      <text:p text:style-name="P285">BLACKPOOL MAN C DERBY (LGE) (FAC) COLCHESTER (FAC) WOLVES BLACKBURN (FAC) LEEDS 1971/72 DERBY LIVERPOOL SOUTHAMPTON LEICESTER LEEDS MAN C</text:p>
      <text:p text:style-name="P285">SHEFF U CHELSEA ARSENAL COVENTRY IPSWICH NEWCASTLE W.B.A WALSALL (FAC) WOLVES 1972/73 MILLWALL (FAC) DERBY SOUTHAMPTON NEWCASTLE LEEDS</text:p>
      <text:p text:style-name="P285">IPSWICH BIRMINGHAM ASTON V (FAC) 1973/74 LIVERPOOL STOKE ARSENAL BURNLEY NEWCASTLE LEEDS NORWICH 1974/75 ASTON V (FAC) MAN C TOTTENHAM</text:p>
      <text:p text:style-name="P285">LUTON BURNLEY SHEFF U 1975/76 ASTON V NOTTS C (FLC) 1976/77 SWINDON (FLC) 1977/78 NIJMEGEN (FR) (SLCR) £2 1978/79 NAC BREDA (FR) DARLINGTON (FLC)</text:p>
      <text:p text:style-name="P285">F.HARPS (UEFA) £3 DUKLA P (UEFA) £2 1979/80 RODA JC (FR) FEYENOORD (UEFA) </text:p>
      <text:p text:style-name="P288"/>
      <text:p text:style-name="P296">91</text:p>
      <text:p text:style-name="P275"><text:soft-page-break/><text:span text:style-name="T537">FULHAM</text:span><text:span text:style-name="T545">: 1946/47 COVENTRY 1949/50 EVERTON CHARLTON NEWCASTLE MAN C BLACKPOOL PORTSMOUTH MIDDLESBORO ARSENAL 1950/51 CHARLTON 1951/52 DERBY TOTTENHAM BLACKPOOL 1952/53 LINCOLN £6 LEICESTER £6 1953/54 BIRMINGHAM £5 LEICESTER £5 LUTON £5 EVERTON £6 1954/55 DERBY £5 LINCOLN £5 NOTTS C £5 1955/56 W.HAM SPARTAK (FR) PORT V 1956/57 PORT V SHEFF U HUDDERSFIELD 1957/58 ORIENT GRIMSBY LINCOLN CHARLTON (LGE) (FAC) NOTTS C MIDDLESBROUGH W.HAM BRISTOL R </text:span><text:span text:style-name="T536">£2 EACH</text:span><text:span text:style-name="T545"> 1958/59 GRIMSBY DERBY SHEFF W BRISTOL R SWANSEA MIDDLESBROUGH </text:span><text:span text:style-name="T537">£2 EACH</text:span><text:span text:style-name="T548"> </text:span><text:span text:style-name="T545">1959/60 PRESTON NOTTS F LUTON WOLVES BOLTON BLACKBURN EVERTON BLACKPOOL LEEDS NEWCASTLE BURNLEY TOTTENHAM W.HAM BIRMINGHAM LEICESTER ARSENAL W.B.A </text:span><text:span text:style-name="T537">£2 EACH</text:span><text:span text:style-name="T548"> </text:span><text:span text:style-name="T545">1960/61 MAN U WOLVES MAN C W.B.A EVERTON NOTTS F NEWCASTLE IPSWICH ASTON V BLACKBURN CARDIFF LEICESTER PRESTON BIRMINGHAM W.HAM SHEFF W BLACKPOOL BOLTON TOTTENHAM £4 1961/62 ARSENAL NOTTS F PORT V (FAC) CHELSEA BLACKPOOL W.HAM BURNLEY LEICESTER W.B.A MAN U (SLMRK) EVERTON 1962/63 BLACKBURN BOLTON BIRMINGHAM W.B.A BURNLEY W. HAM (LGE) (FAC) ARSENAL EVERTON 1963/64 LUTON (FAC) EVERTON SHEFF U W.B.A CHELSEA NOTTS F ASTON V BOLTON BURNLEY ARSENAL BIRMINGHAM W.HAM (FAC) <text:s/>STOKE 1964/65 READING (FLC) STOKE ARSENAL W.BA.NOTTS F SHEFF W SUNDERLAND MILLWALL (FAC) LEEDS 1965/66 EVERTON MAN U LEICESTER 1966/67 EVERTON <text:s/>SHEFF W W.B.A NOTTS F SOUTHAMPTON ARSENAL MAN U BURNLEY BRENTFORD (LCC) £10 1967/68 WOLVES ARSENAL <text:s/>SUNDERLAND CHELSEA NEWCASTLE W.HAM 1968/69 W.B.A (FAC) DERBY MILLWALL BOLTON 1969/70 ORIENT 1970/71 INTER XI (TEST) BRAD C SWINDON (FLC) 1971/72 NORWICH MIDDLESBORO 1972/73 BURNLEY Q.P.R 1973/74 PORTSMOUTH LEICESTER (FAC) LUTON C.PALACE 1974/75 MAN U £2 NOTTS C W.HAM (FLC) PORTSMOUTH ASTON V BLACKPOOL ORIENT MILLWALL OLDHAM 1975/76 BLACKPOOL CARLISLE NOTTS F ORIENT CHARLTON LUTON BOLTON NOTTS C OXFORD YORK OLDHAM 1976/77 NOTTS F LUTON SOUTHAMPTON SHEFF U </text:span><text:span text:style-name="T546">1983/84</text:span><text:span text:style-name="T548"> </text:span><text:span text:style-name="T545">Q.P.R (FR) £3 </text:span><text:span text:style-name="T546">1984/85</text:span><text:span text:style-name="T548"> </text:span><text:span text:style-name="T545">FK AUSTRIA (FR) £3 </text:span><text:span text:style-name="T546">1988/89</text:span><text:span text:style-name="T548"> </text:span><text:span text:style-name="T545">M.RACING (FR) £4 </text:span><text:span text:style-name="T537">GILLINGHAM</text:span><text:span text:style-name="T545">: 1953/54 Q.P.R £9 1954/55 BRENTFORD £8 READING £8 WALSALL £8 1958/59 COVENTRY OLDHAM PORT V WALSALL WATFORD 1959/60 NORTHAMPTON MILLWALL EXETER NOTTS C HARTLEPOOL SWANSEA (FAC) DARLINGTON CHESTER 1960/61 ROCHDALE YORK CREWE ALDERSHOT SOUTHEND (FAC) EXETER MILLWALL ORIENT (FAC) OLDHAM NORTHAMPTON (FEB) £5 STOCKPORT NAC BREDA (FR) DARLINGTON 1961/62 CREWE ALDERSHOT DONCASTER MILLWALL COLCHESTER HARTLEPOOL EXETER TRANMERE SOUTHPORT TRANMERE STOCKPORT MANSFIELD CHESTER DARLINGTON WREXHAM OLDHAM ROCHDALE 1962/63 WORKINGTON CHESTER BRENTFORD STOCKPORT ROCHDALE MANSFIELD TORQUAY YORK OLDHAM CHESTERFIELD NEWPORT DARLINGTON EXETER HARTLEPOOL LINCOLN TRANMERE OXFORD £3 PORT V (FAC) DONCASTER CREWE BEDFORD (FAC) £4 OLDHAM 1963/64 OXFORD ALDERSHOT CHESTER DONCASTER TRANMERE CHARLTON (FR) £3 HARTLEPOOL ROCHDALE INTER XI (TEST) £3 TORQUAY HALIFAXBRIGHTON BURY (FLC) £4 DARLINGTON LINCOLN EXETER BRISTOL C (FLC) £3 BRAD C STOCKPORT 1964/65 LUTON BRISTOL C OLDHAM BRENTFORD COLCHESTER WALSALL BOURNEMOUTH GUILDFORD (FAC) £4 GRIMSBY BRISTOL R READING EXETER PETERBORO MANSFIELD CARLISLE WATFORD SCUNTHORPE SHREWSBURY PORT V Q.P.R SOUTHEND HULL BARNSLEY 1965/66 WORKINGTON BRENTFORD SCUNTHORPE BOURNEMOUTH WALSALL MANSFIELD Q.P.R SHREWSBURY READING FOLKESTONE (FAC) £3 SWANSEA SWINDON WATFORD BRIGHTON READING (OCT) £5 (MAR) OXFORD EXETER MILLWALL PETERBORO GRIMSBY BRISTOL R HULL SOUTHEND OXFORD OLDHAM IPSWICH (FR) (S/S) £6 1966/67 GRIMSBY Q.P.R SWINDON SOUTHEND WALSALL BOURNEMOUTH READING WATFORD OLDHAM DARLINGTON TORQUAY COLCHESTER SWANSEA ORIENT OXFORD SCUNTHORPE TAMORTH (FAC) £4 BRISTOL R BRIGHTON PETERBORO MIDDLESBORO ARSENAL (FLC) SHREWSBURY MANSFIELD DONCASTER 1967/68 COLCHESTER BOURNEMOUTH OLDHAM NORTHAMPTON GRIMSBY TRANMERE STOCKPORT BRISTOL R OXFORD PETERBORO WALSALL BRIGHTON TORQUAY SWINDON ORIENT BURY SCUNTHORPE WATFORD MANSFIELD SHREWSBURY 1968/69 BRIGHTON ORIENT (LGE) (FLC) (FAC) LUTON WALSALL BOURNEMOUTH OLDHAM TORQUAY CREWE SWINDON TRANMERE NORTHAMPTON WATFORD READING BRISTOL R SHREWSBURY </text:span><text:span text:style-name="T536">£2 EACH</text:span><text:span text:style-name="T545"> 1969/70 READING BRISTOL R BARNSLEY PLYMOUTH TRANMERE ROCHDALE TAMWORTH (FAC) £3 FULHAM BRIGHTON PETERBORO (FAC) ROTHERHAM NEWPORT (FAC) SHREWSBURY BOURNEMOUTH MANSFIELD STOCKPORT </text:span><text:span text:style-name="T536">£2 EACH </text:span><text:span text:style-name="T545">1970/71 BRISTOL R WREXHAM BRIGHTON SHREWSBURY MANSFIELD LUTON PORT V TRANMERE PLYMOUTH ASTON V PRESTON BRAD C BARNSLEY BURY C.APACE (TEST) </text:span><text:span text:style-name="T536">£2 EACH </text:span><text:span text:style-name="T545"><text:s/>1971/72 NORTHAMPTON SCUNTHORPE NEWPORT HARTLEPOOL READING (FLC) EXETER CHESTER </text:span><text:span text:style-name="T536">£1.50 EACH </text:span><text:span text:style-name="T545">1972/73 NEWPORT COLCHESTER (FLC) NORTHAMPTON MILLWALL (FLC) DONCASTER ALDERSHOT CAMB U DARLINGTON MANSFIELD READING (FAC) BRAD C CHESTER PETERBORO BURY HARTLEPOOL TORQUAY MILLWALL (FR) £4</text:span><text:span text:style-name="T536"> </text:span><text:span text:style-name="T545">CREWE </text:span><text:span text:style-name="T536">£1.50 EACH </text:span><text:span text:style-name="T545">1973/74 HARTLEPOOL COLCHESTER (LGE) (FLC) DONCASTER BURY TORQUAY NORTHAMPTON BARNSLEY CREWE EXETER CHESTER READING MANSFIELD BRAD C LINCOLN 1974/75 BOURNEMOUTH (FLC) £2 BURY ALDERSHOT PORT V <text:s/>1975/76 PORT V ROTHERHAM COLCHESTER SWINDON SHEFF W MILLWALL SHREWSBURY SOUTHEND 1976/77 PORT V MANSFIELD WATFORD (FAC) 1977/78 WIMBLEDON (FLC) 1982/83 CHARLTON/Q.P.R (FR) 1987/88 MANSFIELD </text:span><text:span text:style-name="T536">GRIMSBY</text:span><text:span text:style-name="T545"> 1957/58 ROTHERHAM 1958/59 SHEFF W (SOF) £2 SCUNTHORPE 1959/60 READING 1960/61 SWINDON SHREWSBURY PORT V BRISTOL C 1961/62 LINCOLN NORTHAMPTON SHREWSBURY TORQUAY 1962/63 SCUNTHORPE CARDIFF SOUTHAMPTON BURY <text:s/>HUDDERSFIELD CHARLTON SWANSEA PRESTON LUTON WALSALL NEWCASTLE MIDDLESBORO STOKE PLYMOUTH DERBY 1963/64 SWINDON DERBY NORWICH BURY PORTSMOUTH SWANSEA NORTHAMPTON HUDDERSFIELD ROTHERHAM PRESTON SOUTHAMPTON PORTSMOUTH 1964/65 OLDHAM BOURNEMOUTH COLSHREWSBURY CHESTER WALSALL MANSFIELD READING BRISTOL R BRENTFORD GILLINGHAM PETERBORO BARNSLEY LUTON 1965/66 WATFORD READING SWINDON SWANSEA SCUNTHORPE SHREWSBURY PETERBORO BRENTFORD OXFORD BOURNEMOUTH BOLTON (FLC) £3 PRESTON (FLC) W.HAM (FLC) £5 1966/67 WALSALL TORQUAY READING BRISTOL R BIRMINGHAM (FLC) £3 SHREWSBURY SWANSEA DONCASTER SWINDON COLCHESTER 1967/68 NORTHAMPTON READING BRISTOL R TRANMERE SOUTHPORT WATFORD £2 SWINDON TORQUAY WALSALL SCUNTHORPE 1968/69 YORK SCUNTHORPE SOUTHEND DONCASTER 1969/70 DONCASTER (FLC) OLDHAM LINCOLN SCUNTHORPE NEWPORT DARLINGTON NOTTS C CREWE BRENTFORD 1971/72 SOUTHEND COLCHESTER 1972/73 BLACKBURN £2 ROCHDALE CHARLTON SOUTHEND BOURNEMOUTH NOTTS C BRENTFORD BRISTOL R CHESTERFIELD (LGE) SCUNTHORPE YORK SWANSEA PORT V HALIFAX WREXHAM TRANMERE 1973/74 TRANMERE LUTON (FLC) £2 1974/75 BLACKBURN WATFORD PORT V PRESTON ALDERSHOT BRIGHTON TRANMERE HALIFAX BURY (LGE) SOUTHEND SWINDON COLCHESTER HEREFORD BOURNEMOUTH CHESTERFIELD PRESTON C.PALACE CHARLTON 1975/76 GILLINGHAM DONCASTER (FLC) SHREWSBURY MILLWALL HALIFAX BRIGHTON ROTHERHAM CHESTERFIELD SHEFF W HEREFORD SWINDON C.PALACE SOUTHEND PORT V COLCHESTER 1976/77 BRIGHTON PRESTON YORK CHESTERFIELD OXFORD READING PORT V MANSFIELD ROTHERHAM TRANMERE LINCOLN SHREWSBURY WALSALLSHEFF W 1977/78 CREWE DARLINGTON ROCHDALE DONCASTER BOURNEMOUTH HALIFAX STOCKPORT BARNSLEY NORTHAMPTON SOUTHEND TORQUAY BRENTFORD WATFORD 1978/79 READING TORQUAY WIMBLEDON HARTLEPOOL PORTSMOUTH HALIFAX HEREFORD NEWPORT BARNSLEY STOCKPORT SCUNTHORPE CREWE 1979/80 EXETER BLACKPOOL NOTTS C (FLC) CHESTER ROTHERHAM WIMBLEDON SHEFF W WOLVES (FLC) MANSFIELD SHEFF U (FAC) BARNSLEY BLACKBURN BRENTFORD SWINDON GILLINGHAM SCUNTHORPE SOUTHEND </text:span><text:span text:style-name="T536">HEREFORD</text:span><text:span text:style-name="T545">: 1971/72 WIGAN (HSC) £3 1972/73 WORKINGTON READING BARNSLEY TORQUAY HARTLEPOOL MANSFIELD NORTHAMPTON DONCASTER ALDERSHOT BURY CHESTER SOUTHPORT LINCOLN CAMB U EXETER DARLINGTON PETERBORO NEWPORT STOCKPORTASTON V (LWCC) £4 CREWE MERTHYR (WC) £4 </text:span><text:span text:style-name="T536">£2 EACH</text:span><text:span text:style-name="T545"> 1973/74 W.HAM (LWMC) £3 YORK SOUTHPORT BRISTOL C (FAC) £2 SOUTHEND CHARLTON W.HAM (FAC) £2 ROCHDALE SHREWSBURY CHESTERFIELD ALDERSHOT HALIFAX BLACKBURN WATFORD WREXHAM CAMB U BRISTOL R BRIGHTON HUDDERSFIELD TORQUAY (FAC) WALSALL OLDHAM WALTON (FAC) £2 BOURNEMOUTH GRIMSBY 1975/76 PORT V (FLC) BOURNEMOUTH (FAC) 1974/75 ALDERSHOT BOURNEMOUTH 1975/76 SHREWSBURY MILLWALL 1976/77 CARDIFF 1977/78 BLAUW W (FR) £2 LINCOLN 1978/79 PORT V WIGAN </text:span><text:span text:style-name="T537">HARTLEPOOL</text:span><text:span text:style-name="T546">: </text:span><text:span text:style-name="T551">1949/50 DARLINGTON (DSC) £16 </text:span><text:span text:style-name="T545">1958/59 DARLINGTON (DSC) 1961/62 CREWE BRAD C 1962/63 NEWPORT </text:span><text:span text:style-name="T546">1963/64 </text:span><text:span text:style-name="T545">WORKINGTON</text:span><text:span text:style-name="T546"> 1966/67 ROCHDALE 1967/68 ALDERSHOT £2 1969/70</text:span><text:span text:style-name="T545"> PORT V OLDHAM GRIMSBY SOUTHEND SCUNTHORPE DARLINGTON NOTTS C DERBY (FLC) LINCOLN </text:span><text:span text:style-name="T548">£1.50 EACH </text:span><text:span text:style-name="T546">1970/71 DARLINGTON YORK (FLC) £2 LINCOLN 1971/72 EXETER 1972/73</text:span><text:span text:style-name="T545"> GILLINGHAM MANSFIELD NORTHAMPTON CHESTER </text:span><text:span text:style-name="T546">1974/75</text:span><text:span text:style-name="T545"> SOUTHPORT </text:span><text:span text:style-name="T546">1975/76</text:span><text:span text:style-name="T545"> STOCKPORT CREWE DARLINGTON BRAD C ROCHDALE SWANSEA £2 </text:span><text:span text:style-name="T546">1976/77</text:span><text:span text:style-name="T545"> EXETER ROCHDALE STOCKPORT DARLINGTON TORQUAY SCUNTHORPE NEWPORT <text:s/>COLCHESTER BARNSLEY CAMB U </text:span><text:span text:style-name="T546">1977/78</text:span><text:span text:style-name="T545"> TORQUAY SWANSEA SCUNTHORPE READING ROCHDALE BRENTFORD £2 CREWE STOCKPORT YORK </text:span><text:span text:style-name="T546">1978/79</text:span><text:span text:style-name="T545"> BARNSLEY ROCHDALE WIMBLEDON TORQUAY PORT V (MAY) STOCKPORT CREWE</text:span><text:span text:style-name="T546"> </text:span><text:span text:style-name="T545">BRAD C YORK READING SCUNTHORPE BOURNEMOUTH NORTHAMPTON (MAY) </text:span><text:span text:style-name="T546">1979/80</text:span><text:span text:style-name="T545"> CREWE PORTSMOUTH WIGAN PETERBORO CHESTERFIELD (FLC) £2 YORK</text:span><text:span text:style-name="T546"> 1980/81</text:span><text:span text:style-name="T545"> DONCASTER NORTHAMPTON CREWE HEREFORD ALDERSHOT MANSFIELD PORT V LINCOLN SCUNTHORPE BRAD C STOCKPORT BOURNEMOUTH £2 YORK (FLC) £2 BURY £2 </text:span><text:span text:style-name="T546">1981/82</text:span><text:span text:style-name="T545"> COLCHESTER HULL HALIFAX NORTHAMPTON (LGE) (FLC) WIGAN (LGE) (FAC) £2 TORQUAY CREWE HEREFORD BOURNEMOUTH SCUNTHORPE TRANMERE PORT V STOCKPORT BLACKPOOL MANSFIELD BRAD C </text:span><text:span text:style-name="T546">1982/83</text:span><text:span text:style-name="T545"> HALIFAX DARLINGTON NORTHAMPTON TRANMERE BLACKPOOLCHESTER £2 HEREFORD £2 TORQUAY £2 SCUNTHORPE CREWE CHESTERFIELD (FLC) £2 MANSFIELD </text:span><text:span text:style-name="T546">1983/84</text:span><text:span text:style-name="T548"> </text:span><text:span text:style-name="T545">WREXHAM CHESTER SWINDON NORTHAMPTON BRISTOL C HALIFAX MANSFIELD TORQUAY ROCHDALE COLCHESTER STOCKPORT READING BURY £2 HEREFORD </text:span><text:span text:style-name="T546">1984/85</text:span><text:span text:style-name="T545"> CREWE ROCHDALE EXETER SCUNTHORPE PORT V </text:span><text:span text:style-name="T546">1985/86</text:span><text:span text:style-name="T545"> NORTHAMPTON BURNLEY STOCKPORT SCUNTHORPE 1989/90 YORK(FLC) £2</text:span><text:span text:style-name="T547"> </text:span><text:span text:style-name="T537">HALIFAX</text:span><text:span text:style-name="T545">: 1961/62 BARNSLEY HULL 1963/64 BRAD C TRANMERE 1964/65 CHESTER 1965/66 DONCASTER 1970/71 SHREWSBURY 1974/75 GRIMSBY 1975/76 PORT V 1976/77 CREWE 1977/78 TORQUAY STOCKPORT 1979/80 SCARBOROUGH (FAC) £2 </text:span><text:span text:style-name="T537">HUDDERSFIELD</text:span><text:span text:style-name="T546">:1955/56 WOLVES (VSLR/S) 1959/60 BRISTOL R CHARLTON</text:span><text:span text:style-name="T545"> 1960/61 MIDDLESBORO SWANSEA BRISTOL R ORIENT CHARLTON MIDDLESBORO ROTHERHAM NORWICH SUNDERLAND LINCOLN STOKE DERBY PLYMOUTH 1961/62 STOKE PLYMOUTH SOUTHAMPTON NORWICH BRISTOL R SUNDERLAND LUTON CHARLTON SCUNTHORPE ROTHERHAM ORIENT 1962/63 CHARLTON SUNDERLAND DERBY WALSALL <text:s/>NORWICH PRESTON BURY LUTON ROTHERHAM STOKE 1963/64 SUNDERLAND NORWICH PORTSMOUTH PRESTON ROTHERHAM CHARLTON (JAN) £10 (APR) SCUNTHORPE GRIMSBY BURY CARDIFF DERBY LEEDS £3ORIENT MAN C MIDDLESBORO NEWCASTLE SWINDON SWANSEA SOUTHAMPTON PLYMOUTH (LGE) (FLC) 1964/65 BOLTON PLYMOUTH CHARLTON C.PALACE ROTHERHAM PRESTON 1965/66 BOLTON DERBY ROTHERHAM BRISTOL C NORWICH COVENTRY 1966/67 NORTHAMPTON COVENTRY BIRMINGHAM HULL CHARLTON <text:s/>WOLVES1967/68 CARLISLE 1969/70 BOLTON 1970/71 EVERTON NEWCASTLE LEEDS 1971/72 LEICESTER 1975/76 BRAD C (WRSC) £2 </text:span><text:span text:style-name="T536">HULL</text:span><text:span text:style-name="T545">:1947/48 LINCOLN 1948/49 DONCASTER 1949/50</text:span><text:span text:style-name="T548"> </text:span><text:span text:style-name="T545">PLYMOUTH PRESTON BRENTFORD LEICESTER SWANSEA 1950/51 COVENTRY BLACKBURN CHESTERFIELD 1951/52 LUTON LEICESTER BIRMINGHAM (SLCR) £5 BRENTFORD 1952/53 BARNSLEY LINCOLN 1953/54 ROTHERHAM 1954/55 BIRMINGHAM 1955/56 PORT V FULHAM DONCASTER (SOF) £3 SWANSEA STOKE 1956/57 DARLINGTON 1957/58 MANSFIELD BURY STOCKPORT ROCHDALE TRANMERE CHESTERFIELD DARLINGTON 1958/59 NORWICH Q.P.R SOUTHEND 1959/60 STOKE SCUNTHORPE SUNDERLAND BRISTOL R PORTSMOUTH 1960/61 NEWPORT GRIMSBY Q.P.R BOURNEMOUTH COVENTRY NOTTS C SHREWSBURY TORQUAY COLCHESTER <text:s/>READING WALSALL 1961/62 TORQUAY Q.P.R PORT V READING COVENTRY C.PALACE SOUTHEND SWINDON GRIMSBY 1962/63 NOTTS C CARLISLE BRISTOL R SWINDON <text:s/>COLCHESTER BOURNEMOUTH MILLWALL SHREWSBURY READING SOUTHEND WATFORD Q.P.R 1963/64 Q.P.R SHREWSBURY SOUTHEND COVENTRY LUTON MILLWALL <text:s/>COLCHESTER BOURNEMOUTH MANSFIELD PORT V BARNSLEY SHREWSBURY WALSALL WATFORD EVERTON (FAC) READING BRISTOL R CREWE C.PALACE BRENTFORD NOTTS C 1964/65 BRISTOL C SOUTHEND SHREWSBURY READING PETERBORO EXETER WATFORD COLCHESTER GILLINGHAM BRISTOL R Q.P.R LUTON GRIMSBY BOURNEMOUTH OLDHAM SOUTHEND BRENTFORD 1965/66 SWANSEA BRIGHTON NOTTS F (FAC) BRENTFORD SCUNTHORPE SWINDON Q.P.R <text:s/>WATFORD GRIMSBY BRISTOL R MILLWALL SOUTHAMPTON (FAC) READING OLDHAM WALSALL WORKINGTON GILLINGHAM CHELSEA (FAC) EXETER SHREWSBURY PETERBORO SOUTHEND 1966/67 SOFIA SELECT (FR) COVENTRY BOLTON HIBERNIANS (FR) £2 SUNDERLAND (FR) £2 BURY ROTHERHAM PORTSMOUTH WOLVES BRISTOL C CHARLTON C.PALACE HUDDERSFIELD MILLWALL CARDIFF BIRMINGHAM CARLISLE BOLTON DERBY NORWICH NORTHAMPTON BLACKBURN PRESTON IPSWICH 1967/68 BOLTON </text:span><text:span text:style-name="T551">IPSWICH </text:span><text:span text:style-name="T545"><text:s/>MIDDLESBROUGH</text:span><text:span text:style-name="T551"> (LGE) (FAC) DERBY ASTON V ROTHERHAM BLACKPOOL CARDIFF CHARLTON PLYMOUTH NORWICH HUDDERSFIELD MILLWALL BRISTOL C PRESTON <text:s/>BIRMINGHAM CARLISLE Q.P.R BLACKBURN C.PALACE BLACKBURN BRATISLAVA (FR) PORTSMOUTH MOTHERWELL (FR) 1968/69 CARDIFF PRESTON</text:span><text:span text:style-name="T545"> BLACKBURN MIDDLESBROUGH BRISTOL C BOLTON NORWICH BIRMINGHAM BLACKPOOL DERBY HUDDERSFIELD PORTSMOUTH CHARLTON ASTON V BURY WOLVES (FAC) DUNDEE (FR) LIVERPOOL (FR) SHEFF U C.PALACE CARLISLE OXFORD MILLWALL FULHAM 1969/70 BLACKPOOL BIRMINGHAM CHARLTON Q.P.R LEICESTER MIDDLESBORO BOLTON CARDIFF NEWCASTLE (FR) £2 PRESTON SWINDON BRISTOL C OXFORD HUDDERSFIELD WATFORD CARLISLE ASTON V (10 JAN) (MAR S/S) £5 DERBY (TEST) £2 MILLWALL PORTSMOUTH SHEFF U KILMARNOCK (FR) £2 1970/71 BOLTON MILLWALL BLACKPOOL (FAC) BLACKBURN CHARLTON (FAC) SWINDON MAN U (WC) LUTON SHEFF W BRENTFORD (FAC) STOKE (FAC) 1971/72 MIDDLESBORO NACIONAL (FR) £2 1972/73 SUNDERLAND 1973/74 LEICESTER (FLC) £2 PRESTON ASTON V 1974/75 COVENTRY (FR) £2 BOLTON SHEFF W ASTON V FULHAM BLACKPOOL 1975/76 BLACKPOOL PRESTON 1979/80 ROTHERHAM WIMBLEDON 1980/81 GRIMSBY (HBFM) £2</text:span><text:span text:style-name="T547"> </text:span></text:p>
      <text:p text:style-name="P289">92</text:p>
      <text:p text:style-name="P275"><text:soft-page-break/><text:span text:style-name="T537">IPSWICH</text:span><text:span text:style-name="T545">: </text:span><text:span text:style-name="T551">1955/56 GILLINGHAM BRENTFORD 1956/57 BOURNEMOUTH 1959/60 NORWICH (FR) </text:span><text:span text:style-name="T545">1960/61 SCUNTHORPE LINCOLN SWANSEA NORWICH SHEFF U PLYMOUTH 1961/62 SWANSEA (FLC) £4 1962/63 BOLTON ARSENAL LEICESTER SHEFF U FULHAM BLACKPOOL MAN U 1963/64 BOLTON STOKE (LGE) LEICESTER W.B.A W.HAM NORWICH (FR) 1967/68 BIRMINGHAM CARDIFF MAN C (FAC) CARLISLE 1968/69 STOKE NOTTS F W.HAM ARSENAL CHELSEA 1970/71 ARSENAL (FLC) £2 LIVERPOOLEVERTON 1971/72 DERBY 1972/73 CHELSEA SOUTHAMPTON W.B.A EVERTON LEICESTER W.HAM 1973/74 R.MADRID (UEFA) WOLVES DERBY NEWCASTLE 1974/75 ARSENAL EVERTON STOKE (FLC) COVENTRY NORWICH (FLC) TOTTENHAM LUTON WOLVES DERBY NEWCASTLE LEICESTER W.HAM 1975/76 NEWCASTLE BIRMINGHAM MIDDLESBORO LEICESTER ASTON V Q.P.R ARSENAL TOTTENHAM DERBY 1976/77 ANTWERP (FR) £2 FEYENOORD (UEFA) BRUGES (UEFA) TOTTENHAM Q.P.R LEICESTER ARSENAL MAN C W.B.A SUNDERLAND MAN U BRISTOL C (LGE) (FAC) DERBY EVERTON ASTON V NORWICH W.HAM COVENTRY BIRMINGHAM MIDDLESBORO NEWCASTLE 1977/78 LANDSKRONA (UEFA) CHELSEA </text:span><text:span text:style-name="T537">LEICESTER</text:span><text:span text:style-name="T545">: 1952/53 LINCOLN £8 1955/56 ROTHERHAM NOTTS F STOKE (FAC) 1957/58 W.B.A LUTON SUNDERLAND EVERTON BORUSSIA (FR) £4 BIRMINGHAM BLACKPOOL 1958/59 ARSENAL BLACKBURN (VSLCR) £2 TOTTENHAM £4 NEWCASTLE MAN U £4 BLACKPOOL LUTON (LGE) (FAC) BURNLEY 1959/60 MAN C WOLVES 1960/61 BLACKPOOL CHELSEA BLACKBURN SHEFF W BARNSLEY (FAC) (VSLCR) BURNLEY W.HAM CARDIFF FULHAM BIRMINGHAM 1961/62 MAN C SHEFF W NOTTS F BOLTON MAN U SHEFF U BLACKPOOLWOLVES CARDIFF ASTON V BIRMINGHAM FULHAM W.HAM BLACKBURN PARTICK (FR) £4 CHELSEA (APR) 1962/63 SHEFF U ORIENT BLACKBURN CHARLTON (FLC) W.HAM ARSENALTOTTENHAM ASTON V BURNLEY BOLTON LIVERPOOL BLACKPOOL FULHAM EVERTON MAN C MAN U WOLVES </text:span><text:span text:style-name="T547">REP </text:span><text:span text:style-name="T545">WOLVES 1949 FAC FINAL (FR) £3 1963/64 BOLTON W.B.A ASTON V BIRMINGHAM ARSENAL SHEFF W FULHAM BURNLEY WOLVES STOKE BLACKBURN SHEFF U EVERTON MAN U NOTTS F W.HAM LIVERPOOL BLACKPOOL TOTTENHAM ALL STAR XI (TEST) 1964/65 STOKE BLACKBURN BURNLEY MAN U ASTON V W.HAM EVERTON 1965/66 BLACKPOOL W.HAM EVERTON (APR) £2 LIVERPOOL MAN U TOTTENHAM SUNDERLAND NORTHAMPTON W.B.A FULHAM ASTON V SHEFF U CHELSEA BLACKBURN NEWCASTLE NOTTS F EVERTON SCOTLAND XI (TEST) 1966/67 MAN C BURNLEY SOUTHAMPTON MAN U LIVERPOOL (DEC) £3 (JAN) W.HAM W.B.A FULHAM TOTTENHAM NOTTS F READING (FLC) (SLCR) £2 LEEDS STOKE BLACKPOOL SHEFF W G.RANGERS (FR) DORTMUND (FR) BREMEN (FR) 1967/68 FULHAM COVENTRY MAN C NEWCASTLE SUNDERLAND W.HAM MAN U LEEDS CHELSEA 1968/69 W.HAM COVENTRY TOTTENHAM BURNLEY STOKE NOTTS F CHELSEA MAN C SOUTHAMPTON MAN U Q.P.R LIVERPOOL SUNDERLAND EVERTON 1969/70 BLACKBURN ASTON V WATFORD NORWICH SHEFF U (LGE) (FLC) CARDIFF BRISTOL C W.B.A (LGE) (FLC) CHARLTON COVENTRY LIVERPOOL (FLC) MILLWALL 1970/71 LUTON SOUTHAMPTON (FLC) PORTSMOUTH SWINDON BOLTON Q.P.R BIRMINGHAM WATFORD 1971/72 WOLVES (FAC) MAN C SHEFF U CHELSEA EVERTON TOTTENHAM STOKE W.B.A W.HAM LEEDS ARSENAL MAN U COVENTRY </text:span><text:span text:style-name="T536">REP</text:span><text:span text:style-name="T545"> ARSENAL V DERBY (FAC) £2 1972/73 ARSENAL (LGE) (FAC) CHELSEA COVENTRY EVERTON WOLVES NORWICH MAN U TOTTENHAM C.PALACE W.HAM LEEDS SHEFF U DERBY STOKE NEWCASTLE IPSWICH 1973/74 LIVERPOOL MAN U MAN C COVENTRY LEEDS SOUTHAMPTON NEWCASTLE BURNLEY Q.P.R WOLVES TOTTENHAM (FAC) IPSWICH FULHAM W.HAM SHEFF U EVERTON DERBY BIRMINGHAM STOKE CHELSEA 1974/75 CARLISLE £2 BIRMINGHAM Q.P.R ARSENAL (FAC) (FACR) (FLC) COVENTRY LUTON SHEFF U BURNLEYTOTTENHAM EVERTON OXFORD (FAC) STOKE MAN C WOLVES NEWCASTLE DERBY STRINGFELLOW (TEST) £2</text:span><text:span text:style-name="T553"> </text:span><text:span text:style-name="T541">REP</text:span><text:span text:style-name="T553"> IPSWICH V LEEDS (FAC) £2 </text:span><text:span text:style-name="T545">1975/76 BIRMINGHAM STOKE W.HAM PORTSMOUTH (FLC) MIDDLESBORO TOTTENHAM BURNLEY IPSWICH WOLVES NEWCASTLE DERBY SHEFF U (FAC) ARSENAL BURY (FAC) MAN C MAN U (LGE) SHEFF U Q.P.R EVERTON ASTON V NORWICH LEEDS 1976/77 EVERTON Q.P.R ARSENAL LIVERPOOL NORWICH BIRMINGHAM TOTTENHAM ASTON V (LGE) (FAC) SUNDERLAND W.HAM IPSWICH COVENTRY MIDDLESBORO BRISTOL C DERBY NEWCASTLE W.B.A LEEDS MAN U 1977/78 </text:span><text:span text:style-name="T547">REP </text:span><text:span text:style-name="T545">GRIMSBY V SOUTHAMPTON (FAC) £2 BRIGHTON V OLDHAM (FLCR) £2 1978/79 HIBERNIANS (FR) </text:span><text:span text:style-name="T537">LINCOLN</text:span><text:span text:style-name="T546">:1945/46 DARLINGTON (MAR) £35 </text:span><text:span text:style-name="T545">1946/47 HARTLEPOOL £30 </text:span><text:span text:style-name="T553">1948/49 W.HAM £30 1951/52 ROCHDALE (CR) £12 HALIFAX (SLCR) £15 STOCKPORT (SLCR) £12 1952/53 BLACKBURN £15 DONCASTER (SLCR) £10</text:span><text:span text:style-name="T545"> </text:span><text:span text:style-name="T553">1954/55 BURY £10 NOTTS F £12 1955/56 STOKE (APR) £8 NOTTS F £6 SHEFF W £10 DONCASTER £10 HULL £10 LEICESTER (SLCR) £7 SHEFF W £10 BRISTOL R £10 FULHAM £10 SOUTHEND (FAC) £8 SPARTAK (FR) £7 1956/57 FULHAM £7 SHEFF U £8 NOTTS F £7 ROTHERHAM £6 PORT V £6 LEICESTER £7 DONCASTER £6 HUDDERSFIELD £7 BRISTOL R £6 MIDDLESBORO £8 BRISTOL C £7 1957/58 BRISTOL R £6 BARNSLEY £5</text:span><text:span text:style-name="T550"> </text:span><text:span text:style-name="T553">WOLVES (FAC) £5 ROTHERHAM £6 SHEFF U £6 HUDDERSFIELD £6 1958/59 GRIMSBY £5 BARNSLEY £6 LIVERPOOL £7 ORIENT (SLCR) 1959/60 DERBY HULL ROTHERHAM SHEFF U LIVERPOOL £5 SUNDERLAND IPSWICH BRIGHTON SCUNTHORPE ASTON V 1960/61 ROTHERHAM BRISTOL R NORWICH SOUTHAMPTON ORIENT DERBY CHARLTON SWANSEA HUDDERSFIELD SCUNTHORPE BRIGHTON SUNDERLAND £5 LUTON £5 PORTSMOUTH W.B.A (FAC) £4 SHEFF U £5 MIDDLESBORO £4 IPSWICH £5 PLYMOUTH 1961/62: PETERBORO HULLSHREWSBURY SWINDON GRIMSBY NEWPORT £4 NOTTS C £4 BRENTFORD HALIFAX NORTHAMPTON BRISTOL C C.PALACE PORT V SOUTHEND WATFORD £5 BARNSLEY(JAN) £4 Q.P.R £5 1962/63: NEWPORT TRANMERE OLDHAM <text:s/>HARTLEPOOL BRAD C EXETER BURY (FLC) £5 HALIFAX (FAC) £4 BRENTFORD ALDERSHOT ROCHDALE MANSFIELD £5 GILLINGHAM £51963/64: TRANMERE TORQUAY YORK (LGE) (FLC)ALDERSHOT CARLISLE EXETER SHEFF U (FAC) DARLINGTON BRAD C ROCHDALE WORKINGTON HARTLEPOOL (LGE) (FLC) £5 STOCKPORT GILLINGHAM DONCASTER SOUTHPORT (LGE) £4 (FAC) BRIGHTON £3 CHESTER MILLWALL (FLC) £4 HALIFAX BRAD PA HALIFAX OLD STARS (TEST) CHESTERFIELD 1964/65: CHESTER TRANMERE (LGE) (FAC) ROCHDALE MILLWALLOLD STARS (TEST) BRIGHTON £3 BARROW OXFORD £3 HARTLEPOOL HALIFAX YORK £5 1965/66: NOTTS C YORK (FLC) SOUTHPORT CREWE TRANMERE LUTON WREXHAM DONCASTER NEWPORT STOCKPORT HARTLEPOOLDARLINGTON COLCHESTER CHESTER INTERNATIONAL XI (S/S) £40 HALIFAX 1966/67: HUDDERSFIELD (FLC) YORK CHESTERFIELD NOTTS C SOUTHEND HARTLEPOOL BARROW SOUTHPORT HULL (FLC) BRAD C CREWE BRENTFORD LUTON £3 ROCHDALE NEWPORT STOCKPORT TRANMERE PORT V BARNSLEY CHESTER BRAD PA £3 HALIFAX WREXHAM ALDERSHOT 1967/68: ALDERSHOT DARLINGTON HALIFAX CREWE CHESTERFIELD NEWPORT TORQUAY (FLC) SWANSEAWREXHAM PORT V BRAD PA DERBY (FLC) EXETER WORKINGTON CHESTER ROCHDALE BRAD C YORK NOTTS C HARTLEPOOL DONCASTER BRENTFORD LUTON SOUTHEND BARNSLEY NEWCASTLE (FLC) £2 1968/69: NOTTS C NEWPORT SWANSEA GRIMSBY YORK CHESTERFIELD COLCHESTER WORKINGTON BRENTFORD WREXHAM BRAD C CHESTER (FAC) PORT V DONCASTER EXETER ROCHDALE SCUNTHORPE PETERBORO BRAD PA ALDERSHOT BOHEMIANS (FR) £3 SOUTHEND DARLINGTON MANSFIELD (FLC) HALIFAX 1969/70: COLCHESTER SOUTHEND PORT V OLDHAM CHESTER EXETER YORK SCUNTHORPE WORKINGTON SOUTHPORT (FAC) GRIMSBY NORTHAMPTON BRENTFORD ALDERSHOT SWANSEA DARLINGTON, (COPY INC RARE INSERT) £5 CHESTERFIELD NEWPORT WREXHAM CREWE NOTTS C HARTLEPOOL PETERBORO 1970/71: GRIMSBY (LGE) (FLC) BRENTFORD CAMB U WORKINGTON SOUTHEND CHESTER £3 SUNDERLAND (FLC) EXETER PETERBORO BRAD C (FAC) YORK NORTHAMPTON DARLINGTON NEWPORT COLCHESTER SOUTHPORT HARTLEPOOL NOTTS C OLDHAM STOCKPORT CREWE BOURNEMOUTH BARROW (LGE) £2 (FAC) £2 ALDERSHOT £3 1971/72: COLCHESTER CREWE NEWPORT READING GRIMSBY BURY (LGE) (FAC) EXETER NORTHAMPTON ALDERSHOT DONCASTER HARTLEPOOL SOUTHPORT BLACKBURN (FLC) £2 GILLINGHAM ALL STARS XI (TEST) £2 STOCKPORT DARLINGTON CHESTER BARROW £3 CAMB U £2 SCUNTHORPE WORKINGTON £3 SOUTHEND PETERBORO £3 BRENTFORD £2 1972/73: DONCASTER TORQUAY COLCHESTER NORTHAMPTON NEWPORT GILLINGHAM READING HARTLEPOOL HEREFORD £3 MANSFIELD WORKINGTON £2 SOUTHPORT £2 BURNLEY (WC) £2 BARNSLEY £2 EXETER CREWE DARLINGTON BLACKBURN (FAC) £3 PETERBORO £3 ALDERSHOT £2 BURY £2 1973/74: SCUNTHORPE STOCKPORT <text:s/>BRAD C BARNSLEY DARLINGTON NEWPORT £2 EXETER £2 CREWE £2 CHESTER £2 ROTHERHAM £2 READING £2 GILLINGHAM £2 PETERBORO £2 BRENTFORD TORQUAY WORKINGTON £2 NORTHAMPTON (SOF) £4 BURY £3 MANSFIELD £3 1974/75: CHESTER EXETER SOUTHPORT ROCHDALE WORKINGTON £2 TORQUAY DONCASTER PORT V (FAC) READING HARTLEPOOL (LGE) (FAC) STOCKPORT MANSFIELD NORTHAMPTON CAMB U BARNSLEY BRAD C SHREWSBURY ROTHERHAM (LGE) (FLC) DARLINGTON NEWPORT CREWE BRENTFORD 1975/76: TRANMERE ROCHDALE SCUNTHORPE BRAD C HARTLEPOOL CAMB U WORKINGTON £2 SOUTHPORT CREWE SWANSEA CHESTERFIELD (FLC) NORTHAMPTON HUDDERSFIELD WATFORD NEWPORT DARLINGTON STOCKPORT DONCASTER IPSWICH (TEST) £2 READING BARNSLEY TORQUAY STOKE (FLC) EXETER BOURNEMOUTH COVENTRY (CHAMPS MATCH) £2 BRENTFORD 1976/77: DONCASTER (FLC) SHREWSBURY PORT V SWINDON SHEFF W READING ROTHERHAM BURY TRANMERE MORECAMBE (FAC) C.PALACE (DEC) £2 (MAR) £2 NUNEATON (FAC) £2 GRIMSBY MANSFIELD (JAN) £2 (FEB) £2 BURNLEY (FAC) WALSALL NORTHAMPTON PORTSMOUTH (FEB) £3 (MAR) £2 CHESTERFIELD WREXHAM GILLINGHAM CHESTER YORK OXFORD BRIGHTON PRESTON PETERBORO £2 SHEFF UTD (TEST) £2 1977/78: WALSALL SHREWSBURY PETERBORO CHESTERFIELD HEREFORD SWINDON EXETER CHESTER PRESTON GILLINGHAM TRANMERE PORT V PORTSMOUTH £2 WREXHAM SHEFF W COLCHESTER CAMB U BRAD C CARLISLE MANSFIELD (FLC) PLYMOUTH BURY OXFORD ROTHERHAM 1978/79: TRANMERE SHEFF W £2 WALSALL COLCHESTER SWINDON PLYMOUTH CHESTERFIELD OXFORD BRENTFORD (FEB) £5 (MAR) SOUTHEND CHESTER GILLINGHAM HULL SWANSEA PETERBORO BRAD C (FLC) £2 WATFORD (LGE) £2 CARLISLE MANSFIELD WATFORD (TEST) £2 BLACKPOOL (MAY) £2 EXETER BURY (MAY) £2 SHREWSBURY (MAY) £2 ROTHERHAM (JAN) £4 (APR) 1979/80: TRANMERE WIGAN WALSALL CREWE HARTLEPOOL BRAD C HUDDERSFIELD DONCASTER PORT V BOURNEMOUTH SCUNTHORPE DARLINGTON HEREFORD/YORK/NORTHAMPTON (TRIPLE ISSUE) STOCKPORT NOTTS F (TEST) TULSA ROUGHNECKS (FR) £2 TORQUAY HEREFORD (FEB) ROCHDALE PETERBORO £2 PORTSMOUTH BARNSLEY (FLC) HALIFAX NORTHAMPTON/NEWPORT (DOUBLE ISSUE) <text:s/>1980/81: HULL (FLC) PETERBORO WIGAN SWINDON (FLC) HALIFAX SCUNTHORPE ALDERSHOT ROCHDALE YORK BRAD C GRANTHAM (LSC) £2 NORTHAMPTON TRANMERE TORQUAY GATESHEAD (FAC) £2 BURY BOURNEMOUTH CREWE STOCKPORT MANSFIELD WIMBLEDON DONCASTER HARTLEPOOL HEREFORD PORT V DARLINGTON SOUTHEND 1981/82: WIMBLEDON NOTTS C/NORWICH (GC) £3 CARLISLE MILLWALL NOTTS C (FLC) BRISTOL C PRESTON EXETER PORT V (FAC) SWINDON BURNLEY (DEC) (MAR) NEWPORT GILLINGHAM PORTSMOUTH PLYMOUTH WALSALL BRENTFORD DONCASTER OXFORD HUDDERSFIELD BRISTOL R SOUTHEND READING HULL (FLC) FULHAM £2 CHESTERFIELD (SOF) WATFORD (FLC) £2 CHESTER (JAN) (FEB) (S/S) £5 1982/83: WIGAN READING YORK (FLC) ORIENT SHEFF U LEICESTER (FLC) EXETER DONCASTER BRAD C W. HAM (FLC) WALSALL PORTSMOUTH CARDIFF PLYMOUTH MILLWALL (LGE) (FLT) £2 BOURNEMOUTH (9-0 MATCH) £2 HUDDERSFIELD PRESTON BRISTOL R OXFORD SOUTHEND BRENTFORD NEWPORT CHESTERFIELD WREXHAM GILLINGHAM NORWICH (FLT) £2 1983/84: SHEFF U (LGE) (FAC) ORIENT HULL (LGE) (FLC) PLYMOUTH BOURNEMOUTH MILLWALL BURNLEY TOTTENHAM (FLC) BOLTON SCUNTHORPE BRISTOL R WALSALL BRAD C OXFORD BRENTFORD (INC INSERT) £3 PRESTON DONCASTER (AMC) NEWPORT GILLINGHAM WIGAN SOUTHEND EXETER ROTHERHAM PORT V SHEFF U (FR) £2 1984/85: HULL (LGE) (FLC) PLYMOUTH WATFORD (TEST) £2 BRISTOL R CAMB U (OCT) (NOV) £2 PRESTON BOURNEMOUTH NEWPORT TELFORD (FAC) £2 GILLINGHAM BRAD C SWANSEA DERBY WIGAN (LGE) (FRT) £2 BOLTON MILLWALL BURNELY ORIENT WALSALL READING YORK ROTHERHAM (JAN) £2 (MAR) £2 BRENTFORD DONCASTER BRISTOL C 1985/86: SCUNTHORPE (LSC) £2 GILLINGHAM YORK (LGE) (FLC) DONCASTER BRENTFORD BRISTOL C CARDIFF (BLANK COVER) £2 DARLINGTON BURY SCUNTHORPE (FRT) £2 BOLTON (INC INSERT) £2 SWANSEA NOTTS C WIGAN CHESTERFIELD DERBY BRISTOL R WALSALL BOURNEMOUTH READING ROTHERHAM BLACKPOOL (LGE) (FAC) <text:s/>NEWPORT 1986/87: COLCHESTER £3 CHARLTON (FLC) £5 PRESTON £3 SOUTHEND £3 ORIENT £3 HARTLEPOOL £3 ROCHDALE £3 CARDIFF £3 PETERBORO £3 TORQUAY £3 HEREFORD £3 WREXHAM £3 HALIFAX £4 NORTHAMPTON £4 WOLVES £4 (FLC) STOCKPORT £3 TRANMERE £3 SWANSEA £3 BURNLEY £3 CAMB U £4 ALDERSHOT £4 1987/88: RUNCORN £6 KETTERING £4 BATH £4 MATLOCK (GMACC) £4 BARNET £4 BEDWORTH (GMACC) £4 CREWE (FAC) £2 WEYMOUTH £4 MACCLESFIELD £4 NORTHWICH £4 FISHER £4 KIDDERMINSTER £4 S.LIVERPOOL (FAT) (23 DEC) £5 (4</text:span><text:span text:style-name="T431">TH</text:span><text:span text:style-name="T553"> JAN) £5 CAMB C (FAT) £3 MAIDSTONE (LGE) (APR) £3 (FAT) £4 SUTTON U £4 TELFORD £4 WELLING £4 ALTRINCHAM £4 BOSTON £3 WEALDSTONE £4 STAFFORD £3 WYCOMBE £2 SCARBOROUGH (CHAMPIONS MATCH) £3 NOTTS F (FR) £3 BRIGG (FAC) £3 CHELTENHAM £3 1988/89: ENFIELD (FR) £2 HARTLEPOOL (FIRST LEAGUE HOME) £4 CHARLTON (FR) £2 S.STORM (FR) £2 LEICESTER (FR) £2 CREWE (LGE) (FLC) HEREFORD SOUTHAMPTON (FLC) CARLISLE SCUNTHORPE DARLINGTON EXETER HALIFAX COLCHESTER (SVT) PETERBORO GRIMSBY DONCASTER <text:s/>CAMB U TORQUAY TRANMERE ROTHERHAM ORGORYTE (FR) WREXHAM YORK BURNLEY ORIENT STOCKPORT COLCHESTER ROCHDALE SCARBOROUGH £2</text:span><text:span text:style-name="T551"> </text:span></text:p>
      <text:p text:style-name="P452"/>
      <text:p text:style-name="P452"/>
      <text:p text:style-name="P452"/>
      <text:p text:style-name="P452"/>
      <text:p text:style-name="P452"/>
      <text:p text:style-name="P454">93</text:p>
      <text:p text:style-name="P275"><text:soft-page-break/><text:span text:style-name="T537">LIVERPOOL</text:span><text:span text:style-name="T546">:</text:span><text:span text:style-name="T545"> 1955/56 LEICESTER £8 1959/60 SCUNTHORPE £4 </text:span><text:span text:style-name="T546">1960/61 ROTHERHAM (DEC) </text:span><text:span text:style-name="T545">1962/63 ASTON V (DEC) EVERTON LEICESTER 1963/64 BLACKPOOL1964/65 LEICESTER (FAC) NOTTS F SUNDERLAND SHEFF U FULHAM BURNLEY MAN U 1965/66 ARSENAL PLOESTI (EC) £4 LEICESTER 1966/67 W.HAM SOUTHAMPTON ARSENAL NEWCASTLE W.B.A LEEDS BURNLEY 1967/68 COVENTRY STOKE MAN U WOLVES W.B.A (FAC) FULHAM MALMO (ICFC) £3 1968/69 COVENTRY SOUTHAMPTON W.B.A 1969/70 W.HAM DUNDALK (FAIRS) £2 LEICESTER (FAC) V.SETUBAL (FAIRS) £2 1970/71 CHELSEA BURNLEY MAN U FERENCVAROS (FAIRS) £3 1971/72 CHELSEA 1972/73 D.DRESDEN (UEFA) £2 1973/74 SHEFF U IPSWICH CELTIC (TEST) £3 ARSENAL LEICESTER </text:span><text:span text:style-name="T551">1974/75 LUTON STOKE COVENTRY</text:span><text:span text:style-name="T545"> SHEFF U NEWCASTLE Q.P.R WOLVES </text:span></text:p>
      <text:p text:style-name="P275"><text:span text:style-name="T545">STOKE (FAC) CARLISLE £2 FERNCHVAROS (ECWC) £3 BURNLEY 1975/76 NORWICH S.WROCLAW (UEFA) £2 R.SOCIEDAD (UEFA) £2 LEEDS 1976/77 TOTTENHAM EVERTON W.B.A SUNDERLAND ASTON V TRABZONSPOR (EC) £3 LEICESTER BRISTOL C NEWCASTLE 1977/78 COVENTRY CHELSEA EVERTON BRISTOL C W.HAM Q.P.R LEEDS LEICESTER IPSWICH MAN C NOTTS F 1978/79 IPSWICH COVENTRY NOTTS F (EC) (LGE) BOLTON DERBY CHELSEA LEEDS MAN C MIDDLESBORO ANDERLECHT (ESC) £2 SOUTHEND (FAC) BLACKBURN (FAC) W.B.A BIRMINGHAM EVERTON WOLVES NORWICH BURNLEY (FAC) ARSENAL MAN U BRISTOL C SOUTHAMPTON ASTON V 1979/80 BOLTON W.B.A TRANMERE (FLC) COVENTRY D.TBILISI (EC) NORWICH CHESTERFIELD (FLC) BRISTOL C EVERTON TOTTENHAM MIDDLESBORO EXETER (FAC) MAN U GRIMSBY (FAC) SOUTHAMPTON LEEDS NOTTS F IPSWICH LEEDS BRIGHTON STOKE DERBY ARSENAL ASTON V </text:span><text:span text:style-name="T537">LEEDS UTD</text:span><text:span text:style-name="T545">: 1962/63 NORWICH 1963/64 CHARLTON NEWCASTLE 1964/65 LEICESTER 1965/66 NEWCASTLE 1966/67 BURNLEY BLACKPOOL W.B.A MAN U LEICESTER NEWCASTLE FULHAM 1967/68 LIVERPOOL NOTTS F (LGE) (FAC) STOKE SHEFF U TOTTENHAM W.B.A BRISTOL C (FAC) 1968/69 LIVERPOOL COVENTRY BURNLEY CHARLTON (FLC) NOTTS F EVERTON STOKE Q.P.R CHELSEA SOUTHAMPTON SUNDERLAND WOLVES W.HAM 1969/70 DERBY WOLVES BURNLEY COVENTRY 1970/71 MAN U HUDDERSFIELD WOLVES BLACKPOOL EVERTON IPSWICH LIVERPOOL V.SETUBAL (ICFC) £2 1971/72 DERBY SOUTHAMPTON LIERSE (UEFA) W.HAM LIVERPOOL (FACR) 1972/73 M.K.E (ECWC) £2 W.HAM R.BUCHAREST (ECWC) £2 NOTTS F W.B.A NORWICH BURNLEY LIVERPOOL SHEFF U EVERTON MAN U C.PALACE 1973/74 V.SETUBAL (UEFA) £2 SUNDERLAND (TEST) TOTTENHAM BRISTOL C (FAC) £2 1974/75 BIRMINGHAM LUTON WOLVES HUDDERSFIELD (FLC) DERBY TOTTENHAM STOKE MAN C EVERTON LEICESTER IPSWICHD.REVIES XI (TEST) £2 1975/75 WOLVES IPSWICH (FLC) TOTTENHAM Q.P.R MAN U NEWCASTLE EVERTON ASTON V NORWICH MIDDLESBORO DERBY W.HAM </text:span><text:span text:style-name="T547">REP </text:span><text:span text:style-name="T545">BOLTON V NEWCASTLE (FAC) £2 </text:span><text:span text:style-name="T536">LUTON</text:span><text:span text:style-name="T545">:1952/53 EVERTON £8 1953/54 STOKE LINCOLN 1954/55 NOTTS F 1955/56 SHEFF U EVERTON WOLVES PORTSMOUTH NEWCASTLE PRESTON W.B.A ARSENAL BIRMINGHAM LEICESTER (FAC) ASTON V BOLTON RAMPLA (FR) SUNDERLAND CHARLTON HUDDERSFIELD BURNLEY (SOF) £3 TOTTENHAM CHELSEA 1956/57 WOLVES 1962/63 ROTHERHAM CHARLTON NEWCASTLE 1963/64 SOUTHEND OLDHAM READING (FAC) 1964/65 GRIMSBY W.HAM (TEST) SUNDERLAND (FAC) 1965/66 NOTTS C 1967/68 SOUTHEND YORK 1968/69 NORTHAMPTON WARE (FAC) £2 1969/70 BRISTOL R 1971/72 R.CROSSING C (FR) Q.P.R</text:span><text:span text:style-name="T551"> 1973/74 FULHAM BRISTOL C ASTON V CARDIFF W.B.A SHEFF W BOLTON HULL SWINDON <text:s/>PORTSMOUTH NOTTS F LEICESTER (FAC) C.PALACE ORIENT MIDDLESBORO OXFORD MILLWALL PRESTON SUNDERLAND CARLISLE 1974/75 W.HAM Q.P.R BRISTOL R (FLC) IPSWICH BIRMINGHAM (LGE) (FAC) MIDDLESBORO TOTTENHAM SHEFF U BURNLEY DERBY WOLVES NEWCASTLE STOKE COVENTRY EVERTON LEICESTER MAN C 1975/76 CARLISLE HULL BOLTON BLACKBURN W.B.A OXFORD BLACKBURN (FAC) PORTSMOUTH NOTTS F SUNDERLAND SOUTHAMPTON CHARLTON BRISTOL R BLACKPOOL FULHAM YORK OLDHAM 1976/77 FULHAM HEREFORD SOUTHAMPTON BRISTOL R CARDIFF BLACKPOOLOLDHAM (DEC) £3 (MAR) CHELSEA BURNLEY BLACKBURN (JAN) £5 (FEB) HULL CHARLTON WOLVES PLYMOUTH CARLISLE ORIENT MILLWALL NOTTS C BOLTON 1977/78 ORIENT CHARLTON BLACKBURN NOTTS C MILLWALL FULHAM HULL STOKE BURNLEY MANSFIELD SHEFF U BRIGHTON OLDHAM BRISTOL R CARDIFF BLACKPOOL BOLTON C.PALACE TOTTENHAM SUNDERLAND SOUTHAMPTON 1978/79 WIGAN (FLC) CHARLTON CREWE (FLC) WREXHAM NOTTS C LEICESTER FULHAM SUNDERLAND PRESTON W.HAM STOKE BRISTOL R C.PALACE MILLWALL BRIGHTON BURNLEY ORIENT W.HAM BLACKBURN SHEFF U <text:s/></text:span><text:span text:style-name="T537">MANSFIELD</text:span><text:span text:style-name="T545">: 1955/56 ACCRINGTON (C/MISS) £4 ROCHDALE £6 CHESTERFIELD (SMALL MRK) £6 SCUNTHORPE £7 1957/58 BURY £4 DARLINGTON £4 OLDHAM £5 STOCKPORT £5 WORKINGTON £6 TRANMERE £5 CHESTER £6 (COPY CELL) £3 CHESTERFIELD £5 GATESHEAD £6 1958/59 PLYMOUTH £4 ROCHDALE £4 DONCASTER £4 1963/64 COVENTRY SOUTHEND CREWE READING COLCHESTER SHREWSBURY NOTTS C BRISTOL R 1964/65 NOTTS F (TEST) GRIMSBY LUTON CARLISLE BRENTFORD OLDHAM COLCHESTER BOURNEMOUTH PORT V BARNSLEY GILLINGHAM READING BRISTOL R WALSALL (SOF) EXETER BRISTOL C Q.P.R PETERBORO HULL 1965/66 PETERBORO BRENTFORD HULL BOURNEMOUTH (MAY) OLDHAM (LGE)Q.P.R READING BRISTOL R BRIGHTON SOUTHEND 1966/67 DONCASTER TORQUAY BOURNEMOUTH GILLINGHAM WALSALL SCUNTHORPE (LGE) DARLINGTON MIDDLESBROUGH (FAC) £3 WATFORD READING BRISTOL R SHREWSBURY GRIMSBY SWANSEA SWINDON WORKINGTON PETERBORO NOTTS C (FLC) £4 OLDHAM 1967/68 BARROW LINCOLN (FLC) NORTHAMPTON TRANMERE BRIGHTON BOURNEMOUTH BRISTOL R OXFORD COLCHESTER GILLINGHAM TORQUAY SWINDON SHREWSBURY PETERBORO WATFORD STOCKPORT READING ORIENT GRIMSBY WALSALL 1968/69 ROTHERHAM (LGE) OLDHAM READING STOCKPORT W.HAM (FAC) SHEFF U (FAC) SOUTHEND (FAC) CREWE LEICESTER (FAC) BOURNEMOUTH BARROW BRISTOL R NORTHAMPTON GILLINGHAM SOUTHPORT LUTON (SOF) £2 1969/70 NOTTS C (FLC) £3 ROTHERHAM PLYMOUTH TORQUAY SOUTHPORT DONCASTER BURY BRISTOL R BRIGHTON BRAD C Q.P.R (FLC)WALSALL GILLINGHAM ROCHDALE HALIFAX BARNSLEY (LGE) (FAC) FULHAM £2 TRANMERE READING SHREWSBURY 1975/76 LEICESTER (ASC) </text:span><text:span text:style-name="T537">MANCHESTER C</text:span><text:span text:style-name="T545">: 1950/51 BRENTFORD SHEFF U (SLCR) £8 PRESTON BIRMINGHAM NOTTS C (TRS) £6 1951/52 CHELSEA (WOF) £8 (ST) £5 PRESTON WOLVES (NOF) MAN U (SLCR) ARSENAL MIDDLESBROUGH 1953/54 ARSENAL 1955/56 SUNDERLAND BURNLEY PORTSMOUTH BIRMINGHAM 1956/57 M.T.K HUNGARY (FR) £7 W.B.A MAN U £9 BLACKPOOL LUTON BIRMINGHAM SUNDERLAND PRESTON 1957/58 NOTTS F NEWCASTLE 1958/59 MAN U EVERTON BOLTON NEWCASTLE WOLVES ARSENAL 1959/60 MAN U 1960/61 MAN U (AUG) £5 BOLTON EVERTON W.B.A BIRMINGHAM BURNLEY PRESTON 1961/62 BURNLEY SHEFF W EVERTON ARSENAL LEICESTER 1962/63 WOLVES TOTTENHAM 1963/64 LEEDS SWINDON 1964/65 NEWCASTLE SWINDON COVENTRY PRESTON 1965/66 ROTHERHAM LEICESTER (FAC) CHARLTON GRIMSBY (FAC) IPSWICH 1966/67 SHEFF W W.B.A BLACKPOOL LEICESTER (FAC) NEWCASTLE 1967/68 BORUSSIA (FR) PRAGUE (FR) LEICESTER (LGE) FULHAM CHELSEA MAN U READING (FAC) 1968/69 EVERTON W.B.A CHELSEA LEICESTER 1970/71 ARSENAL BLACKPOOL NEWCASTLE DERBY 1971/72 MAN U (TEST) £3 STOKE 1972/73 EVERTON W.B.A VALENCIA (UEFA) DERBY SOUTHAMPTON ARSENAL LEEDS LEICESTER STOKE (FAC) BIRMINGHAM SHEFF U COVENTRY 1973/74 BIRMINGHAM SOUTHAMPTON Q.P.R COVENTRY (LGE) (FLC) NORWICH LEEDS ARSENAL BURNLEY STOKE LEICESTER TOTTENHAM DERBY MAN U SHEFF U NEWCASTLE WOLVES EVERTON IPSWICH 1974/75 W.HAM Q.P.R LUTON LEICESTER NEWCASTLE (FAC) EVERTON COVENTRY MIDDLESBORO BURNLEY IPSWICH 1975/76 NORWICH LEICESTER STOKE MAN U NOTTS F (FLC) IPSWICH BIRMINGHAM COVENTRY EVERTON SHEFF U ARSENAL LIVERPOOL</text:span><text:span text:style-name="T551"> </text:span><text:span text:style-name="T537">MILLWALL</text:span><text:span text:style-name="T545">:1946/47 BARNSLEY </text:span><text:span text:style-name="T556">1948/49 NOTTS C £11 1950/51 PLYMOUTH IPSWICH (SLCR) SOUTHEND BOURNEMOUTH 1951/52 BRISTOL R </text:span><text:span text:style-name="T545">1954/55 S.SIMMERING (FR) CHARLTON (FR) (TRS) (KCC) (SLTRS SLCR) 1955/56 ROTHERHAM (FR) READING (SJFC) Q.P.R (LCC) (SLCR) CHARLTON (KCC) NORTHAMPTON 1956/57 BOURNEMOUTH Q.P.R READING BRENTFORD BRIGHTON SWINDON C.PALACE (LGE) SOUTHAMPTON SHREWSBURY TORQUAY SOUTHEND GILLINGHAM <text:s/>B.OSTRAVIA (FR) KINGSTONIAN (LCC) CHARLTON (KCC) (CR SLTR) 1957/58 SOUTHAMPTON PORT VALDERSHOT NORWICH SHREWSBURY NORTHAMPTON EXETER COVENTRY WALSALL SWINDON C.PALACE PLYMOUTH BOURNEMOUTH Q.P.R GILLINGHAM SUNDERLAND (FR) ROTHERHAM (FR) EX MILLWALL XI (FR) (SLCR) 1958/59 CREWE ISTHMIAN LEAGUE (FR) EX MILLWALL XI (TEST) £5 CHARLTON (KCC) £5 WORKINGTON 1959/60 STOCKPORT C.PALACE CREWE GILLINGHAM <text:s/>BRAD PA NORTHAMPTON DONCASTER WALSALL EXETER STOCKPORT NOTTS C HARTLEPOOL TORQUAY CHARLTON (KCCC) £51960/61 ACCRINGTON NORTHAMPTON STOCKPORT PETERBORO CHELSEA (FLC) £5 1961/62 ALDERSHOT STOCKPORT MANSFIELD WALSALL (FLC) CHARLTON (KCC) £4 WORKINGTON SOUTHPORT DARLINGTON WREXHAM ROCHDALE HARTLEPOOL GILLINGHAM CREWE DONCASTER 1962/63 COVENTRY (LGE) MARGATE (FAC) £3 Q.P.R BRIGHTON SOUTHEND SHREWSBURY NOTTS C WATFORD PORT V HULL NORTHAMPTON BARNSLEY COLCHESTER CARLISLE PETERBORO 1963/64 WALSALL SOUTHEND READING COLCHESTER PETERBORO (LGE) NOTTS C WALSALL1964/65 PORT V (FAC) CHESTERFIELD TRANMERE SOUTHPORT CHESTER KETTERING (FAC) £3 FULHAM (FAC) STOCKPORT LINCOLN DONCASTER WREXHAM YORK BRIGHTON CREWE 1965/66 YORK (FLC) £2 OXFORD PETERBORO (LGE) (FLC) £2 MANSFIELD HULL BOURNEMOUTH GILLINGHAM SHREWSBURY WALSALLOXFORD OLDHAM 1966/67 TOTTENHAM (FAC) FULHAM (FR) CHARLTON 1967/68 SHEFF U (FLC) ITALIAN OLY XI (FR) BIRMINGHAM BOLTON C.PALACE CARLISLE 1968/69 BARNSLEY (FLC) BLACKBURN CHARLTON BIRMINGHAM MIDDLESBORO PRESTON HULL BRISTOL C BLACKPOOL FULHAM BOLTON OXFORD 1969/70 BLACKBURN CHARLTON LEICESTER MIDDLESBORO CARLISLE BRISTOL C BLACKPOOL SHEFF U WATFORD NORWICH CARDIFF Q.P.R OXFORD HULL HUDDERSFIELD PRESTON 1970/71 OXFORD STOKE (FLC) 1972/73 SUNDERLAND PORTSMOUTH HULL CHESTERFIELD (FLC) BRIGHTON BLACKPOOL 1973/74 HULL </text:span></text:p>
      <text:p text:style-name="P275"><text:span text:style-name="T545">SHEFF W CARLISLE NOTTS F (LGE) (FLC) BRISTOL C PRESTON MIDDLESBORO BOLTON (LGE) (FLC) CARDIFF ORIENT LUTON SUNDERLAND NORWICH (FLC) NOTTS C PORTSMOUTH BLACKPOOL SCUNTHORPE (FAC) £3 SWINDON W.B.A C.PALACE OXFORD 1974/75 SUNDERLAND OXFORD BRISTOL C W.B.A SOUTHAMPTON BOLTON ORIENT SHEFF W PORTSMOUTH NOTTS C OLDHAM YORK BLACKPOOL ASTON V NORWICH BRISTOL R 1975/76 WREXHAM HEREFORD SOUTHEND MANSFIELD ROTHERHAM COLCHESTER SHREWSBURY GILLINGHAM CARDIFF C.PALACE (LGE)(FAC) SWINDON GRIMSBY PRESTON WALSALL CHESTER ALDERSHOT CHESTERFIELD SHEFF W PORT V HALIFAX BURY BRIGHTON 1976/77 CHELSEA COLCHESTER (FLC) SOUTHAMPTON PLYMOUTH BRISTOL R BLACKBURN SHEFF W (FLC) HEREFORD LUTON SHEFF U NOTTS F CHARLTON WOLVES NOTTS C BOLTON BLACKPOOL CARDIFF OLDHAM FULHAM CARLISLE HULL BURNLEY 1977/78 C.PALACE STOKE SOUTHAMPTON CHARLTON HULL SHEFF U BURY (FLC) £2 BLACKBURN NOTTS C (LGE) FULHAM TOTTENHAM BOLTON ROTHERHAM (FAC) BRIGHTON LUTON (FAC) BURNLEY ORIENT CARDIFF BLACKPOOL BRISTOL R (@ PORTSMOUTH) £4 SUNDERLAND LUTON OLDHAM MANSFIELD 1978/79 NEWCASTLE BRIGHTON C.PALACE CHARLTON BURNLEY SHEFF U OLDHAM STOKE CARDIFF LUTON LEICESTER PRESTON FULHAM SUNDERLAND NOTTS C WREXHAM CAMB U BRISTOL R 1979/80 PLYMOUTH CARLISLE EXETER SHEFF W HULL GRIMSBY MANSFIELD READING BLACKBURN BLACKPOOL COLCHESTER CROYDON (FAC) SWINDON GILLINGHAM SOUTHEND SHREWSBURY (FAC) CHESTER BARNSLEY OXFORD </text:span><text:span text:style-name="T537">MAN.UTD</text:span><text:span text:style-name="T545">: 1949/50 WOLVES £16 STOKE £16 SUNDERLAND £16 MIDDLESBORO (SLT SLMRK) ARSENAL (SLMRK) BURNLEY £16 PORTSMOUTH (FAC) £16 BLACKPOOL (VSLMRK) £14 BIRMINGHAM £151950/51 WOLVES (TAPE TO SPINE) £8 1952/53 W.B.A (SPINE REP) £9 1956/57 BOLTON £10 EVERTON (FAC) £10 NEWCASTLE £10 1957/58 EVERTON £10 ASTON V (NOF) £6 SUNDERLAND £10 W.B.A (T/M) 1958/59 EVERTON (SOF) NEWCASTLE £4 W.HAM £4 BLACKBURN £4 BOLTON £4 BLACKPOOL (SLCR) W.B.A £4 1959/60 SHEFF W BLACKBURN EVERTON BOLTON 1960/61 NEWCASTLE (SLTR) 1961/62 MAN C</text:span><text:span text:style-name="T546"> BLACKBURN WOLVES BLACKBURN </text:span><text:span text:style-name="T545">1962/63 EVERTON BOLTON 1963/64 SHEFF W WOLVES EVERTON ASTON V TOTTENHAM (LGE) (ECWC) (SLMRK) BLACKBURN IPSWICH LEICESTER 1964/65 CHELSEA ARSENAL BLACKPOOLWOLVES BURNLEY (FAC) LEEDS EVERTON 1965/66 EVERTON PRESTON (FAC) SUNDERLAND ROTHERHAM (FAC) (SLCR) ARSENAL FULHAM BENFICA (EC) 1966/67 SOUTHAMPTON MAN C LEEDS BLACKPOOL FULHAM W.HAM LIVERPOOL LEICESTER 1967/68 NOTTS F SOUTHAMPTON TOTTENHAM (LGE) (FAC) W.B.A ARSENAL COVENTRY SUNDERLAND STOKE NEWCASTLE WOLVES EVERTON MAN C LEICESTER CHELSEA <text:s/>HIBERNIANS (EC) GORNIK (EC) (SLCR) 1968/69 ANDRLECHT (EC) £2 LEEDS R.VIENNA (EC) £2 ESTUDIANTES (WCC) £3 SHEFF W MAN C WATFORD (FAC) BURNLEY Q.P.R TOTTENHAM NEWCASTLE SUNDERLAND MAN C WATERFORD (EC) £2 1969/70 IPSWICH CHELSEA BURNLEY (LGE) (FLC) SUNDERLAND W.HAM TOTTENHAM WOLVES ARSENAL EVERTON MAN C SHEFF W COVENTRY LEEDS 1970/71 LEEDS WOLVES 1971/72 EVERTON CHELSEA STOKE (FAC) SHEFF U LEEDS TOTTENHAM LEICESTER COVENTRY 1972/73 LEICESTER BRISTOL R (FLC) STOKE LEEDS 1973/74 RANGERS (FR) £4 MAN C (TEST) £2 WOLVES MIDDLESBORO (FLC) STOKE DERBY BIRMINGHAM NORWICH IPSWICH (FAC) NEWCASTLE EVERTON 1974/75 BOLTON SUNDERLAND FULHAM 1975/76 MIDDLESBORO W.HAM SHEFF U TOTTENHAM IPSWICH COVENTRY (2 DIFF TOKENS) LEICESTER ASTON V NEWCASTLE WOLVES (LGE) (FAC) OXFORD (FAC) (NON TOKEN ISSUE) Q.P.R DERBY LEEDS EVERTON (2 DIFF TOKENS) STOKE 1976/77 JUVENTUS (UEFA) £2 LEICESTER ASTON V (FAC) (2 DIFF TOKENS) LIVERPOOL EVERTON (FLC) NORWICH SUNDERLAND (LGE) (FLC) IPSWICH W.HAM BRISTOL C Q.P.R (LGE) (FAC) DERBY W.B.A (NO TOKEN ISSUE) STOKE MIDDLESBORO TRANMERE (FLC) MAN C LEEDS 1977/78 COVENTRY ST.ETIENNE (ECWC) (@ PLYMOUTH) £2 CHELSEA NOTTS F (2 DIFF TOKENS) DERBY W.B.A (LGE) (FAC) BRISTOL C WOLVES Q.P.R (2 DIFF TOKENS) W.HAM LEEDS (2 DIFF TOKENS) NEWCASTLE LEICESTER MIDDLESBORO (NO TOKEN ISSUE) EVERTON AJAX (UEFA) 1978/79 STOCKPORT (FLC) EVERTON NOTTS F MIDDLESBORO IPSWICH TOTTENHAM NORWICH ASTON V BIRMINGHAM MAN C LIVERPOOL CHELSEA DERBY </text:span><text:span text:style-name="T536">ALL INC TOKENS</text:span><text:span text:style-name="T545"> <text:s text:c="2"/></text:span></text:p>
      <text:p text:style-name="P284"/>
      <text:p text:style-name="P296">94</text:p>
      <text:p text:style-name="P275"><text:soft-page-break/><text:span text:style-name="T537">MIDDLESBROUGH</text:span><text:span text:style-name="T546">:</text:span><text:span text:style-name="T545"> 1956/57 LEICESTER £6 1957/58 CHARLTON £5 1958/59 VIENNA (FR) £4 1959/60 SCUNTHORPE (SLMRK ON SPINE) £4 BRISTOL R (SLMRK ON SPINE) £4 1960/61 BRISTOL R £6 1961/62 PRESTON £3 LUTON £3 1963/64 SCUNTHORPE PLYMOUTH HUDDERSFIELD NEWCASTLE GRIMSBY BURY PRESTON 1964/65 SUNDERLAND (FR) NORTHAMPTON CHARLTON LEICESTER (FAC) 1965/66 PORTSMOUTH BIRMINGHAM C.PALACE CHARLTON 1966/67 <text:s/>PETERBORO MANSFIELD 1967/68 C.PALACE PRESTON HULL (LGE) (FAC) <text:s/>BIRMINGHAM CHELSEA (FLC) £3 MILLWALL BLACKPOOL BOLTON PLYMOUTH PORTSMOUTH ROTHERHAM CHARLTON NORWICH DEVENTER (FR) £2 Q.P.R HUDDERSFIELD DERBY 1968/69 CHARLTON PRESTON C.PALACE BIRMINGHAM OXFORD SHEFF U BLACKPOOL ASTON V PORTSMOUTH CARLISLE HUDDERSFIELD DERBY FULHAM BRISTOL C BOLTON BLACKBURN BRISTOL C ALL STAR XI (TEST) £2 MILLWALL (LGE) HULL NORWICH 1969/70 MAN U (FAC) £2 WATFORD BOLTON OXFORD W.HAM (FAC) £2 PORTSMOUTH PRESTON HUDDERSFIELD MILLWALL ASTON V SWINDON CHARLTON BIRMINGHAM CARLISLE 1970/71 CHARLTON BRISTOL C 1971/72 NORWICH CHARLTON BURNLEY MILLWALL HULLWATFORD Q.P.R PRESTON BRISTOL C BLACKPOOL FULHAM SHEFF W SUNDERLAND OXFORD BIRMINGHAM PORTSMOUTH LUTON ORIENT 1973/74 SHEFF W SUNDERLAND 1974/75 LEICESTER IPSWICH STOKE WOLVES LUTON 1975/76 EVERTON Q.P.R STOKE ASTON V BIRMINGHAM WOLVES BURNLEY 1976/77 SUNDERLAND MAN U £2 NEWCASTLE Q.P.R STOKE TOTTENHAM 1977/78 MAN U COVENTRY (FAC) W.B.A BOLTON (FAC) 1978/79 EVERTON 1982/83 ARSENAL (FAC) 1983/84 CHESTERFIELD (FLC) £2 ARSENAL (FAC) 1984/85 DONCASTER (FRT) LEEDS </text:span><text:span text:style-name="T537">NOTTINGHAM F</text:span><text:span text:style-name="T545">: 1956/57 LEICESTER 1957/58 W.B.A (LGE) BOLTON NEWCASTLE LEICESTER ASTON V PORTSMOUTH 1958/59 LUTON PRESTON EVERTON W.B.A WOLVES BOLTON (LGE) BIRMINGHAM BURNLEY LEICESTER 1959/60 BIRMINGHAM MAN C READING (FAC) BURNLEY WOLVES LEICESTER BOLTON W.B.A 1960/61 LEICESTER TOTTENHAM £5 1961/62 EVERTON BLACKPOOL LEICESTER MAN U 1962/63 BOLTON MAN U BLACKPOOL LEICESTER (DEC) (FEB) SHEFF W W.B.A (LGE) EVERTON WOLVES (FEB) MAN C BURNLEY 1963/64 W.B.A FULHAM EVERTON 1964/65 NORWICH (FAC) FULHAM BLACKPOOL STOKE MAN U 1965/66 NORTHAMPTON £3 STOKE BLACKPOOL VALENCIA (FR) £2 MAN U SHEFF U SHEFF W ASTON V BURNLEY BLACKBURN W.HAM 1966/67 W.B.A BLACKPOOL LEEDS NEWCASTLE SWINDON (FAC) SOUTHAMPTON FULHAM BIRMINGHAM (FLC) £2 EVERTON SHEFF U MAN U LIVERPOOL ARSENAL TOTTENHAM NOTTS C (NCCF) £3 1967/68 EINTRACHT (ICFC) £2 ARSENAL MAN U ZURICH (ICFC) £2 NEWCASTLE SHEFF W WOLVES LEEDS W.B.A DERBY (FR) £2 SOUTHAMPTON BURNLEY SUNDERLAND FULHAM W.HAM NOTTS C (NFACC) £4 TOTTENHAM SHEFF U 1968/69 STOKE TOTTENHAM MAN U MAN C W.B.A W.HAM LEEDS 1969/70 WOLVES MAN C TOTTENHAM BURNLEY MAN U EVERTON 1970/71 HAMBURG (FR) £2 COVENTRY MAN U TOTTENHAM 1971/72 LEICESTER ARSENAL W.HAM STOKE LEEDS TOTTENHAM 1972/73 BURNLEY 1973/74 PORTSMOUTH (FAC) 1974/75 BRISTOL R BRISTOL C ASTON V TOTTENHAM (FAC) SUNDERLAND BLACKPOOL PLYMOUTH MAN U 1975/76 CARLISLE LUTON CHARLTON 1976/77 BRISTOL R LUTON HULL BOLTON CHARLTON WOLVES NOTTS C CARDIFF CHELSEA BLACKBURN PLYMOUTH SOUTHAMPTON OLDHAM (JAN) (APR) COVENTRY (FLC) HEREFORD BLACKPOOL MILLWALL KILMARNOCK (ASC) £3 AYR (ASC) £3 </text:span><text:span text:style-name="T537">NORWICH</text:span><text:span text:style-name="T545">: 1955/56 BRIGHTON 1956/57</text:span><text:span text:style-name="T548"> </text:span><text:span text:style-name="T545">SUNDERLAND (FR) £5 GILLINGHAM 1957/58 SHREWSBURY (SLTR) 1959/60 COVENTRY SHREWSBURY 1960/61 MOTHERWELL (FR) £4 OLDHAM (FLC) £4 LINCOLN SOUTHAMPTON 1961/62 SUNDERLAND</text:span><text:span text:style-name="T547"> </text:span><text:span text:style-name="T545">LUTON</text:span><text:span text:style-name="T547"> </text:span><text:span text:style-name="T545">PLYMOUTH BRIGHTON 1962/63 PRESTON SOUTHAMPTON CHARLTON MIDDLESBROUGH SCUNTHORPE CARDIFF PORTSMOUTH STOKE 1963/64 CHARLTON NORTHAMPTON 1964/65 ST.MIRREN (FR) £2 NEWCASTLE 1965/66 WOLVES 1967/68 Q.P.R SUNDERLAND (FAC) 1968/69 BOLTON 1969/70 HULL SHEFF U 1971/72 LUTON CHARLTON MILLWALL 1972/73 EVERTON SOUTHAMPTON BIRMINGHAM 1973/74 STOKE SHEFF U DERBY 1974/75 BOLTON W HAM (TEST) £2 MILLWALL PORTSMOUTH SHEFF U (FLC) YORK MAN U 1975/76 ASTON V EVERTON LEICESTER STOKE BIRMINGHAM MIDDLESBORO NEWCASTLE W.HAM WOLVES BURNLEY LUTON (FAC) ARSENAL COVENTRY TOTTENHAM SHEFF U Q.P.R 1976/77 DERBY ASTON V STOKE (DEC) (JAN) MIDDLESBORO LEICESTER LIVERPOOL IPSWICH BRISTOL C EVERTON 1977/78 ORIENT (FAC) 1978/79 GOTHENBURG (FR) £3 1979/80 IPSWICH (WC) 1981/82 F.L.STRIKERS (FR) £2 </text:span></text:p>
      <text:p text:style-name="P275"><text:span text:style-name="T537">NEWPORT</text:span><text:span text:style-name="T545">: 1954/55 BRISTOL C 1956/57 BRIGHTON 1957/58 SOUTHEND READING TORQUAY 1958/59 READING NORWICH (VSLMRK) COLCHESTER TRANMERE 1959/60 READING 1960/61 SWINDON £3 1962/63 OLDHAM £3 EXETER £3 1964/65 CREWE SOUTHPORT DARLINGTON 1965/66 CREWE ALDERSHOT 1966/67 CARDIFF (WC) 1967/68 BRENTFORD CHESTER 1968/69 WORKINGTON 1969/70 GRIMSBY DARLINGTON PETERBORO CREWE LINCOLN HEREFORD (WC) £4 NORTHAMPTON 1970/71 BARROW £2YORK £3 BOURNEMOUTH £3 READING (FLC) £2 NOTTS C £2 BRENTFORD £3 COLCHESTER £3 OLDHAM £3 SOUTHPORT £3 GRIMSBY £2 WORKINGTON £3 1971/72 TORQUAY (FLC) £3 STOCKPORT £3 E.VALE (WC) £5 SOUTHEND £4 GILLINGHAM £5 NORTHAMPTON £4 WORKINGTON £3 HARTLEPOOL £2 LINCOLN £3 BRENTFORD £5 GRIMSBY £5 SOUTHPORT £3 DONCASTER £3 CREWE £3 DARLINGTON £3 READING (FLC) £3 SCUNTHORPE £3 </text:span><text:span text:style-name="T553">1972/73 HEREFORD READING EXETER SWANSEA (FLC) £4 (WC) £3 ALTON (FAC) PETERBORO STOCKPORT DONCASTER LINCOLN WORKINGTON COLCHESTER IPSWICH (FLC) £4 BARNSLEY CHESTER SOUTHPORT TORQUAY BRAD C GILLINGHAM CAMB U NORTHAMPTON MANSFIELD CREWE 1973/74 NORTHAMPTON EXETER TORQUAY SCUNTHORPE CREWE EVERTON (TEST) £2 MERTHYR (WC) £3 COLCHESTER BURY BARNSLEY DARLINGTON READING 1974/75 READING NORTHAMPTON LINCOLN TORQUAY (LGE) WORKINGTON DONCASTER CAMB U STOCKPORT SWANSEA (WC) £2 HARTLEPOOL ROCHDALE 1975/76 LINCOLN ROCHDALE BOURNEMOUTH 1976/77CARDIFF (SABTF) (S/S) £3 ATVIDABERG (FR) £3 SOUTHEND (JAN) (MAY) £2 1978/79 ROCHDALE DARLINGTON TORQUAY 1979/80 ROCHDALE PORT V SCUNTHORPE TRANMERE NORTHAMPTON LINCOLN DONCASTER HARTLEPOOL 1980/81 READING CARLISLE BRENTFORD 1981/82 BRENTFORD 1982/83 OXFORD WALSALL GILLINGHAM 1983/84 MILLWALL £2 TORQUAY (FLC) WALSALL BRISTOL R (FRT)</text:span><text:span text:style-name="T545"> </text:span><text:span text:style-name="T553">ROTHERHAM SHEFF U 1984/85 ORIENT READING ROTHERHAM 1985/86 DERBY GILLINGHAM 1986/87 DARLINGTON WIGAN </text:span><text:span text:style-name="T545">1987/88 ABERDEEN (FR) </text:span><text:span text:style-name="T537">NOTTS C </text:span><text:span text:style-name="T545">:</text:span><text:span text:style-name="T551">1948/49 PORT V (FAC) (SLTR) £15</text:span><text:span text:style-name="T545">1953/54 ADMIRA W (FR) 1954/55 PORT V (R/S)BRISTOL R HULL SWANSEA (R/S) LUTON (R/S) NOTTS F (SLCR R/S) YORK (FAC) (R/S) 1955/56 PORT V 1956/57 STOKE LEICESTER SWANSEA 1957/58 BRISTOL C DONCASTER ROTHERHAM BRISTOL R (FEB) TRANMERE 1958/59 DONCASTER READING NEWPORT STOCKPORT NORWICH 1959/60 BRAD PA OLDHAM 1960/61 WALSALL GRIMSBY 1961/62 BRISTOL C* C.PALACE* PORT V PORTSMOUTH* BOURNEMOUTH Q.P.R* COVENTRY* SHREWSBURY* READING* BARNSLEY* WATFORD* TORQUAY* HULL SWINDON NORTHAMPTON* <text:s/>NOTTS F (NCSF)* PETERBORO* SOUTHEND* MAN C (FAC) BRAD PA* LINCOLN* NEWPORT* BRENTFORD*1962/63 BOURNEMOUTH* BARNSLEY* READING* SOUTHEND* BRISTOL C* HULL* SHREWSBURY* SWINDON (LGE)* (FLC)* BRISTOL R* COVENTRY* COLCHESTER* PETERBORO (LGE)* (FAC)* NORTHAMPTON* PORT V* MANSFIELD (NCC)* MILLWALL* WATFORD* CARLISLE* Q.P.R (4 PAGE)* £51963/64 BRENTFORD* COVENTRY* SHREWSBURY* CREWE* MANSFIELD* READING* WALSALL*OLDHAM* SOUTHEND* BARNSLEY LUTON COLCHESTER* WATFORD* PORT V* BRAD PA* WREXHAM HULL (P/P) £6 (JAN)* PORTSMOUTH (FLC)* £4 FRICKLEY (FAC)* MILLWALL*Q.P.R* PETERBORO* BRISTOL C* BOURNEMOUTH* 1964/65 OXFORD* STOCKPORT* SOUTHPORT* HARTLEPOOL* BRIGHTON* ROCHDALE* BRAD C* TORQUAY* ALL STAR XI (TEST)* BARROW* HALIFAX* DONCASTER* MILLWALL* LINCOLN* TRANMERE* CHELMSFORD (FAC)* NEWPORT (LGE)* (FLC)* £3 DARLINGTON 1965/66 NEWPORT* DARLINGTON* CHESTERFIELD (LGE)* SOUTHPORT* STOCKPORT* PORT V* COLCHESTER* TORQUAY* DONCASTER* TRANMERE LINCOLN* BARNSLEY* CREWE* LUTON* TRANMERE BRAD C* ROCHDALE 1966/67 SOUTHEND* SOUTHPORT* BARNSLEY* MANSFIELD (FLC)* BRENTFORD* LINCOLN* PORT V* TRANMERE* STOCKPORT* BRAD C* ROCHDALE* YORK* </text:span><text:span text:style-name="T536">£3 EACH</text:span><text:span text:style-name="T547"> </text:span><text:span text:style-name="T545">1967/68 YORK* ROTHERHAM (FLC)* PORT V* LINCOLN* CREWE* NEWPORT* SWANSEA* CHESTERFIELD* DARLINGTON* WORKINGTON* BRENTFORD* LUTON* BARNSLEY* DONCASTER* SOUTHEND* </text:span><text:span text:style-name="T547">£2 EACH </text:span><text:span text:style-name="T545">1968/69 SOUTHEND* DONCASTER* GRIMSBY (LGE)* (FLC)* NEWPORT* PORT V* BRENTFORD * YORK* CHESTERFIELD * BRAD C PETERBORO* LINCOLN* SCUNTHORPE* WORKINGTON* DARLINGTON* ROCHDALE* COLCHESTER* </text:span><text:span text:style-name="T547">£2 EACH</text:span><text:span text:style-name="T545"> </text:span><text:span text:style-name="T536">REP</text:span><text:span text:style-name="T545"> NOTTS/FOREST PAST V NOTTS/DERBY PRESENT (TEST GIBSON) £3 1969/70 OLDHAM* GRIMSBY* LINCOLN*YORK* BRENTFORD* SWANSEA* ROTHERHAM (FAC)* CREWE* PETERBORO*CHESTERFIELD* DARLINGTON SOUTHEND* PORTV* WORKINGTON* NORTHAMPTON* NEWPORT </text:span><text:span text:style-name="T547">£2 EACH </text:span><text:span text:style-name="T545">1970/71 SOUTHEND* BRENTFORD* NEWPORT* WORKINGTON* YORK* DARLINGTON* OLDHAM* NORTHAMPTON* LINCOLN* PORT V (FAC)* BOURNEMOUTH* CAMB U PETERBORO* SCUNTHORPE* SOUTHPORT* STOCKPORT* MANSFIELD(NCC)* £3 COLCHESTER* GRIMSBY* </text:span><text:span text:style-name="T547">£2 EACH</text:span><text:span text:style-name="T545"> 1971/72 NOTTS F (TEST) £3 1972/73 BLACKBURN PORT V LANCASTER (FAC) £2 </text:span><text:span text:style-name="T556">1974/75 PORTSMOUTH (FLC)* MINSK DYNAMO (FR) £4 NOTTS F (3000 L.MATCH ISSUE) ASTON V BRISTOL C W.B.A SUNDERLAND 1976/77 HULL £2 BLACKBURN £2 BRISTOL R £2 NOTTS F (NFCC) £3 1977/78 CARDIFF £2 HULL/BRISTOL R £2 1978/79 NEWCASTLE</text:span><text:span text:style-name="T545"> </text:span><text:span text:style-name="T556">SCUNTHORPE (FLC) LUTON BURNLEY LEICESTER CARDIFF WREXHAM MILLWALL SUNDERLAND READING (FAC) SHEFF U FULHAM OLDHAM PRESTON 1979/80 MAN C (FR) £5 CHELSEA TORQUAY (FLC) Q.P.R LUTON SWANSEA SHREWSBURY OLDHAM PRESTON BIRMINGHAM BURNLEY CAMB U WOLVES (FAC) LEICESTER WREXHAM BRISTOL R SUNDERLAND CHARLTON WATFORD ORIENT 1980/81 CHELSEA 1982/83 CHELSEA (FLC) 1987/88 BLACKPOOL (S/S) </text:span><text:span text:style-name="T559">PROGRAMME MARKED </text:span><text:span text:style-name="T558">* </text:span><text:span text:style-name="T559">INC LOOSE NEWSPAPER CLIPPING</text:span><text:span text:style-name="T556"> </text:span><text:span text:style-name="T537">NEWCASTLE</text:span><text:span text:style-name="T545">: 1949/50 DERBY (SLTR) £12 1951/52 DERBY £12 STOKE £12 1952/53 PRESTON £12 1953/54 ARSENAL £15 1954/55 HUDDERSFIELD £7 BOLTON (SLMRK) 1955/56 EVERTON (WOF) £3 SUNDERLAND 1960/61 BIRMINGHAM BLACKPOOL STOCKPORT (FAC) MAN C ARSENAL PRESTON 1961/62 BRISTOL R ORIENT 1962/63 LUTON 1963/64 NORWICH SUNDERLAND 1964/65 SWINDON NORTHAMPTON COVENTRY 1965/66 CHELSEA 1966/67 CHELSEA SHEFF W LIVERPOOL NOTTS F EVERTON W.HAM SOUTHAMPTON 1967/68 BURNLEY MAN U 1968/69 READING (FAC) CHELSEA V.SETUBAL (ICFC) £2 1969/70 MAN U NOTTS F DUNDEE U (ICFC) £3 SOUTHAMPTON (ICFC) £2 LIVERPOOL EVERTON 1970/71 MAN U 1972/73 BLACKPOOL 1973/74 ARSENAL MAN U 1974/75 WOLVES LIVERPOOL FULHAM (FLC) STOKE LUTON MIDDLESBORO DERBY Q.P.R EVERTON 1975/76 SUNDERLAND (ASC) £2 1976/77 REVIE XI (TEST) £3 CHESTERFIELD </text:span><text:span text:style-name="T536">NORTHAMPTON</text:span><text:span text:style-name="T545">:1949/50 </text:span><text:span text:style-name="T556">COMB XI (TEST) £15 </text:span><text:span text:style-name="T545">1953/54 SOUTHAMPTON (TAPE EDGE) £5 </text:span><text:span text:style-name="T551">1954/55 Q.P.R £12 </text:span><text:span text:style-name="T545">1955/56 SOUTHEND (CELL NOF) £4 GILLINGHAM (CELL NOF) £4 1957/58</text:span><text:span text:style-name="T556"> SHREWSBURY £5</text:span><text:span text:style-name="T545"> </text:span><text:span text:style-name="T556">ARSENAL (FAC) BRIGHTON £5 </text:span><text:span text:style-name="T545">1958/59 TORQUAY 1960/61 PETERBORO 1961/62 PETERBORO 1962/63 PETERBORO HULL BOURNEMOUTH WREXHAM SOUTHEND BRISTOL C BARNSLEY SWINDON 1963/64 SWANSEA CHARLTON DERBY SCUNTHORPE SWINDON 1964/65 COVENTRY IPSWICH (NOF) ROTHERHAM CHARLTON 1965/66 BURNLEY £3 STOKE £3 NOTTS F (LGE)(SLCR) LEEDS (DEC) £3 LIVERPOOL £31969/70 DARLINGTON NEWPORT WEYMOUTH (FAC) £2 1971/72 ALDERSHOT 1972/73 BURY 1973/74 ROTHERHAM COLCHESTER BARNSLEY LINCOLN BRISTOL R (FAC) WORKINGTON 1974/75 BRAD C SOUTHPORT 1975/76 </text:span></text:p>
      <text:p text:style-name="P275"><text:span text:style-name="T545">CAMB U 1976/77 LIVERPOOL (TEST) PORT V 1977/78 ARSENAL (TEST) GRIMSBY DONCASTER CREWE 1978/79 PORT V</text:span><text:span text:style-name="T556"> </text:span><text:span text:style-name="T537">OLDHAM</text:span><text:span text:style-name="T545">: 1960/61 STOCKPORT DONCASTER </text:span></text:p>
      <text:p text:style-name="P275"><text:span text:style-name="T545">1961/62 BURNLEY (FR) STOCKPORT ALDERSHOT 1962/63 BRAD C EXETER MANSFIELD BRAD C CREWE OXFORD £4 STOCKPORT CHESTERFIELD 1963/64 PORT V HULL MANSFIELD (FAC) BRISTOL R NOTTS C MILLWALL 1964/65 READING PORT V 1965/66 Q.P.R (P/P) £3 MILLWALL BRENTFORD HULL BRISTOL R WALSALL BOURNEMOUTH Q.P.R PETERBORO 1966/67 FC THUN (FR) PETERBORO 1967/68 PETERBORO SCUNTHORPE BURY WALSALL ORIENT GRIMSBY SCUNTHORPE BRISTOL R 1968/69 CREWE BRIGHTON BRISTOL R READING STOCKPORT </text:span><text:span text:style-name="T536">£2 EACH</text:span><text:span text:style-name="T547"> </text:span><text:span text:style-name="T545">1969/70 CHESTER NEWPORT DARLINGTON YORK SWANSEA </text:span><text:span text:style-name="T536">£2 EACH</text:span><text:span text:style-name="T547"> </text:span><text:span text:style-name="T545">1970/71 MIDDLESBORO (FLC) PETERBORO NOTTS C COLCHESTER NORTHAMPTON SOUTHPORT LINCOLN BRENTFORD STOCKPORT </text:span><text:span text:style-name="T536">£2 EACH </text:span><text:span text:style-name="T545">1971/72 BLACKBURN £2 1975/76 WORKINGTON (FLC) £2 PORTSMOUTH BRISTOL R 1976/77 CHELSEA NOTTS F BLACKBURN 1977/78 BRIGHTON (FLC) </text:span><text:span text:style-name="T546">1978/79 MORTON (ASC) ST.MIRREN (ASC) BURNLEY (ASC)</text:span><text:span text:style-name="T537">ORIENT</text:span><text:span text:style-name="T545">:1951/52 MILLWALL PLYMOUTH GILLINGHAM (SLTR) 1956/57 NOTTS C FULHAM DONCASTER STOKE (SLTR) £2 BURY (SLTR) £2 </text:span><text:span text:style-name="T547">£3 EACH </text:span><text:span text:style-name="T545">1957/58 DERBY (CR) £1 READING (FAC) GRIMSBY BLACKBURN (SLCR) BRAD C (FR) £4 BRISTOL R STOKE </text:span><text:span text:style-name="T547">£2.50 EACH </text:span><text:span text:style-name="T545">1958/59 SWANSEA FULHAM HUDDERSFIELD BRISTOL C DERBY GRIMSBY LINCOLN LIVERPOOL £3 BRIGHTON ROTHERHAM CHARLTON CARDIFF SCUNTHORPE IPSWICH </text:span><text:span text:style-name="T547">£2.50 EACH</text:span><text:span text:style-name="T545"> 1959/60 STOKE IPSWICH ROTHERHAM LINCOLN HULL PLYMOUTH CHARLTON SCUNTHORPE BRISTOL R HUDDERSFIELD ASTON V FALKIRK (FR) £4 DERBY LIVERPOOL £3 BRISTOL C </text:span><text:span text:style-name="T547">£2 EACH </text:span><text:span text:style-name="T545">1960/61 DERBY SOUTHAMPTON LINCOLN PORTSMOUTH SWANSEA LIVERPOOL £3 NORWICH BRISTOL R BRIGHTON SHEFF U 1961/62 CHARLTON 1962/63 ARSENALEVERTON (NOF) £2 TOTTENHAM (NOF) £2 BIRMINGHAM (NOF) £2 FULHAM (NOF) £2 W.HAM (NOF) £2 BOLTON (NOF) £2 NOTTS F (NOF) £2 LEICESTER (NOF) £2 WOLVES (NOF) £2 1963/64 NORWICH LEEDS 1964/65 IPSWICH NEWCASTLE (NOF) £1 1965/66 MIDDLESBORO BRISTOL C 1966/67 DARLINGTON DONCASTER WATFORD LOWESTOFT (FAC) 1967/68 BURY SWINDON 1968/69 LUTON FULHAM (FLC) 1969/70 READING BRISTOL R ROCHDALE LUTON SHREWSBURY 1970/71 CHARLTON NORWICH BIRMINGHAM CARLISLE LEICESTER OXFORD Q.P.R PORTSMOUTH LUTON 1971/72 CHELSEA (FAC) OXFORD</text:span><text:span text:style-name="T548"> </text:span><text:span text:style-name="T546">BIRMINGHAM WATFORD CARLISLE CHARLTON HULL SHEFF W SWINDON MIDDLESBORO ARSENAL (FAC) 1972/73 LUTON MIDDLESBORO 1973/74 CARDIFF 1974/75 Q.P.R (FLC)</text:span><text:span text:style-name="T545"> OLDHAM CARDIFF NOTTS F HULL SHEFF W SUNDERLAND DERBY (FAC) ASTON V 1975/76 NOTTS C BLACKBURN FULHAM HULL CHELSEA NOTTS F YORK BRISTOL R 1976/77 DARLINGTON (FAC) BOLTON BURNLEY 1977/78 BLACKBURN (FAC) BLACKPOOL 1978/79 CHESTERFIELD (FLC) £3 LUTON 1979/80 SUNDERLAND BRISTOL R LEICESTER CAMB U CARDIFF 1980/81 BLACKBURN PRESTON CHELSEA</text:span></text:p>
      <text:p text:style-name="P284"/>
      <text:p text:style-name="P284"/>
      <text:p text:style-name="P296">95</text:p>
      <text:p text:style-name="P275"><text:soft-page-break/><text:span text:style-name="T537">OXFORD</text:span><text:span text:style-name="T545">:1960/61 CHELTENHAM (SOF) 1962/63 CREWE 1963/64 NEWPORT CHESTERFIELD (LGE) PRESTON (FAC) DARLINGTON LINCOLN ALDERSHOT 1964/65 </text:span><text:span text:style-name="T551">SOUTHAMPTON (TEST) £3 MANSFIELD (FAC) NOTTS C DARLINGTON TORQUAY NEWPORT (DEC) BRAD C ROCHDALE WREXHAM BRIGHTON MILLWALL DONCASTER SOUTHPORT CHESTERFIELD YORK STOCKPORT CHESTER LINCOLN WALSALL (FLC) CREWE HARTLEPOOL HEREFORD (HSC) £6 </text:span><text:span text:style-name="T545">1965/66 BOURNEMOUTH BRENTFORD DERBY (FR) HULL BRISTOL R WORKINGTON SHREWSBURY MILLWALL (FLC) SOUTHEND MANSFIELD BRIGHTON OLDHAM 1966/67 OLDHAM DARLINGTON ORIENT SCUNTHORPE TORQUAY WALSALL WORKINGTON 1967/68 SWANSEA (FLC) GRIMSBY READING 1968/69 DERBY 1969/70 BOLTON BLACKPOOL 1970/71 LEICESTER (FAC)</text:span><text:span text:style-name="T546"> </text:span></text:p>
      <text:p text:style-name="P275"><text:span text:style-name="T537">PORTSMOUTH</text:span><text:span text:style-name="T545">: 1953/54 CHARLTON ARSENAL 1955/56 BLACKPOOL1956/57 BURNLEY 1958/59 LEICESTER LUTON 1961/62 C.PALACE READING 1962/63 CHARLTON PRESTON NORWICH SUNDERLAND BURY 1963/64 CHARLTON PLYMOUTH HUDDERSFIELD GRIMSBY NORTHAMPTON 1964/65 WOLVES SWANSEA PRESTON <text:s/>HUDDERSFIELD SWINDON BOLTON CHARLTON MIDDLESBORO 1965/66 BOLTON BRISTOL C ROTHERHAM COVENTRY WOLVES SOUTHAMPTON NORWICH DERBY 1966/67 NORWICH BLACKBURN ROTHERHAM HUDDERSFIELD WOLVES 1967/68 ROTHERHAM BIRMINGHAM BOLTON BRISTOL C HULL CHARLTON 1968/69 MIDDLESBORO BLACKBURN SHEFF U NORWICH 1969/70 ASTON V SWINDON NORWICH CARLISLE 1970/71SUNDERLAND FULHAM (FR) £5</text:span><text:span text:style-name="T556"> 1971/72 NORWICH </text:span><text:span text:style-name="T537">PRESTON</text:span><text:span text:style-name="T545">: 1957/58 ASTON V 1960/61 W.B.A LEICESTER 1961/62 PLYMOUTH 1962/63 SWANSEA LUTON 1964/65 SOUTHAMPTON CHARLTON ROTHERHAM ORIENT C.PALACE BOLTON (FAC) COVENTRY PLYMOUTH 1965/66 DERBY BOLTON 1966/67 BLACKBURN (4 PAGE) £2 HEARTS (FR) £3 CARDIFF BOLTON MILLWALL £2 CARLISLE 1967/68 SOUTHPORT (FR) £2 BLACKPOOL BOLTON CARLISLE CARDIFF IPSWICH BRISTOL C 1968/69 BOLTON 1969/70 BOLTON CARLISLE 1970/71 READING 1979/80 MORTON (ASC) £2 </text:span><text:span text:style-name="T537">PORT VALE</text:span><text:span text:style-name="T545">: 1958/59 SHREWSBURY 1960/61 HULL 1961/62 READING BRISTOL C BRENTFORD Q.P.R 1962/63 COVENTRY £4 MILLWALL £3 SHREWSBURY 1963/64 BRISTOL R WALSALL COLCHESTER SHREWSBURY LUTON £3 MILLWALL £3 1964/65</text:span><text:span text:style-name="T547"> </text:span><text:span text:style-name="T545">LUTON (FLC) (S/S) £6 WORKINGTON 1965/66 LUTON ROCHDALE TRANMERE LUTON </text:span><text:span text:style-name="T547">£2 EACH </text:span><text:span text:style-name="T545">1966/67 CHESTERFIELD TRANMERE ALDERSHOT LINCOLN (INC S/S) £6 STOCKPORT ROCHDALE YORK HARTLEPOOL </text:span><text:span text:style-name="T547">£2 EACH</text:span><text:span text:style-name="T545"> 1967/68 NOTTS C EXETER (INC S/S) £5 LUTON LINCOLN ROCHDALE SWANSEA </text:span><text:span text:style-name="T547">£2 EACH </text:span><text:span text:style-name="T545">1968/69 DONCASTER YORK (SOF) WORKINGTON (LGE) WREXHAM NOTTS C SWANSEA NEWPORT GRIMSBY BRAD C LINCOLN CHESTERFIELD COLCHESTER </text:span><text:span text:style-name="T547">£2 EACH </text:span><text:span text:style-name="T545">1969/70 PETERBORO £3 TRANMERE (FLC) CREWE CHESTERFIELD SWANSEA NEWPORT YORK SCUNTHORPE BRENTFORD DARLINGTON </text:span><text:span text:style-name="T547">£2 EACH </text:span><text:span text:style-name="T545">1971/72 SHREWSBURY (FLC) (LGE) 1972/73 BOLTON BLACKBURN YORK WATFORD 1973/74 WALSALL BLACKBURN 1974/75 HALIFAX 1975/76 STOKE (FR) £2 1976/77 D.REVIE XI (TEST) £3 YORK (FEB) 1977/78 PRESTON (LGE) (FLC) £3 BRAD C EXETER OXFORD CHESTERFIELD BURY LINCOLN 1978/79 DUNDEE U (FR) (S/S) £5 BIRMINGHAM (TEST) £31979/80 FORFAR (FR) (S/S) £3 DONCASTER 1980/81 STOKE (FR) £2 1981/82</text:span><text:span text:style-name="T546"> </text:span><text:span text:style-name="T545">MAN U (FR) £2 1983/84 MAN U (FLC) OXFORD BOURNEMOUTH BRENTFORD WALSALL BURNLEY ORIENT GILLINGHAM </text:span><text:span text:style-name="T537">PLYMOUTH</text:span><text:span text:style-name="T545">: 1955/56 STOKE 1957/58 BRENTFORD GILLINGHAM </text:span><text:span text:style-name="T556"><text:s/></text:span><text:span text:style-name="T545">1958/59 NOTTS C TRANMERE 1959/60 CHARLTON 1960/61 BRIGHTON ROTHERHAM SCUNTHORPE 1961/62 HUDDERSFIELD WALSALL BOLIVIA (FR) PRESTON 1962/63 WALSALL SWANSEA W.B.A (FAC) PRESTON NORWICH DERBY 1963/64 NEWCASTLE MIDDLESBROUGH 1964/65 NORTHAMPTON COVENTRY 1965/66 BRISTOL C PORTSMOUTH PRESTON 1966/67 HUDDERSFIELD 1967/68 GRONINGEN (FR) £2 NORWICH BRISTOL C HULL BLACKPOOL 1968/69 WALSALL READING </text:span><text:span text:style-name="T556">1970/71 FULHAM TRANMERE BRIGHTON BRISTOL R ROTHERHAM DONCASTER PRESTON GILLINGHAM SHREWSBURY ASTON V HALIFAX ROCHDALE </text:span><text:span text:style-name="T560">£2 EACH </text:span><text:span text:style-name="T556">1971/72 ASTON V PORT V BRIGHTON BRISTOL R ROCHDALE </text:span><text:span text:style-name="T560">£2 EACH </text:span><text:span text:style-name="T556">1972/73 BARNSLEY BRISTOL R BLACKBURN YORK TRANMERE NOTTS C ROTHERHAM SHREWSBURY WREXHAM BRENTFORD GRIMSBY BOURNEMOUTH (LGE) (FLC) WATFORD ROCHDALE SCUNTHORPE CHESTERFIELD SOUTHEND TORQUAY </text:span><text:span text:style-name="T560">£2 EACH </text:span><text:span text:style-name="T556">1973/74 ALDERSHOT WALSALL (LGE) CHESTERFIELD BOURNEMOUTH PORT V SHREWSBURY ROCHDALE WATFORD SOUTHEND BLACKBURN PORTSMOUTH (FLC) £3 TRANMERE BRIGHTON </text:span><text:span text:style-name="T545"><text:s/></text:span><text:span text:style-name="T556">CHARLTON CAMB U HEREFORD GRIMSBY </text:span><text:span text:style-name="T560">£2 EACH </text:span><text:span text:style-name="T556">1974/75 DUMMY ISSUE £5 GRIMSBY TRANMERE BOURNEMOUTH GILLINGHAM/HEREFORD (JOINT) CHESTERFIELD COLCHESTER/PORT V (JOINT) WATFORD £5 BLACKBURN/CHARLTON (JOINT) </text:span><text:span text:style-name="T560">£3 EACH</text:span><text:span text:style-name="T556"> 1975/76 BURNLEY (FR) £6 BIRMINGHAM PORTSMOUTH BLACKPOOL FULHAM HULL (LGE) BRISTOL C BRISTOL R SOUTHAMPTON </text:span><text:span text:style-name="T560">£3 EACH </text:span><text:span text:style-name="T556">1976/77 SOUV ISSUE BLACKBURN NOTTS C CHELSEA BOLTON LUTON BURNLEY FULHAM (INC BEST) £5 SHEFF U SOUTHAMPTON CHARLTON OLDHAM BRISTOL C ORIENT MILLWALL BLACKPOOL HEREFORD HULL WOLVES </text:span><text:span text:style-name="T560">£3 EACH </text:span><text:span text:style-name="T558">NEWSPAPER ISSUES ALLOW EXTRA FOR POSTAGE</text:span><text:span text:style-name="T556"> 1983/84 ASTON V (TEST) £2 1988/89 COVENTRY (TEST) £2 1993/94 SHEFF W (TEST) £2 </text:span><text:span text:style-name="T537">Q.P.R</text:span><text:span text:style-name="T545">: 1950/51 SHEFF U GRIMSBY SWANSEA DONCASTER NOTTS C HULL 1951/52 SWANSEA BLACKBURN SHEFF W ROTHERHAM NOTTS F (SLST) £6 BRENTFORD SOUTHAMPTON (SLRS) £7 CARDIFF (SLCR) £8 1952/53 SOUTHEND NORTHAMPTON NEWPORT NORWICH 1953/54 NORTHAMPTON NORWICH MILLWALL 1954/55 SWINDON SOUTHAMPTON ORIENT WALTHAMSTOW (FAC) £15 BRENTFORD COVENTRY MILLWALL NORWICH HULL (FR) £13 L.LINZ (FR) £15 1956/57 COLCHESTER 1958/59 BRENTFORD STOCKPORT MANSFIELD NOTTS C 1959/60 MANSFIELD BURY SHREWSBURY 1960/61 COLCHESTER PORT V HULL CHESTERFIELD SWINDON BARNSLEY NEWPORT COVENTRY (LGE) BRENTFORD GRIMSBY TORQUAY SHREWSBURY BOURNEMOUTH BRISTOL C HULL 1961/62 SOUTHEND READING NOTTS F (FLC) £4 PORTSMOUTH BOURNEMOUTH TORQUAY C.PALACE WATFORD 1962/63 SWINDON HULL NOTTS C NORTHAMPTON BARNSLEY NEWPORT (FAC) READING BOURNEMOUTH BRAD PA BRISTOL C COLCHESTER BRISTOL R C.PALACE SOUTHEND PETERBORO1963/64 CREWE 1964/65 MANSFIELD PORT V CARLISLE 1965/66 OXFORD MILLWALL BRENTFORD PETERBORO 1966/67 BRIGHTON BOURNEMOUTH POOLE (FAC) £2 BRISTOL R WORKINGTON GRIMSBY SHREWSBURY ORIENT CARLISLE (FLC) 1967/68 OXFORD (FLC) BLACKPOOL PRESTON BURNLEY (FLC) PORTSMOUTH CARLISLE 1968/69 CHELSEA EVERTON (FAC) COVENTRY MAN C WATFORD 1969/70 BOLTON LEICESTER CARDIFF ASTON V 1970/71 BIRMINGHAM W.HAM (FR) £2 LEICESTER 1971/72 BRISTOL R (FLC) FULHAM (FAC) BURNLEY 1972/73 BARNET (FAC) £2 BURNLEY 1973/74 BIRMINGHAM (FAC) LIVERPOOL MAN U £3TOTTENHAM (FLC) EVERTON LEICESTER (LGE) (FAC) IPSWICH 1974/75 W.HAM IPSWICH NEWCASTLE (FLC) COVENTRY DERBY MIDDLESBORO LUTON MAN C ARSENAL 1975/76 LEICESTER BURNLEY EVERTON CHARLTON (FLC) W.HAM NEWCASTLE (LGE) (FLC) DERBY COVENTRY TOTTENHAM LEEDS STOKE 1976/77 LEEDS ASTON V (LGE) (FLC) NORWICH A.E.K (UEFA) STOKE SHREWSBURY (FAC) SUNDERLAND EVERTON ARSENAL (LGE) (FLC) W.HAM W.B.A MAN C BIRMINGHAM NEWCASTLE LIVERPOOL MIDDLESBORO LEICESTER 1977/78 WEALDSTONE (FAC) £2 LEEDS (FLC) BOURNEMOUTH (FLC) CHELSEA </text:span><text:span text:style-name="T537">ROCHDALE</text:span><text:span text:style-name="T546">:</text:span><text:span text:style-name="T545"> 1957/58 HULL 1958/59 TRANMERE (SOF) £2 1959/60 WORKINGTON DONCASTER 1960/61 DONCASTER 1962/63 DARLINGTON 1964/65 NOTTS C CREWE 1965/66 COLCHESTER CREWE 1966/67 WORKINGTON EXETER 1967/68 BRAD C 1968/69 NOTTS C 1969/70 SOUTHPORT BRISTOL R LUTON FULHAM BRIGHTON TRANMERE SHREWSBURY BRAD C ORIENT DARLINGTON </text:span><text:span text:style-name="T547">£2 EACH </text:span><text:span text:style-name="T545">1970/71 COVENTRY (FAC) £3 OLDHAM (LGE) MANSFIELD BARNSLEY TORQUAY PRESTON TRANMERE CHESTERFIELD SWANSEA SHREWSBURY WREXHAM </text:span><text:span text:style-name="T547">£2 EACH </text:span><text:span text:style-name="T545">1971/72 BRIGHTON BOLTON WALSALL BARNSLEY (LGE) BOURNEMOUTH PORT V SHREWSBURY ROTHERHAM CHESTERFIELD BRISTOL R NOTTS C TORQUAY PLYMOUTH YORK TRANMERE MANSFIELD </text:span><text:span text:style-name="T547">£2 EACH </text:span><text:span text:style-name="T545">1972/73 BRISTOL R PLYMOUTH ROTHERHAM YORK SOUTHEND GRIMSBY PORT V BRENTFORD YORK SWANSEA NOTTS C BOURNEMOUTH £5 BLACKBURN £3 OLDHAM CHESTERFIELD BANGOR (FAC) £5 SCUNTHORPE BOLTON WATFORD £3 WALSALL WREXHAM </text:span><text:span text:style-name="T547">£2 EACH </text:span><text:span text:style-name="T545">1973/74 S.SHIELDS (FAC) £4 1974/75 DARLINGTON BRAD C </text:span><text:span text:style-name="T547">£2 EACH </text:span><text:span text:style-name="T545">1975/76 HARTLEPOOL DARLINGTON DONCASTER 1976/77 STOCKPORT SOUTHPORT CREWE 1977/78 CREWE DARLINGTON LEEDS (FLC) £2 NEWPORT NORTHAMPTON 1978/79 PORT V HARTLEPOOL DARLINGTGON BOURNEMOUTH 1979/80 DARLINGTON BOURNEMOUTH DONCASTER/PORT V 1980/81 TORQUAY BRAD C HEREFORD BURY LINCOLN STOCKPORT MANSFIELD SOUTHEND HALIFAX CREWE DONCASTER TRANMERE BOURNEMOUTH ALDERSHOT DARLINGTON PORT V YORK HARTLEPOOL WIGAN CLIFTONVILLE (FR) £4 SCUNTHORPE WIMBLEDON STOKE (FR) £6 1981/82 OLDHAM (RBT) £3 BURY COLCHESTER TRANMERE YORK BLACKPOOL HALIFAX HEREFORD DARLINGTON CREWE SCUNTHORPE PORT V BRAD C HARTLEPOOL ROTHERHAM (FR) £3 BLACKBURN (FR) £3 HARTLEPOOL ALDERSHOT STOCKPORT TORQUAY HULL (LGE) WIGAN LEEDS (FR) £5 BOURNEMOUTH DARLINGTON MANSFIELD YORK 1982/83 MANSFIELD CHESTER WIMBLEDON TRANMERE BRAD C (FLC) ALDERSHOT DARLINGTON BURNLEY (LSC) £3TORQUAY PORT V (LGE) (FLC) STOCKPORT HEREFORD BRISTOL C COLCHESTER YORK CREW E BLACKPOOL WIMBLEDON SWINDON 1983/84 HARTLEPOOL 1984/85 STOCKPORT (FLC) </text:span><text:span text:style-name="T537">ROTHERHAM</text:span><text:span text:style-name="T545">:1957/58 BRISTOL C SWANSEA CHARLTON 1958/59 BRIGHTON FULHAM BRISTOL C SCUNTHORPE BRISTOL R 1960/61 BRIGHTON STOKE SUNDERLAND 1961/62 SCUNTHORPE BRIGHTON PRESTON 1962/63 SUNDERLAND NORWICH MIDDLESBORO GRIMSBY BURY (AUTO KIRKHAM WESTON) PLYMOUTH CARDIFF SWANSEA CHARLTON 1963/64 SCUNTHORPE SWINDON CHARLTON GRIMSBY ORIENT SWANSEA 1964/65 ORIENT PORTSMOUTH DERBY NORTHAMPTON LINCOLN (FAC) SWANSEA BURY HUDDERSFIELD PRESTON COVENTRY BOLTON 1965/66 CHARLTON ORIENT HUDDERSFIELD PRESTON BOLTON MAN C (DEC) C.PALACE MAN U (FAC) CARLISLE (FEB) £3 (APR) (MAY) BURY NORWICH 1966/67 PLYMOUTH HULL BURY BOLTON NORWICH DERBY COVENTRY NORTHAMPTON HULL BIRMINGHAM (FAC) PRESTON CARDIFF CARLISLE 1967/68 HULL DERBY LEICESTER (FAC) MILLWALL CHARLTON CARDIFF NORWICH IPSWICH PRESTON WOLVES (FAC) PORTSMOUTH HUDDERSFIELD PLYMOUTH MIDDLESBORO 1968/69 READING NORTHAMPTON STOCKPORT LUTON BRIGHTON BARNSLEY GILLINGHAM SHREWSBURY PLYMOUTH ORIENT 1969/70 MANSFIELD BURNLEY (FLC) SHREWSBURY BARNSLEY STOCKPORT BRISTOL R ROCHDALE TORQUAY PLYMOUTH READING 1970/71 DONCASTER TORQUAY SHREWSBURY READING HALIFAX CHESTERFIELD ASTON V (SLMRK) MANSFIELD BRAD C PRESTON (1 AUTO) BRIGHTON 1971/72 BRIGHTON TORQUAY BRAD C SWANSEA 1972/73 CHARLTON NOTTS C BOURNEMOUTH SHREWSBURY SCUNTHORPE WATFORD ROCHDALE STOCKPORT (FAC) £2 BLACKBURN SOUTHEND OLDHAM 1973/74 GILLINGHAM TORQUAY EXETER (FLC) £2 NEWPORT 1975/76 MANSFIELD C.PALACE GILLINGHAM MILLWALL 1976/77 BOLTON (FR) £3</text:span><text:span text:style-name="T556"> OXFORD 1977/78 BRAD C OXFORD 1978/79 ARSENAL (FLC) TRANMERE</text:span><text:span text:style-name="T545"> </text:span><text:span text:style-name="T537">READING</text:span><text:span text:style-name="T545">: 1949/50 NOTTS F 1951/52 WATFORD (SLCR SLMRK) £6 1953/54 WATFORD (STAPLE TR) £5 1954/55 COLCHESTER MILLWALL 1956/57 NEWPORT 1957/58 BRENTFORD NORTHAMPTON 1958/59 BRENTFORD TRANMERE 1960/61 TRANMERE BOURNEMOUTH MILLWALL Q.P.R SHREWSBURY 1961/62 PORTSMOUTH BRISTOL C BRENTFORD PORT V GRIMSBY COVENTRY PETERBORO BARNSLEY </text:span><text:span text:style-name="T556">1962/63 COLCHESTER SOUTHEND 1963/64 NOTTS C </text:span><text:span text:style-name="T545">1964/65 MANSFIELD EXETER GRIMSBY 1965/66 YORK SOUTHEND WALSALL OXFORD BRENTFORD (LGE) (FAC) 1966/67 SCUNTHORPE MIDDLESBROUGH PETERBORO GILLINGHAM WATFORD (FLC) DERBY (FR) 1967/68 TORQUAY WATFORD SWINDON SOUTHPORT SHREWSBURY BRIGHTON W.B.A (FLC) £3 1968/69 LUTON SHREWSBURY 1969/70 BURY </text:span><text:span text:style-name="T546">LUTON SOUTHPORT BARNSLEY FULHAM BRISTOL R ORIENT STOCKPORT TORQUAY BRIGHTON ROCHDALE 1974/75 OXFORD (FR) £10 NORTHAMPTON BRIGHTON (FLC) £4 SOUTHPORT BURNLEY (FLC) £2 SCUNTHORPE CAMB U ROTHERHAM (FLC) WORKINGTON 1975/76 CREWE BRAD C ROCHDALE 1976/77 PORTSMOUTH GILLINGHAM 1977/78 SOUTHEND CREWE HUDDERSFIELD 1978/79 PORT V DARLINGTON HALIFAX SOUTHAMPTON (FLC) STOCKPORT HUDDERSFIELD BARNSLEY GRIMSBY YORK ROTHERHAM (FLC) TORQUAY </text:span><text:span text:style-name="T545">1979/80 STOKE (FR) £5 </text:span><text:span text:style-name="T537">STOCKPORT</text:span><text:span text:style-name="T546">:</text:span><text:span text:style-name="T545"> </text:span><text:span text:style-name="T556">1956/57 SCUNTHORPE ROCHDALE 1958/59 BOURNEMOUTH 1960/61 DONCASTER </text:span><text:span text:style-name="T545">1963/64 WORKINGTON OXFORD TORQUAY 1964/65 TRANMERE YORK ROCHDALE (FLC) 1965/66 SOUTHPORT (LGE) CREWE 1966/67 BLACKBURN (FR) (NOF) £2 <text:s/>MAN C (FR) (NOF) £21967/68 PETERBORO SHEFF W (FLC) £2 BOURNEMOUTH CREWE (FLC REP) (28</text:span><text:span text:style-name="T428">TH</text:span><text:span text:style-name="T545"> AUG) £4 GRIMSBY GILLINGHAM OXFORD READING BURNLEY (FR) (S/S) £14 1968/69 HARTLEPOOL BRISTOL R READING CREWE BRIGHTON LUTON TORQUAY OLDHAM SWINDON MANSFIELD WATFORD BARNSLEY TRANMERE ROTHERHAM 1969/70 READING 1970/71 PRESTON (FLC) £2 1972/73 BRAD C (FLC) SOUTHPORT GILLINGHAM WORKINGTON (FAC) 1973/74 C.PALACE (FLC) £2 READING 1974/75 SOUTHPORT 1975/76 NEWPORT TORQUAY DONCASTER DARLINGTON BOURNEMOUTH WORKINGTON 1976/77 CAMB U BRAD C NEWPORT MAN C (FR) £2 CREWE DONCASTER EVERTON (FLC) £3 1977/78 DONCASTER DARLINGTON 1978/79 DARLINGTON SARAJEVO (FR) £3 SHREWSBURY (FLC) WIMBLEDON BOURNEMOUTH PORT V READING WIGAN 1979/80 ROCHDALE C.PALACE (FLC) £2 CREWE BOURNEMOUTH DONCASTER TRANMERE PORT V NORTHAMPTON </text:span><text:span text:style-name="T536">SOUTHEND</text:span><text:span text:style-name="T545">: 1954/55 COLCHESTER 1958/59 TRANMERE 1960/61 SHREWSBURY TORQUAY 1962/63 NOTTS C READING HULL COVENTRY BOURNEMOUTH MILLWALL BRIGHTON C.PALACE NORTHAMPTON 1963/64 BRENTFORD 1964/65 OLDHAM HULL 1965/66 SWINDON STOKE (TEST) READING BRIGHTON 1966/67 STOCKPORT 1967/68 LINCOLN PORT V CHELMSFORD (EPFC) 1968/69 K.LYNN (FAC) 1969/70 PORT V 1970/71 WEYMOUTH (FAC) £2 1971/72 EXETER 1972/73 ROCHDALE HALIFAX 1974/75 CHESTERFIELD 1975/76 PORT V HEREFORD 1976/77 SOUTHPORT BRIGHTON (FLC) NOTTS C SWANSEA 1977/78 HARTLEPOOL YORK 1980/81 PORT V </text:span></text:p>
      <text:p text:style-name="P275"><text:span text:style-name="T537">SOUTHAMPTON</text:span><text:span text:style-name="T545">: 1949/50 BARNSLEY 1956/57 NORTHAMPTON 1958/59 TRANMERE 1960/61 BRIGHTON LINCOLN 1961/62 SUNDERLAND (FAC) 1962/63 WALSALL PORTSMOUTH MIDDLESBORO SUNDERLAND 1963/64 ROTHERHAM CARDIFF 1964/65 IPSWICH ROTHERHAM NEWCASTLE 1966/67 MAN C CHELSEA LIVERPOOL LEEDS TOTTENHAM 1968/69 Q.P.R W.HAM EVERTON ARSENAL LIVERPOOL CREWE (FLC) MAN U 1969/70 SUNDERLAND BRIGHTON GUIMARAES (FR) ARSENAL (FLC) MAN U W.HAM LEEDS EVERTON SHEFF W 1970/71 LEEDS NEWCASTLE 1972/73 EVERTON LEICESTER 1973/74 WOLVES SHEFF U TOTTENHAM EVERTON ARSENAL Q.P.R NEWCASTLE MAN C DERBY (FEB) (MAR) BIRMINGHAM W.HAM MAN U 1975/76 ASTON V (FAC) £2 1976/77 ANDERLECHT (ECWC) </text:span></text:p>
      <text:p text:style-name="P296">96</text:p>
      <text:p text:style-name="P275"><text:soft-page-break/><text:span text:style-name="T537">SCUNTHORPE</text:span><text:span text:style-name="T545">: 1954/55 STOCKPORT £10 TRANMERE £10 1955/56 MANSFIELD £7 GRIMSBY (MRK) £3 LINCOLN (LSC) (CELL EDGE) £4 1956/57 MANSFIELD TRANMERE ROCHDALE 1958/59 ROTHERHAM CARDIFF IPSWICH 1960/61 ROTHERHAM £3 SWANSEA (SOF) LINCOLN (SOF) PLYMOUTH £4 SUNDERLAND £4 SHEFF U £4 LUTON £4 1961/62 STOKE £3 BRIGHTON £3 COPY,(SOF) ROTHERHAM £3 COPY,(SOF) SOUTHAMPTON (SOF) ORIENT BURY (SOF) BLACKPOOL (FR) £3 SWANSEA £3 COPY,(SOF) LUTON (COPY) (SOF) MIDDLESBROUGH (SOF) DERBY (SOF) PRESTON (SOF) NORWICH £4 PLYMOUTH £4 NEWCASTLE 1962/63 CARDIFF GRIMSBY PORTSMOUTH (LGE) £3 DERBY £3 HUDDERSFIELD SWANSEA ROTHERHAM WALSALL SUNDERLAND ROTHERHAM PLYMOUTHMIDDLESBORO <text:s/>BURY STOKE 1963/64 PORTSMOUTH SWANSEA GRIMSBY ROTHERHAM SOUTHAMPTON <text:s/>DERBY CHARLTON SUNDERLAND NORTHAMPTON 1964/65 HULL SOUTHEND GILLINGHAM COLCHESTER BRISTOL R GRIMSBY READING OLDHAM BRENTFORD WALSALL SHREWSBURY PETERBORO DARLINGTON (FAC) BARNSLEY PORT V 1965/66 GRIMSBY BRISTOL R SHREWSBURY SWINDON READING OXFORD YORK OLDHAM PETERBORO DARLINGTON MANSFIELD SOUTHEND BOURNEMOUTH SWANSEA GILLINGHAM EXETER BRENTFORD </text:span><text:span text:style-name="T551">HUDDERSFIELD (FR) (S/S) £30 </text:span><text:span text:style-name="T545">1966/67 PETERBORO BRIGHTON DONCASTER SWANSEA 1967/68 ORIENT PETERBORO OXFORD COLCHESTER TRANMERE WALSALL STOCKPORT WATFORD SHREWSBURY GILLINGHAM OLDHAM BRIGHTON TORQUAY 1968/69 WORKINGTON 1969/70 DARLINGTON HARTLEPOOL (LGE) (FLC) BRAD PA £3 BRENTFORD LEICESTER (FR) £3 PETERBORO SOUTHEND CHESTERFIELD WORKINGTON PORT V MACCLESFIELD (FAC) £2 STOCKPORT (FAC) GRIMSBY OLDHAM MILLWALL (FAC) £2 YORK COLCHESTER LINCOLN SWANSEA NOTTS C NORTHAMPTON NEWPORT CREWE WREXHAM 1970/71 OLDHAM BARROW YORK COLCHESTER NEWPORT PETERBORO WORKINGTON STOCKPORT DARLINGTON SOUTHPORT BOURNEMOUTH BRENTFORD W.B.A (FAC) 1971/72 SOUTHPORT 1972/73 BRENTFORD WALSALL ROCHDALE NOTTS C TRANMERE PORT V CHESTERFIELD ROTHERHAM WATFORD £2 BLACKBURN £2 SOUTHEND 1973/74 CREWE BRISTOL C (FLC) £2 BRENTFORD READING GILLINGHAM MANSFIELD (LGE) DONCASTER LINCOLN SWANSEA ROTHERHAM WORKINGTON STOCKPORT BRAD C HARTLEPOOL PETERBORO (LGE) (FLC) £2 1974/75 SWANSEA NEWPORT NORTHAMPTON BRAD C HARTLEPOOL READING TORQUAY SOUTHPORT ROCHDALE CREWE DARLINGTON DONCASTER EXETER WORKINGTON STOCKPORT 1975/76 STOCKPORT EXETER ROCHDALE LINCOLN TRANMERE </text:span><text:span text:style-name="T546">CREWE</text:span><text:span text:style-name="T548"> </text:span><text:span text:style-name="T546">READING CAMB U NORTHAMPTON SOUTHPORT BOURNMOUTH BRENTFORD DARLINGTON SWANSEA BARNSLEY </text:span><text:span text:style-name="T545">1976/77 ROCHDALE CREWE NOTTS C (FLC) HARTLEPOOL COLCHESTER DARLINGTON SOUTHPORT DONCASTER BRAD C BRENTFORD BARNSLEY BOURNEMOUTH SOUTHEND CAMB U NEWPORT TORQUAY STOCKPORT WORKINGTON £2 1977/78 DARLINGTON (FLC) SOUTHEND WIMBLEDON £3 SWANSEA NORTHAMPTON READING HUDDERSFIELD ROCHDALE LINCOLN (FR) £2 STOCKPORT BARNSLEY BRENTFORD TORQUAY DONCASTER NEWPORT HARTLEPOOL ALDERSHOT YORK GRIMSBY 1978/79 <text:s/>ALDERSHOT READING DONCASTER HEREFORD BRAD C ROCHDALE YORK PORT V PORTSMOUTH CREWE TORQUAY DARLINGTON HARTLEPOOL WIMBLEDON £2 SHEFF W (FAC) 1979/80 GRIMSBY (FLC) BOURNEMOUTH YORK DONCASTER WALSALL NEWPORT DARLINGTON STOCKPORT HALIFAX HEREFORD PORTSMOUTH BRAD C TRANMERE WIGAN PORT V ALDERSHOT NORTHAMPTON 1980/81 WIMBLEDON CREWE STOCKPORT DARLINGTON NORTHAMPTON DONCASTER HEREFORD ROCHDALE ALTRINCHAM (FAC) £2 TRANMERE PORT V WIGAN 1981/82 CREWE NOTTS F (FR) 1982/83 TOTTENHAM (FR) STOCKPORT YORK HULL TRANMERE PORT V NORTHAMPTON NORTHWICH (FAC) GRIMSBY (FAC) WIMBLEDON MANSFIELD TORQUAY HEREFORD DARLINGTON 1983/84 DONCASTER (FLC) OXFORD BOLTON SOUTHEND ROTHERHAM WIGAN WALSALL BOTHAMS XI (FR) £2 GILLINGHAM PRESTON BRENTFORD PORT V LEEDS (FAC) SHEFF U CHESTERFIELD (FRT) £2 BRISTOL R HULL MILLWALL ORIENT BURNLEY 1984/85 MANSFIELD (FLC) COLCHESTER CHESTERFIELD CREWE ASTON V (FLC) TORQUAY HEREFORD NUNEATON (FAC) WREXHAM STOCKPORT ROCHDALE CHESTER BRAD C (FRT) £2 DARLINGTON SOUTHEND SWINDON TRANMERE 1985/86 TORQUAY DARLINGTON (FLC) CREWE TRANMERE CAMB U PORT V HEREFORD SWINDON BURNLEY NORTHAMPTON SOUTHEND COLCHESTER 1986/87 DARLINGTON (FLC) CREWE IPSWICH (FLC) CAMB U WOLVES TORQUAY SOUTHPORT (FAC) COLCHESTER LINCOLN TRANMERE STOCKPORT SWANSEA ROCHDALE 1987/88 BOLTON TRANMERE ROCHDALE STOCKPORT LEICESTER (FLC) WREXHAM SWANSEA SUNDERLAND (FAC) TORQUAY CAMB U BLACKPOOL (FAC) WOLVES CREWE CARLISLE BURNLEY </text:span><text:span text:style-name="T537">STOKE</text:span><text:span text:style-name="T546">:</text:span><text:span text:style-name="T545"> </text:span><text:span text:style-name="T556">1956/57 ESSEN (FR) (SOF) RADNICKI (FR) £5 GRIMSBY £5 LEICESTER £5 LIVERPOOL (SOF) £5 NOTTS C (SOF) PORT V (SOF) BLACKBURN £5 BRISTOL R (SOF) BURY £5 SHEFF U (SOF) SWANSEA (SOF) 1957/58 SWANSEA SHEFF U GRIMSBY FULHAM DERBY CHARLTON BLACKBURN ASTON V (FAC) £4 NICE (FR) (SLMRK) 1958/59 BRISTOL R BRISTOL C GRIMSBY ORIENT SHEFF U F.VIENNA (FR) (CR) £2 1959/60 DERBY LIVERPOOL £5 PRESTON (FAC) 1960/61 DERBY </text:span><text:span text:style-name="T545">1961/62 LUTON MIDDLESBORO BLACKBURN BRIGHTON DERBY LEEDS £6 LEICESTER (FAC) (S/S) £6 ORIENT NEWCASTLE 1962/63 DERBY SWANSEA (MAR) PLYMOUTH R.MADRID (FR) 1963/64 LIVERPOOL LEICESTER 1964/65 NOTTS F BURNLEY 1965/66 WALSALL (FAC) MAN U LEICESTER CHESTERFIELD (FLC) £2 NEWCASTLE CHELSEA SHEFF W NOTTS F BLACKBURN 1966/67 W.B.A ASTON V EVERTON SUNDERLAND LEICESTER 1967/68 LEEDS SHEFF W (LGE) (FLC) W.B.A ARSENAL NOTTS F LEICESTER FULHAM SUNDERLAND WATFORD (FLC) SOUTHAMPTON LIVERPOOL CARDIFF (FAC) EVERTON 1968/69 SOUTHAMPTON MAN U BURNLEY NEWCASTLE TOTTENHAM NOTTS F BLACKBURN MAN C LEICESTER W.HAM 1969/70 BURNLEY (FLC) MAN U WOLVES 1970/71 COVENTRY 1972/73 SUNDERLAND (FLC) LEEDS MAN U (TEST) £3 LEICESTER 1973/74 MAN U NORWICH <text:s/>SHEFF U 1974/75 COVENTRY</text:span><text:span text:style-name="T548"> REP </text:span><text:span text:style-name="T551">1971/72 MAN UTD V W.B.A (LGE MATCH) £2 </text:span><text:span text:style-name="T537">SHEFF WED</text:span><text:span text:style-name="T545">: 1955/56 LINCOLN LIVERPOOL £6 1956/57 SUNDERLAND PRESTON (LGE) ZAGREB (FR) 1957/58 NEWCASTLE BOLTON LEICESTER W.B.A BIRMINGHAM BLACKPOOL GWARDIA (FR) </text:span><text:span text:style-name="T551">MAN UTD £10</text:span><text:span text:style-name="T545">1958/59 LINCOLN SWANSEA BRIGHTON/FULHAM GRIMSBY SUNDERLAND ROTHERHAM BRISTOL C HUDDERSFIELD IPSWICH DERBY SCUNTHORPE CHARLTON BLACKBURN 1959/60 BOLTON MAN C BLACKPOOL NOTTS F W.B.A TORPEDO (FR) FULHAM EVERTON MAN U (SLCR) BIRMINGHAM 1960/61 BLACKPOOL LEICESTER MAN U (LGE) (FAC) ASTON V W.B.A FULHAM BOLTON MAN C ARSENAL WOLVES EVERTON 1961/62 W.B.A ARSENAL CARDIFF BOLTON TOTTENHAM BIRMINGHAM CHELSEA BLACKBURN NOTTS F SHEFF U LEICESTER <text:s/>ASTON V W.HAM BLACKPOOLWOLVES/BURNLEY MAN U (LGE) (FACR 4 PAGE) £4 1962/63 NOTTS F BOLTON LEICESTER MAN U BLACKPOOL W.HAM WOLVES SHEFF U ARSENAL BIRMINGHAM ASTON V 1963/64 LEICESTER ASTON V NOTTS F BLACKPOOL BURNLEY SHEFF U EVERTON 1964/65 LEEDS BLACKBURN SHEFF U BLACKPOOL STOKE NOTTS F BIRMINGHAM TOTTENHAM LEICESTER 1965/66 SHEFF U STOKE £3 BLACKPOOL £3 NEWCASTLE NOTTS F LEEDS SUNDERLAND MAN U ARSENAL LEICESTER W.B.A TOTTENHAM/BURNLEY NEWCASTLE 1966/67 BLACKPOOL LEICESTER SHEFF U ROTHERHAM (FLC) EVERTON TOTTENHAM LEEDS CHELSEA NOTTS F W.HAM MANSFIELD (FAC) W.B.A Q.P.R (FAC) NEWCASTLE 1967/68 W.B.A LEICESTER FULHAM COVENTRY LEEDS SHEFF U TOTTENHAM CHELSEA (LGE) (FAC) LIVERPOOL NOTTS F EVERTON ARSENAL MAN U SOUTHAMPTON BURNLEY 1968/69 MAN U SUNDERLAND CHELSEA Q.P.R WOLVES MAN C W.HAM/NOTTS F EVERTON ARSENAL LEEDS (FAC) 1969/70 LEEDS ITALY U23 (FR) £2 SCUNTHORPE (FAC) C.PALACE NOTTS F BOLTON 1970/71 LEICESTER Q.P.R HULL 1974/75 MAN U NORWICH 1975/76 WIGAN (FAC) £2 GRIMSBY </text:span><text:span text:style-name="T537">SHREWSBURY</text:span><text:span text:style-name="T545">:1956/57 WALSALL 1958/59 PORT V 1959/60 STOKE (FR) £4 1960/61 BOURNEMOUTH SOUTHEND BARNSLEY GRIMSBY READING BRISTOL C TORQUAY CHESTERFIELD TRANMERE NOTTS C HULL COVENTRY NEWPORT (P/P) (APR 17) COLCHESTER WALSALL Q.P.R BRAD C </text:span><text:span text:style-name="T551">EVERTON (FLC) £15 NORWICH (FLC) £15 </text:span><text:span text:style-name="T545">1961/62 PETERBORO NORTHAMPTON BARNSLEY Q.P.R COVENTRY 1962/63 OSWESTRY (SSC) (4 PAGES) £5 WELLINGTON (SSC) £4 NORTHAMPTON C.PALACE BOURNEMOUTH HULL SOUTHEND TORQUAY (FAC) 1963/64 CREWE LUTON OLDHAM COVENTRY SOUTHEND 1964/65 SPARTAK (FR) 1965/66 SCUNTHORPE (4 PAGES) £3 GILLINGHAM WALSALL OXFORD 1968/69 HARTLEPOOL GILLINGHAM 1969/70 STOCKPORT READING ROTHERHAM WALSALL (LGE) (FLC) GILLINGHAM BRISTOL R BOURNEMOUTH PLYMOUTH DONCASTER SOUTHPORT </text:span><text:span text:style-name="T551">ARBROATH (FR) (S/S) £15 </text:span><text:span text:style-name="T545">SOUTHEND (FLC) 1970/71 COVENTRY (FR) (S/S) £12 STOKE (FR) £5 ROTHERHAM MANSFIELD PORT V TRANMERE PRESTON FULHAM CHESTERFIELD BARNSLEY DONCASTER <text:s/>BRISTOLR ROCHDALE PLYMOUTH GILLINGHAM READING WALSALL BRIGHTON BRAD C ASTON V £3 HALIFAX BURY TORQUAY SWANSEA 1971/72 BOLTON BLACKBURN WALSALL OLDHAM PORT V BOURNEMOUTH SWANSEA BRIGHTON BRISTOL R ASTON V (SLCR) NOTTS C 1973/74 BLACKBURN</text:span><text:span text:style-name="T551"> 1974/75 DONCASTER 1976/77 CHESTER</text:span><text:span text:style-name="T545"> </text:span><text:span text:style-name="T537">SOUTHPORT</text:span><text:span text:style-name="T545">:1957/58 TRANMERE (SLCR) £4 1959/60 TORQUAY 1966/67 LINCOLN 1967/68 BRIGHTON WIGAN (NFCCF) £4 TORQUAY PETERBORO 1968/69 WIGAN (LSC) £4 BURNLEY (FR) £5 BARNSLEY 1970/71 NOTTS C DARLINGTON SCUNTHORPE 1971/72 COLCHESTER DARLINGTON CAMB U 1972/73 CAMB U STOCKPORT 1973/74 SOUTHEND SHREWSBURY 1974/75 DARLINGTON 1976/77 CAMB U </text:span><text:span text:style-name="T537">SWINDON</text:span><text:span text:style-name="T545">: 1951/52 NORWICH (SPINE REP) £6 1957/58 C.PALACE 1958/59 BRENTFORD 1960/61 Q.P.R BRENTFORD WATFORD READING WALSALL SHREWSBURY 1962/63 DARLINGTON (FLC) HULL NORTHAMPTON SOUTHEND MILLWALL COLCHESTER WATFORD BRISTOL C PORT V BRIGHTON HALIFAX COVENTRY 1963/64 PLYMOUTH GRIMSBY SCUNTHORPE NEWCASTLE CHARLTON SOUTHAMPTON DERBY NORWICH NORTHAMPTON 1964/65 CARDIFF ROTHERHAM BOLTON IPSWICH (LGE) COVENTRY HUDDERSFIELD SOUTHAMPTON 1965/66 YORK Q.P.R SHREWSBURY GRIMSBY (DEC) (2 DIFF COVERS) MILLWALL MANSFIELD READING PETERBORO BRISTOL R WALSALL SWANSEA OLDHAM SOUTHEND EXETER 1966/67 MANSFIELD OXFORD WALSALL GILLINGHAM PETERBORO DONCASTER (FLC) TORQUAY BOURNEMOUTH GRIMSBY READING BRISTOL R SWANSEA Q.P.R SCUNTHORPE 1967/68 TRANMERE GRIMSBY</text:span><text:span text:style-name="T548"> </text:span><text:span text:style-name="T546">PETERBORO</text:span><text:span text:style-name="T548"> </text:span><text:span text:style-name="T546">WATFORD</text:span><text:span text:style-name="T548"> </text:span><text:span text:style-name="T546">NORTHAMPTON WALSALL OXFORD SOUTHPORT SHREWSBURY ORIENT BURY STOCKPORT TORQUAY BRISTOL R OLDHAM 1968/69 TORQUAY</text:span><text:span text:style-name="T548"> </text:span><text:span text:style-name="T546">DERBY (FLC) £2</text:span><text:span text:style-name="T548"> </text:span><text:span text:style-name="T546">1969/70 PORTSMOUTH SCUNTHORPE (FAC) WATFORD CARLISLE NORWICH HUDDERSFIELD 1970/71 HULL</text:span><text:span text:style-name="T545">) </text:span><text:span text:style-name="T537">SUNDERLAND</text:span><text:span text:style-name="T545">: 1955/56 BOLTON 1957/58 LEICESTER 1958/59 FULHAM 1959/60 RAPID V (FR) £4 HUDDERSFIELD 1960/61 STOKE 1961/62 BURY 1962/63 SCUNTHORPE (LGE) S.LIEGE (FR) GRIMSBY DERBY 1963/64 MIDDLESBROUGH GRIMSBY DERBY 1964/65 BLACKBURN LEICESTER 1965/66 W.B.A LEEDS CHELSEA ASTON V BURNLEY TOTTENHAM CHELSEA SHEFF U (FLC) NORTHAMPTON £3 </text:span><text:span text:style-name="T546">1966/67 EVERTON LEEDS MAN U SOUTHAMPTON SHEFF U (FLC) FULHAM W.B.A BURNLEY CHELSEA 1967/68 SOUTHAMPTON LEEDS (LGE) (FLC) LEICESTER 1968/69 LEICESTER SOUTHAMPTON 1969/70 ARSENAL W.B.A SOUTHAMPTON BURNLEY 1970/71 HANOVER (IECC) £3 SWINDON PORTSMOUTH £2 BOLTON 1971/72 PRESTON 1972/73 Q.P.R £2 1973/74 PORTSMOUTH ASTON V</text:span><text:span text:style-name="T545"> 1975/76 CARLISLE </text:span><text:span text:style-name="T536">SPURS';</text:span><text:span text:style-name="T545">:1946/47 MILLWALL (WOF) £15 1956/57 BIRMINGHAM 1957/58 PORTSMOUTH 1959/60 TORPEDO (FR) EVERTON 1960/61 MAN C W.B.A W.HAM 1961/62 WOLVES DUKLA (EC) ASTON V MAN U FULHAM ARSENAL CARDIFF LEICESTER BIRMINGHAM CHELSEA MAN U BOLTON EVERTON BLACKBURN W.B.A 1962/63 IPSWICH FC SLOVAN (ECWC) BURNLEY (LGE) (FAC) LIVERPOOL NOTTS F ASTON V MAN C WOLVES BLACKBURN MAN U SHEFF W BIRMINGHAM LEICESTER EVERTON BLACKPOOL FULHAM BOLTON SHEFF U 1963/64 NOTTS F BIRMINGHAM FULHAM ARSENAL BLACKBURN WOLVES BLACKPOOL W.HAM LEICESTER BURNLEY STOKE W.B.A CHELSEA (FAC) SHEFF U EVERTON LIVERPOOL IPSWICH BOLTON ASTON V 1964/65 SCOTLAND XI (TEST) £3 STOKE TORQUAY (FAC) £4 BIRMINGHAM BURNLEY W.B.A FULHAM CHELSEA SUNDERLAND ASTON V EVERTON LEICESTER W.HAM <text:s/>IPSWICH (CHURCHILL) £3 MAN U NOTTS F BLACKPOOL WOLVES SHEFF U ARSENAL SHEFF W BLACKBURN 1965/66 SHEFF W BURNLEY (LGE) (FAC) ARSENAL MAN U LEEDS STOKE CHELSEA EVERTON NEWCASTLE MIDDLESBORO BLACKBURN FULHAM ASTON V W.HAM NORTHAMPTON £3 W.B.A SHEFF U EVERTON MIDDLESBORO (FAC) NOTTS F 1966/67 LEEDS NOTTS F BLACKPOOL W.B.A FULHAM BRISTOL C (FAC) EVERTON BIRMINGHAM (FAC) SHEFF U</text:span><text:span text:style-name="T556"> ASTON V SOUTHAMPTON BURNLEY LEICESTER PORTSMOUTH (FAC) NEWCASTLE STOKE ARSENAL MAN U W.HAM MILLWALL (FAC) MAN C CHELSEA LIVERPOOL SHEFF W SUNDERLAND </text:span><text:span text:style-name="T545">1967/68 W.HAM WOLVES FULHAM SUNDERLAND LEICESTER ARSENAL MAN U (LGE) (FAC) PRESTON (FAC) LIVERPOOL (LGE) (FAC) STOKE <text:s/>LEEDS COVENTRY SOUTHAMPTON MAN C CHELSEA EVERTON BURNLEY W.B.A LEEDS 1968/69 SHEFF W BURNLEY NOTTS F LEICESTER MAN U LIVERPOOL ARSENAL (LGE) (FLC) £2 ASTON V (FAC) SUNDERLAND WOLVES (LGE) (FAC) EVERTON IPSWICH CHELSEA RANGERS (FR) £2 W.B.A Q.P.R NEWCASTLE MAN C SHEFF W SOUTHAMPTON STOKE LEEDS 1969/70 BURNLEY CHELSEA MAN C W.B.A LIVERPOOL C.PALACE (LGE) (FAC) IPSWICH SUNDERLAND DERBY LEEDS SOUTHAMPTON EVERTON (DEC) (MAR) MAN U NOTTS F WOLVES NEWCASTLE W.HAM BRAD C (FAC) STOKE COVENTRY 1970/71 EVERTON LEEDS WOLVES BRISTOL C (FLC) £2 SOUTHAMPTON NOTTS F (FAC) W.B.A LIVERPOOL (FAC) DERBY IPSWICH C.PALACE HUDDERSFIELD COVENTRY 1971/72 HUDDERSFIELD C.PALACE NOTTS F MAN C</text:span><text:span text:style-name="T556"> WOLVES DERBY </text:span><text:span text:style-name="T545">BUCAREST (UEFA) £2 MAN U SHEFF U LEICESTER SOUTHAMPTON STOKE LIVERPOOL EVERTON LEEDS PRESTON (FLC) IPSWICH BLACKPOOL (FLC) NEWCASTLE KEFLAVIK (UEFA) £2 CHELSEA 1972/73 LEEDS OSLO (UEFA) £2 MIDDLESBORO (FLC) FEYENOORD (TEST) £2 OLYMPIAKOS (UEFA) £2 LIVERPOOL MAN C W.B.A SHEFF U B.MUNICH (TEST) £2 WOLVES (FLC) £2 1973/74 LEICESTER LIVERPOOL (FEB) (MAY) Q.P.R MAN U STOKE BIRMINGHAM EVERTON LEEDS NEWCASTLE NORWICH 1974/75 W.HAM BURNLEY BIRMINGHAM NEWCASTLE Q.P.R COVENTRY LIVERPOOL EVERTON LEICESTER WOLVES <text:s/>LUTON 1975/76 COVENTRY BURNLEY NEWCASTLE (FLC) Q.P.R SHEFF U IPSWICH WOLVES STOKE (LGE) (FAC) MAN U 1976/77 NORWICH Q.P.R LEICESTER MAN U SUNDERLAND COVENTRY DERBY STOKE W.HAM IPSWICH ASTON V LIVERPOOL LEEDS ARSENAL 1977/78 BLACKPOOL HULLFULHAM SUNDERLAND ARSENAL (TEST) £2 1978/79 WREXHAM (FAC) EVERTON NOTTS F W.B.A NORWICH MIDDLESBROUGH WOLVES ASTON V LEEDS MAN U (FAC) DERBY ALTRINCHAM (FAC) £2 1979/80 NORWICH NOTTS F STOKE ASTON V 1980/81 BIRMINGHAM STOKE C.PALACE (LGE) NORWICH COVENTRY (LGE) (FAC) ASTON V LEICESTER BRIGHTON 1981/82 ASTON V (FAC) BARCELONA (ECWCSF) £2 NOTTS C</text:span></text:p>
      <text:p text:style-name="P296">97</text:p>
      <text:p text:style-name="P275"><text:soft-page-break/><text:span text:style-name="T537">SHEFF UTD</text:span><text:span text:style-name="T545">: 1953/54 ARSENAL 1954/55 BURNLEY 1955/56 SUNDERLAND (LGE) W.B.A LUTON BOLTON PORTSMOUTH BLACKPOOL CHELSEA £8 EVERTON £6 ARSENAL 1956/57 NOTTS F W.HAM BURY STOKE DONCASTER MIDDLESBROUGH ROTHERHAM BARNSLEY SWANSEA BLACKBURN ORIENT NOTTS C LEICESTER BRISTOL C LIVERPOOL £6 GRIMSBY HUDDERSFIELD 1957/58 SWANSEA STOKE IPSWICH 1958/59 BRISTOL C ROTHERHAM SWANSEA SUNDERLAND SCUNTHORPE 1959/60 CARDIFF CHARLTON BRIGHTON ORIENT LINCOLN ROTHERHAM 1960/61 SCUNTHORPE PLYMOUTH NORWICH CHARLTON SWANSEA ROTHERHAM BRISTOL R STOKE LINCOLN (FAC) SUNDERLAND 1961/62 FULHAM (LGE) BLACKPOOL (LGE) CHELSEA BURNLEY (LGE) (FAC) NORWICH TOTTENHAM SHEFF W ARSENAL BOLTON W.HAM NOTTS F BLACKBURN LEICESTER EVERTON 1962/63 W.B.A TOTTENHAM NOTTS F BOLTON WOLVES BURNLEY MAN C BLACKPOOL 1963/64 BOLTON SHEFF W ARSENAL BURNLEY LEICESTER 1964/65 STOKE TOTTENHAM LEICESTER 1965/66 MAN U LEICESTER 1966/67 MAN U W.HAM TOTTENHAM NOTTS F ASTON V 1967/68 WBA W.HAM SHEFF W BURNLEY ARSENAL 1968/69 DERBY FULHAM BIRMINGHAM OXFORD 1969/70 BOLTON EVERTON (FAC) 1970/71 LEEDS (FLC) SHEFF W 1971/72 W.B.A COVENTRY IPSWICH NOTTS F 1972/73 CHELSEA SOUTHAMPTON LEICESTER W.B.A BIRMINGHAM COVENTRY 1973/74 BURNLEY LEICESTER BIRMINGHAM SOUTHAMPTON EVERTON WOLVES 1974/75 NEWCASTLE LUTON (LGE) (FLC) DERBY BIRMINGHAM COVENTRY ARSENAL LEEDS STOKE LEICESTER MAN C 1975/76 LEEDS COVENTRY LEICESTER 1978/79 NORTHAMPTON (FLC) R.PLATE (FR) </text:span><text:span text:style-name="T537">SWANSEA</text:span><text:span text:style-name="T545">:1955/56 PORT V £10 FULHAM £10 LINCOLN £10 HULL £12 DONCASTER £10 ROTHERHAM £10 1958/59 ROTHERHAM 1959/60 BRIGHTON 1961/62 BRIGHTON £3 PRESTON £31962/63 LUTON SOUTHAMPTON SUNDERLAND (SLCR) CHARLTON HUDDERSFIELD STOKE </text:span><text:span text:style-name="T547">£3 EACH </text:span><text:span text:style-name="T545">1963/64 CHARLTON</text:span><text:span text:style-name="T547"> </text:span><text:span text:style-name="T545">1964/65 PLYMOUTH 1965/66 EXETER £2 1967/68 BRENTFORD £2 1968/69 WORKINGTON £2 1970/71 GILLINGHAM PRESTON EXETER (FAC) DONCASTER </text:span><text:span text:style-name="T548">£3 EACH </text:span><text:span text:style-name="T545">1971/72 BRIGHTON (FLC) £3 TORQUAY BRAD C TRANMERE ROTHERHAM ASTON V BOURNEMOUTH </text:span><text:span text:style-name="T548">£3 EACH </text:span><text:span text:style-name="T545">1973/74 BRAD C BARNSLEY WORKINGTON EXETER </text:span><text:span text:style-name="T548">£2.50 EACH </text:span><text:span text:style-name="T545">1974/75 READING SHREWSBURY CREWE BRAD C LINCOLN DARLINGTON DONCASTER SOUTHPORT WORKINGTON ROCHDALE </text:span><text:span text:style-name="T548">£2.50 EACH </text:span><text:span text:style-name="T545">1976/77 NEWPORT (WC) £4 1979/80 LEICESTER NEWCASTLE NOTTS C WREXHAM CAMB U 1985/86 WINGATE (FAC) </text:span><text:span text:style-name="T537">TRANMERE</text:span><text:span text:style-name="T545">: 1953/54 ROCHDALE £12 1954/55 ROCHDALE £10 1957/58 DARLINGTON 1958/59 PLYMOUTH COLCHESTER BANGOR (CCC) £5 1959/60 PORT V SHREWSBURY BARNSLEY 1960/61 SHREWSBURY GRIMSBY CHESTERFIELD 1961/62 HARTLEPOOL CARLISLE EXETER CREWE MANSFIELD 1962/63 DARLINGTON SOUTHPORT (LGE) TORQUAY OLDHAM BRAD C DONCASTER 1963/64 SOUTHPORT DONCASTER BRAD C TORQUAY ROCHDALE SELECT XI (TEST) STOCKPORT ALDERSHOT <text:s/>YORK 1964/65 LINCOLN (FAC) (LGE) CREWE HALIFAX ALDERSHOT CHESTER YORK NEWPORT DONCASTER 1965/66 CHESTERFIELD NOTTS C CHESTER ROCHDALE TORQUAY LINCOLN WREXHAM 1966/67 EXETER CARLISLE (FLC) £4 CHESTERFIELD BRENTFORD PORT V SOUTHEND LINCOLN BARNSLEY SOUTHPORT NOTTS C 1967/68 SOUTHPORT WREXHAM (FLC) £3 GILLINGHAM SHREWSBURY COLCHESTER SCUNTHORPE BRISTOL R OXFORD £3 TORQUAY HUDDERSFIELD (FAC) MANSFIELD COVENTRY (FAC) £2 ORIENT OLDHAM PETERBORO BOURNEMOUTH 1968/69 STOCKPORT LIVERPOOL (FR) £5 (FAC) CHESTER (FLC) £2 SOUTHPORT (LGE) (FAC) £3 BARNSLEY TORQUAY BARROW BRIGHTON £2 WALSALL NORTHAMPTON CREWE SWINDON BOURNEMOUTH £3 HARTLEPOOL £31969/70 MANSFIELD SHREWSBURY NORTHAMPTON (FAC) £2 TORQUAY (FLC) £2 BOURNEMOUTH BARNSLEY BURY ORIENT SOUTHPORT PORT V (FACR) £3 DONCASTER WALSALL 1970/71 SWANSEA BARNSLEY COVENTRY (FLC) £3 PLYMOUTH £2 ROTHERHAM BURY </text:span><text:span text:style-name="T536">£2 EACH </text:span><text:span text:style-name="T545">1971/72 BLACKBURN £2 LIVERPOOL (FR) £10 WREXHAM CHESTER (FLC) £4 PRESTON (FLC) £3 BOLTON YORK BRISTOL R HALIFAX BOURNEMOUTH £4 </text:span><text:span text:style-name="T536">£2 EACH </text:span><text:span text:style-name="T545">1972/73 SCUNTHORPE YORK HALIFAX BRISTOL R SWANSEA ROTHERHAM BOLTON WALSALL PORT V GRIMSBY £2 PLYMOUTH OLDHAM </text:span><text:span text:style-name="T536">£2 EACH</text:span><text:span text:style-name="T545"> 1973/74 BLACKBURN CREWE (FLC) GRIMSBY HALIFAX HEREFORD HUDDERSFIELD WALSALL BRIGHTON WREXHAM OLDHAM YORK PORT V WATFORD BRISTOL R SOUTHPORT CAMB U SOUTHEND </text:span><text:span text:style-name="T536">£2 EACH</text:span><text:span text:style-name="T547"> </text:span><text:span text:style-name="T545">1974/75 CHARLTON ROCHDALE ALDERSHOT PORT V BLACKBURN HALIFAX BRIGHTON PRESTON HEREFORD BURY WATFORD COLCHESTER GILLINGHAM CHESTERFIELD PETERBORO SOUTHEND HUDDERSFIELD 1975/76 NEWPORT NORTHAMPTON STOCKPORT DARLINGTON SCUNTHORPE SOUTHPORT EXETER CREWE ROCHDALE BOURNEMOUTH CAMB U HARTLEPOOL 1976/77 PORT V BURY C.PALACE PETERBORO (LGE) (FAC) GRIMSBY WREXHAM READING GILLINGHAM SHREWSBURY 1977/78 PORT V CARLISLE PETERBORO OXFORD PLYMOUTH LINCOLN 1978/79 WIGAN £2 1982/83 BRISTOL C MANSFIELD CREWE (LGE) (FLC) STOCKPORT DARLINGTON WIMBLEDON PETERBORO CHELSEA (FLC) HULL COLCHESTER HEREFORD CHESTER ALDERSHOT YORK HARTLEPOOL NORTHAMPTON SWINDON SCUNTHORPE TORQUAY BLACKPOOL PORT V HALIFAX ROCHDALE BURY 1984/85 BLACKPOOL TORQUAY COLCHESTER NORTHAMPTON HULL (FAC) SCUNTHORPE PETERBORO PORT V MANSFIELD HEREFORD DARLINGTON CHESTERFIELD SOUTHEND STOCKPORT </text:span><text:span text:style-name="T537">TORQUAY</text:span><text:span text:style-name="T545">: 1956/57 BRIGHTON BOURNEMOUTH 1957/58 BRENTFORD 1958/59 NORTHAMPTON MILLWALL WORKINGTON 1960/61 SOUTHEND TRANMERE SHREWSBURY 1961/62 HULL 1962/63 STOCKPORT ROCHDALE OLDHAM CREWE HARTLEPOOL 1963/64 TRANMERE DARLINGTON 1964/65 BRAD C COLCHESTER (FAC) TRANMERE TOTTENHAM (FAC) 1966/67 WALSALL BRISTOL R SHREWSBURY OXFORD 1967/68 TRANMERE OXFORD STOCKPORT SOUTHPORT READING 1968/69 TRANMERE 1969/70 WALSALL BRAD C BARNSLEY READING ORIENT LUTON MANSFIELD BRIGHTON BRISTOL R FULHAM ROCHDALE SHREWSBURY 1970/71 ROTHERHAM PORT V PRESTON BARNSLEY PLYMOUTH 1973/74 PLYMOUTH (FLC) 1974/75 CREWE </text:span><text:span text:style-name="T551">BOURNEMOUTH (FR) (S/S) £12</text:span><text:span text:style-name="T545"> 1975/76 WORKINGTON 1976/77 SOUTHEND (FAC) £2 SCUNTHORPE 1977/78 WIMBLEDON 1978/79 GRIMSBY SCUNTHORPE WIMBLEDON HALIFAX </text:span><text:span text:style-name="T546">1979/80 W.B.A (TEST) (SLWOF) SWINDON (FAC) 1980/81 LINCOLN BOURNEMOUTH BRAD C DONCASTER STOCKPORT BARTON (FAC) NORTHAMPTON WIMBLEDON ROCHDALE TRANMERE YORK HEREFORD NOTTS F (FR) £21981/82 HULL NEWPORT (LC) SCUNTHORPE YORK MANSFIELD TRANMERE NORTHAMPTON BRAD C SHEFF U PORT V BOURNEMOUTH COLCHESTER HEREFORD BLACKPOOL HARTLEPOOL ROCHDALE STOCKPORT DARLINGTON BIRMINGHAM (FR) £2 1982/83 STOCKPORT BRISTOL R (LC) HULLYORK DARLINGTON HARTLEPOOL NORTHAMPTON SCUNTHORPE TRANMERE ROCHDALE CARSHALTON (FAC) COLCHESTER OXFORD (FAC) <text:s/>WIMBLEDON BRISTOL C BLACKPOOL PORT V 1983/84 TRANMERE DARLINGTON NEWPORT (LC) ALDERSHOT DONCASTER HARTLEPOOL CHESTERFIELD COLCHESTER (FAC) (LGE) MAN C (LC) ROCHDALE PETERBORO BRISTOL C STOCKPORT CHESTER NORTHAMPTON YORK 1985/86 WINDSOR (FAC) 1987/88 SCUNTHORPE (POS/F) 1988/89 FAREHAM (FAC) 1993/94 SUTTON (FAC) 1994/95 ENFIELD (FAC) 2002/03 BOREHAM (FAC) 2006/07 LEATHERHEAD (FAC)</text:span><text:span text:style-name="T545"> </text:span><text:span text:style-name="T537">WIGAN</text:span><text:span text:style-name="T545">: 1977/78 MAN C (FR) 1978/79 TRANMERE (FLC) NEWPORT SCUNTHORPE WIMBLEDON YORK DONCASTER PORT V DARLINGTON 1979/80 CLIFTONVILLE (FR) 1985/86 BROOKSIDE (FR) </text:span></text:p>
      <text:p text:style-name="P275"><text:span text:style-name="T537">WIMBLEDON</text:span><text:span text:style-name="T545">: 1976/77 MIDDLESBORO (FAC) 1977/78 YORK SOUTHEND CREWE HALIFAX 1978/79 DARLINGTON PORT V HARTLEPOOLCREWE HALIFAX PORTSMOUTH NEWPORT ROCHDALE ALDERSHOT BARNSLEY </text:span><text:span text:style-name="T537">WALSALL</text:span><text:span text:style-name="T545">: 1955/56 NORTHAMPTON £6 1956/57 NORTHAMPTON COVENTRY 1957/58 PETERBORO (FR) (SLTR) 1958/59 OLDHAM NORTHAMPTON WORKINGTON LINCOLN (FR) £5 1959/60 PETERBORO (FAC) 1960/61 NEWPORT PORT V 1961/62 ORIENT SUNDERLAND LUTON BURY 1962/63 GRIMSBY STOKE MIDDLESBROUGH HUDDERSFIELD PRESTON CHARLTON SOUTHAMPTON ROTHERHAM 1963/64 COVENTRY NOTTS C PETERBORO 1964/65 SOUTHEND SCUNTHORPE PORT V MANSFIELD HULL BRISTOL R 1965/66 MILLWALL YORK BRENTFORD GILLINGHAM SWANSEA BOURNEMOUTH HULL MANSFIELD READING PETERBORO SHREWSBURY SOUTHEND WORKINGTON 1966/67 DONCASTER MANSFIELD PETERBORO STOKE (FLC) GILLINGHAM COLCHESTER BOURNEMOUTH GRIMSBY DONCASTER BRISTOLR SHREWSBURY Q.P.R £2 1967/68 MORTON (FR) £2 FULHAM (FR) £2 GILLINGHAM <text:s/>BRISTOL R SHREWSBURY(LGE) (FLC) LIVERPOOL (FAC) SCUNTHORPE OXFORD NORTHAMPTON BOURNEMOUTH MANSFIELD PETERBORO BRIGHTON SWINDON GRIMSBY COLCHESTER READING WATFORD 1968/69 LEICESTER (FR) £2 LUTON TOTTENHAM (FAC) 1969/70 LUTON SOUTHPORT STOCKPORT BARROW 1971/72 ROCHDALE 1972/73 BLACKBURN ROCHDALE MANSFIELD (FR) £5 1974/75 HEREFORD SWINDON BRIGHTON PORT V 1975/76 SHREWSBURY (FLC) C.PALACE BRIGHTON GILLINGHAM HEREFORD 1976/77 GRIMSBY CHESTERFIELD (FAC) NOTTS F (FLC) OXFORD READING </text:span><text:span text:style-name="T537">W.B.A</text:span><text:span text:style-name="T545">: 1953/54 ARSENAL 1956/57 SUNDERLAND 1957/58 EVERTON WOLVES 1958/59 EVERTON BRENTFORD (FAC) BURNLEY NOTTS F MAN C LEICESTER BOLTON BLACKBURN BIRMINGHAM PORTSMOUTH PRESTON A.BILBAO (FR) 1959/60 BURNLEY EVERTON BOLTON (FAC) WOLVES LEICESTER FULHAM BLACKPOOL BLACKBURN LUTON PRESTON NOTTS F/WOLVES RES 1960/61 FULHAM BIRMINGHAM EVERTON <text:s/>1961/62 BOLTON W.HAM BLACKPOOL MAN U WOLVES CARDIFF FULHAM NOTTS F TOTTENHAM LEICESTER SHEFF U SHEFF W 1962/63 W.HAM BLACKPOOL NOTTS F BIRMINGHAM FULHAM BOLTON ARSENAL SHEFF U 1963/64 STOKE ASTON V BIRMINGHAM FULHAM ARSENAL (FAC) 1964/65 FULHAM SHEFF U BURNLEY EVERTON/EVERTON RES </text:span><text:span text:style-name="T547">REP</text:span><text:span text:style-name="T545"> A.VILLA V WOLVES (FAC) 1965/66 ASTON V (LGE) (LC) SUNDERLAND ARSENAL FULHAM MAN U/AVILL RES COVENTRY (FLC) BLACKBURN 1966/67 SOUTHAMPTON ARSENAL LEICESTER EVERTON LIVERPOOL MAN C 1967/68 STOKE SUNDERLAND BURNLEY ARSENAL TOTTENHAM FULHAM LEEDS LEICESTER NEWCASTLE NOTTS F SHEFF U 1968/69 W.HAM IPSWICH TOTTENHAM SUNDERLAND</text:span><text:span text:style-name="T537"> </text:span><text:span text:style-name="T545">NORWICH (FAC) SOUTHAMPTON SHEFF W Q.P.R NOTTS F MAN C LEICESTER ARSENAL (LGE) (FAC) LEEDS EVERTON 1969/70 C.PALACE LIVERPOOL LEICESTER (FAC) MAN U STOKE WOLVES IPSWICH 1970/71 MAN U BLACKPOOL DERBY LEEDS EVERTON NEWCASTLE LIVERPOOL TOTTENHAM CHELSEA SOUTHAMPTON W.HAM CHARLTON (FLC) WOLVES A.BILBAO (TEST) £2 ARSENAL £2 1971/72 ARSENAL CHELSEA COLCHESTER (WC) COVENTRY C.PALACE DERBY LEICESTER LIVERPOOL NEWCASTLE NOTTS F SHEFF U STOKE SOUTHAMPTON TOTTENHAM (LGE) (FLC) W.HAM MAN C IPSWICH 1972/73 SHEFF U WALSALL (FR) £5 Q.P.R (FLC) DERBY C.PALACE COVENTRY BIRMINGHAM CHELSEA ARSENAL NORWICH EVERTON WOLVES STOKE TOTTENHAM LIVERPOOL (LGE) (FLC) 1973/74 CARLISLE BRISTOL C EVERTON (FAC) MIDDLESBORO BLACKPOOL OXFORD PRESTON SHEFF U (FLC) SHEFF W LUTON 1974/75 OXFORD HULL FULHAM BRISTOL C ASTON V SHEFF W BRISTOL R NOTTS F 1975/76 BRISTOL R NOTTS C 1976/77 LEICESTER MAN U LIVERPOOL MAN C (FAC) Q.P.R SUNDERLAND NORWICH ASTON V W.HAM 1978/79 HAWTHORNS REVIEW NO2 (AUG</text:span><text:span text:style-name="T548">)</text:span><text:span text:style-name="T545"> </text:span><text:span text:style-name="T537">WATFORD</text:span><text:span text:style-name="T545">: 1952/53 Q.P.R 1953/54 TORQUAY 1955/56 <text:s/>GILLINGHAM NORTHAMPTON MILLWALL 1956/57 SHREWSBURY 1957/58 READING BRIGHTON 1958/59 TORQUAY COVENTRY ALDERSHOT SOUTHPORT CREWE WORKINGTON NORTHAMPTON WALSALL 1959/60 NOTTS C WYCOMBE (FAC) £4 EXETER BIRMINGHAM (FAC) MILWALL DONCASTER (SOF) £2 SOUTHPORT GILLINGHAM (SOF) £2 DARLINGTON 1960/61 NOTTS C BRENTFORD (FAC) BARNSLEY HULL Q.P.R READING SHREWSBURY 1961/62 HALIFAX PETERBORO LINCOLN SHREWSBURY SWINDON HULL NOTTS C BRENTFORD BOURNEMOUTH NEWPORT BRATISLAVIA (FR) £3 BARNSLEY READING BRAD PA 1962/63 READING ROTHERHAM (FAC) NOTTS C SHREWSBURY COLCHESTER (FLC) £4 COVENTRY BOURNEMOUTH Q.P.R NORTHAMPTON 1963/64 PETERBORO C.PALACE COVENTRY LUTON 1964/65 READING MANSFIELD 1965/66 BRENTFORD WORKINGTON WALSALL 1966/67 WALSALL LIVERPOOL (FAC) Q.P.R WORKINGTON 1967/68 W.HAM (TEST) £2 BOURNEMOUTH (FLC) £2 SHREWSBURY 1968/69 HARTLEPOOL LUTON 1969/70 BOLTON LIVERPOOL (FLC) £2 STOKE (FAC) 1970/71 LUTON <text:s/>OXFORD (FAC) MILLWALL NORWICH BIRMINGHAM SHEFF U READING (FAC) 1971/72 CARDIFF 1972/73 BLACKBURN 1974/75 SPURS (FR) 1975/76 DONCASTER</text:span><text:span text:style-name="T546"> </text:span><text:span text:style-name="T537">WOLVES</text:span><text:span text:style-name="T545"> 1949/0 BLACKPOOL (SLMRKS) 1951/2 BOLTON £11 1952/53 BLACKPOOL £10 1953/54 ARSENAL £10 1954/55 SPARTAK (FR) CHARLTON (LGE) £8 (FAC) £8 CHARLTON <text:s/>LEICESTER £8 ARSENAL (LGE) £8 (FAC) £8 NEWCASTLE £8 SHEFF U £8 PORTSMOUTH £8 PRESTON £8 1955/56 W.B.A (LGE) LUTON NEWCASTLE BLACKPOOL <text:s/>SUNDERLAND PRESTON LUTON BOLTON ARSENAL EVERTON CHARLTON BIRMINGHAM SHEFF U 1956/57 PORTSMOUTH SUNDERLAND BIRMINGHAM BOLTON EVERTON LUTON PRESTON 1957/58 ASTON V V STOKE (FACR @ MOL) (SLMRK) £5 1958/59 BLACKPOOL BLACKBURN ARSENAL NEWCASTLE PORTSMOUTH W.B.A LUTON LEEDS <text:s/>NOTTS F 1959/60 EVERTON <text:s/>NOTTS F CHARLTON LEICESTER FULHAM BLACKBURN W.HAM PRESTON ARSENAL TOTTENHAM W.B.A BOLTON BLACKPOOL CHELSEA NEWCASTLE 1960/61 BLACKBURN W.B.A NEWCASTLE BLACKPOOL ASTON V BIRMINGHAM MAN C CARDIFF SHEFF W LEICESTER W.HAM BOLTON MAN C ARSENAL 1961/62 MAN C SHEFF U NOTTS F W.HAM EVERTON ARSENAL BURNLEY FULHAM LEICESTER BLACKBURN BOLTON TOTTENHAM 1962/63 LEICESTER LIVERPOOL BLACKPOOL HONVED (FR) SHEFF W BOLTON FULHAM ASTON V W.B.A (DEC) (MAR) EVERTON SHEFF U MAN U NOTTS F BLACKBURN IPSWICH <text:s/>TOTTENHAM SHEFF W BIRMINGHAM 1963/64 STOKE CHELSEA W.B.A BOLTON MAN U ARSENAL BURNLEY TOTTENHAM SHEFF U 1964/65 ASTON V (FAC) ARSENAL BLACKBURN ROTHERHAM (FAC) SHEFF W BURNLEY EVERTON PORTSMOUTH A.STAR XI (TEST) 1965/66 COVENTRY SOUTHAMPTON PRESTON 1966/67 BIRMINGHAM PLYMOUTH BLACKBURN MILLWAL COVENTRY 1967/68 MAN C TOTTENHAM <text:s/>CHELSEA BURNLEY 1968/69 LEICESTER SOUTHAMPTON SOUTHEND (FLC) 1969/70 STOKE MAN U TOTTENHAM (FLC) 1970/71 NEWCASTLE DERRY (TEX) £5 DERBY 1972/73 BIRMINGHAM MAN C 1973/74 NORWICH BURNLEY LEEDS (LGE) (FAC) EVERTON MAN U MAN C TRANMERE (FLC) STOKE BIRMINGHAM IPSWICH DERBY COVENTRY LEIPZIG (UEFA) LEICESTER 1974/75 LEICESTER SHEFF U BURNLEY EVERTON DERBY MAN C LUTON MIDDLESBORO 1975/76 BOLTON (FR) MAN U ARSENAL BIRMINGHAM ASTON V SHEFF U IPSWICH (LGE) (FAC) DERBY STOKE MIDDLESBORO COVENTRY ARSENAL (FAC) CHARLTON (FAC) BURNLEY LEICESTER NORWICH 1976/77 COVENTRY (FR)</text:span><text:span text:style-name="T548"> </text:span><text:span text:style-name="T546">LUTON BOLTON SOUTHAMPTON MILLWALL IPSWICH (FAC) NOTTS F CHESTER (FAC) HEREFORD LEEDS (FAC) NOTTS C BLACKBURN </text:span><text:span text:style-name="T537">WORKINGTON</text:span><text:span text:style-name="T545">: 1960/61 DARLINGTON (SOF) 1967/68 DONCASTER 1968/69 SCUNTHORPE 1969/70 NEWPORT 1972/73 BURY 1973/74 MANSFIELD £2 LINCOLN 1974/75 TORQUAY £2 CAMB U £2 LINCOLN £2 STOCKPORT £2 SHREWSBURY £2 BRAD C £2 1975/76 NORTHAMPTON £2 1976/7ALDERSHOT £6 1977/78 MORECAMBE £2 #</text:span></text:p>
      <text:p text:style-name="P296">98</text:p>
      <text:p text:style-name="P275"><text:soft-page-break/><text:span text:style-name="T537">WREXHAM</text:span><text:span text:style-name="T545">: 1962/63 PETERBORO 1963/64 PETERBORO HULL READING BRISTOL C 1964/65 TORQUAY YORK 1966/67 CHESTER SOUTHPORT (DEC) (P/P) £5 (APR) TRANMERE CHESTERFIELD (FAC) £3 BARROW BRAD C 1967/68 DONCASTER WORKINGTON £2 DARLINGTON 1968/69 SWANSEA PORT V (FLC) PETERBORO LINCOLN NEWPORT SCUNTHORPE </text:span><text:span text:style-name="T536">£2 EACH </text:span><text:span text:style-name="T545">1969/70 PETERBORO NEWPORT PORT V OLDHAM NOTTS C SOUTHEND BRENTFORD WORKINGTON </text:span><text:span text:style-name="T536">£2 EACH</text:span><text:span text:style-name="T545"> 1971/72 WIGAN (FAC) £3 1976/77 LINCOLN </text:span><text:span text:style-name="T551">1977/78 PORT V WALSALL BRAD C CHESTER OXFORD PRESTON SHREWSBURY CHESTERFIELD EXETER 1978/79 OLDHAM NORWICH (FLC) SHREWSBURY (WCF) ORIENT C.PALACE MILLWALL PRESTON NOTTS C CAMB U LEICESTER 1979/80 LUTON SWANSEA BRISTOL R WATFORD BIRMINGHAM NOTTS C NEWCASTLE LEICESTER BURNLEY SHREWSBURY CAMB U CHARLTON (FAC) 1980/81 GRIMSBY BOLTON NEWCASTLE SWANSEA BLACKBURN OLDHAM BRISTOL C NOTTS C CHELSEA 1986/87 ZARAGOZA (ECWC) 1992/93 LINFIELD (FR) £2 1995/96 PLOIESTI (ECWC)</text:span><text:span text:style-name="T546"> </text:span><text:span text:style-name="T537">W.HAM</text:span><text:span text:style-name="T545">: </text:span><text:span text:style-name="T556">1955/56 BARNSLEY (SLTRS SLMRK) 1958/59 ARSENAL (LGE) BOLTON LEICESTER NEWCASTLE ASTON V BIRMINGHAM </text:span><text:span text:style-name="T545">1959/60 </text:span><text:span text:style-name="T556">FC AUSTRIA WOLVES MAN C DUKLA (FR) BIRMINGHAM SHEFF W MAN U £4 PRESTON BLACKPOOL </text:span><text:span text:style-name="T545">1960/61 BLACKPOOL PRESTON WOLVES W.B.A BOLTON 1961/62 BOLTON MAN C BLACKPOOL ARSENAL NOTTS F 1962/63 LEICESTER WOLVES TOTTENHAM BLACKPOOL SHEFF U BIRMINGHAM BURNLEY BOLTON FULHAM (LGE) ASTON V MAN U IPSWICH NOTTS F SWANSEA (FAC) 1963/64 IPSWICH BLACKPOOL BURNLEY EVERTON W.B.A FULHAM CHELSEA ARSENALSTOKE BOLTON MAN U NOTTS F SHEFF U 1964/65 FULHAM WOLVES CHELSEA (LGE) ARSENAL EVERTON BURNLEY MAN U 1965/66 LIVERPOOL OLYMPIAKOS (ECWC) £4 LEICESTER MAN U NORTHAMPTON £3 BURNLEY MAGDEBURG (ECWC) £3 1966/67 NEWCASTLE KILMARNOCK (FR) £2 NEWCASTLE W.B.A SWINDON (FAC) LEEDS (LGE) (FLC) LIVERPOOL STOKE LEICESTER SHEFF W NOTTS F MAN C KILMARNOCK (FR) BURNLEY 1967/68 MAN U SHEFF W (LGE) (FAC) BURNLEY LEEDS CHELSEA SOUTHAMPTON WOLVES COVENTRY LEICESTER FULHAM 1968/69 COVENTRY (FLC) W.B.A WOLVES MAN U NOTTS F BOLTON (FLC) MAN C 1969/70 C.PALACE NEWCASTLE ARSENAL SLOVAN (FR) £2 TOTTENHAM BURNLEY W.B.A MAN C EVERTON NOTTS F 1970/71 NOTTS F LEEDS 1971/72 <text:s/>IPSWICH CHELSEA STOKE (LGE) SHEFF U (FLC) TOTTENHAM C.PALACE LEEDS (FLC) 1972/73 BRISTOL C (FLC) DERBY NEWCASTLE TOTTENHAM W.B.A IPSWICH MAN C LEEDS LEICESTER MAN U 1973/74 IPSWICH TOTTENHAM Q.P.R LIVERPOOL (FLC) SHEFF U MAN C STOKE NORWICH BIRMINGHAM EVERTON CHELSEA COVENTRY LEEDS SOUTHAMPTON WOLVES 1974/75 LUTON BIRMINGHAM IPSWICH LEICESTER MAN C TOTTENHAM WOLVES Q.P.R (LGE) (FAC) BURNLEY MIDDLESBORO SWINDON (FAC) LIVERPOOL NEWCASTLE STOKE CHELSEA COVENTRY EVERTON SHEFF U 1975/76 BRISTOL C (FLC) TOTTENHAM (LGE) (FLC) STOKE LEICESTER NORWICH DERBY MAN C NEWCASTLE MAN U ARSENAL ASTON V 1976/77 MAN U LEEDS BRISTOL C NORWICH COVENTRY W.B.A Q.P.R (LGE) (FLC) BARNSLEY (FLC) LEICESTER SUNDERLAND TOTTENHAM ASTON V MIDDLESBORO MAN C EVERTON ARSENAL NEWCASTLE BOLTON (FAC) STOKE BIRMINGHAM DERBY FULHAM (TEST) 1977/78 LEICESTER MIDDLESBORO ENGLAND XI (TEST) £3 MAN U BIRMINGHAM ARSENAL WATFORD (FAC) NEWCASTLE Q.P.R (LGE) (FAC) BRISTOL C WOLVES IPSWICH NORWICH MAN C NOTTS F ASTON V W.B.A LEEDS COVENTRY DERBY EVERTON CHELSEA 1978/79 SWINDON (FLC) FULHAM CAMB U CHARLTON BLACKBURN SUNDERLAND OLDHAM BRIGHTON NEWCASTLE LEICESTER LUTON CARDIFF BURNLEY SHEFF U NOTTS C BRISTOL R MILLWALL STOKE PRESTON C.PALACE WREXHAM 1979/80 SUNDERLAND (LGE) (FLC) SOUTHEND (FLC) BURNLEY LUTON NEWCASTLE SOUTHEND (FLC) WREXHAM CARDIFF OLDHAM NOTTS F (FLC) BRISTOL R CAMB U WATFORD PRESTON Q.P.R LEICESTER NOTTS C FULHAM ORIENT SHREWSBURY BIRMINGHAM 1980/81 BURNLEY (FLC) SHREWSBURY CASTILLA (ECWC) CARDIFF BLACKBURN TIMISOARA (ECWC) BOLTON BARNSLEY (FLC) GRIMSBY BRISTOL C TOTTENHAM (FLC) SHEFF W DERBY ORIENT WREXHAM (FAC) PRESTON CHELSEA CAMB U NEWCASTLE OLDHAM BRISTOL R Q.P.R WATFORD 1981/82 STOKE SOUTHAMPTON LIVERPOOL MIDDLESBORO ARSENAL W.B.A (FLC) (FLCR) WOLVES IPSWICH EVERTON (FAC) MAN C IPSWICH ASTON V NOTTS C TOTTENHAM (JAN) (MAY) NOTTS F WOLVES SWANSEA LEEDS SUNDERLAND MAN C 1982/83 IPSWICH BIRMINGHAM LIVERPOOL STOKE (FAC) MAN U NORWICH LINCOLN (FLC) EVERTON COVENTRY NOTTS C (FLC) SWANSEA TOTTENHAM LUTON W.B.A ARSENAL SOUTHAMPTON SUNDERLAND ASTON V </text:span></text:p>
      <text:p text:style-name="P275"><text:span text:style-name="T537">YORK C</text:span><text:span text:style-name="T545">: 1955/56 BRAD C (SLCR/TR) WORKINGTON £8 1958/59 WORKINGTON/LINCOLN RES £5 1964/65 STOCKPORT OXFORD £3 1965/66 BRENTFORD (28/03) PETERBORO SCUNTHOPRE 1966/67 SOUTHPORT MIDDLESBORO (FLC) £2 1967/68 LUTON <text:s/></text:span><text:span text:style-name="T536">REP</text:span><text:span text:style-name="T545"> HULL V MIDDLESBORO (FACR) (4 PAGE) (SLCR) £3 1968/69 ROCHDALE 1969/70 DARLINGTON SWANSEA SCUNTHORPE PORT V COLCHESTER SOUTHEND GRIMSBY OLDHAM NOTTS C NEWPORT DONCASTER WORKINGTON 1971/72 BLACKBURN ROCHDALE 1972/73 BLACKBURN OLDHAM 1974/75 SUNDERLAND 1975/76 MAN UTD XI (FR) £3 SUNDERLAND LIVERPOOL (FLC) £2 NOTTS C NOTTS F 1976/77 PORT V WALSALL OXFORD C.PALACE SHEFF W 1977/78 BARNSLEY ROCHDALE STOCKPORT GRIMSBY HUDDERSFIELD 1978/79 GRIMSBY (FLC) PORTSMOUTH BARNSLEY </text:span></text:p>
      <text:p text:style-name="P284">PORT V 1979/80 PORT V 1985/86 WHITBY (FAC)</text:p>
      <text:p text:style-name="P191"/>
      <text:p text:style-name="P455">NON-LEAGUE </text:p>
      <text:p text:style-name="P416"/>
      <text:p text:style-name="P275"><text:span text:style-name="T536">ALTRINCHAM</text:span><text:span text:style-name="T545">: 1965/66 TRANMERE RES £4 1966/67 BANGOR £2 TRANMERE RES £4 STAFFORD R £2 RUNCORN £2 1967/68 MACCLESFIELD (FCF) STOCKPORT RES £4 MORECAMBE (NWFL) 1968/69 MACCLESFIELD 1972/73 MOSSLEY LEEK (FAT) 1973/74 G.HARWOOD 1976/77 MOSSLEY 1977/78 MORECAMBE </text:span><text:span text:style-name="T536">ASHTON</text:span><text:span text:style-name="T545">: 1977/78 LEEK 1978/79 LEEK </text:span><text:span text:style-name="T536">AP.LEAMINGTON</text:span><text:span text:style-name="T545">: 1979/80 M.GREEN (FAT) </text:span><text:span text:style-name="T536">ATHERSTONE</text:span><text:span text:style-name="T545">: 1972/73 ILKESTON/L/LEAMINGTON £2 BEDWORTH (MFC) £2 1975/76 MARGATE £2 GRAVESEND £2 1977/78 BURTON (LC) £2 </text:span><text:span text:style-name="T537">ALFRETON</text:span><text:span text:style-name="T546">:</text:span><text:span text:style-name="T545">1970/71 FRICKLEY £3 1971/72 WORKSOP £5 1972/73 HEDNESFORD (MFC) £3 1973/74 BURTON (MFC) £2 HEDNESFORD £2 </text:span><text:span text:style-name="T536">ANDOVER</text:span><text:span text:style-name="T545">: 1971/72 CRAWLEY (LC) £2 TROWBRIDGE £2 1973/74 ASHFORD GRAVESEND </text:span><text:span text:style-name="T536">ALTON T</text:span><text:span text:style-name="T545">: </text:span><text:span text:style-name="T551">1952/53 LYMINGTON (FAAC) £20</text:span><text:span text:style-name="T545">1975/76 LEWES REDHILL (ALC) </text:span><text:span text:style-name="T536">ARNOLD</text:span><text:span text:style-name="T545">: 1973/74 RETFORD £3 1975/76 ALFRETON £2 1976/77 BELPER £2 SUTTON T £2 ATHERSTONE (FAC) £3 </text:span><text:span text:style-name="T536">APPLEBY FROD</text:span><text:span text:style-name="T545">: 1978/79 ILKESTON LINCOLN U (FAV) HEANOR MEXBOROUGH EASTWOOD BELPER </text:span><text:span text:style-name="T547">£2 </text:span><text:span text:style-name="T536">ASHFORD</text:span><text:span text:style-name="T545">:1971/72 RAMSGATE (SLCC) £2 </text:span><text:span text:style-name="T536">ASHINGTON</text:span><text:span text:style-name="T545">: 1967/68 SUNDERLAND RES £6 </text:span><text:span text:style-name="T537">BEXLYHEATH &amp; W</text:span><text:span text:style-name="T545">: 1954/55 DEAL £7 1956/57 TUNBRIDGE £6 1957/58 SHEPPEY (KSC) CHATHAM WHITSTABLE 1958/59 DOVER (KSS) HERN B TONBRIDGE (KSS) </text:span><text:span text:style-name="T556">1960/61 KETTERING 1961/62 TONBRIDGE (LGE) KETTERING WORCESTER </text:span><text:span text:style-name="T537">BRENTWOOD</text:span><text:span text:style-name="T546">:1966/67 CHELMSFORD (EPFC) READING (FAC) £4 </text:span><text:span text:style-name="T537">BARKING</text:span><text:span text:style-name="T545">: 1956/57 TOOTING </text:span><text:span text:style-name="T537">BROMSGROVE</text:span><text:span text:style-name="T545">: 1967/68 PORT V RES £6 1976/77 CAMB C 1977/78 PORT V RES £4 CAMB C 1978/79 CAMB C </text:span><text:span text:style-name="T536">BURSCOUGH</text:span><text:span text:style-name="T545">: 1977/78 LEEK </text:span><text:span text:style-name="T536">BURTON</text:span><text:span text:style-name="T547">:</text:span><text:span text:style-name="T545">1960/61 TUNBRIDGE £3 1972/73 BRIERLEY H (FAC) £2 1974/75 GRANTHAM DOVER/WEALDSTONE MATLOCK (FAT) MOSSLEY (FAT) GUILDFORD/DORKING 1975/76 HILLINGDON BEDFORD NUNEATON DARLASTON CAMB C GRANTHAM STOURBRIDGE TELFORD TONBRIDGE GRAVESEND MARGATE 1976/77 MARGATE ATHERSTONE CHELMSFORD (S/S) £3 KETTERING (S/S) £3 BROMSGROVE (FAT) 1977/78 SUTTON T (FAT) 1979/80 SUTTON T (FAC) </text:span><text:span text:style-name="T536">BARTON R</text:span><text:span text:style-name="T545">: 1975/76 HALL R </text:span><text:span text:style-name="T536">BEDFORD</text:span><text:span text:style-name="T545">: 1962/63 KETTERING GRAVESEND 1963/64 CAMB U £4 MERTHYR HINKLEY (NOF) WEYMOUTH (NOF) 1964/65 BATH <text:s/>1965/66 RUGBY CAMB U £3 POOLE DARTFORD FOLKESTONE K.LYNN (LC) 1966/67 INTER XI (TEST) £4 CAMB C NUNEATON POOLE HEREFORD £3 OXFORD (FAC) £3 SHOWBIZ XI (FR) £5 1967/68 PETERBORO (HPCF 1966) £3 WYCOMBE (FR) £3 RUGBY FOLKESTONE </text:span><text:span text:style-name="T547">£2 EACH </text:span><text:span text:style-name="T545">1968/69 WEYMOUTH MARGATE CAMB C (SLC) WORCESTER CHELMSFORD HEREFORD £3 HILLINGDON K.LYNN DOVER </text:span><text:span text:style-name="T547">£2 EACH</text:span><text:span text:style-name="T545"> 1969/70 BANBURY BARRY CANTERBURY GUILDFORD ASHFORD BEXLEY CORBY KETTERING (SLC) £3 TONBRIDGE GRAVESEND TROWBRIDGE RAMSGATE SAILSBURY DARTFORD </text:span><text:span text:style-name="T547">£2 EACH </text:span><text:span text:style-name="T545">1970/71 TONBRIDGE (SLC) CHELMSFORD MERTHYR (SLC) DARTFORD S.LIVERPOOL (FR) £5 ROMFORD THORNYCROFT (FAT) £3 HILLINGDON </text:span><text:span text:style-name="T547">£2 EACH </text:span><text:span text:style-name="T545">1972/73 RAMSGATE £2</text:span><text:span text:style-name="T547"> </text:span><text:span text:style-name="T545">CHELMSFORD £2 1973/74 BARNET £2 GRANTHAM (FAT) £2 1975/76 GRAVESEND £2 TONBRIDE £2 1976/77 WALTHAMSTOW (FAT) £2 </text:span><text:span text:style-name="T537">BOSTON UTD</text:span><text:span text:style-name="T545">:</text:span><text:span text:style-name="T551"> 1946/47 OLLERTON £25 1947/48 NOTTS C RES £20 </text:span><text:span text:style-name="T545">1955/56 CORBY (WOF) </text:span><text:span text:style-name="T556">1957/58 WISBECH £4 DONCASTER RES (SLCR) £5 1958/59 KETTERING HEREFORD £6 MERTHYR BATH CAMB C (SLIZ) CHELTENHAM WORCESTER GRAVESEND (MC) HASTINGS </text:span><text:span text:style-name="T560">£4 EACH</text:span><text:span text:style-name="T556"> 1959/60 HASTINGS NUNEATON (NOF) £3 BATH (NOF) £3 WORCESTER (NOF) £3 CAMB C (S/L)(NOF) £3 WELLINGTON </text:span><text:span text:style-name="T560">£4 EACH </text:span><text:span text:style-name="T556">1960/61 WEYMOUTH 1962/63 L.EATON 1963/64 ARNOLD (SLCR) 1966/67 PORT V RES (WML) £6 (WMLKC) £6 REDDITCH BRIERLEY</text:span><text:span text:style-name="T560"> </text:span><text:span text:style-name="T556">H LINCOLN (MC) £9 HEDNESFORD </text:span><text:span text:style-name="T560">£2 EACH</text:span><text:span text:style-name="T556"> 1967/68 R.BUCYRUS (L/L) BROMSGROVE (WML) TAMWORTH BEDWORTH BILSTON BRIERLEY H PORT V RES £6 STOURBRIDGE CINDERFORD HEDNESFORD REDDITCH (WMLC) LYE T K.LYNN (C/C) £3 ORIENT (FAC) £3 STRATFORD </text:span><text:span text:style-name="T560">£2 EACH </text:span><text:span text:style-name="T556">1968/69</text:span><text:span text:style-name="T560"> </text:span><text:span text:style-name="T556">K.LYNN (EPFC) £2 </text:span><text:span text:style-name="T545">1969/70 ALTRINCHAM BANGOR MACCLESFIELD (NPL) (NPLC) STAFFORD R WIGAN £3 S.LIVERPOOL RUNCORN GATESHEAD £5 HYDE MORECAMBE 1970/71 MORECAMBE WIGAN (NPL) £3 (FAT) £3 KIRKBY DONCASTER XI (FR) (S/S) £15 GRIMSBY (FR) (S/S) £15 CHORLEY GAINSBOROUGH FLEETWOOD MORECAMBE BANGOR ALTRINCHAM 1971/72 PORTSMOUTH (FAC) £2 1972/73 COLCHESTER (FR) £15 G.HARWOOD 1974/75 </text:span><text:span text:style-name="T551">LINCOLN (LSC) £10 </text:span><text:span text:style-name="T545">1977/78 WORKSOP BANGOR WIGAN £3 STAFFORD </text:span><text:span text:style-name="T536">BEDWORTH</text:span><text:span text:style-name="T545">: 1973/74 STOURBRIDGE (FAT) MERTHYR (SLC) <text:s/>1978/79 CAMB C (S/S) </text:span><text:span text:style-name="T536">BEXLEY</text:span><text:span text:style-name="T545">:1963/64 WISBECH 1964/65 WISBECH MARGATE 1972/73 MINEHEAD DOVER (LC) 1976/76 POOLE </text:span><text:span text:style-name="T558">BANBURY</text:span><text:span text:style-name="T556">:1967/68 LOCKHEED L (MFC) RUGBY (MFC) TONBRIDGE WELLINGTON (MFC) CORBY (MFC) HITCHIN (HTC) HILLINGDON (HTC) BEXLEY GRAVESEND FOLKESTONE DARTFORD TROWBRIDGE CANTERBURY WORCESTER GLOUCESTER RAMSGATE MERTHYR </text:span><text:span text:style-name="T560">(ALL SMALL NOF) </text:span><text:span text:style-name="T556">1970/71 MINEHEAD (FAT) £2 1972/73 WITNEY (FAC) £1.50 1973/74 NORTHAMPTON (FAC) BLETCHLEY 1974/75 MERTHYR BURY T ENDERBY CHELTENHAM 1975/76 BEDWORTH BURY T (LGE) (LC) MERTHYR K.LYNN £2WITNEY WELLINGBORO TAMWORTH REDDITCH OXFORD C (OPC) £2 1977/78 HASTINGS (LC) GRANTHAM (LC) FOLKESTONE (LC) DUNSTABLE BARRY CAMB C MERTHYR LYE (FAC) WITNEY TAMWORTH 1978/79 CAMB C (JAN) (MAR) ALVECHURCH BARRY AP LEAMINGTON (LC) K.LYNN WELLINGBORO (BBFL) THAME (FAC) TAMWORTH STOURBRIDGE M.KEYNES 1979/80 GLOUCESTER ENDERBY CORBY CHELTENHAM BEDWORTH BRIDGEND BROMSGROVE KIDDERMINSTER WITNEY TAUNTON STOURBRIDGE OLDBURY (BSC) OXFORD C (OBC) £2 (OSC) £2 MINEHEAD M.KEYNES MERTHYR </text:span></text:p>
      <text:p text:style-name="P275"><text:span text:style-name="T558">B.STORTFORD</text:span><text:span text:style-name="T556">: 1977/78 WALTHAMSTOW </text:span><text:span text:style-name="T537">BUXTON</text:span><text:span text:style-name="T546">: </text:span><text:span text:style-name="T545">1969/70 MOSSLEY 1977/78 MORECAMBE </text:span><text:span text:style-name="T536">BANGOR</text:span><text:span text:style-name="T545">: 1967/68 WITTON £2 1968/69 ALTRINCHAM (NPLCS/F) £3 GOOLE £2 WORKSOP £2 1969/70 S.LIVERPOOL £2 1975/76 WORKSOP 1977/78 BUXTON 1987/88 SOUTHPORT </text:span><text:span text:style-name="T536">BATH</text:span><text:span text:style-name="T545">: 1959/60 MILLWALL (FAC) £6 1960/61 CHELMSFORD SWINDON (FAC) £4 1964/65 K.LYNN 1966/67 CAMB C 1967/68 BANBURY 1969/70 HILLINGDON K.LYNN £2 1970/71 TROWBRIDGE £2 WEYMOUTH £2 1971/72 CHELMSFORD £2 1974/75 CAMB C WEYMOUTH 1975/76 CAMB C 1981/82 BARROW 1982/83 BARROW 1985/86 BARROW </text:span><text:span text:style-name="T536">BOURNE</text:span><text:span text:style-name="T545">: 1972/73 WELLINGBOROUGH (FAT) £2 </text:span><text:span text:style-name="T538">BARROW</text:span><text:span text:style-name="T551">: 1977/78 MACCLESFIELD £2 1980/81 NORTHWICH WEALDSTONE 1981/82 RUNCORN </text:span><text:span text:style-name="T538">BRIERLEY H.A</text:span><text:span text:style-name="T551">: 1971/72 KIDDERMINSTER £2</text:span><text:span text:style-name="T545"> </text:span><text:span text:style-name="T537">BURY T</text:span><text:span text:style-name="T546">:1971/72 GLOUCESTER £3 CHELTENHAM £31972/73 CHELTENHAM £2 1974/75 STEVENAGE £2 </text:span><text:span text:style-name="T537">BROMLEY</text:span><text:span text:style-name="T546">:1962/63 WALTHAMSTOW SITTINGBOURNE (KFC) 1963/64 WYCOMBE 1964/65 WALTHAMSTOW 1965/66 ST.ALBANS 1966/67 TOOTING 1967/68 WOKING TOOTING WALTHAMSTOW WALTON LEYTONSTONE (LGE) (LSC) 1968/69 WYCOMBE TOOTING WALTHAMSTOW DARTFORD (KFC) ERITH (KFC) SUTTON U OXFORD C FINCHLEY (LSC) 1969/70 WYCOMBE £2 1970/71 TONBRIDGE (KFC) SITTINGBOURNE (KSC) ST.ALBANS (LGE) (FAAC) OXFORD C ILFORD BARKING (KFL) 1971/72 TOOTING ST.ALBANS D.HAMLET 1972/73 WOKING ST.ALBANS LEATHERHEAD HENDON ERITH (FR) £4 DULWICH BARKING 1973/74 HORSHAM (MWFL) £2 1974/75 CROYDON (FR) £4 SUTTON U OXFORD C LEYTONSTONE DAGENHAM (LGE) (FAC) £3 B.STORTFORD 1975/76 WALTON ST.ALBANS HORNCHURCH 1976/77 WOKINGHAM ST.ALBANS RAMSGATE (KSC) FOLKESTONE (FAT) CROYDON (FR) £3 AVELEY 1977/78 WEMBLEY WALTON TOOTING (PMWL) ST.ALBANS OXFORD C HORSHAM HORNCHURCH HERTFORD HARWICH HARLOW FINCHLEY D.HAMLET AVELEY 1978/79 WEMBLEY WARE SOUTHALL SHEPPEY (KSC) MET POLICE HORSHAM (HLC) HARROW FOLKESTONE (FR) £3 ERITH (LSC) CHESHAM AVELEY WALTON MAIDENHEAD FINCHLEY BARKING (HC) 1979/80 CHATHAM (KSC) AVELEY CROYDON ADDLESTONE (FAT) EPSOM FARNBOROUGH FINCHLEY HAMPTON HARWICH LEYTONSTONE MAIDENHEAD SITTINGBOURNE (KSC) WARE WEMBLEY WOKINGHAM 1980/81 WALTHAMSTOW HARROW GRAVESEND (KSC) CHESHUNT (LSC) CHATHAM (FAC) CARSHALTON (FAT) SLOUGH 1981/82 TOOTING BARKINGSIDE (KSC) WALTHAMSTOW HARROW FELTHAM FAREHAM (FAC)</text:span><text:span text:style-name="T548"> </text:span><text:span text:style-name="T546">1982/83 TOOTING WALTHAMSTOW B.STORTFORD WELLING (FAT) STAINES HENDON HARROW 1983/84 WORTHING WALTHAMSTOW WYCOMBE HAYES HARROW HARLOW GRAVESEND (FAC) EPSOM (LSC) SLOUGH 1984/85 STAINES WOKING WEMBLEY STOURBRIDGE (FAT) HERTFORD HAMPTON (LSC) FINCHLEY (LSC) FAREHAM (FAT) 1985/86 AVELEY WEMBLEY UXBRIDGE STAINES RUISLIP (FAC) MAIDENHEAD L.WINGATE GRAYS ATH FINCHLEY CHESHAM BOREHAM 1986/87 STAINES (FAT) B.STORTFORD ST.ALBANS YEOVIL HENDON HAYES FARNBOROUGH 1987/88 WOKINGHAM WOODFORD (LSC) TOOTING YEOVIL WINDSOR HENDON HAYES SLOUGHCROYDON CARSHALTON B.STORTFORD 1988/89 WOKINGHAM WEALDSTONE (FAT) FOLKESTONE (KSC) 1989/90 BARKING WINDSOR HENDON GRAYS ST.ALBANS (ADC) ROYSTON (FAC) STAINES B.STORTFORD 1990/91 WORTHING AVELEY WALTON UXBRIDGE TOOTING MOLESEY D.HAMLET BOREHAMWOOD 1991/92 STAINES BOGNOR WORTHING (FAC) BASINGSTOKE (LGE) (FAC) WORCESTER (FAT) WEYMOUTH (FAT) 1992/93 TONBRIDGE (FR) £2 TOOTING (FR) £2 WINDSOR HENDON GRAYS </text:span><text:span text:style-name="T537">BROOK H</text:span><text:span text:style-name="T546">: 1989/90 WEMBLEY (FR) </text:span><text:span text:style-name="T537">BODMIN</text:span><text:span text:style-name="T546">: 1972/73 CADBURY (PRATTEN CUP) £2 </text:span><text:span text:style-name="T537">BRADING</text:span><text:span text:style-name="T546">: 1977/78 NEWPORT (HSC)</text:span><text:span text:style-name="T551"> </text:span><text:span text:style-name="T537">BRAINTREE</text:span><text:span text:style-name="T546">: 1981/82 HAVERHILL/GORLESTON</text:span></text:p>
      <text:p text:style-name="P296">99</text:p>
      <text:p text:style-name="P275"><text:soft-page-break/><text:span text:style-name="T537">BARNET</text:span><text:span text:style-name="T546">: 1953/54 HENDON £10 LEYTON £10 1959/60 HAYES GRAYS SUTTON 1961/62 REDHILL CARSHALTON WALTON HAYES 1962/63 HAYES ENFIELD GRAYS WALTON HOUNSLOW HITCHIN 1963/64 ENFIELD (LSC) (SOF) 1964/65 EDGWARE 1965/66 CANTERBURY 1967/68 WIMBLEDON £3 CAMB C K.LYNN POOLE BEXLEY (LCC) POOLE 1968/69 ENFIELD (FACQ) 1970/71 WORCESTER CHELMSFORD NUNEATON 1971/72 NUNEATON GRAVESEND (LC) FOLKESTONE WEYMOUTH 1972/73 WATERLOOVILLE NUNEATON 1974/75 CAMB C (LGE) (EPFC) £2 1976/77 WALTHAMSTOW (FR) </text:span><text:span text:style-name="T536">CANTERBURY</text:span><text:span text:style-name="T545">: 1975/76 POOLE 1976/77 POOLE 1977/78 POOLE</text:span><text:span text:style-name="T538"> CROYDON</text:span><text:span text:style-name="T551">: 1976/77 WALTHAMSTOW 1983/84 BROMLEY </text:span><text:span text:style-name="T538">CINDERFORD</text:span><text:span text:style-name="T551">: 1974/75 HIGHGATE </text:span><text:span text:style-name="T537">CHELTENHAM</text:span><text:span text:style-name="T545">:</text:span><text:span text:style-name="T551">1962/63 K.LYNN £3 1963/64 GLOUCESTER 1964/65 ROMFORD BATH MARGATE 1972/73 WELLINGBORO 1977/78 WEYMOUTH (LGE) (LC) 1978/79 WEYMOUTH </text:span><text:span text:style-name="T546"><text:s/></text:span><text:span text:style-name="T536">CLAPTON</text:span><text:span text:style-name="T545">: 1973/74 HENDON <text:s/></text:span><text:span text:style-name="T537">CHELMSFORD</text:span><text:span text:style-name="T545">:1954/55 COLCHESTER (PCC) £10 1959/60 WISBECH 1960/61 WISBECH (LGE) (LC) WEYMOUTH BATH 1963/64 HOLMSUND (FR) HASTINGS 1964/65 WIMBLEDON (EPFC) (LC) VELJE (FR) K.LYNN (EPFC) CAMB U (LGE) (EPFC) WIMBLEDON RES (M/L) £3 1965/66 WIMBLEDON (LGE) (EPFC) CAMB U (LGE) (EPFC) £3 1966/67 BARNET FOLKESTONE ROTHERHAM (FR) £3 GILLINGHAM (TEST) £3 WIMBLEDON (LGE) CAMB U (EPFC) £3 K.LYNN WISBECH (EPFC) 1967/68 K.LYNN (LGE) (EPFC) ALL STAR XI (FR) AMERICAN XI (TEST) CAMB U (EPFC) £2 1968/69 HEREFORD 1969/70 K.LYNN 1970/71 SHEPPY (M/L) TORQUAY (FAC) £2.50 K.LYNN (FAC) £2 WIMBLEDON £2 HEREFORD £2 1971/72 KETTERING (FAT) HEREFORD (LGE) £2 (LC) £2 YEOVIL (FAT) WIMBLEDON £2 1973/74 CAMB C 1974/75 CAMB C (LGE) (EFL) £2 </text:span><text:span text:style-name="T537">CHORLEY</text:span><text:span text:style-name="T545">:1964/65 PRESTON (LSC) £51965/66 ROSSENDALE £3 1966/67 BURSCOUGH (LJCS/F) (LGE) B.BORO (LGE) £2 EACH 1967/68 NORTHWICH 1968/69 RUNCORN FLEETWOOD (LJC) HORWICH (LJC) 1975/76 LEEK 1976/77 LEEK 1977/78 MORECAMBE (LJC) LEEK 1981/82 BARROW YTH (U18F) 1983/84 AYR U (FR) £3 </text:span><text:span text:style-name="T537">CAMB CITY</text:span><text:span text:style-name="T545">:1959/60 WORCESTER NORWICH (EAC) £10 NEWMARKET (ECL) POOLE 1960/61 BURY (EAC0 (SOF) £2 WELLINGTON 1961/62 BURY (ECL) LOWESTOFT (ECL) WEYMOUTH BEXLEYHEATH STOWMARKET (EAC) CHELMSFORD GRAVESEND BEDFORD 1962/63 DARTFORD WELLINGTON WEYMOUTH CHELMSFORD BURY (ECL) K.LYNN (SLC) BOSTON (EAC) DONCASTER (FR) (SOF) £4 BATH 1963/64 CAMB U (CPC) £4 BEXLEY HINKLEY YEOVIL EASTBOURNE (ML) ROMFORD 1964/65 FOLKESTONE MARCH (FC) K.LYNN CAMB U (LGE) £3 (EPC) £3 CHELTENHAM CHELMSFORD (EPC) HASTINGS BATH WEYMOUTH ROMFORD MARCH (FC) TONBRIDGE NORWICH (FR) £8 GUILDFORD K.LYNN (EPC) DARTFORD (LGE) (ML) CHERTSEY (ML) BARNET (FR) BATH NUNEATON STOWMARKET (EAC) MARGATE BURY (ML) YEOVIL DARTFORD (ML) WELLINGTON WISBECH LOWESTOFT (EAC) TONBRIDGE 1965/66 CAMB U (EPFC) £4 (EACF) £3 MARGATE BEDFORD CHELMSFORD (LGE) (ML) (EPCF) NORWICH (FR) £10 K.LYNN (LGE) ROMFORD (EPFC) NUNEATON CORBY DARTFORD YEOVIL RUGBY BARNET (SLC) WIMBLEDON (EPFC) £3 1966/67 WEYMOUTH CHELMSFORD NUNEATON HILLINGDON BATH GUILDFORD YEOVIL CHELTENHAM HEREFORD WISBECH (EPFC) FOLKESTONE BURY T (FAC) BEDFORD BURTON BARNET WORCESTER ROMFORD WIMBLEDON CAMB U (FAC) 1967/68 POOLE HASTINGS CHELMSFORD ROMFORD BARNET K.LYNN (LGE) (LC) MARGATE HILLINGDON DOVER GUILDFORD CHELTENHAM CORBY WELLINGTON WEYMOUTH STEVENAGE NUNEATON BURTON YEOVIL CORBY (FAC) WIMBLEDON HEREFORD 1968/69 ASHFORD HASTINGS FOLKESTONE PETERBORO (FR) £5 BATH CHELMSFORD (EPFFC) £3 CANTERBURY BEDFORD (LC) TROWBRIDGE (CR) CRAWLEY GRAVESEND MERTHYR (SLCR) BRENTWOOD (SLCR) WISBECH ST.NEOTS (FAC) RAMSGATE (CR) BANBURY BEXLEY (SLCR) SAILSBURY 1969/70 SALISBURY MERTHYR BEXLEY 1970/71 TELFORD (SLC) BARNET 1971/72 DOVER £2 FOLKESTONE £2 1972/73 CAMB U (CPC) £5 BARNET (LGE) (LC) £2 CHELMSFORD ILKESTON (LC) TELFORD MARGATE METRO P (LC) WORCESTER NUNEATON YEOVIL KETTERING DARTFORD STEVENAGE (LC) FOLKESTON DOVER 1974/75 STOURBRIDGE NUNEATON CHELMSFORD (EPFC) DARTFORD CHELMSFORD TONBRIDGE ATHERSTONE 1975/76 BARNSLEY (FR) £10 BURTON 1976/77 BEDWORTH M.KEYNES 1977/78 BROMSGROVE NEWMARKET (FR) £2 HODDESDEN (EAC) </text:span><text:span text:style-name="T551">1983/84 K.LYNN (EAC) £2 </text:span><text:span text:style-name="T537">CORBY T</text:span><text:span text:style-name="T545">: 1961/62 K.LYNN (SLC) 1964/65 K.LYNN (SLC) </text:span><text:span text:style-name="T551">1965/66 LUTON (FAC) £10 1967/68 CAMB C (FAC) </text:span><text:span text:style-name="T545">1968/69 NUNEATON (AFT) £2 1976/77 WALTHAMSTOW (EFLC) 1977/78 CAMB C</text:span><text:span text:style-name="T551"> </text:span><text:span text:style-name="T538">CRAWLEY</text:span><text:span text:style-name="T551">: 1963/64 SITTINGBOURNE £3</text:span><text:span text:style-name="T538">CANTERBURY</text:span><text:span text:style-name="T551">: 1961/62 SITTINGBOURNE </text:span><text:span text:style-name="T536">CARSHALTON</text:span><text:span text:style-name="T545">: 1962/63 WOKING (MMMC) </text:span><text:span text:style-name="T536">CROYDON</text:span><text:span text:style-name="T545">: 1978/79 C.PALACE (FR) £3 </text:span><text:span text:style-name="T536">CHESHUNT</text:span><text:span text:style-name="T545">: 1975/76 WISBECH (EAC) 1977/78 WALTHAMSTOW </text:span><text:span text:style-name="T536">CONSETT</text:span><text:span text:style-name="T545">: 1977/78 LANCASTER (FAT)</text:span><text:span text:style-name="T549"> </text:span><text:span text:style-name="T538">CARLISLE C</text:span><text:span text:style-name="T551">: 1970’S RYHOPE £2 </text:span><text:span text:style-name="T536">D.GLENTWORTH</text:span><text:span text:style-name="T545">: 1977/78 CRAY W (FAV) </text:span><text:span text:style-name="T536">DAWLISH</text:span><text:span text:style-name="T545">: 1975/76 CHELSEA XI (FR) (20P ISSUE) £3 (30P ISSUE) £3 </text:span><text:span text:style-name="T536">DULWICH H</text:span><text:span text:style-name="T545">: 1964/65 O.ACTIONIANS (FR) 1969/70 WALTHAMSTOW 1970/71 WALTHAMSTOW 1972/73 WALTHAMSTOW 1973/74 HIGHGATE (FR) £1.50 WALTHAMSTOW 1975/76 BARKING V ENFIELD (LSCF) 1977/78 WALTHAMSTOW (LSC) </text:span><text:span text:style-name="T536">DARTFORD</text:span><text:span text:style-name="T545">: 1962/63 HINCKLEY 1964/65 CRAY W (FAC) 1972/73 WOKING (FAC) 1975/76 TONBRIDGE 1976/77 CRAY W (FAV) 1978/79 CAMB C </text:span><text:span text:style-name="T536">DOVER</text:span><text:span text:style-name="T545">: 1963/64 BEXLEY (SLC) MARGATE (KFC) 1964/65 HEREFORD £3 1966/67 DUNSTABLE £3BANBURY £3 1967/68 GRAVESEND (LC) £2 TONBRIDGE (KSCS/F) £3 1969/70 HILLINGDON £2 RAMSGATE (LC) £2 1970/71 CHELMSFORD £2 1971/72 DARTFORD (KSC) £3 1974/75 CAMB C 1975/76 CAMB C </text:span><text:span text:style-name="T536">DARWEN</text:span><text:span text:style-name="T545">: 1977/78 LEEK </text:span><text:span text:style-name="T536">DROYLSDEN</text:span><text:span text:style-name="T545">: 1978/79 LEEK </text:span><text:span text:style-name="T536">DARLASTON</text:span><text:span text:style-name="T545">: 1966/67 SHREWSBURY £5 </text:span><text:span text:style-name="T536">DENABY</text:span><text:span text:style-name="T545">: 1994/95 DONCASTER (FR) </text:span><text:span text:style-name="T538">DORCHESTER</text:span><text:span text:style-name="T551">: 1999/00 CHARLTON/PORTSMOUTH (FR) £2 </text:span><text:span text:style-name="T536">ELLESMERE</text:span><text:span text:style-name="T545">: 1961/62 MOSSLEY 1962/63 WITTON WREXHAM RES £4 1963/64 WREXHAM RES £4 TRANMERE RES £4 CONGLETON RUNCORN 1964/65 WITTON TRANMERE RES £4 MOSSLEY RUNCORN 1965/66 CHESTER RES £4 MACCLESFIELD OSWESTRY WREXHAM RES £4 </text:span><text:span text:style-name="T536">EASTWOOD</text:span><text:span text:style-name="T545">: 1973/74 LEEK (FAT) £2 </text:span><text:span text:style-name="T536">EASTBOURNE</text:span><text:span text:style-name="T545">: 1956/57 TONBRIDGE E.GRINSTEAD 1964/65 HARLOW 1969/70 HARWICH 1969/70 E.GRINSTEAD 1971/72 MARLOW £5 1974/75 WORTHING LEWES MARLOW HOUNSLOW BEXHILL (FAC) ERITH </text:span><text:span text:style-name="T536">£1.50 EACH </text:span><text:span text:style-name="T545"><text:s/>1975/76 FELTHAM UXBRIDGE HORSHAM CRAWLEY BOGNOR TRING EPSOM EASTBOURNE T AYLESBURY H.HEMPSTEAD </text:span><text:span text:style-name="T536">£1.50 EACH </text:span><text:span text:style-name="T545">1976/77 HAREFIELD KINGSBURY WINDSOR CHERTSEY CROWBOROUGH (SSC) CHALFONT (LGE) £3 (LC) £3 HASTINGS FELTHAM TRING FARNBOROUGH UXBRIDGE EDGEWARE CAMBERLEY RINGMER 1977/78 CAMBERLEY FELTHAM LETCHWORTH HORSHAM EPPING CHESHUNT E.GRINSTEAD DOVER 1978/79 CAMBERLEY EPPING HASTINGS (FAC) MEDWAY 1979/80 WORTHING HARWICH </text:span><text:span text:style-name="T536">ENFIELD</text:span><text:span text:style-name="T545">:1961/62 LEYTON (NOF) £1 HOUNSLOW (MSC) (SLMRK) £2 1962/63 HENDON SOUTHALL SUTTON U MIDDX WAN (ABMT) TOOTING (FAAC) WALTON REDHILL (S/S) LEYTON 1963/64 SUTTON U W.GREEN (MSC) OXFORD C BROMLEY WALTHAMSTOW (LGE) (LSC) (4 JAN) (25 JAN) BARKING LEYTONSTONE DAGENHAM (LSC) C.CASUALS CLAPTON HENDON (LGE) (FAC) TOOTING WOKING WIMBLEDON KINGSTONIAN 1964/65 ILFORD KINGSTONIAN WALTHAMSTOW MAIDSTONE TOOTING SUTTON U BARNET (FAC) (SOF) C.CASUALS OXFORD C SOUTHALL (MSC) BROMLEY BARKING D.HAMLET CLAPTON HITCHIN HENDON (LGE) (MSC) WOKING 1965/66 LEYTONSTONE WALTHAMSTOW MAIDSTONE TOOTING SUTTON U OXFORD C BROMLEY BARKING ALVECHURCH (LGE) (FAAC) C.CASUALS (LGE) (FAC) CLAPTON WEMBLEY (MSC) WYCOMBE HENDON FINCHLEY (MSC) WOKING KINGSTONIAN ILFORD 1966/67 D.HAMLET C.AMATEURS (LSC) C.CASUALS CLAPTON ST.ALBANS WEALDSTONE WOKING WYCOMBE HENDON (LGE) (MSC) HITCHIN</text:span><text:span text:style-name="T551"> HAYES (MSC) FORD U (LSC) TOOTING KINGSTONIAN ILFORD HILLINGDON (FAC) SUTTON U (LGE) (FAAC) LEYTONSTONE (FAAC) (LGE) LEYTON (FAC) WALTHAMSTOW MAIDSTONE OXFORD C STEVENAGE (FAC) BROMLEY BARKING 1967/68 LEYTONSTONE (LGE) (FAAC) TOOTING WALTHAMSTOW MAIDSTONE M.NORMANS XI (TEST) SUTTON U (LGE) (LSC) ST.ALBANS OXFORD C (LGE) (S/S) £3BROMLEY B.WOOD (LSC) BARKING D.HAMLET C.CASUALS CLAPTON SLOUGH (FR) KINGSTONIAN (LGE) (LSC) SHOWBIX XI (FR) WYCOMBE WOKING HENDON (LGE) (MSC) HAYES (LSC) WIMBLEDON (LSC) £3 ILFORD HITCHIN WEALDSTONE 1968/69 LEYTONSTONE (LGE) (LSC) TOOTING WALTHAMSTOW OXFORD C MAIDSTONE LEATHERHEAD (FAAC) HENDON (LGE) (S/S) £3 WOKING IST LEAGUE XI (FR) WEALDSTONE (LGE) (MSC) SUTTON U (LGE) (LSC) BROMLEY BARKING D.HAMLET C.CASUALS CHESHUNT (FAAC) WEMBLEY (MSC) WYCOMBE HARWICH (FAAC) HAMPTON (MSC) KINGSTONIAN ILFORD HITCHIN CLAPTON 1969/70 LEYTONSONE WHITLEY (FAAC) OXFORD C MAIDSTONE £2 WEALDSTONE (LGE) (S/S) £3 (MSC) TOOTING ST.ALBANS (S/S) £3 SUTTON U (S/S) £3 MET POLICE (FR) (S/S) £3WALTHAMSTOW (S/S) £3 REDHILL (FAAC) REST OF LEAGUE (FR) SOUTHALL (FAC) (MSC) PRESTWICH (FAAC) BROMLEY BARKING C.CASUALS STAINES (MSC) WEMBLEY (MSC) WOKING HITCHIN (LGE) (LSC) WYCOMBE D.HAMLET GRAYS (FAC) HENDON (S/S) £3 ILFORD (S/S) £3 CLAPTON (S/S) £3 KINGSTONIAN </text:span><text:span text:style-name="T549">REP </text:span><text:span text:style-name="T551">HITCHIN V STALBANS (LSCF) <text:s/></text:span><text:span text:style-name="T538">£1.50 EACH </text:span><text:span text:style-name="T551">1970/71 WYCOMBE WEALDSTONE WALTHAMSTOW UXBRIDGE (MSC) TOOTING HENDON (LGE) (MSC) OXFORD C LEYTONSTONE HITCHIN KINGSTONIAN (S/S) £3 ILFORD (S/S) £3 BROMLEY (S/S) £3 BOREHAM (LSC) BARKING (S/S) £3</text:span><text:span text:style-name="T545"> </text:span><text:span text:style-name="T551">C.CASUALS </text:span><text:span text:style-name="T545">PONTE SAN PIETRO (EACWCF) WOKING MAIDSTONE £2 </text:span><text:span text:style-name="T551">SUTTON U</text:span><text:span text:style-name="T536"> £1.50 EACH</text:span><text:span text:style-name="T547"> </text:span><text:span text:style-name="T551">1971/72 HITCHIN (LGE) (S/S) £3 (LSC) WALTON TOOTING WOKING LEYTONSTONE OXFORD C (LGE) (S/S) £3 KINGSTONIAN (LSC) WYCOMBE BROMLEY C.CASUALS DAGENHAM (LCC) FINCHLEY (MSC) HAYES (LGE) (LSC) </text:span><text:span text:style-name="T545">ST ALBANS BARKING (LGE) (S/S) £4 D.HAMLET (LGE) (S/S) £5 CLAPTON (LGE) (S/S) £4 SKELMERSDALE (FR) (S/S) £5 HENDON ST.ALBANS SLOUGH (FAAC) £3 FINCHLEY (LSC) £2 EVESHAM (FAAC) £3 WALTHAMSTOW £2 B.STORTFORD </text:span><text:span text:style-name="T536">£1.50 EACH </text:span><text:span text:style-name="T551">1972/73 OXFORD C LEATHERHEAD WYCOMBE ILFORD D.HAMLET HARROW (MSC) HAYES </text:span><text:span text:style-name="T545">KINGSTONIAN BARKING (LGE) (S/S) £3 B.STORTFORD (LGE) (S/S) £3 LEYTONSTONE (FAAC) £2 (LGE) HITCHIN WOKING TOOTING ST.ALBANS SUTTON U (LSC) SUTTON HENDON (MSC) (LSC) (LGE) C.CASUALS OXFORD C BROMLEY (LGE) (S/S) £3 </text:span><text:span text:style-name="T551">1973/74 OXFORD C CHARSHALTON (LSC) WALTON WYCOMBE B.STORTFORD (LGE) (FR) £3 ILFORD HITCHIN HENDON D.HAMLET HAYES (LGE) (FAC) EDGWARE (MSC) FINCHLEY (LSC) SUTTON U WOKING LEYTONSTONE WALTHAMSTOW TOOTING ST.ALBANS C.CASUALS LEATHERHEAD CHESHUNT (FR) £3 BROMLEY BARKING KINGSTONIAN £2 ILFORD 1974/75 BANBURY (FAT) (S/S) £3 WYCOMBE B.STORTFORD D.HAMLET WALTHAMSTOW (S/S) £3 TOOTING CLAPTON £2 LONDON ALL STARS (TEST) £3 LEATHERHEAD (LSC) £2 (LGE) ILFORD B.STORTFORD HENDON 1975/76 SLOUGH LEATHERHEAD WIMBLEDON (LSCR) £3 WOKING WARE (LSC) WALTHAMSTOW (LGE) (FAT) SUTTON U (LSC) (LGE) KINGSTONIAN BROMSGROVE (FAT) £2 TOOTING B.STORTFORD (LGE) (FAT) BANBURY (FAT) FINCHLEY (MSC) DAGENHAM (LGE) (LSC) HITCHIN D.HAMLET HAYES CHELMSFORD (FR) £3 LEYTONSTONE 1976/77 WYCOMBE HAYES (LGE) (MSC) WOKING LEYTONSTONE LEATHERHEAD B.STORTFORD WOKING TOOTING EPSOM (FAC) £2 BARKING JERV (FR) (NORWAY) £3 1977/78 IPSWICH (FR) £5 LEATHERHEAD HERTFORD (HC) TOOTING STAINES (FAT) HENDON KINGSTONIAN HITCHIN</text:span><text:span text:style-name="T545"> </text:span><text:span text:style-name="T551">WYCOMBE DAGENHAM (LSC) WOKING (LGE) (LSC) WEMBLEY (FAC) WIGAN (FAT) £2 TILBURY CROYDON REST OF LEAGUE XI (FR) £2 BOREHAM B.STORTFORD 1978/79 STAINES SLOUGH OXFORD C LEYTONSTONE HENDON (LGE) (MSC) (LSC) B.STORTFORD (LSC) (S/S) £3 BARTON R (FR) £2 WOKING WALTHAMSTOW TOOTING TILBURY BOREHAM <text:s/>LEATHERHEAD SUTTON U KINGSTONIAN WYCOMBE CARSHALTON HITCHIN (S/S) £3 D.HAMLET (LGE) (HC) HARROW HAYES BARKING 1979/80 LEATHERHEAD WOKING WALTHAMSTOW WYCOMBE HAYES HENDON D.HAMLET OXFORD C FELTHAM (MSC) BOREHAM BARKING (DICS) <text:s/></text:span><text:span text:style-name="T536">ERITH &amp; B</text:span><text:span text:style-name="T545">: 1974/75 TONBRIDGE (FAT) </text:span><text:span text:style-name="T537">FOLKESTONE</text:span><text:span text:style-name="T545">: 1954/55 SHEPPY (KL) (VSLCR) £7 1960/61 K.LYNN SITTINGBOURNE 1962/63 NUNEATON CANTERBURY (SL) (SLC) SITTINGBOURNE (SL) (FAC) 1963/64 RAMSGATE TONBRIDGE YIEWSLEY ASHFORD TROWBRIDGE CRAWLEY GRAVESEND POOLE 1964/65 DEAL (SLC) DOVER (KFL) MARGATE (S/L) (KFL) CAMB C WORCESTER RAMSGATE (KFL) 1965/66 HASTINGS (SLC) DARTFORD 1966/67 WELLINGTON RAMSGATE (SLC) (KFC) POOLE SWANSEA (FAC) MARGATE (KFC) DEAL (KFC) BRENTSTONIANS (KIC) 1967/68 BANBURY DARTFORD (SLC) BEXLEY 1968/69 DARTFORD BARRY TROWBRIDGE BANBURY 1969/70 FOLKESTONE 1970/71 CRAWLEY (FAC) 1971/72 CHATHAM £2 1974/75 MARGATE (KMT) 1975/76 MAIDSTONE £2 GUILDFORD 1984/85 K.LYNN (S/S) £3 </text:span><text:span text:style-name="T537">F.SPORTS</text:span><text:span text:style-name="T545">: 1960/61 HERNE BAY E.MANOR 1962/63 E.HAM </text:span><text:span text:style-name="T536">FARNBOROUGH</text:span><text:span text:style-name="T545">: 1976/77 POOLE (FAC) £2 1988/89 BROMLEY </text:span><text:span text:style-name="T536">FRICKLEY</text:span><text:span text:style-name="T545">: 1977/78 BUXTON WHITLEY (FAT) £3 STAFFORD R WORKSOP MACCLESFIELD BANGOR RUNCORN 1978/79 NETHERFIELD GAINSBOROUGH (NPLC) BUXTON BANGOR (LGE) (NPLC) MOSSLEY RUNCORN BOSTON ALTRINCHAM (LGE) (NPLC) HALMIA (FR) £3 STAFFORD R MACCLESFIELD 1979/80 MORECAMBE MATLOCK WITTON MOSSLEY MARINE NETHERFIELD WORKINGTON MARINE GRIMETHORPE (SSC) GAINSBOROUGH BURTON BUXTON RUNCORN MACCLESFIELD </text:span><text:span text:style-name="T536">FINCHLEY</text:span><text:span text:style-name="T545">: </text:span><text:span text:style-name="T551">1960/61 HITCHIN RES (ALRS) HENDON RES (ALCC) SOUTHALL RES (ALRS) REDHILL HENDON HITCHIN ULYSSES (FR) WALTON LEYTON SOUTHALL SUTTON U HOUNSLOW HORNCHURCH 1961/62 WALTON RES (S/S) (ALRS) HENDON (LGE) (FR) SOUTHALL LEYTON HITCHIN REDHILLHORNCHURCH SUTTON U HOUNSLOW RES (S/S) (ALRS) WALTON HOUNSLOW 1962/63 HOUNSLOW HITCHIN HENDON (LGE) (MC) WALTON SOUTHALL LEYTON HORNCHURCH SUTTON U CARSHALTON (TRS) ENFIELD 1963/64 REDHILL WALTON SOUTHALL MAIDENHEAD HOUNSLOW (LGE) (INC P/P S/S) (FAC) WEALDSTONE HENDON (FR) HORNCHURCH LEYTON HORNCHURCH RES (ALRS) 1964/65 HORNCHURCH REDHILL MAIDENHEAD HAYES HOUNSLOW EDGWARE (MCC) LEYTON (CR) £1 WEMBLEY (LCC)1965/66 MAIDENHEAD HOUNSLOW LEYTON SOUTHALL WALTON WORTHING LEATHERHEAD GRAYS ATH (S/S) 1966/67 SOUTHALLSLOUGH (LGE) (FAC) WORTHING HOUNSLOW (LGE) (PMFL) (S/S) WALTON LEYTON MAIDENHEAD 1967/68 SOUTHALL WEMBLEY (LSC) LEYTON REDHILL LEATHERHEAD SLOUGH HOUNSLOW 1968/69 MAIDENHEAD WALTON REDHILL HOUNSLOW (LGE) (FAC) SLOUGH SOUTHALL </text:span><text:span text:style-name="T545">1975/76 WALTHAMSTOW </text:span><text:span text:style-name="T536">FARSLEY C</text:span><text:span text:style-name="T545">:1977/78 W.WANDERERS (FAYC) </text:span><text:span text:style-name="T536">FAVERSHAM</text:span><text:span text:style-name="T545">: 1973/74 EX SITTINGBOURNE XI (MAP) (SLMRK) £2 </text:span><text:span text:style-name="T537">GRAVESEND</text:span><text:span text:style-name="T545">: 1949/50 HASTINGS £11 1955/56 MERTHYR 1960/61 SITTINGBOURNE (LC) 1961/62 K.LYNN 1968/69 MERTHYR CORBY 1975/76 CAMB C 1976/77 BRIGHTON (FR) (S/S) £4 </text:span><text:span text:style-name="T537">GUILDFORD</text:span><text:span text:style-name="T545">: 1960/61 K.LYNN 1963/64 FOLKESTONE (SLC) DARTFORD (SLC) CAMB C (LGE) (LC) 1968/69 HORSHAM (PMWFL) 1969/70 DARTFORD 1972/73 FOLKESTONE YEOVIL 1974/75 CAMB C BURTON 1975/76 BURTON </text:span><text:span text:style-name="T537">GRANTHAM</text:span><text:span text:style-name="T545">: 1956/57 MANSFIELD A (CALC) £10 </text:span><text:span text:style-name="T551">SCUNTHORPE RES £10 1960/61 SPALDING 1961/62 SPALDING (LSC) 1964/65 DENABY </text:span><text:span text:style-name="T545">1966/67 GOOLE 1967/68 STAMFORD 1968/69 SWINDON (FAC) £2STAMFORD 1969/70 STAMFORD 1970/71 STAMFORD 1971/72 WORKSOP KIMBERLEY EASTWOOD GAINSBOROUGH (LSC) 1972/73 RUGBY ILKESTON 1974/75 BURTON 1975/76 BURTON </text:span><text:span text:style-name="T536">GLOUCESTER</text:span><text:span text:style-name="T545">: 1958/59 KIDDERMINSTER 1960/61 SITTINGBOURNE 1970/71 K.LYNN £3 </text:span><text:span text:style-name="T536">GOTHIC FC</text:span><text:span text:style-name="T545">: 1972/73 LOWESTOFT £2 1973/74 SOHAM £2 1974/75 SAFFRON W £2 1975/76 LOWESTOFT (M&amp;P) £2 </text:span></text:p>
      <text:p text:style-name="P290">100</text:p>
      <text:p text:style-name="P275"><text:soft-page-break/><text:span text:style-name="T536">GOSPORT</text:span><text:span text:style-name="T545">:1983/84 K.LYNN £2 </text:span><text:span text:style-name="T536">GAINSBOROUGH</text:span><text:span text:style-name="T545">: 1953/54 L.SUTTON (LLC) £12 1968/69 LOUTH £2 1969/70 LINCOLN (LSC 19</text:span><text:span text:style-name="T428">TH</text:span><text:span text:style-name="T545"> JAN) £10 1970/71 STAFFORD £2 1971/72 S.LIVERPOOL £3 STAFFORD R (WNPC) £3 1972/73 GRANTHAM (FAC) £2 1980/81 NETHERFIELD </text:span><text:span text:style-name="T536">GORLESTON</text:span><text:span text:style-name="T545">: 1970/71 ST.NEOTS £2 </text:span><text:span text:style-name="T536">GATESHEAD</text:span><text:span text:style-name="T545">: 1965/66 ALL STAR (TEST) £2 1979/80 LANCASTER </text:span><text:span text:style-name="T537">HILLINGDON </text:span><text:span text:style-name="T545">1969/70 GLOUCESTER TELFORD WORCESTER ROMFORD POOLE 1970/71 TELFORD (LGE) (FAT) ROMFORD NUNEATON CHELMSFORD MARGATE CAMB C BARNET GLOUCESTER POOLE DOVER WEYMOUTH BEDFORD BATH CORBY (FAT) 1971/72 WEYMOUTH 1972/73 WIMBLEDON £4 CAMB C </text:span></text:p>
      <text:p text:style-name="P275"><text:span text:style-name="T537">HOLBEACH</text:span><text:span text:style-name="T545">: 1963/64 POTTON </text:span><text:span text:style-name="T536">HAYES</text:span><text:span text:style-name="T545">: 1964/65 FULHAM (FR) £5 1971/72 CROYDON (AC) £2 </text:span><text:span text:style-name="T536">HAMPTON</text:span><text:span text:style-name="T545">: 1977/78 WALTHAMSTOW (LSC) </text:span><text:span text:style-name="T536">HORSHAM</text:span><text:span text:style-name="T545">: 1978/79 BEXHILL (SSC)</text:span></text:p>
      <text:p text:style-name="P275"><text:span text:style-name="T536">HARLOW</text:span><text:span text:style-name="T545">: 1977/78 WALTHAMSTOW (FAT) </text:span><text:span text:style-name="T536">HEREFORD</text:span><text:span text:style-name="T545">: 1965/66 NUNEATON K.LYNN RUGBY TONBRIDGE 1967/68 WORCESTER (CAMKIN) £2 WIMBLEDON £3 WEYMOUTH £2 ROMFORD £2 1968/69 CAMB U £3 DOVER £2 GUILDFORD £2 K.LYNN £2.50 MARGATE £2 NUNEATON £2 RUGBY £2 TORQUAY (FAC) £4 WEYMOUTH £2 WORCESTER (LC) £2 1969/70 BRENTWOOD £3 BATH £2 BARNET £2 GLOUCESTER £2 CHESTER (WC) £5 DOVER £2 ANDOVER (FAT) £2 YEOVIL (LC) £2 NEWPORT (WC) £4 1970/71 NEWPORT (BCL) £5 YEOVIL £2 WORCESTER £2 1971/72 WIGAN (HSC) £4 WEYMOUTH £2 CAMB C W.HAM (FAC) £4 TELFORD £2 ROMFORD £2 NORTHAMPTON (FAC) £4 NUNEATON (LC) £2 MARGATE (LC) £2 (LGE) £2 GRAVESEND (GREEN) £2 (BLUE) £2 DOVER £3 DARTFORD (FAT) £2 CHELMSFORD (LC) £2 (LGE) £2 BEDFORD £2 POOLE £2 BROMSGROVE (FAT) £2 BATH £2 BARNET (LC) £2 (LGE) £2 BANBURY (FAT) £3 FOLKESTONE £2 DARTFORD £2 </text:span><text:span text:style-name="T536">HITCHIN</text:span><text:span text:style-name="T545">: 1972/73 ILFORD WALTHAMSTOW B.STORTFORD WYCOMBE BROMLEY WALTON TOOTING HAYES ENFIELD C.CASUALS HENDON SUTTON U BARKING WOKING LEYTONSTONE 1982/83 STEVENAGE (WT) </text:span><text:span text:style-name="T537">HEANOR</text:span><text:span text:style-name="T545">: 1967/68 STAMFORD £2 1969/70 STAMFORD 1970/71 ALFRETON (DSC) 1975/76 BELPER (DSC) </text:span><text:span text:style-name="T537">HERNE BAY</text:span><text:span text:style-name="T545">: 1959/60 NORSEMEN FC (FR) £4 1960/61 FAVERSHAM (SEP) SITTINGBOURNE (TMC) 1961/62 DEAL T RES FAVERSHAM 1962/63 CRAY W BECKENHAM (ALC) SITTINGBOURNE (TMCF) </text:span><text:span text:style-name="T537">HASTINGS</text:span><text:span text:style-name="T545">: 1962/63 HINKLEY CANTERBURY 1963/64 HEREFORD (SLCR) GUILDFORD CHELMSFORD 1967/68 NUNEATON (SLCR) 1969/70 CHELTENHAM £2 1970/71 ASHFORD (KFC) (GREEN) £2 1972/73 BOURNEMOUTH (FR) £9 1973/74 GRAVESEND (KMT) 1974/75 POOLE </text:span><text:span text:style-name="T536">HOUNSLOW</text:span><text:span text:style-name="T545">: 1952/53 ENFIELD (MSC) </text:span><text:span text:style-name="T538">HYDE U</text:span><text:span text:style-name="T551">: 1965/66 WIGAN £5 1969/70 STAFFORD 1974/75 LEEK 1976/77 LEEK (AUG) (SEP) 1977/78 LEEK 1978/79 LEEK </text:span><text:span text:style-name="T538">HARWICH &amp; P</text:span><text:span text:style-name="T551">: 1968/69 MAIDENHEAD </text:span><text:span text:style-name="T538">HORWICH</text:span><text:span text:style-name="T551">: 1977/78 LEEK 1978/79 LEEK </text:span><text:span text:style-name="T538">HUNGERFORD</text:span><text:span text:style-name="T551">: 1971/72 R.HUNTS XI (FR) £3 </text:span><text:span text:style-name="T538">HIGHGATE</text:span><text:span text:style-name="T551">:1968/69 M.GREEN (MFCCC) £2 1974/75 WALTHAMSTOW (FR) BEDFORD (FAC)</text:span><text:span text:style-name="T549"> </text:span><text:span text:style-name="T551">1975/76 OLDBURY STOURBRIDGE (BSC) MALVERN ATHERSTONE (FAT) </text:span><text:span text:style-name="T538">HEDNESFORD</text:span><text:span text:style-name="T551">: 1977/78 LEEK £2 BEDFORD (FAT) £2 1996/97 DONCASTER (FR) </text:span><text:span text:style-name="T538">HENDON</text:span><text:span text:style-name="T551">: 1969/70 WALTHAMSTOW 1970/71 PETRERBOROUGH (FR) £20 1973/74 WALTHAMSTOW </text:span><text:span text:style-name="T537">ILKESTON</text:span><text:span text:style-name="T545">: 1963/64 STAMFORD1970/71 WORKSOP STAMFORD (FEB) £3 ((MAR?) £3SKEGNESS GRANTHAM BOSTON BELPER HEANOR ASHBY FRICKLEY WARLEY LOUGHBOROUGH </text:span><text:span text:style-name="T536">£2 EACH</text:span><text:span text:style-name="T545"> 1971/72 GLOUCESTER £3 BURTON £3 1972/73 NEWHALL (DSC) MERTHYR £2 BUXTON (DSC) </text:span><text:span text:style-name="T536">£2 EACH</text:span><text:span text:style-name="T545"> 1973/74 MATLOCK (DSC) BOSTON BRERETON (FAC) ATHERSTONE (FAC) </text:span><text:span text:style-name="T536">£2 EACH</text:span><text:span text:style-name="T545"> 1978/79 MEXBOROUGH BELPER 1979/80 SKEGNESS MEXBOROUGH (MLC) </text:span><text:span text:style-name="T536">ILFORD</text:span><text:span text:style-name="T545">:1961/62 WALTHAMSTOW <text:s/>1964/65 HITCHIN 1970/71 WALTHAMSTOW 1974/75 WALTHAMSTOW 1976/77 WALTHAMSTOW (LGE) </text:span><text:span text:style-name="T536">KINGSTONIAN</text:span><text:span text:style-name="T545">: 1962/63 WIMBLEDON (SSC) £5 1972/73 BROMLEY STAINES TOOTING HITCHIN </text:span><text:span text:style-name="T537">KIDDERMINSTER</text:span><text:span text:style-name="T545">: 1966/67 PORT V (FR) £6 1977/78</text:span><text:span text:style-name="T547"> </text:span><text:span text:style-name="T545">CAMB C BREREON S (SSC) £2 STOURBRIDGE £2 DUNSTABLE £2 WORCESTER (LC) £2 1978/79 ALVECHURCH M.GREEN (FAC) NORTHWICH (SSCF) TELFORD (LC) 1979/80 SUTTON C (FAC)WORCESTER (WC) </text:span><text:span text:style-name="T536">K.LYNN</text:span><text:span text:style-name="T545">: 1958/59 CORBY (IZC) £8 GRAVESEND £8 YIEWSLEY £6 CAMB C £7 DARTFORD £7 1959/60 CHELMSFORD £5 1960/61 FOLKESTONE £4 WISBECH £4 1961/62 YEOVIL £4 1963/64 YIEWSLEY £4 1964/65 CHELMSFORD (EPFC) £4 WISBECH £4 FOLKESTONE £4 HASTINGS £4 1965/66 EYNESBURY (EAC) £4 WISBECH (C/C) £4 1967/68 CAMB C (LGE) £4 (LC) £4 (EAC) £4 WELLINGTON £5 BARNET £5 ROMFORD £4 1968/69 RUGBY £3 BARNET (EPFC) £3 HILLINGDON £3 CAMB C (EPFC) £3 WEYMOUTH £3 WORCESTER £3CORBY (LC) £3 NUNEATON £3 WELLINGTON £3 POOLE £3 WIMBLEDON £6 1969/70 HILLINGDON £3 ROMFORD £3 CHELMSFORD (EPFC) £3 WEYMOUTH £3 1970/71 HILLINGDON £5 BARNET (LC) £5 CAMB C £4 BEDFORD £5 CHELMSFORD £4 WELLINGBOROUGH (FAT) £5 1971/72 RUGBY (LC) £6 1980/81 NETHERFIELD £2 MOSSLEY £2 1982/83 WORKSOP TAMWORTH GAINSBOROUGH </text:span><text:span text:style-name="T547">£2 EACH</text:span><text:span text:style-name="T545"> 1983/84 CHELTENHAM GOSPORT RUSHDEN (LC) NORWICH (FR) £3 (DCCC) £2 STOURBRIDGE CORBY (LC) DORCHESTER ALVECHURCH DARTFORD SUTTON C WELLING CORBY CREWE (FR) FAREHAM GLOUCESTER CHELMSFORD WITNEY HASTINGS </text:span><text:span text:style-name="T547">£2 EACH</text:span><text:span text:style-name="T545"> 1984/85 TROWBRIDGE HASTINGS R.S.SOUTHAMPTON KIDDERMINSTER (FAC) BEDWORTH CHELMSFORD (LGE) (P/P) £4 (MAR) (BDC) FOLKESTONE RHYL (FAT) ALVECHURCH CORBY RUGBY (BDC) CRAWLEY CHELTENHAM FISHER WITNEY FAREHAM GRAVESEND SHEPSHED WELLING WILLENHALL </text:span><text:span text:style-name="T547">£2 EACH</text:span><text:span text:style-name="T545"> 1985/86 CHALFONT (FAC) £2 HISTON (EAC) (S/S) £5 1986/87 SHEPSHED (BDC) (S/S) £5 1989/90 NOTTS F (TEST) £2 1990/91 NORWICH (DCCC) £2 1994/95 DONCASTER (FR) (S/S) £5 1995/96 WISBECH (FR) £2 IPSWICH (FR) £3TOTTENHAM EX XI (FR) £3 1997/98 RUSHDEN (FR) £2 TELFORD (FR) £2 2000/01 LINCOLN (FR) £4 SCUNTHORPE (FR) £3 CAMB U (FR) £4 2005/06 MILLWALL (FR) £2 ARSENAL (FR) £3 RAUNDS (FAYC) £3ELY (FAYC) £3 2008/09 CLYDE (FR) £22009/10 LEICESTER (FR) £2</text:span><text:span text:style-name="T547"> </text:span><text:span text:style-name="T545">(EFCC) </text:span><text:span text:style-name="T537">KETTERING</text:span><text:span text:style-name="T545">: </text:span><text:span text:style-name="T551">1955/56 LEICESTER (TEST) £15 </text:span><text:span text:style-name="T545">1966/67 STEVENAGE DUNSTABLE BURTON (MFC) BANBURY (LGE) (LC) HINKLEY HASTINGS CORBY (MFC) MARGATE CAMB U (MFC) £3WELLINGTON (MFC) (LC) BARRY CRAWLEY DOVER CANTERBURY RUGBY DESBOROUGH (NSC) SITTINGBOURNE NUNEATON (MFC) RANSGATE DARTFORD CHELTENHAM (MFC) PORT V (FR) (SLCR) £3 GLOUCESTER ASHFORD MERTHYR WORCESTER (MFC) TONBRIDGE BEXLEY </text:span><text:span text:style-name="T547">£2 EACH </text:span><text:span text:style-name="T545">1967/68 CAMB U (LC) £3 BATH ASHFORD WELLINGBOROUGH (FAC) LOCKHEED (MFL) DARTFORD NUNEATON (SLMRK) TONBRIDGE BEDFORD CORBY (MFC) CRAWLEY RUGBY BURTON (MFL) DESBOROUGH (NSC) CHELTENHAM (LCR) CHELMSFORD (LC) TROWBRIDGE WORCESTER (LGE) (MFL) BANBURY (MFL) BARRY NORTHAMPTON (NSC) £3 FOLKESTONE RAMSGATE </text:span><text:span text:style-name="T547">£2 EACH </text:span><text:span text:style-name="T545">1968/69 WORCESTER YEOVIL CORBY (LC) (SC) CHELTENHAM WELLINGTON ATHERSTONE (FAC) BURTON ROMFORD MARGATE WEYMOUTH (MRKS) NORTHAMPTON (NSC) £3 HEREFORD £3 PETERBORO (NSC) NUNEATON BRISTOL R (FAC) </text:span><text:span text:style-name="T547">£2 EACH </text:span><text:span text:style-name="T545">1969/70 BOSTON (FAT) 1970/71 MARGATE NUNEATON 1971/72 CHELTENHAM BURTON 1972/73 K.LYNN WELLINGBOROUGH (AFT) (NSC) NUNEATON CAMB C BLETCHLEY (MFC) YEOVIL CHELMSFORD (LC) HILLINGDON WORCESTER BOSTON (CHAMPS) £2 1973/74 <text:s/>BURNLEY (FR) £2 GRANTHAM MORECAMBE (FAT) CAMB C TONBRIDGE DARTFORD ATHERSTONE WEYMOUTH (LGE) (CM) STEVENAGE (AFT) 1974/75 BARNET WOLVES (FR) £2 MANSFIELD (FR) £2 CAMB C ROMFORD 1975/76 NORTHAMPTON (NSC) £2 CAMB C ENDERBY (LC) WEYMOUTH 1976/77 HILLINGDON W.B.A (FR) (6</text:span><text:span text:style-name="T428">TH</text:span><text:span text:style-name="T545"> DEC) LEICESTER (TEST) £2 1977/78 IPSWICH (FR) £2 SUNDERLAND (FR) (S/S) £5 ENDERBY (LC) NUNEATON (LC) (LGE) 1981/82 BOSTON WEYMOUTH ALTRINCHAM 1985/86 NORTHAMPTON (MC) 1986/87 CORBY (FAC) GAINSBOROUGH HENDON 1987/88 NOTTS C (FR) (S/S MRK) £21988/89 BRISTOL R (FAC) LEICESTER (TEST) £2 1989/90 NORTHAMPTON (FAC) BOSTON 1990/91 BATH YEOVIL CAMB U/WALSALL (FR) £2 ALTRINCHAM 1991/92 WYCOMBE (FAC) WELLING WITTON TELFORD NORTHWICH YEOVIL COLCHESTER FARNBOROUGH GATESHEAD WYCOMBE CORBY (HC) 1992/93 BRAD C/WATFORD/GRIMSBY (FR) £2 FARNBOROUGH WYCOMBE DAGENHAM STAFFORD MERTHYR CORBY (FAC) (HSC) SLOUGH GATESHEADYEOVILTELFORD (INC S/S) BROMSGROVE (FAT) BATH RUNCORN STALYBRIDGE ALTRINCHAM KIDDERMINSTER RUSHDEN (HSC) 1993/94 NORTHAMPTON (MC) £2 NORTWICH WITTON WELLING MERTHYR RUNCORN CANVEY (FAC) ALTRINCHAM SOUTHPORT GATESHEAD TELFORD HALIFAX STEVENAGE STALYBRIDGE BILLINGHAM (FAT) WOKING KIDDERMINSTER SLOUGH MACCLESFIELD DOVER STAFFORD BROMSGROVE 1994/95 PORT/LINCOLN/OXFORD/BRENT/IPSWICH (FR) £2 1995/96 W.B.A/LUTON/ARSENAL/CAMB U (FR) £2 1996/97 LEICESTER/NORWICH (FR) £2 LINCOLN (FR) £2 DONCASTER (FR) £2 NOTTS F (FR) £2 1998/99 LEICESTER (FR) (INC T/SHEET) £2 CAMB U/IPSWICH/SPURS/DERBY (FR) £3 </text:span><text:span text:style-name="T536">LANCASTER</text:span><text:span text:style-name="T545">: 1967/68 MORECAMBE </text:span><text:span text:style-name="T551">1976/77 MORECAMBE (LFACT) (LFACTREP) 1999/00 BARROW </text:span><text:span text:style-name="T536">LETCHWORTH</text:span><text:span text:style-name="T545">: 1974/75 CAMB C (FAT) </text:span><text:span text:style-name="T536">L.EATON</text:span><text:span text:style-name="T545">: 1966/67 ILKESTON 1970/71 WORKSOP (C/MISS) </text:span><text:span text:style-name="T536">LEWES</text:span><text:span text:style-name="T545">: 1977/78 TONBRIDGE (FAT) </text:span><text:span text:style-name="T537">LOUTH</text:span><text:span text:style-name="T545">: </text:span><text:span text:style-name="T556">1997/98 NOTTS C YTH (TEAM SHEET)</text:span><text:span text:style-name="T545"> </text:span><text:span text:style-name="T536">LEATHERHEAD</text:span><text:span text:style-name="T545">: 1977/78 WALTON (SSC) SUTTON (LSC) SPENNYMOOR (FATSF) £3 BOREHAM (LSC) </text:span></text:p>
      <text:p text:style-name="P275"><text:span text:style-name="T536">LEEK</text:span><text:span text:style-name="T545">: </text:span><text:span text:style-name="T551">1969/70 PORT V (FR) £10 1972/73 BEDWORTH (FAT) £2 1973/74 NORTHWICH (FAT) (S/S) £3 1974/75 ROSSENDALE BRERETON HYDE WITTON WINSFORD RHYL </text:span></text:p>
      <text:p text:style-name="P275"><text:span text:style-name="T551">PORT V (FR) £8 1975/76 WITTON (CLC) (CLCF) (NWFL) NANTWICH (CLC) ARMITAGE (SSC) ASHTON (CCL) WINSFORD (CCL) N.MILLS (CCL) NORTHWICH N.BRIGHTON (CCL) £3 1976/77 MIDDLEWICH NANTWICH MARINE FORMBY MOSSLEY CHORLEY DARWEN N.MILLS RADCLIFFE HYDE ROSSENDALE HORWICH BURSCOUGH DROYLSDEN ASHTON MIDDLEWICH N.BRIGHTON £2 WINSFORD </text:span><text:span text:style-name="T545">1977/78 WITTON </text:span><text:span text:style-name="T551">N.BRIGHTON £2 NANTWICH HEANOR (FAC) FORMBY HYDE (FAT) ROSSENDALE RADCLIFFE HEDNESFORD (FAT) BURSCOUGH (NOV) (APR) MARINE HYDE CHORLEY HORWICH DROYLSDEN ASHTON DARWEN WINSFORD MIDDLEWICH NORTHWICH 1978/79 ASHTON BURSCOUGH KIRKBY (CCLC) MOSSLEY MIDDLEWICH DARWEN N.MILLS </text:span><text:span text:style-name="T538">LEEDS ASH</text:span><text:span text:style-name="T551">: 1978/79 LINOTYPE </text:span><text:span text:style-name="T536">LEYTONSTONE</text:span><text:span text:style-name="T545">: 1976/77 WALTHAMSTOW </text:span><text:span text:style-name="T537">MOSSLEY</text:span><text:span text:style-name="T546">:1968/69 WITTON A £2 1969/70 BUXTON £2 WITTON TRANMERE RES £5 DROYLSDEN £2 PORT V RES £6 SKELMERSDALE £2 SANDBACH £2 RADCLIFFE (MCFAC) £2 BACUP B £2 1970/71 EMLEY (FR) BUXTON MARINE WINSFORD ROSSENDALE SKELMERSDALE </text:span><text:span text:style-name="T548">£2 EACH </text:span><text:span text:style-name="T546">1972/73 MATLOCK BUXTON ALTRINCHAM (LGE) (NPLWMC) NORTHWICH GAINSBOROUGH MACCLESFIELD (LGE) (NPLWMC) STAFFORD R BANGOR WINSFORD LANCASTER DROYLSDEN NETHERFIELD RUNCORN BOSTON ASHTON (RFL) MORECAMBE WIGAN £5 </text:span><text:span text:style-name="T548">£2 EACH </text:span><text:span text:style-name="T546">1973/74 MATLOCK G.HARWOOD BUXTON MACCLEFIELD NORTHWICH LANCASTER WIGAN £5 NETHERFIELD OLDHAM RES (MCFASC) £5 BANGOR ALTRINCHAM </text:span><text:span text:style-name="T548">£2 EACH </text:span><text:span text:style-name="T546">1974/75 BUXTON NORTHWICH LANCASTER BANGOR SKELMERSDALE BOSTON GAINSBOROUGH GATESHEAD £3 MORECAMBE RUNCORN (LGE) (WMC) (NPLC) (NPLCC) WIGAN NORTHWICH ASHTON (RCC) HYDE (MSC) STAFFORD R </text:span><text:span text:style-name="T548">£2 EACH </text:span><text:span text:style-name="T546">1975/76 MORECAMBE NORTHWICH 1976/77 MORECAMBE (NPLC) 1977/78 FRICKLEY 1978/79 S.LIVERPOOL1979/80 FRICKLEY 1980/81 NETHERFIELD SCARBOROUGH £3 1981/82 </text:span><text:span text:style-name="T545">CRAWLEY </text:span><text:span text:style-name="T537">MARCH T</text:span><text:span text:style-name="T546">: 1951/52 ST.NEOTS 1954/55 PHORPRES (P/LGE) </text:span><text:span text:style-name="T536">MORECAMBE</text:span><text:span text:style-name="T545">: 1966/67 GUINNESS £2 1967/68 BURY (LSC) £6 BURNLEY (LSC) £6 SKELMERSDALE £2 FLEETWOOD (LCC) £2 NOTHWICH (NWFL) £2 ROSSENDALE £2 1968/69 ALTRINCHAM S.LIVERPOOL LANCASTER (JC) WORKSOP 1969/70 RUNCORN FLEETWOOD S.SHIELDS GOOLE (LGE) (NLCC) GAINSBOROUGH STAFFORD R LANCASTER (NC) NETHERFIELD WIGAN £2 1970/71 GAINSBOROUGH RUNCORN CHORLEY </text:span><text:span text:style-name="T547">£2 EACH</text:span><text:span text:style-name="T545"> 1971/7 2 NORTHWICH 1972/73 GOOLE (WMPLC) </text:span><text:span text:style-name="T547">£2 EACH </text:span><text:span text:style-name="T545">1973/74 GAINSBOROUGH BURSCOUGH (LCT) </text:span><text:span text:style-name="T547">£2 EACH </text:span><text:span text:style-name="T545">1974/75 MOSSLEY </text:span><text:span text:style-name="T536">MERTHYR</text:span><text:span text:style-name="T545">: 1963/64 HASTINGS 1977/78 GRAVESEND £2 </text:span><text:span text:style-name="T537">MILTON KEYNES</text:span><text:span text:style-name="T545">:1976/77 WARE (FAT) £2 WITNEY £2 BEDWORTH £2 WORCESTER £2 1977/78 STOURBRIDGE £2 WITNEY (S&amp;KL) £2 Q.P.R (FR) £5 </text:span><text:span text:style-name="T536">MACCLESFIELD</text:span><text:span text:style-name="T545">: 1966/67 ALFRETON (FAC) 1967/68 FULHAM (TEST) £5 ELLESMERE £2 HYDE £2 1968/69 BOSTON LINCOLN (FAC) £3 1969/70 ALTRINCHAM (NPLCF) £2 NORTHWICH MORECAMBE 1970/71 FLEETWOOD MORECAMBE BANGOR STAFFORD R (NPLC) BOSTON MATLOCK </text:span><text:span text:style-name="T547">£2 EACH </text:span><text:span text:style-name="T545">1971/72 FLEETWOOD £3 ELLESMERE (LGE) £3 (FAC) £4 1972/73 FLEETWOOD £2 1973/74 STAFFORD (FAT) £2 1975/76 LEEK (NWFLS/F) £2 1976/77 MORECAMBE </text:span><text:span text:style-name="T551">12</text:span><text:span text:style-name="T545"> </text:span><text:span text:style-name="T536">MARINE</text:span><text:span text:style-name="T545">: 1969/70 MOSSLEY £2 WITTON £2 ELLESMERE £2 1970/71 SKELMERSDALE (LGE) £2 (NPLC) £2 1972/73 SKELMERSDALE £2 1973/74 FORMBY £2 WITTON £2 LEEK £2 1974/75 ASHTON £2 WINSFORD £2 LEEK £2 1975/76 DARWIN £2 NANTWICH £2 WINSFORD £2 1976/77 LEEK 1977/78 LEEK <text:s/></text:span><text:span text:style-name="T536">MIDDLEWICH</text:span><text:span text:style-name="T545">: 1975/76 LEEK 1976/77 LEEK 1977/78 LEEK </text:span><text:span text:style-name="T536">MET POLICE</text:span><text:span text:style-name="T545">: 1965/66 STEVENAGE 1971/72 SALISBURY £2 1976/77 SAILSBURY </text:span><text:span text:style-name="T537">MATLOCK</text:span><text:span text:style-name="T546">:1971/72 S.LIVERPOOL £2 NORTHWICH £2 1972/73 MACCLESFIELD MOSSLEY RUNCORN 1973/74 ARNOLD 1975/76 GATESHEAD £2 </text:span><text:span text:style-name="T545">1976/77 FRICKLEY MORECAMBE </text:span><text:span text:style-name="T537">MAIDENHEAD</text:span><text:span text:style-name="T545">: 1973/74 FINCHLEY 1976/77 KEFLAVIK (FR) £3 1977/78 WYCOMBE (BBSC)</text:span><text:span text:style-name="T547"> </text:span><text:span text:style-name="T545">1984/85 BROMLEY </text:span><text:span text:style-name="T536">MEXBOROUGH</text:span><text:span text:style-name="T545">: 1975/76 LEEK (FAT) £2 </text:span><text:span text:style-name="T536">MAIDSTONE</text:span><text:span text:style-name="T545">: 1972/73 TONBRIDGE (KFC) 1973/74 MARGATE DOVER (KMTF) 1974/75 DOVER 1975/76 TONBRIDGE (EFCST) £2 WEALDSTONE £2 BEXLEY (LC) BURTON 1976/77 GRAVESEND (FAC) 1977/78 </text:span><text:span text:style-name="T547">REP </text:span><text:span text:style-name="T545">KENT V MIDDLESEX (FACYC) £3 </text:span><text:span text:style-name="T536">N.BRIGHTON</text:span><text:span text:style-name="T545">: 1968/69 ELLESMERE £5 </text:span><text:span text:style-name="T536">N.MILLS</text:span><text:span text:style-name="T545">: 1974/75 LEEK 1975/76 LEEK 1976/77 LEEK 1977/78 LEEK 1978/79 LEEK </text:span><text:span text:style-name="T536">NORTHWICH </text:span><text:span text:style-name="T545">:1964/65 WIGAN £4 1976/77 MORECAMBE OLDHAM (FAC) 1977/78 BOSTON (NPLC) 1978/79 WORKINGTON </text:span><text:span text:style-name="T537">NUNEATON</text:span><text:span text:style-name="T545">:</text:span><text:span text:style-name="T551"> 1957/58 WALSALL RES £10 1961/62 SITTINGBOURNE </text:span><text:span text:style-name="T545">1962/63 K.LYNN £3 1966/67 HEREFORD (SLPD) £4 WORCESTER (MFC) WORCESTER/CORBY (MFC) FOLKESTONE 1967/68 WEYMOUTH HEREFORD £4 BANBURY (MFC) YEOVIL/KETTERING (MFC) CHELTENHAM CHELMSFORD/L.LEAMINGTON (MFC) STEVENAGE RUGBY (MFC) CAMB C HASTINGS 1968/69 WORCESTER/RUGBY CHELTENHAM (SLCS/F) WELLINGTON (SLC) WELLINGTON (MFC) L.LEAMINGTON (C/C) CHELMSFORD KETTERING HILLINGDON CORBY (SLC) WEYMOUTH/RUGBY CHELTENHAM/STOURBRIDGE HEREFORD (CAMKIN) £3 RUGBY/CHELTENHAM/BANBURY K.LYNN MARGATE £2 1969/70 CORBY (SLC) HILLINGDON WORCESTER 1972/73 BEDWORTH 1973/74 BARNET KETTERING (NLC) £2 GRANTHAM WEYMOUTH WORCESTER CAMB C DARTFORD 1974/75 CAMB C 1975/76 STOURBRIDGE/BURTON (MFC) £2 WEALDSTONE 1975/76 CAMB C BURTON (LGE) (LC) 1977/78 TILBURY (FAC) WORCESTER 1978/79 CREWE (FAC) KETTERING ATHERSTONE BARNET HILLINGDON GRAVESEND GATESHEAD 1979/80 NORTHWICH (FAC) £2 1980/81 BATH 1981/82 BROMSGROVE CHELTENHAM WITNEY/ENDERBY (JOINT) £2 MINEHEAD REDDITCH MERTHYR GLOUCESTER 1984/85 SCUNTHORPE (FAC) </text:span><text:span text:style-name="T537">NETHERFIELD</text:span><text:span text:style-name="T545">: 1968/69 HYDE ROSSENDALE (LFFC) GATESHEAD £3 1969/70 KIRKBY (LFCT) 1973/74 STAFFORD 1974/75 RUNCORN 1976/77 N.SHIELDS (FAT) S.LIVERPOOL (FAT) 1979/80 BUXTON WORKINGTON WITTON (NPLC) </text:span><text:span text:style-name="T538">NEWMARKET</text:span><text:span text:style-name="T551">: 1951/52 CHELMSFORD £</text:span><text:span text:style-name="T545">12 </text:span><text:span text:style-name="T536">ORMSKIRK</text:span><text:span text:style-name="T545">: 1970/71 MOSSLEY £2 </text:span><text:span text:style-name="T536">OSWESTRY</text:span><text:span text:style-name="T545">: 1972/73 HORWICH </text:span></text:p>
      <text:p text:style-name="P275"><text:span text:style-name="T536">POOLE T</text:span><text:span text:style-name="T545">: 1965/66 BRIDPORT (FAC) 1967/68 ROMFORD £2 1972/73 CAMB C BIDEFORD (FAT) ROMFORD CHELMSFORD DARTFORD HILLINGDON RAMSGATE DOVER 1973/74 BASINGSTOKE </text:span><text:span text:style-name="T536">PRESTWICH</text:span><text:span text:style-name="T545">:1974/75 INTER XI (FR) £2 1977/78 LEEK </text:span><text:span text:style-name="T536">PRESTATYN</text:span><text:span text:style-name="T545">: 1978/79 BAGILLT DENBIGH (WIC) </text:span><text:span text:style-name="T537">RUNCORN</text:span><text:span text:style-name="T545">:1962/63 BUXTON 1965/66 STOCKPORT RES £3 1967/68 WITTON HYDE 1969/70 NORTHWICH 1972/73 MORECAMBE £2 1977/78 ALTRINCHAM MACCLESFIELD </text:span><text:span text:style-name="T536">R</text:span><text:span text:style-name="T537">AMSGATE</text:span><text:span text:style-name="T545">: 1955/56 CANTERBURY 1961/62 SITTINGBOURNE 1963/64 K.LYNN £3 1973/74 CRAY W (KSC) </text:span><text:span text:style-name="T537">RUGBY T</text:span><text:span text:style-name="T545">: 1960/61 SITTINGBOURNE 1962/63 YEOVIL £3 1963/64 HEREFORD (SLC) £4 1971/72 TONBRIDGE </text:span></text:p>
      <text:p text:style-name="P290">101</text:p>
      <text:p text:style-name="P275"><text:soft-page-break/><text:span text:style-name="T558">RETFORD</text:span><text:span text:style-name="T556">: 1968/69 HEANOR 1969/70 LOCKHEED £2 </text:span><text:span text:style-name="T537">ROMFORD</text:span><text:span text:style-name="T545">: 1960/61 K.LYNN (SL) (ECL) WEYMOUTH EYNESBURY (ECL) 1961/62 SOUTHEND (ECL) YEOVILCAMB U (LGE) HEREFORD KETTERING NEWMARKET (ECL) WORCESTER WEYMOUTH CLACTON TONBRIDGE FOLKESTONE CHELMSFORD CHELTENHAM 1962/62 CAMB C BEDFORD BURY T (ECLCF) WATFORD XI (FR) £5 STOWMARKET (ECL) 1963/64 WELLINGTON ST.NEOTS (M/L) DARTFORD (M/L) 1964/65 CAMB U (EPFC) ENFIELD (FAC) BEDFORD WISBECH M.POLICE (MLCC) 1965/66 CAMB U (EPFC) BRENTWOOD (TEST) 1966/67 CHELTENHAM HEREFORD £2 BRENTWOOD (EPFC) 1967/68 GILLINGHAM (FR) £3 1968/69 WIMBLEDON £3 1971/72 BARNET 1972/73 BARNET </text:span><text:span text:style-name="T536">REDHILL</text:span><text:span text:style-name="T545">: 1968/69 FULHAM (FR) £6 1969/70 SOUTHALL AT.LEAGUE (FR) £2 1972/73 HILLINGDON (FAC) £2 </text:span><text:span text:style-name="T536">RHYL</text:span><text:span text:style-name="T545">: 1969/70 HORWICH 1971/72 ROSSENDALE £5 1976/77 ST.HELENS 1974/75 LEEK £2 1975/76 LEEK £2 1977/78 LEEK </text:span><text:span text:style-name="T536">SPALDING</text:span><text:span text:style-name="T545">: </text:span><text:span text:style-name="T551">1951/52 BOURNE (UCLC) £10 </text:span><text:span text:style-name="T536">SAILSBURY</text:span><text:span text:style-name="T545">: 1974/75 POOLE 1975/76 POOLE 1979/80 MILLWALL (FAC) <text:s/></text:span><text:span text:style-name="T536">S.LIVERPOOL</text:span><text:span text:style-name="T545">:1967/68 BURSCOUGH £3 1968/69 HYDE £2 </text:span><text:span text:style-name="T536">SITTINGBOURNE</text:span><text:span text:style-name="T545">: 1963/64 TONBRIDGE (KFC) DOVER </text:span><text:span text:style-name="T536">ST.NEOTS</text:span><text:span text:style-name="T545">: 1969/70 MARCH </text:span><text:span text:style-name="T537">STEVENAGE</text:span><text:span text:style-name="T545">: 1966/67 HINKLEY £3 1967/68 BURTON £3 K.LYNN £3 1972/73 AYR UTD (FR) £4</text:span><text:span text:style-name="T548"> </text:span><text:span text:style-name="T537">STAFFORD R</text:span><text:span text:style-name="T545">: 1970/71 GAINSBOROUGH £2 1971/72 GAINSBOROUGH £2 1974/75 MORECAMBE (NPLC) (LGE) 1975/76 LEEK (SSC) 1977/78 LEEK (SSC) 1978/79 WORKINGTON</text:span><text:span text:style-name="T551"> </text:span><text:span text:style-name="T536">SHEPPEY</text:span><text:span text:style-name="T545">: 1959/60 SITTINGBOURNE (TMC) 1960/61 SITTINGBOURNE (FAC) (TMC)</text:span><text:span text:style-name="T551"> </text:span><text:span text:style-name="T536">ST ALBANS</text:span><text:span text:style-name="T545">: 1970/71 TOOTING RUISLIP (MC) MARLOW (WFLCF) HAYES (LSC) BARKING WOKING 1971/72 BARKING BROMLEY HITCHIN ENFIELD WALTHAMSTOW ILFORD WALTON &amp; H 1972/73 C.CASUAULS HENDON D.HAMLET B.STORTFORD WYCOMBE HAYES WALTHAMSTOW 1975/76 CAMB C (FAT) </text:span><text:span text:style-name="T537">SUTTON T</text:span><text:span text:style-name="T545">: 1966/67 STAMFORD £2 </text:span><text:span text:style-name="T536">SMALLEY V</text:span><text:span text:style-name="T545">: 1974/75 R.ROYCE </text:span><text:span text:style-name="T537">STAMFORD</text:span><text:span text:style-name="T545">: 1963/64 SUTTON ALFRETON BELPER SPALDING 1964/65 SPALDING 1965/66 SUTTON T L.EATON 1966/67 BELPER ARNOLD SUTTON T 1967/68 ARNOLD SPALDING ILKESTON 1968/69 GRANTHAM WARLEY SUTTON ARNOLD ALFRETON 1969/70 ARNOLD L.EATON BELPER CAMB C WARLEY ALFRETON 1970/71 FRICKLEY ARNOLD 1971/72 WORKSOP SKEGNESS 1975/76 SKEGNESS (LSC) </text:span><text:span text:style-name="T536">SELBY</text:span><text:span text:style-name="T545">: 1995/96 DONCASTER (FR) £1.50 </text:span><text:span text:style-name="T536">SHEPSHED DY</text:span><text:span text:style-name="T545">: 1994/95 DONCASTER (FR) </text:span><text:span text:style-name="T537">SUTTON U</text:span><text:span text:style-name="T545">: 1968/69 BARKING 1969/70 HENDON LEYTONSTONE (LCC) OXFORD C WEALDSTONE FULHAM (LCC) £5 1970/71 WALTHAMSTOW 1971/72 OLDBURY (AC) </text:span><text:span text:style-name="T536">SUTTON C</text:span><text:span text:style-name="T545">: 1983/84 K.LYNN £2 </text:span><text:span text:style-name="T558">SKELMERSDALE</text:span><text:span text:style-name="T556">: 1969/70 MOSSLEY £2 </text:span><text:span text:style-name="T558">SOUTH BANK</text:span><text:span text:style-name="T556">: 1975/76 WHITLEY B £2 </text:span><text:span text:style-name="T537">STOURBRIDGE</text:span><text:span text:style-name="T545">: 1962/63 BROMSGROVE 1967/68 BRIERLEY H (WSC) 1968/69 NUNEATON (BSC) 1972/73 K.LYNN £2 WELLINGBOROUGH (CPCF) 1975/76 CAMB C 1977/78 CAMB C </text:span><text:span text:style-name="T558">SANDBACH R</text:span><text:span text:style-name="T556">: 1968/69 MOSSLEY £2 1969/70 MOSSLEY £2 </text:span><text:span text:style-name="T537">SKEGNESS T</text:span><text:span text:style-name="T545">:1967/68 ARNOLD £2 SUTTON T £2 L.EATON £2 ALFRETON £2 1973/74 BELPER ALFRETON (WOF) 1974/75 ALFRETON (FAT) £2 L.EATON RETFORD KIMBERLEY 1975/76 CLIFTON FC SUTTON T LOUTH 1976/77 HEANOR RETFORD ILKESTON 1977/78 NOTTS F (FR) ARNOLD RETFORD 1978/79 SPALDING (MLC) 1979/80 ILKESTON </text:span><text:span text:style-name="T537">SLOUGH T</text:span><text:span text:style-name="T545">:1967/68 WOKINGHAM (WFL) WALTON &amp; H (PMWL) WOKING (WPL) HORNCHURCH <text:s/>LEYTON MAIDENHEAD (WFL) HERTFORD (MC) HODDESDON (FAAC) £2 LEYTONSTONE (FAC) BRITISH ARMY (FR) £3 TOOTING (PWFL) 1968/69 ST ALBANS (MWFL) WEMBLEY (PMFL) MAIDENHEAD 1969/70 WALTON (PMFL)(ALCC) HAYES REDHILL EASTBOURNE SOUTHALL 1970/71 WEMBLEY 1971/72 MAIDENHEAD £3 </text:span><text:span text:style-name="T558">SAFFRON W</text:span><text:span text:style-name="T556">: </text:span><text:span text:style-name="T545">1984/85 K.LYNN (EAC) £2 </text:span><text:span text:style-name="T536">SOUTHALL</text:span><text:span text:style-name="T545">: 1975/76 WALTHAMSTOW </text:span><text:span text:style-name="T558">SCARBOROUGH</text:span><text:span text:style-name="T556">: 1970/71 WIGAN £6 1974/75 GATESHEAD (NPC) £2 1979/80 WORCESTER </text:span><text:span text:style-name="T558">SUDBURY</text:span><text:span text:style-name="T556">: 1974/75 YARMOUTH (S/S) £2 </text:span><text:span text:style-name="T558">SAILSBURY</text:span><text:span text:style-name="T556">: 1962/63 MINEHEAD 1963/64 GLASTONBURY </text:span><text:span text:style-name="T558">SHOLING SPORTS</text:span><text:span text:style-name="T556">: 1979/80 BROCKENHURST (LGE) (HSC) SWAYTHLING (RES) NETLEY (RCC) DOWNTON OVERTON OLD SIMMARIANS (SSC) PEGASUS PIRELLI RES PIRELLI FAREHAM TOTTON (SSC) (RES) RINGWOOD GOSPORT RES (LGE) (HSC) WARSASH N.STREET </text:span><text:span text:style-name="T560">£1.50 EACH </text:span><text:span text:style-name="T556">1980/81 E.COWES WARSASH BRADING PORTALS ALTON (RCC) MONEYFIELDS COWES CHRISTCHURCH SWAY TOTTON DOWNTON PORTSMOUTH R.N DEVIZES (FAV) ROMSEY </text:span><text:span text:style-name="T560">£1.50 EACH </text:span><text:span text:style-name="T556">1981/82 TOTTON N.STREET CHRISTCHURCH B.A.T (RES) NETLEY WINCHESTER PIRELLI BRADING MONEYFIELDS DELCO (SSC) NEWPORT OVERTON DOWNTON HEDGE END COWES SP BROCKENHURST PORTALS FAREHAM RES EAST.C.VICS ROMSEY </text:span><text:span text:style-name="T560">£1.50 EACH </text:span><text:span text:style-name="T556">1982/83 AWBRIDGE (RCC) BRADING FAREHAM RES </text:span><text:span text:style-name="T560">£1.50 EACH </text:span><text:span text:style-name="T536">TILBURY</text:span><text:span text:style-name="T545">: 1967/68 ENFIELD (FAAC) £3 1977/78 WALTHAMSTOW </text:span><text:span text:style-name="T536">TONBRIDGE</text:span><text:span text:style-name="T545">: 1959/60 SITTINGBOURNE (KSSF) 1963/64 K.LYNN 1964/65 DARTFORD ASHFORD (KFL) CANTERBURY WELLINGTON 1967/68 FULHAM (FR) £6 1970/71 RAMSGATE £2 1973/74 MIDDLESBORO (FR) £5 1976/77 DORCHESTER (LC) </text:span><text:span text:style-name="T536">TROWBRIDGE</text:span><text:span text:style-name="T545">: 1974/75 BOGNOR FOLKESTONE SALISBURY HASTINGS 1980/81 WEYMOUTH (WCLFF)</text:span><text:span text:style-name="T556"> </text:span><text:span text:style-name="T537">TOOTING</text:span><text:span text:style-name="T545">: 1966/67 BRENTFORD (FR) £5 1968/69 FULHAM (FR) £6 1970/71 WALTHAMSTOW </text:span><text:span text:style-name="T536">TELFORD</text:span><text:span text:style-name="T545">: 1968/69 BRISTOL R (FAC) £3 1969/70 CHELMSFORD 1976/77 WEALDSTONE 1977/78 LEEK </text:span><text:span text:style-name="T536">THAME U</text:span><text:span text:style-name="T545">: 1976/77 AJAX (FR) £3</text:span><text:span text:style-name="T547"> </text:span><text:span text:style-name="T536">TAMWORTH</text:span><text:span text:style-name="T545">: 1978/79 CAMB C </text:span><text:span text:style-name="T536">UXBRIDGE</text:span><text:span text:style-name="T545">: 1966/67 ERITH 1967/68 STAINES (MSC) MARLOW </text:span><text:span text:style-name="T536">WORKINGTON</text:span><text:span text:style-name="T545">: 1979/80 B.AUCKLAND (FR) (4 PAGE) £3 MACCLESFIELD BUXTON NETHERFIELD SOUTHPORT 1980/81 GATESHEAD £2 1981/82 MACCLESFIELD (LGE) (NPLC) HUDDERSFIELD (FAC) £2 FRICKLEY (FAT) BUXTON SOUTHPORT GATESHEAD £2 GAINSBOROUGH MOSSLEY OSWESTRY S.LIVERPOOL 1982/83 DONCASTER (FAC) BOOTLE CHORLEY (NPLC) WORKSOP S.LIVERPOOL K.LYNN <text:s/>GOOLE PENRITH (FAC) £3 GAINSBOROUGH MARINE NETHERFIELD SOUTHPORT MACCLESFIELD OSWESTRY HYDE GATESHEAD £3 1983/84 NEWCASTLE (FR) £5 GAINSBOROUGH SOUTHPORT (LGE) (FAT) CHORLEY (LGE) (NPLPT) STAFFORD R BURTON (LGE) (NPLPC) WORKSOP CURZON (FAT) £2 (FATR) £2 HYDE <text:s/>MACCLESFIELD GOOLE WORKSOP MOSSLEY MATLOCK GRANTHAM 1984/85 RHYL MATLOCK WORKSOP OSWESTRY BUXTON RADCLIFFE (FAT) WITTON GRANTHAM GAINSBOROUGH BANGOR GOOLE MACCLESFIELD MARINE MOSSLEY STAFFORD R CROOK (FAT) MORECAMBE S.LIVERPOOL CHORLEY (NPLC) SOUTHPORT HORWICH HYDE 1985/86 MACCLESFIELD £2 BANGOR N.SHIELDS (FAT) BRANDON (FAT) HORWICH MARINE RHYL BURTON (MLPC) WORKSOP MORECAMBE HYDE S.LIVERPOOL GOOLE CAERNARFON GAINSBOROUGH GATESHEAD WITTON CHORLEY SOUTHPORT MOSSLEY OSWESTRY MATLOCK DENABY (FAT) 1986/87 BILLINGHAM (FAC) £2 HYDE MARINE WORKSOP MOSSLEY RHYL MATLOCK NORTHWICH (GMACC) BANGOR HORWICH.R.M BOLTON (FR) £3 MAN U (FR) £3 BRANDON (FAC) £2 1987/88 RHYL OSWESTRY BRANDON (FAT) </text:span><text:span text:style-name="T537">WELLINGTON</text:span><text:span text:style-name="T545">: 1967/68 <text:s/>DOVER</text:span><text:span text:style-name="T560"> </text:span><text:span text:style-name="T536">WITTON A</text:span><text:span text:style-name="T545">: 1969/70 MARINE 1972/73 ASHTON <text:s/>BURSCOUGH PRESTWICH BILSTON (FAT) HYDE OLDHAM RES £5 SANDBACH 1973/74 WINSFORD LEEK BURSCOUGH ASHTON HYDE MARINE SANDBACH N.BRIGHTON 1974/75 LEEK HORWICH WINSFORD (LGE) (CCLCC) SANDBACH CHORLEY N.BRIGHTON 1975/76 DROYLSDEN BURSCOUGH HORWICH N.MILLS ASHTON MIDDLEWICH (NFASC) (CLCC) DARWEN ROSSENDALE WINSFORD ST.HELENS LEEK (7 FEB) (CLCCF) MARINE (LGE) (FAT) HYDE CHORLEY N.BRIGHTON (CLC) 1976/77 WINSFORD (LGE) (NWFL) ROSSENDALE N.MILLS LEEK (LGE) (NWFL) NORTHWICH (NWFL) PRESTWICH MIDDLEWICH ST.HELENS (FAT) RHYL HYDE CHORLEY MARINE N.BRIGHTON 1977/78 ST.HELENS LEEK CHORLEY (CLC) HYDE (LGE) (NWFL) N.BRIGHTON (LGE) £2 (FAT) £2 RHYL (LGE) (CLC) 1978/79 HORWICH MIDDLEWICH N.MILLS ROSSENDALE PRESCOT (CLC) MIDDLEWICH (FAT)ASHTON DARWEN LEEK CHORLEY MARINE N.BRIGHTON £2 RHYL CREWE (CSC) £3 HYDE LEEK DROYLSDEN DAGENHAM (FAT) £2 1979/80 LANCASTER </text:span><text:span text:style-name="T536">WOKING</text:span><text:span text:style-name="T545">:1962/63 ILFORD C.CASUALS 1964/65 BARKING WOKING 1958 (FR) £5 1965/66 ENFIELD TOOTING ILFORD D.HAMLET KINGSTONIAN (SIC) CARSHALTON (SIC) SUTTON U C.CASUALS </text:span><text:span text:style-name="T542">REP</text:span><text:span text:style-name="T545"> SURRY V SUSSEX (SCC) 1966/67 C.CASUALS LEYTONSTONE TOOTING HITCHIN ENFIELD MAIDENHEAD (MCS/F) £2 HITCHIN WALTHAMSTOW 1967/68 ST.ALBANS WYCOMBE HORSHAM (MC) ILFORD 1969/70 SLOUGH (PMFL) £2 1977/78 WALTHAMSTOW </text:span><text:span text:style-name="T537">WELLING</text:span><text:span text:style-name="T545">: EARLY 1980’S Q.P.R XI (S/S) (11</text:span><text:span text:style-name="T428">TH</text:span><text:span text:style-name="T545"> AUG) £2 </text:span><text:span text:style-name="T537">WEALDSTONE</text:span><text:span text:style-name="T545">: 1966/67 LEYTONSTONE 1974/75 CAMB C 1978/79 CAMB C (FAT) </text:span><text:span text:style-name="T537">WALTON &amp; H</text:span><text:span text:style-name="T545">: 1960/61 GRAYS ATH £2 1961/62 CARSHALTON £2 1968/69 B.STORTFORD </text:span><text:span text:style-name="T537">WORCESTER</text:span><text:span text:style-name="T545">:1963/64 MARGATE 1964/65 K.LYNN 1965/66 K.LYNN 1968/69 NUNEATON 1969/70 K.LYNN </text:span><text:span text:style-name="T536">WINSFORD</text:span><text:span text:style-name="T545">: 1969/70 MOSSLEY £2 1972/73 DROYLSDEN 1975/76 LEEK 1976/77 LEEK 1977/78 LEEK </text:span><text:span text:style-name="T537">WYCOMBE</text:span><text:span text:style-name="T545">:</text:span><text:span text:style-name="T553"> 1958/59 CHARLTON (FR) £15 </text:span><text:span text:style-name="T545">1968/69 KINGSTONIAN 1971/72 ILFORD £4 HENDON £4 STALBANS £4 HITCHIN £4 OXFORD £4 WALTON £4 BARKING £4 MAIDENHEAD (PMFL) £8 HAYES £4 LEYTONSTONE £4 SUTTON £4 ENFIELD £4 </text:span><text:span text:style-name="T537">WIGAN</text:span><text:span text:style-name="T545">: 1965/66 RUNCORN £3 1966/67 OSWESTRY £3 1969/70 BOSTON £2 PORT V (FAC) £4 1970/71 HIBERNIAN (FR) £5 1974/75 BOSTON £2 1977/78 SHEFF W (FAC)</text:span><text:span text:style-name="T546"> RUNCORN/ACCRINGTON (JOINT) £2</text:span><text:span text:style-name="T545"> </text:span><text:span text:style-name="T536">WISBECH</text:span><text:span text:style-name="T545">: 1948/49 CHELMSFORD (FR) 1956/57 GAINSBOROUGH £6 1957/58 <text:s/>ILFORD (HRCC) (WOF) £4 1958/59 FULHAM (TEST) £15 1964/65 ROMFORD (DOF) BRENTFORD (FAC) £8 1965/66 KETTERING (LGE) (SLC) WORCESTER (MFC) MERTHYR DEAL CRAWLEY HASTINGS BARNET HILLINGDON ASHFORD GRAVESEND DUNSTABLE SITTINGBOURNE 1966/67 ROMFORD (EPFL) CAMB C (EPFL) (SLMRKS) RUGBY HASTINGS HINKLEY BEXLEY GRAVESEND 1967/68 EYNESBURY (EAC) MERTHYR FOLKESTONE BEXLEY BATH BANBURY DARTFORD ASHFORD RUGBY K.LYNN (SLC) £4 TROWBRIDGE BRENTWOOD CRAWLEY BARRY FOLKESTONE 1968/69 HASTINGS GRAVESEND MERTHYR CRAWLEY DARTFORD TROWBRIDGE FOLKESTONE RAMSGATE BEXLEY </text:span><text:span text:style-name="T536">£2 EACH</text:span><text:span text:style-name="T545"> 1969/70 TONBRIDGE £2 1971/72 GORLESTON £2 HISTON £5 ST.NEOTS £3 SOHAM £3 CHATTERIS (EAC) £3 NEWMARKET £3 KLYNN (C/C) £3 LOWESTOFT (RCF) £3 1972/73 GOTHIC £3 LOWESTOFT (LGE) £2 (RC) £3 <text:s/>ELY £2 HAVERHILL £2 GORLESTON £2 STOWMARKET £2 MARCH £2 CHATTERIS £2 SOHAM £3 YARMOUTH £2 HERTFORD £2 CLACTON £2 THETFORD £2 BRAINTREE £31973/74 SPALDING GORLESTON ELY YARMOUTH STOWMARKETSOHAM (OCT) (NOV) NEWMARKET HAVERHILL CHATTERIS </text:span><text:span text:style-name="T536">£2 EACH</text:span><text:span text:style-name="T545"> 1974/75 GOTHIC SAFFRON W BOURNE HAVERHILL CAMB C RES NEWMARKET LOWESTOFT SOHAM BRAINTREE LOWESTOFT </text:span><text:span text:style-name="T536">£2 EACH</text:span><text:span text:style-name="T545"> 1975/76 HOLBEACH (EAC) GORLESTON LOWESTOFT NEWMARKET CAMB C RES BRAINTREE </text:span><text:span text:style-name="T536">£2 EACH</text:span><text:span text:style-name="T545"> 1976/77 THETFORD YARMOUTH (LCSF) SOHAM (S/S) £2 CHATTERIS (S/S) £2 MARCH (S/S) £2 1978/79 BRAINTREE £2 CHATTERIS £2 BURY £2 STOWMARKET £2 1979/80 MARCH TIPTREE STOWMARKET THETFORD S.WALDEN SOHAM CLACTON BRANTHAM LOWESTOFT HAVERHILL (S/S) HISTON </text:span><text:span text:style-name="T536">£1.50 EACH</text:span><text:span text:style-name="T542"> </text:span><text:span text:style-name="T545">1980/81 COLCHESTER RES (T&amp;CL) £3 PETERBORO (FR) 1981/82 PETERBORO (FR) £2 1982/83 PETERBORO (FR) £2 COLCHESTER RES £2 1983/84 COLCHESTER RES £2 1984/85 PETERBORO (FR) £2 COLCHESTER RES £2 1985/86 NORTHAMPTON (LMFL) £2 COLCHESTER RES £2 LINCOLN RES (LMFL) £2 PETERBORO RES (LMFL) £2 1986/87 COLCHESTER RES (ECLC) £2 1988/89 COLCHESTER (FR) £2 1989/90 SHEFF W (FR) £2 1993/94 NORWICH (FR) £2 </text:span><text:span text:style-name="T536">WEYMOUTH</text:span><text:span text:style-name="T545">: 1961/62 NEWPORT (FAC) £6 1962/63 CHELMSFORD WELLINGTON 1963/64 NUNEATON </text:span><text:span text:style-name="T551">1965/66 MARGATE POOLE </text:span><text:span text:style-name="T545">BARNSTAPLE K.LYNN </text:span><text:span text:style-name="T551">1966/67 MERTHYR HEREFORD £3 K.LYNN £3 CORBY </text:span><text:span text:style-name="T545">1968/69 WELLINGTON 1969/70 K.LYNN £2 </text:span><text:span text:style-name="T551">1973/74 KETTERING TONBRIDGE MARGATE DARTFORD1974/75 BARNET BATH GRANTHAM CAMB C YEOVIL ROMFORD 1975/76 DUNSTABLE MAIDSTONE £2 GRAVESEND NUNEATON KETTERING DOVER CHELMSFORD </text:span><text:span text:style-name="T545">CAMB C </text:span><text:span text:style-name="T551">1976/77 BATH STAFFORD R HENDON (FAT) WIMBLEDON £4 ALTRINCHAM GRANTHAM GRAVESEND REDDITCH BURTON 1977/78 GRAVESEND/GRANTHAM KETTERING WORCESTER GRAVESEND YEOVIL DOVER/REDDITCH MAIDSTONE £2 BARNET WATERLOOVILLE DARTFORD 1978/79 ANDOVER (LC) GRANTHAM (LC) BATH/HASTINGS BARNET DARTFORD HILLINGDON DORCHESTER CHELTENHAM 1979/80 MAIDSTONE £2 WEALDSTONE LEAMINGTON NORTHWICH BOSTON (FAT) KETTERING </text:span><text:span text:style-name="T536">WALTHAMSTOW</text:span><text:span text:style-name="T545">:1960/61 TOOTING</text:span><text:span text:style-name="T556"> </text:span><text:span text:style-name="T551">1969/70 HENDON EAST HAM (ESC) 1970/71 D.HAMLET ILFORD (LSC) KINGSTONIAN INTER XI (TEST) £3 1972/73 LEYTONSTONE SUTTON U LEATHERHEAD BARKING HAYES HARLOW (PMFL) ENFIELD (S/S) £3 WYCOMBE CHESHUNT (LCC) HENDON B.STORTFORD ENFIELD (LSC) 1973/74 ILFORD <text:s/>HENDON ST ALBANS LEYTONSTONE BARKING 1974/75 CROWN &amp; M (LSC) 1975/76 SOUTHALL WYCOMBE OXFORD C 1976/77 LEATHERHEAD ILFORD SOUTHALL CROYDON HARWICH &amp; P (FAT) £2 WIMBLEDON (LSC) £4 <text:s/>B.STORTFORD ENFIELD LEYTONSTONE WYCOMBE TOOTING (RILC) HITCHIN (S/S) (PH) 1977/78 SOUTHALL (S/S) £2 LEATHERHEAD CROYDON HITCHIN WYCOMBE TOOTING B.STORTFORD (LGE) (LSC) TILBURY (LGE) (HLC) CROYDON HAYES BARKING (LSC) D.HAMLET (HLC) KINGSTONIAN (LGE) (LSC) KETTERING (FAT) (14 JAN INC S/S UPDATE @ ENFIELD) £2 BOREHAM WOKING SUTTON U GRAYS A (ESC) CARSHALTON LEYTONSTONE STAINES SLOUGH HENDON W.HAM (FR) £5 GRAYS ATH (ETST) (S/S) £3 </text:span><text:span text:style-name="T536">WELLINGBOROUGH</text:span><text:span text:style-name="T545">: 1970/71 NORTHAMPTON (NSC) £4 </text:span><text:span text:style-name="T536">WATERLOOVILLE</text:span><text:span text:style-name="T545">: 1968/69 TV ENTER XI (FR) </text:span><text:span text:style-name="T536">WIMBLEDON</text:span><text:span text:style-name="T545">:</text:span><text:span text:style-name="T556"> 1964/65 DOVER £3 K.LYNN (EPFC) £3 1965/66 ISTMIAN LEAGUE XI (FR) CHELMSFORD SITTINGBOURNE (SLCC) K.LYNN (LGE) (EPFC) £3 EACH 1966/67 GILLINGHAM (FR) £5 BRENTFORD (LCC) £4</text:span><text:span text:style-name="T545"> WEYMOUTH £3 1967/68 BARNET 1968/69 READING (FR) £4 1969/70 BARNET £2 WEYMOUTH £2 1970/71 CHELMSFORD (SLC) £2 BARNET £2 HILLINGDON £2 MARGATE £2 C.PALACE (LCC) £4 1971/72 CAMB C £2 1974/75 TELFORD (FAT) MARGATE KETTERING (FAT) (FAC) £2 BURTON (LC) 1975/76 DOVER (SLCS/F) £2 BENEVENTO (AIT) £2 TONBRIDGE SIRACUSA (AIT) £3 STOURBRIDGE BURTON (LC) 1976/77 HITCHIN (LSC) £2 WALTHAMSTOW (LSC) £2 HILLINGDON (LC) £2 1977/78 BOSTON (CHAMPS) £2 </text:span><text:span text:style-name="T536">WORKSOP</text:span><text:span text:style-name="T545">: 1972/73 BARTON (FAT) £2 1973/74 HEDNESFORD £2 1975/76 MOSSLEY (NPLC) £2 1976/77 GAINSBOROUGH </text:span><text:span text:style-name="T536">WARE</text:span><text:span text:style-name="T545">: 1974/75 CAMB C</text:span><text:span text:style-name="T536"> WHITBY</text:span><text:span text:style-name="T545">: 1986/87 DONCASTER (FAC) </text:span><text:span text:style-name="T536">YIEWSLEY</text:span><text:span text:style-name="T545">: 1958/59 POOLE K.LYNN (SLC) 1961/62 SITTINGBOURNE </text:span><text:span text:style-name="T537">YEOVIL</text:span><text:span text:style-name="T546">: </text:span><text:span text:style-name="T551">1956/57 PETERBOROUGH (FAC) £10 </text:span><text:span text:style-name="T546">1957/58 BARRY </text:span><text:span text:style-name="T545">1959/60 BIDEFORD (WLC) K.LYNN 1961/62 GLASTONBURY (SPC) 1962/63 SWINDON (FAC) CHELMSFORD WISBECH DARTFORD 1963/64 TROWBRIDGE (LC) CAMB C SOUTHEND (FAC) £3 S.LEAGUE XI (FR) £2 1964/65 HASTINGS HILLINGDON K.LYNN 1965/66 WEYMOUTH WELLINGTON POOLE (SLC) 1966/67 Q.P.R (FR) £5 FOLKESTONE NUNEATON CAMB C 1967/68 TONBRIDGE (SLC) 1969/70 WEYMOUTH NUNEATON CAMB U £5 1970/71 CAMB C WEYMOUTH CHELMSFORD WIMBLEDON £3 MARGATE WORCESTER NUNEATON KETTERING STOURBRIDGE (FAT) BATH HEREFORD £3 GLOUCESTER ROMFORD DARTFORD K.LYNN HILLINGDON TELFORD 1972/73 WIMBLEDON £2 1974/75 CAMB C 1975/76 CAMB C BRISTOL C (TEST) £2 <text:s/></text:span></text:p>
      <text:p text:style-name="P429"/>
      <text:p text:style-name="P429"/>
      <text:p text:style-name="P429"/>
      <text:p text:style-name="P429"/>
      <text:p text:style-name="P436">102</text:p>
      <text:p text:style-name="P436"><text:soft-page-break/>CRAWLEY TOWN AWAYS COLLECTION</text:p>
      <text:p text:style-name="P436"/>
      <text:p text:style-name="P275"><text:span text:style-name="T536">1970/71</text:span><text:span text:style-name="T545"> FOLKESTONE (FAC) </text:span><text:span text:style-name="T536">1971/72</text:span><text:span text:style-name="T545"> HASTINGS (FAC) £5 M.POLICE (WOF) £3 </text:span><text:span text:style-name="T536">1975/76</text:span><text:span text:style-name="T545"> MINEHEAD £2 MET POLICE WIMBLEDON (LC) CANTERBURY EASTBOURNE ROMFORD ASHFORD HASTINGS (SFLC) (SCFAC) WATERLOOVILLE HAYES (FAT) LEYTONSTONE (LSC) POOLE DARTFORD BASINGSTOKE SAILSBURY TROWBRIDGE BOGNOR BEXLEY FINCHLEY (FAT) MAIDSTONE (EFL) </text:span><text:span text:style-name="T536">£2 EACH</text:span><text:span text:style-name="T545"> </text:span><text:span text:style-name="T536">1976/77</text:span><text:span text:style-name="T545"> FOLKESTONE (FAT) ANDOVER ASHFORD BOGNOR AYLESBURY CRAWLEY TONBRIDGE BOGNOR HASTINGS GRAVESEND (LC) ASHFORD BASINGSTOKE ROMFORD DORCHESTER (LC) BARNET TUNBRIDGE (FAC) £3 TROWBRIDGE </text:span><text:span text:style-name="T536">£1.50 EACH 1977/78</text:span><text:span text:style-name="T545"> MARGATE TROWBRIDGE HASTINGS (ECFL) TAUNTON ADDLESTONE TONBRIDGE SAILSBURY CHELMSFORD BASINGSTOKE FOLKESTONE DORCHESTER AYLESBURY </text:span><text:span text:style-name="T536">1978/79</text:span><text:span text:style-name="T545"> GOSPORT FOLKESTONE POOLE DOVER SAILSBURYWATERLOOVILLE CRAWLEY</text:span><text:span text:style-name="T536">1979/80</text:span><text:span text:style-name="T545"> ASHFORD</text:span></text:p>
      <text:p text:style-name="P187"/>
      <text:p text:style-name="P297">BRADFORD CITY COLLECTION </text:p>
      <text:p text:style-name="P444"/>
      <text:p text:style-name="P275"><text:span text:style-name="T536">1974/75</text:span><text:span text:style-name="T545"> DONCASTER READING ROTHERHAM CAMB U SWANSEA LINCOLN NORTHAMPTON </text:span><text:span text:style-name="T536">1975/76</text:span><text:span text:style-name="T545"> BRENTFORD TRANMERE STOCKPORT DARLINGTON BARNSLEY SCUNTHORPE WORKINGTON ROCHDALE TOOTING (FAC) £2 SWANSEA SOUTHPORT READING TORQUAY LINCOLN NORTHAMPTON CREWE </text:span><text:span text:style-name="T536">1976/77</text:span><text:span text:style-name="T545"> CAMB U </text:span></text:p>
      <text:p text:style-name="P275"><text:span text:style-name="T545">WALSALL (FAC) WATFORD HARTLEPOOL WORKINGTON EXETER ALDERSHOT SOUTHPORT TORQUAY BARNSLEY HUDDERSFIELD (LGE) (WRSC) £2 DONCASTER ROCHDALE CREWE SOUTHEND SCUNTHORPE BOURNEMOUTH </text:span><text:span text:style-name="T536">1977/78</text:span><text:span text:style-name="T545"> CAMB U OXFORD CHESTER PLYMOUTH PRESTON HEREFORD SHEFF W BURY CREWE (FAC) LINCOLN WREXHAM CHESTERFIELD COLCHESTER GILLINGHAM TRANMERE (FEB) (S/S 14 MAR) £3 ROTHERHAM PORT V SHREWSBURY PORTSMOUTH SWINDON WALSALL </text:span><text:span text:style-name="T536">1978/79</text:span><text:span text:style-name="T545"> PORT V (FAC) ROCHDALE BOURNEMOUTH WIGAN (MAY) £2 WIMBLEDON (FEB) (APR) £2 SCUNTHORPE READING DONCASTER PORTSMOUTH DARLINGTON TORQUAY GRIMSBY </text:span><text:span text:style-name="T536">1980/81</text:span><text:span text:style-name="T545"> ROTHERHAM (FLC) STOCKPORT SCUNTHORPE LIVERPOOL (FLC) BOURNEMOUTH NORTHAMPTON TRANMERE </text:span></text:p>
      <text:p text:style-name="P275"><text:span text:style-name="T545">CREWE PORT V YORK LINCOLN DARLINGTON WIMBLEDON SOUTHEND PETERBORO TORQUAY HALIFAX (FEB) ROCHDALE MANSFIELD BURY WIGAN HARTLEPOOL HEREFORD </text:span><text:span text:style-name="T536">1981/82</text:span><text:span text:style-name="T545"> WIGAN BLACKPOOL (FLC) COLCHESTER ROCHDALE MANSFIELD (LGE) (FLC) ALDERSHOT SHEFF U PORT V HARTLEPOOLIPSWICH (FLC) PETERBORO DARLINGTON BURY HULL HEREFORD SCUNTHORPE NORTHAMPTON STOCKPORT TRANMERE HALIFAX BLACKPOOL CREWE BOURNEMOUTH </text:span><text:span text:style-name="T542">FIXTURE LIST 4 PAGE</text:span><text:span text:style-name="T545"> </text:span><text:span text:style-name="T536">1982/83</text:span><text:span text:style-name="T545"> READING MANSFIELD (FLC) (FAC) (4 PAGE) £3 NEWPORT SOUTHEND WALSALL PLYMOUTH DONCASTER ROCHDALE (FLC) MAN U (FLC)WREXHAM/GILLINGHAM EXETER WIGAN ORIENT BRISTOL R HUDDERSFIELD </text:span><text:span text:style-name="T536">1983/84</text:span><text:span text:style-name="T545"> WIGAN (FAC) LINCOLN WIMBLEDON PORT V </text:span><text:span text:style-name="T536">1986/87</text:span><text:span text:style-name="T545"> DERBY BIRMINGHAM MILLWALL EVERTON (FAC) GRIMSBY SHREWSBURY BLACKBURN BARNSLEY PORTSMOUTH SUNDERLAND (INC TICKET) £2 HULL (INC TICKET) £2 </text:span><text:span text:style-name="T536">1987/88</text:span><text:span text:style-name="T545"> SWINDON LEEDS MILLWALL PLYMOUTH BLACKBURN FULHAM MIDDLESBRORO (LGE) (P/OFF) BIRMINGHAM MAN C C.PALACE SHEFF U READING (FLC) ASTON V NEWCASTLE (SIMOD) BOURNEMOUTH SHREWSBURY STOKE SOUTHAMPTON (SIMOD) OXFORD (FAC) OLDHAM HUDDERSFIELD W.B.A BARNSLEY HULL READING LEICESTER IPSWICH </text:span><text:span text:style-name="T536">1988/89</text:span><text:span text:style-name="T545"> DONCASTER (YHC) STOKE SHREWSBURY OLDHAM PORTSMOUTH BLACKBURN READING (FLC) C.PALACE LEEDS SCUNTHORPE (FLC) BOURNEMOUTH BRIGHTON (LGE) (SIMOD) CHELSEA (LGE) (SIMOD) EVERTON (FLC) BIRMINGHAM SUNDERLAND TOTTENHAM (FAC) BRISTOL C (FLC) HULL (LGE) (FAC) PLYMOUTH W.B.A BARNSLEY OXFORD WATFORD IPSWICH LEICESTER MAN C LINCOLN (BEN) </text:span><text:span text:style-name="T536">1989/90</text:span><text:span text:style-name="T545"> DNEPR (FR) PORT V PORTSMOUTH LEICESTER SWINDON BRIGHTON IPSWICH LEEDS HULL BOURNEMOUTH W.HAM MIDDLESBORO W.B.A CHARLTON (FAC) WOLVES BARNSLEY OXFORD SHEFF U STOKE NEWCASTLE SUNDERLAND BLACKBURN WATFORD PLYMOUTH OLDHAM </text:span><text:span text:style-name="T536">1990/91</text:span><text:span text:style-name="T545"> GRIMSBY (DYHC) £2 TRANMERE READING SWANSEA CHESTER BRENTFORD STOKE WIGAN PRESTON CAMB U BOLTON SHREWSBURY (LGE) GRIMSBY BOURNEMOUTH BIRMINGHAM FULHAM SOUTHEND ROTHERHAM </text:span><text:span text:style-name="T536">1991/92</text:span><text:span text:style-name="T545"> STOKE STOCKPORT (FLC) BOLTON SHREWSBURY FULHAM TORQUAY READING STOCKPORT </text:span><text:span text:style-name="T536">1992/93</text:span><text:span text:style-name="T545"> BRIGHTON STOKE STOCKPORT BURNLEY FULHAM PRESTON (FAC) ROTHERHAM BOURNEMOUTH PORT V MANSFIELD SWANSEA HULL WIGAN W.B.A BLACKPOOL BOLTON READING </text:span><text:span text:style-name="T536">1993/94</text:span><text:span text:style-name="T545"> BURNLEY CAMB U NORWICH BRIGHTON BLACKPOOL READING ROTHERHAM BOURNEMOUTH WREXHAM BRISTOL R SWANSEA HULL PORT V BRENTFORD YORK </text:span><text:span text:style-name="T536">1994/95</text:span><text:span text:style-name="T545"> ORIENT </text:span><text:span text:style-name="T536">1995/96</text:span><text:span text:style-name="T545"> MAN U (FR) SWINDON </text:span><text:span text:style-name="T536">1996/97</text:span><text:span text:style-name="T545"> SHEFF U PORTSMOUTH </text:span><text:span text:style-name="T536">1998/99</text:span><text:span text:style-name="T545"> GRIMSBY (FAC) OXFORD </text:span><text:span text:style-name="T536">1999/00</text:span><text:span text:style-name="T545"> SHEFF W W.HAM MAN U </text:span><text:span text:style-name="T536">2002/03</text:span><text:span text:style-name="T545"> SHEFF W </text:span><text:span text:style-name="T536">2004/05</text:span><text:span text:style-name="T545"> DONCASTER </text:span><text:span text:style-name="T536">2005/06</text:span><text:span text:style-name="T545"> NOTTS F £2 </text:span><text:span text:style-name="T536">2006/07</text:span><text:span text:style-name="T545"> BRISTOL C £2 </text:span><text:span text:style-name="T536">2007/08</text:span><text:span text:style-name="T545"> MK.DONS PETERBORO MORECAMBE </text:span><text:span text:style-name="T542">£2 EACH</text:span><text:span text:style-name="T545"> </text:span></text:p>
      <text:p text:style-name="P275"><text:span text:style-name="T536">2008/09</text:span><text:span text:style-name="T545"> NOTTS C ROTHERHAM </text:span><text:span text:style-name="T542">£2 EACH</text:span><text:span text:style-name="T545"> </text:span><text:span text:style-name="T536">2009/10</text:span><text:span text:style-name="T545"> PORT V £2 </text:span><text:span text:style-name="T536">2010/11</text:span><text:span text:style-name="T545"> STEVENAGE £2 </text:span><text:span text:style-name="T536">2011/12</text:span><text:span text:style-name="T545"> SWINDON £2 </text:span><text:span text:style-name="T536">2012/13</text:span><text:span text:style-name="T545"> ACCRINGTON £2 ROTHERHAM £2 </text:span><text:span text:style-name="T536">2014/15</text:span><text:span text:style-name="T545"> COLCHESTER £2 COVENTRY £2</text:span></text:p>
      <text:p text:style-name="P429"/>
      <text:p text:style-name="P275"><text:span text:style-name="T536">AWAYS</text:span><text:span text:style-name="T545"> </text:span><text:span text:style-name="T547">BARNSLEY</text:span><text:span text:style-name="T545"> 1988/89 1989/90 </text:span><text:span text:style-name="T547">BLACKPOOL</text:span><text:span text:style-name="T545"> 2005/06 </text:span><text:span text:style-name="T547">BURNLEY </text:span><text:span text:style-name="T545">2003/04 </text:span><text:span text:style-name="T547">BURY</text:span><text:span text:style-name="T545"> 1998/99 </text:span><text:span text:style-name="T547">HUDDERSFIELD</text:span><text:span text:style-name="T545"> 1992/93 1994/95 1998/99 2004/05 </text:span><text:span text:style-name="T547">LEEDS</text:span><text:span text:style-name="T545"> 1998/99 (FLC) </text:span></text:p>
      <text:p text:style-name="P275"><text:span text:style-name="T545">1999/00 </text:span><text:span text:style-name="T547">LEICESTER</text:span><text:span text:style-name="T545"> 1999/00</text:span><text:span text:style-name="T547"> LIVERPOOL </text:span><text:span text:style-name="T545">2000/01 </text:span><text:span text:style-name="T547">MAN CITY</text:span><text:span text:style-name="T545"> 1996/97</text:span><text:span text:style-name="T547"> MAN UTD</text:span><text:span text:style-name="T545"> 1999/00 </text:span><text:span text:style-name="T547">MORECAMBE </text:span><text:span text:style-name="T545">2008/09</text:span><text:span text:style-name="T547"> OLDHAM</text:span><text:span text:style-name="T545"> 1988/89 1989/90 </text:span><text:span text:style-name="T547">PORT V</text:span><text:span text:style-name="T545"> 1997/98</text:span></text:p>
      <text:p text:style-name="P275"><text:span text:style-name="T547">ROTHERHAM</text:span><text:span text:style-name="T545"> 1992/93 1993/94 </text:span><text:span text:style-name="T547">SHEFF WED</text:span><text:span text:style-name="T545"> 1994/95 (FLC) 1999/00 2001/02 </text:span></text:p>
      <text:p text:style-name="P429"/>
      <text:p text:style-name="P296">RESERVE PROGRAMMES £2 EACH UNLESS STATED</text:p>
      <text:p text:style-name="P438"/>
      <text:p text:style-name="P275"><text:span text:style-name="T537">ASTON VILLA</text:span><text:span text:style-name="T545">: 1967/68 BLACKPOOL/BURY £3 1971/72 BIRMINGHAM (YC) £3 1976/77 LIVERPOOL £5 1984/85 BARNSLEY BRAD C 1997/98 BLACKBURN </text:span></text:p>
      <text:p text:style-name="P275"><text:span text:style-name="T537">ARSENAL</text:span><text:span text:style-name="T545">:1951/52 BRISTOL R (SLCR) £5 1952/53 Q.P.R (FCC) (SOF) £4 1954/55 TOTTENHAM £5 1964/65 PETERBORO £5 </text:span><text:span text:style-name="T551">1965/66 WIMBLEDON (MLCC) (S/S) £20 </text:span><text:span text:style-name="T545">1966/67 PETERBORO (CR ST) 1967/68 SWINDON £5 1968/69 BRISTOL C £5 PETERBORO £5 </text:span><text:span text:style-name="T537">BLACKPOOL</text:span><text:span text:style-name="T545">:1976/77 COVENTRY £5 1982/83 COVENTRY £2 LEEDS £4 1983/84 BRAD C £3 PORT V £2 BARNSLEY £3 1984/85 LEEDS £3 1992/93 W.B.A 1993/94 MAN U (MCF) </text:span><text:span text:style-name="T537">BIRMINGHAM</text:span><text:span text:style-name="T545">: 1963/64 ALDERSHOT £5 1964/65 BRISTOL R £5 READING £5 SWINDON £5 1967/68 SWINDON £5 PETERBORO (FC) £4 1968/69 PETERBORO (FCC) £5 1975/76 LEICESTER £5 1979/80 FULHAM £4 1980/81 BRISTOL R £2 LEICESTER £2 SWINDON £2 1981/82 BRISTOL R (SJFC) WATFORD (SJFC) IPSWICH SWINDON Q.P.R NORWICH BRISTOL R LEICESTER ASTON V (SJFC) 1982/83 DERBY (SJFC) TRANMERE (YC) 1994/95 CHELTENHAM PRESTON HULL </text:span><text:span text:style-name="T537">BRISTOL R</text:span><text:span text:style-name="T545">: 1963/64 NOTTS C (S/S TR) £5 1979/80 CARDIFF £5 </text:span><text:span text:style-name="T537">BRIGHTON</text:span><text:span text:style-name="T545">: 1967/68 CARDIFF £5 NORWICH £5 1975/76 COLCHESTER £7 1980/81 WATFORD £3 MILLWALL £4 1986/87 ARSENAL 1988/89 ARSENAL </text:span><text:span text:style-name="T537">BRENTFORD</text:span><text:span text:style-name="T545">: 1966/67 BRISTOL C £6 1977/78 PORTSMOUTH (MWL) £6 WATFORD £6 1979/80 BRIGHTON (MWL) £4 1980/81 PETERBORO (MWL) £3 </text:span><text:span text:style-name="T537">BRAD CITY</text:span><text:span text:style-name="T545">: 1968/69 BRAD PA £7 1969/70 NOTTS C £7 1982/83 WIGAN £3 1983/84 GRIMSBY £3 </text:span><text:span text:style-name="T536">BARNET</text:span><text:span text:style-name="T545">: 1987/88 WIMBLEDON </text:span></text:p>
      <text:p text:style-name="P275"><text:span text:style-name="T545">1988/89 WYCOMBE BRENTFORD 1990/91 BRENTFORD (LGE) COLCHESTER 1991/92 BRENTFORD (LGE) (PCF) C.PALACE 1992/93 C.PALACE 1993/94 BRENTFORD </text:span><text:span text:style-name="T536">BLACKBURN</text:span><text:span text:style-name="T545">: 2001/02 SHEFF W </text:span><text:span text:style-name="T536">BOLTON</text:span><text:span text:style-name="T545">: 2002/03 MAN U (@ BURY) </text:span><text:span text:style-name="T537">CARDIFF</text:span><text:span text:style-name="T545">:1970/71 SWINDON £8 1973/74 IPSWICH £10 C.PALACE £10 1976/77 Q.P.R £9 1979/80 BRISTOL R £7 READING £7 1980/81 FULHAM £7 READING £6 </text:span><text:span text:style-name="T536">CAMB UTD</text:span><text:span text:style-name="T545">:1982/83 CHELSEA (SECLCF) £6 </text:span><text:span text:style-name="T551">1992/93</text:span><text:span text:style-name="T549"> </text:span><text:span text:style-name="T551">COVENTRY (SJFC) 1993/94</text:span><text:span text:style-name="T549"> </text:span><text:span text:style-name="T551">ARSENAL (SECL) LUTON (EJC) 2002/03 Q.P.R </text:span><text:span text:style-name="T537">C.PALACE</text:span><text:span text:style-name="T545">: 1958/59 MANSFIELD £6 1959/60 <text:s/>MANSFIELD £6 NOTTS C £6 BRENTFORD £6 1960/61 <text:s/>BRENTFORD £5 1961/62 NOTTS C (SLCR) £5 SHREWSBURY £5 CARDIFF £5 1962/63 <text:s/>LEICESTER (TC) £4 BRISTOL R £5 COLCHESTER £5 MANSFIELD £5 NOTTS F (SOF) £5 PETERBORO £6 1964/65 MANSFIELD £5 1965/66 NOTTS F £5 SHREWSBURY £5 FULHAM (SECL) £7 PETERBORO £5 1966/67 READING (TC) £5 ENGLAND YTH XI (FR) LEICESTER (TC) £5 IPSWICH £6 1967/68 BRISTOL R £5 BRISTOL C £5 ENGLAND YTH XI (FR) SWANSEA £5 BRIGHTON £5 COVENTRY (YCS/F) £3 BRISTOL C £5 NORWICH £6 1968/69 LEICESTER £5 TOTTENHAM (T/C) £7 1969/70 BRISTOL R (TC) £6 LUTON (TC) £6 BRISTOL C £6 SOUTHAMPTON (T/C) £6 PETERBORO £6 1970/71 BRISTOL R (TC) £6 BRISTOL C (T/C) £6 SWINDON £7 SWANSEA £7 SOUTHAMPTON £7 1973/74 BRISTOL C £6 BIRMINGHAM £6 READING £6 LUTON £6 FULHAM £6 1976/77 EVERTON (YCF) £3 FULHAM £6 1977/78 SWINDON £2 W.B.A (YCS/F2ND REPLAY) £6 1978/79 CARDIFF SWINDON 1979/80 LEICESTER £2 BRISTOL R £4 NORWICH £5 CARDIFF £5 1980/81 SWINDON £3 1981/82 BIRMINGHAM £3 BRISTOL R £3 IPSWICH £4 NORWICH £4 READING £3 1982/83 FULHAM £4 1983/84 WATFORD 1984/85 BRIGHTON 1985/86 Q.P.R NORWICH BIRMINGHAM LUTON PORTSMOUTH 1986/87 Q.P.R WATFORD SWINDON ARSENAL NORWICH PORTSMOUTH CHARLTON LUTON SOUTHAMPTON IPSWICH BRISTOL R 1987/88 SWINDON BRIGHTON NORWICH ARSENAL BRISTOL R PORTSMOUTH READING WATFORD 1988/89 READING SWINDON PORTSMOUTH ARSENAL LUTON BRIGHTON Q.P.R MILLWALL NORWICH WATFORD 1989/90 CHARLTON BRIGHTON WATFORD READING PORTSMOUTH FULHAM <text:s/>NORWICH ARSENAL 1990/91 MILLWALL PORTSMOUTH BRIGHTON NORWICH WATFORD ARSENAL LUTON Q.P.R (2 MAY)WIMBLEDON W.HAM 1991/92 WIMBLEDON (YCS/F) PORTSMOUTH BRIGHTON READING FULHAM ARSENAL IPSWICH CHARLTON WIMBLEDON LUTON CHELSEA NORWICH 1992/92 MILLWALL BRISTOL C IPSWICH LUTON ARSENAL NORWICH WATFORD FULHAM WIMBLEDON BRIGHTON PORTSMOUTH 1997/98 W.HAM </text:span><text:span text:style-name="T536">COLCHESTER</text:span><text:span text:style-name="T545">: 1956/57 SPALDING (ECLC) £6 MARCH (ECL) £6 1957/58 YARMOUTH £6 1958/59 EYNESBURY £5 1959/60 BRENTFORD £4 1964/65 BEDFORD (MYL) £9 1966/67 ROMFORD (MYL) £8 1968/69 C.PALACE (SECLC) £10 </text:span><text:span text:style-name="T537">CHESTERFIELD</text:span><text:span text:style-name="T545">: 1967/68 GRIMSBY (NIL) £7 1968/69 HULL (NILC) £15 (NIL) £15 BARNSLEY (NIL) £15 GRIMSBY (NIL) £15 1970/71 HUDDERSFIELD (NIL) £15 DONCASTER (NIL) £15 1977/78 BRAD C (NML) (TRIM) £4 </text:span><text:span text:style-name="T537">COVENTRY</text:span><text:span text:style-name="T545">: 1967/68 PETERBORO £5 1980/81 STOKE £4 </text:span><text:span text:style-name="T537">CHELSEA</text:span><text:span text:style-name="T545">: </text:span><text:span text:style-name="T556">1</text:span><text:span text:style-name="T545">979/80 BIRMINGHAM £4 </text:span><text:span text:style-name="T538">CARLISLE</text:span><text:span text:style-name="T551">: 1948/49 WORKINGTON (GRUBBY INSIDE &amp; OUT) £20 </text:span><text:span text:style-name="T537">CHARLTON</text:span><text:span text:style-name="T545">: 1951/52 PORTSMOUTH (FC) £14 1960/61 SOUTHAMPTON £6 </text:span><text:span text:style-name="T553">1968/69 COLCHESTER (11 MAR) COLCHESTER YTH (15 MAR) </text:span><text:span text:style-name="T541">£15 EACH </text:span><text:span text:style-name="T553">1978/79 BRIGHTON £7 1980/81 MILLWALL (MWL) £6 1981/82 MILLWALL (MWL) £6</text:span><text:span text:style-name="T550"> </text:span><text:span text:style-name="T553">1984/85 SWINDON LUTON READING 1985/86 WATFORD TOTTENHAM 1986/87 TOTTENHAM £3 1987/88 TOTTENHAM W.HAM 1989/90 TOTTENHAM ARSENAL WATFORD</text:span><text:span text:style-name="T545"> </text:span><text:span text:style-name="T553">1990/91 LUTON WIMBLEDON READING TOTTENHAM ARSENAL WATFORD Q.P.R 1991/92 LUTON PORTSMOUTH Q.P.R MILLWALL IPSWICH NORWICH SWINDON BRIGHTON TOTTENHAM WIMBLEDON ARSENAL SOUTHAMPTON W.HAM 1992/93 TOTTENHAM NORWICH Q.P.R MILLWALL SWINDON (APR) ARSENAL LUTON SOUTHAMPTON WATFORD WIMBLEDON PORTSMOUTH 1993/94 WIMBLEDON TOTTENHAM WATFORD MILLWALL SITTINGBOURNE (KSC) £5 IPSWICH SWINDON LUTON ARSENAL BRIGHTON PORTSMOUTH BRISTOL C Q.P.R W.HAM 1994/95 Q.P.R LUTON MILLWALL WATFORD W.HAM TOTTENHAM BRISTOL C OXFORD PORTSMOUTH GRAVESEND (KSC) (JAN 17) £5 (JAN 23) £5 SWINDON ARSENAL SOUTHAMPTON NORWICH TONBRIDGE (KSC) £5 IPSWICH BRIGHTON BRISTOL R 1995/96 Q.P.R C.PALACE BRISTOL C </text:span><text:span text:style-name="T537">DERBY C</text:span><text:span text:style-name="T545">: </text:span><text:span text:style-name="T556">1991/92 NOTTS C YTH (FAYC) £3 </text:span><text:span text:style-name="T538">EXETER</text:span><text:span text:style-name="T551">: 1955/56 WEYMOUTH (S/S) £15 </text:span><text:span text:style-name="T545"><text:s/></text:span><text:span text:style-name="T537">FULHAM</text:span><text:span text:style-name="T545">: </text:span><text:span text:style-name="T551">1947/48 NORTHAMPTON RES £15 1</text:span><text:span text:style-name="T545">961/62 MILLWALL £7 1965/66 PETERBORO £10 1973/74 SWINDON £8 1974/75 C.PALACE (YC) £9 1977/78 ORIENT £7 1979/80 SWINDON £6 1980/81 CARDIFF £6 SWINDON £5 READING £5 LUTON £5 BRISTOL C £5 1981/82 WATFORD (FC) £5 (SJFC2RD) £5 C.PALACE £6 ARSENAL £6 BIRMINGHAM £5 1982/83 C.PALACE £51983/84 C.PALACE £5 NORWICH £5 WATFORD £5 READING £5 LEICESTER £5 SWINDON £5 TOTTENHAM £6 Q.P.R £5 BIRMINGHAM £5 1984/85 C.PALACE £4 TOTTENHAM £5 1985/86 ARSENAL £3 C.PALACE £3 PORTSMOUTH £3 Q.P.R £3 1986/87 CHARLTON £3 WATFORD £2 TOTTENHAM £3 Q.P.R £2.50 PORTSMOUTH £2.50 C.PALACE £2.50 1987/88 NORWICH £2.50 Q.P.R £2.50 1988/89 TOTTENHAM £2.50 Q.P.R NORWICH CHELSEA 1989/90 W.HAM ARSENAL CHARLTON WATFORD 2001/02 ARSENAL 2002/03 ARSENAL </text:span><text:span text:style-name="T537">GRIMSBY</text:span><text:span text:style-name="T545">:1967/68 ALFRETON £4 RETFORD £4 </text:span><text:span text:style-name="T536">GILLINGHAM</text:span><text:span text:style-name="T545">: 1988/89 FULHAM (SJFC) £2 1998/99 W.HAM </text:span><text:span text:style-name="T537">HUDDERSFIELD</text:span><text:span text:style-name="T545">: 1953/54 SHEFF U £10 </text:span><text:span text:style-name="T536">HEREFORD</text:span><text:span text:style-name="T545">:</text:span><text:span text:style-name="T551">1973/74 BRISTOL R YTH (FAYC) £15 </text:span><text:span text:style-name="T537">HULL </text:span><text:span text:style-name="T545">:1951/52 DENABY £16 FRICKLEY £18 1954/55 BRAD PA £15 GRIMSBY £14 1955/56 BRAD PA £12 1956/57 BRAD PA £12 GRIMSBY £12 1957/58 BRAD PA £12 NOTTS F £12 1958/59 GRIMSBY £10 HARTLEPOOL £10 BRAD PA £10 1959/60 BRAD PA £10 PORT V £10 WORKINGTON £10 DARLINGTON £10 HARTLEPOOL £10 1960/61 DARLINGTON £9 HARTLEPOOL £9 1961/62 PORT V £9 1962/63 GATESHEAD £7 1963/64 HARTLEPOOL £8 GRIMSBY (NOV) £6 (APR) £6 DARLINGTON £8 STOCKPORT £8 1967/68 WORKINGTON £5 ASHINGTON (NRL) £5 (NRLCC) £5 S.SHIELDS (NRLKC) £6 1968/69 GRIMSBY (NMLC) £5 GRIMSBY JUN (NIL) £5 MANSFIELD £5 CHESTERFIELD (NML) £5 (NILC) £5 LINCOLN £4 </text:span><text:span text:style-name="T537">IPSWICH</text:span><text:span text:style-name="T545">:</text:span><text:span text:style-name="T551">1951/52 BRISTOL R (FCB) (R/S)£10 1959/60 SOUTHAMPTON £3 1961/62 MANSFIELD (WOF) £3 1967/68 LEICESTER (FC) £6 </text:span><text:span text:style-name="T545">1976/77 C.PALACE £5 1979/80 Q.P.R £5 </text:span><text:span text:style-name="T536">KIDDERMINSTER</text:span><text:span text:style-name="T545">: 1993/94 PETERBORO YTH (FAYC) </text:span><text:span text:style-name="T537">L.ORIENT</text:span><text:span text:style-name="T545">: 1957/58 SOUTHEND £5 1959/60 SWANSEA £3 1963/64 SWINDON £9 1964/65 SWINDON £9 BRIGHTON (SLCR) £9 FULHAM (SJFC) £10 1967/68 C.PALACE (LYCC) £9 1968/69 READING YTH (SECL) (T/C) £8 1971/72 Q.P.R (LCC) (SOF) £4 1975/76 LEICESTER (SOF) £6 FULHAM (SECL) £7 (FC) (SOF) £7 1976/77 FULHAM (FC @ ILFORD) £10 1977/78 SWINDON £5 LEICESTER £5 BRISTOL R £5 1978/79 FULHAM £7 1980/81 FULHAM <text:s/></text:span></text:p>
      <text:p text:style-name="P297">103</text:p>
      <text:p text:style-name="P275"><text:soft-page-break/><text:span text:style-name="T536">LINCOLN</text:span><text:span text:style-name="T545">:</text:span><text:span text:style-name="T553"> 1961/62 SCUNTHORPE (NRL) £5 1996/97 ROCHDALE £4 1999/00 ROTHERHAM (PL) £3 (PLC) £3 2001/02 SCUNTHORPE £3 2005/06 HULL £3 SHEFF U B £3 2006/07 SHEFF U B £3 2008/09 SHEFF U £3 SHEFF W £3 </text:span><text:span text:style-name="T537">LUTON</text:span><text:span text:style-name="T545">: 1980/81 Q.P.R £4 1985/86 READING 1986/87 ARSENAL 1988/89 READING </text:span><text:span text:style-name="T537">LEEDS</text:span><text:span text:style-name="T545">: 1966/67 MAN U £3 1977/78 C.PALACE (YC) 1989/90 LEICESTER HULL COVENTRY BLACKBURN 2001/02 MAN U </text:span><text:span text:style-name="T537">LEICESTER</text:span><text:span text:style-name="T545">:1961/62 PETERBORO £9 1962/63 PETERBORO £9 1964/65 PETERBORO £8 1966/67 PETERBORO £6 1967/68 PETERBORO £4 1968/69 SWANSEA NORTHAMPTON SWANSEA PETERBORO </text:span><text:span text:style-name="T547">£3 EACH </text:span><text:span text:style-name="T545">1969/70 WALSALL £4 CRYSTAL P £5 1974/75 BRISTOL R (TC) £5 BIRMINGHAM £6 1975/76 FULHAM £7 1976/77 FULHAM £7 1978/79 Q.P.R (TC) £4 </text:span><text:span text:style-name="T536">LIVERPOOL</text:span><text:span text:style-name="T545">: 2001/02 SHEFF W </text:span><text:span text:style-name="T537">MILLWALL</text:span><text:span text:style-name="T545">: 1978/79 COLCHESTER (SJFC) £4 1979/80 READING (YC) £5 1980/81 BRIGHTON £4 </text:span><text:span text:style-name="T537">MAN CITY</text:span><text:span text:style-name="T545">: 1956/57 ASTON V £6 1958/59 PRESTON </text:span><text:span text:style-name="T546">£4 </text:span><text:span text:style-name="T545">1959/60 BARNSLEY £3 PRESTON (TC) £3 1960/61 BOLTON SHEFF W BLACKPOOL ASTON V PRESTON </text:span><text:span text:style-name="T548">£4 EACH </text:span><text:span text:style-name="T545">1961/62 STOKE ASTON V </text:span><text:span text:style-name="T548">£4 EACH </text:span><text:span text:style-name="T545">1962/63 STOKE </text:span><text:span text:style-name="T548">£3.50 EACH </text:span><text:span text:style-name="T545">1963/64 SHEFF U ASTON V BOLTON BURNLEY STOKE PRESTON NEWCASTLE PRESTON (YC) (S/S) £5 </text:span><text:span text:style-name="T548">£3 EACH </text:span><text:span text:style-name="T545">1964/65 BOLTON PRESTON </text:span><text:span text:style-name="T548">£3 EACH </text:span><text:span text:style-name="T545">1966/67 MAN U (YC) (MRK TC) </text:span><text:span text:style-name="T546">£3 </text:span><text:span text:style-name="T545">1967/68 BARNSLEY (T/C) STOKE BOLTON </text:span><text:span text:style-name="T548">£3 EACH </text:span><text:span text:style-name="T545">1970/71 COVENTRY £3 SHEFF U £3 1972/73 BLACKPOOL LIVERPOOL SHEFF W </text:span><text:span text:style-name="T548">£3 EACH</text:span><text:span text:style-name="T545"> 1973/74 HUDDERSFIELD STOKE </text:span><text:span text:style-name="T548">£4 EACH </text:span><text:span text:style-name="T545">1974/75 DERBY EVERTON SHEFF U STOKE </text:span><text:span text:style-name="T548">£4 EACH </text:span><text:span text:style-name="T545">1975/76 DERBY HUDDERSFIELD </text:span><text:span text:style-name="T548">£4 EACH </text:span><text:span text:style-name="T545">1976/77 PRESTON </text:span><text:span text:style-name="T546">£3 BURNLEY £3 </text:span><text:span text:style-name="T545">1977/78 ASTON V STOKE LIVERPOOL PRESTON </text:span><text:span text:style-name="T548">£3 EACH </text:span><text:span text:style-name="T545">1978/79 SHEFF U (T/C) £2 HUDDERSFIELD </text:span><text:span text:style-name="T548">£3 EACH </text:span><text:span text:style-name="T545">1979/80 NOTTS F £31987/88 EVERTON DERBY SHEFF U ASTON V 1988/89 MAN U 1991/92 SHEFF W LEEDS 1992/93 ASTON V 1993/94 MIDDLESBOROUGH MANSFIELD W.B.A HUDDERSFIELD PORT V STOKE 1994/95 MANSFIELD</text:span><text:span text:style-name="T538"> MAIDSTONE</text:span><text:span text:style-name="T551">: 1950/51 UXBRIDGE £15 1951/52 ERITH &amp; B £15 TILBURY RES £15</text:span><text:span text:style-name="T545"> </text:span><text:span text:style-name="T536">MANSFIELD</text:span><text:span text:style-name="T545">: 1959/60 FULHAM £10 </text:span><text:span text:style-name="T536">MAN UTD</text:span><text:span text:style-name="T545">: 1958/59 MAN C (T/M) LIVERPOOL (T/M) 1959/60 SHEFF U (T/M) STOKE (T/M) LIVERPOOL (T/M</text:span><text:span text:style-name="T546">) </text:span><text:span text:style-name="T537">NORTHAMPTON</text:span><text:span text:style-name="T545">: 1960/61 COVENTRY £6 </text:span><text:span text:style-name="T556">1998/99 SOUTHAMPTON 1999/00 ARSENAL PORTSMOUTH </text:span><text:span text:style-name="T537">NOTTS C</text:span><text:span text:style-name="T545">:1958/59 C.PALACE £10 NORWICH £10 1961/62 PETERBORO £10 1962/63 PETERBORO £10 </text:span><text:span text:style-name="T556">1982/83 WATFORD (SJFC) £4 1984/85 COVENTRY £3 CHESTERFIELD YTH (FAYC) £5 1985/86 PRESTON £2 </text:span><text:span text:style-name="T545">1990/91 WATFORD (YC) £3 </text:span><text:span text:style-name="T537">NORWICH </text:span><text:span text:style-name="T545">:1979/80 LEICESTER Q.P.R SOUTHAMPTON/MILLWALL YTH 1980/81 CARDIFF READING 1981/82 ARSENAL CHELSEA £3 C.PALACE WATFORD 1982/83 LEICESTER LUTON 1983/84 BIRMINGHAM BRIGHTON CHELSEA SWANSEA TOTTENHAM 1985/86 CHELSEA IPSWICH READING 1986/87 READING ARSENAL BRIGHTON BRISTOL R CHARLTON CHELSEA IPSWICH MILLWALL Q.P.R TOTTENHAM WATFORD 1987/88 Q.P.R BRIGHTON BRISTOL R CHARLTON C.PALACE IPSWICH OXFORD SWINDON TOTTENHAM WATFORD <text:s/>W.HAM 1988/89 ARSENAL BRIGHTON CHARLTON OXFORD PORTSMOUTH Q.P.R <text:s/>SWINDON TOTTENHAM WATFORD CHELSEA (NOV) £2 (JAN) C.PALACE IPSWICH LUTON MILLWALL 1989/90 MILLWALL BRIGHTON LUTON CHARLTON CHELSEA OXFORD PORTSMOUTH READING SWINDON TOTTENHAM WATFORD W.HAM 1990/91 ARSENAL BRIGHTON CHARLTON CHELSEA C.PALACE IPSWICH LUTON OXFORD READING SWINDON TOTTENHAM WATFORD W.HAM WIMBLEDON 1991/92 ARSENAL BRIGHTON CHELSEA C.PALACE IPSWICH LUTON MILLWALL OXFORD PORTSMOUTH Q.P.R READING SWINDON TOTTENHAM WATFORD W.HAM WIMBLEDON 1992/93 ARSENAL BRIGHTON BRISTOL C CHARLTON C.PALACE IPSWICH LUTON MILLWALL OXFORD PORTSMOUTH SWINDON WATFORD W.HAM WIMBLEDON 1993/94 ARSENAL BRIGHTON BRISTOL C BRISTOL R CHARLTON C.PALACE MILLWALL OXFORD PORTSMOUTH TOTTENHAM WATFORD W.HAM WIMBLEDON BRIGHTON 1994/95 BRISTOL C BRISTOL R CHARLTON CHELSEA C.PALACE IPSWICH LUTON MILLWALL OXFORD PORTSMOUTH Q.P.R SWINDON TOTTENHAM WATFORD W.HAM WIMBLEDON 1995/96 ARSENAL BRIGHTON BRISTOL C BRISTOL R CHARLTON CHELSEA IPSWICH LUTON MILLWALL OXFORD Q.P.R SWINDON TOTTENHAM WATFORD W.HAM WIMBLEDON 1996/97 CHELSEA C.PALACE TOTTENHAM W.HAM SWINDON 1997/98TOTTENHAM 2000/01 LUTON MILLWALL CHELTENHAM </text:span><text:span text:style-name="T537">NOTTINGHAM F</text:span><text:span text:style-name="T546">:</text:span><text:span text:style-name="T548"> </text:span><text:span text:style-name="T545">1958/59 ORIENT £5 1959/60 CHARLTON £5 ARSENAL £5 BIRMINGHAM £5 LEICESTER £5 1962/63 C.PALACE £</text:span><text:span text:style-name="T551"> </text:span><text:span text:style-name="T537">BARNET</text:span><text:span text:style-name="T545">: 1953/54 HENDON £10 LEYTON £10 1959/60 HAYES GRAYS SUTTON 1961/62 REDHILL CARSHALTON WALTON HAYES 1962/63 HAYES ENFIELD GRAYS WALTON HOUNSLOW HITCHIN 1963/64 ENFIELD (LSC) (SOF) 1964/65 EDGWARE 1965/66 CANTERBURY 1967/68 WIMBLEDON £3 CAMB C K.LYNN POOLE BEXLEY (LCC) </text:span><text:span text:style-name="T546">POOLE </text:span><text:span text:style-name="T545">1968/69 ENFIELD (FACQ) 1970/71 WORCESTER CHELMSFORD NUNEATON 1971/72 NUNEATON GRAVESEND (LC) FOLKESTONE WEYMOUTH 1972/73 WATERLOOVILLE NUNEATON 1974/75 CAMB C (LGE) (EPFC) £2 1976/77 WALTHAMSTOW (FR) 1964/65 PORTSMOUTH £4 MANSFIELD (NCCF) £3 1965/66 C.PALACE £4 1966/67 COVENTRY £3 1967/68 MAN C STOKE WOLVES </text:span><text:span text:style-name="T548">£3 EACH</text:span><text:span text:style-name="T545"> 1968/69 DERBY </text:span><text:span text:style-name="T546">£3 </text:span><text:span text:style-name="T545">1969/70 MAN C £31972/73 COVENTRY (TC) £6 1975/76 COVENTRY £7 HUDDERSFIELD £7 STOKE £7 MAN C £7 </text:span><text:span text:style-name="T558">NORTHWICH</text:span><text:span text:style-name="T556">: 1997/98 NOTTS C YTH (YC) £2</text:span><text:span text:style-name="T545"> </text:span><text:span text:style-name="T558">OXFORD</text:span><text:span text:style-name="T556">: </text:span><text:span text:style-name="T551">1964/65 CHARLTON £3 BRISTOL C £3 MILLWALL £3 BOURNEMOUTH £3 NOTTS C £3</text:span><text:span text:style-name="T556"> </text:span><text:span text:style-name="T558">OLDHAM</text:span><text:span text:style-name="T556">: 1993/94 MAN C </text:span><text:span text:style-name="T558">PORTSMOUTH</text:span><text:span text:style-name="T556">: 1979/80 WATFORD £5 1982/83 WIMBLEDON £3 2000/01 PETERBORO </text:span><text:span text:style-name="T558">PRESTON</text:span><text:span text:style-name="T556">: 1989/90 MAN C (LFAPYC) </text:span><text:span text:style-name="T558">PORT V</text:span><text:span text:style-name="T556">: 1966/67 SCUNTHORPE (YC) £5 1998/99 NOTTS C (FAYC) </text:span><text:span text:style-name="T536">PETERBOROUGH</text:span><text:span text:style-name="T545">: </text:span><text:span text:style-name="T546">1954/55</text:span><text:span text:style-name="T545"> LOWESTOFT</text:span><text:span text:style-name="T546"> </text:span><text:span text:style-name="T545">HARWICH (ECLKC) </text:span><text:span text:style-name="T548">£9 EACH </text:span><text:span text:style-name="T546">1955/56</text:span><text:span text:style-name="T545"> CLACTON NORWICH A (17</text:span><text:span text:style-name="T428">TH</text:span><text:span text:style-name="T545"> SEP) </text:span><text:span text:style-name="T548">£6 EACH </text:span><text:span text:style-name="T546">1956/57</text:span><text:span text:style-name="T545"> YARMOUTH (ECL) (ECLCS/F) HARWICH (WOF) £3 COLCHESTER RES (OCT) £7 </text:span><text:span text:style-name="T548">£6 EACH </text:span><text:span text:style-name="T546">1957/58</text:span><text:span text:style-name="T545"> CHELMSFORD CLACTON SPALDING YARMOUTH (SLMRK) £3 HARWICH STOWMARKET NORWICH A (OCT) £6 GORLESTON </text:span><text:span text:style-name="T548">£4 EACH</text:span><text:span text:style-name="T545"> 1958/59 HOLBEACH (ECL) (ECLC) COLCHESTER (ECL) £7 (ECLCSF) £7 SPALDING (ECLC) NORTHAMPTON A (NSC) GORLESTON </text:span><text:span text:style-name="T548">£4 EACH </text:span><text:span text:style-name="T546">1959/60</text:span><text:span text:style-name="T545"> CAMB C £3 GORLESTON £3</text:span><text:span text:style-name="T546">1960/61</text:span><text:span text:style-name="T545"> Q.P.R £5 NORTHAMPTON £5 MILLWALL £5 FULHAM £5 SWANSEA £5 NOTTS C £6 SHREWSBURY £5 BRISTOL R (SLMRK) £3 </text:span><text:span text:style-name="T546">1961/62</text:span><text:span text:style-name="T545"> ARSENAL IPSWICH C.PALACE NOTTS F COLCHESTER W.HAM CARDIFF LEICESTER PLYMOUTH NORWICH TOTTENHAM NORTHAMPTON MANSFIELD SHREWSBURY </text:span><text:span text:style-name="T548">£4 EACH </text:span><text:span text:style-name="T546">1962/63</text:span><text:span text:style-name="T545"> IPSWICH TOTTENHAM W.HAM MANSFIELD LEICESTER NORWICH ARSENAL NORTHAMPTON NOTTS C LUTON COLCHESTER NOTTS F C.PALACE PLYMOUTH SHREWSBURY </text:span><text:span text:style-name="T547">£4 EACH </text:span><text:span text:style-name="T546">1963/64</text:span><text:span text:style-name="T545"> NORTHAMPTON LEICESTER LUTON IPSWICH NOTTS F TOTTENHAM PLYMOUTH CARDIFF MANSFIELD ARSENALCOLCHESTER NORWICH SHREWSBURY NOTTS C </text:span><text:span text:style-name="T547">£4 EACH </text:span><text:span text:style-name="T546">1964/65</text:span><text:span text:style-name="T545"> MANSFIELD (SLCRS) £3 NORWICH £4 IPSWICH £4 1965/66 FULHAM £10 SWINDON £10 1966/67 FULHAM £15 </text:span><text:span text:style-name="T546">1967/68</text:span><text:span text:style-name="T545"> LEICESTER (FC) £9 (FCC) £8 COVENTRY (FC) £8 BIRMINGHAM (FC) £8 1977/78 W.B.A (YC) (24 MAR) £10 1984/85 NORTHAMPTON (MWL) £6 1985/86 GRANTHAM 1986/87 COVENTRY (MYC) £3 PORT V (MIL) £3 LEICESTER (MILC) (POOR) £1 1987/88 W.B.A (MILYC) £4 LINCOLN (YC) £4 1988/89 BILLERICAY (YC) £6 SWINDON (MYC) £4 DUNSTABLE (YC) £5 NORTHAMPTON (MIL) £4 1989/90 SWINDON (MYC) £5 1993/94 S.WALDEN (YC) £6 1995/96 LINCOLN YTH (MPYCF) ORIENT £5 W.HAM £4 1996/97 BARNET £4 MILLWALL (YC) £10 C.PALACE (YC) £8 1997/98 BLACKBURN (YCS/F) £3 NOTTS F (MYC) £6 SWINDON (MYC) £6 CAMB U (LGE) £6 GILLINGHAM £5 CREWE (YC) £4 BLACKBURN (YCS/F) £4 1998/99 MILLWALL ARSENAL BRIGHTON TOTTENHAM SWINDON (MYCR) £5 BRISTOL R (YC) CHARLTON 1999/00 BRIGHTON Q.P.R £5 OXFORD NORTHAMPTON (LGE) BRISTOL R 2000/01 READING £3 2001/02 BURY (YC) £5 OLDHAM (YC) £3 2002/03 NOTTS F (YC) NORTHAMPTON (YC) £6 BOURNEMOUTH £3 COLCHESTER £3 MAN C (YC) 2008/09 WATFORD (CR) </text:span><text:span text:style-name="T557">2011/12</text:span><text:span text:style-name="T556"> FULHAM YTH (YC) ASTON V (YC) </text:span><text:span text:style-name="T558">PLYMOUTH</text:span><text:span text:style-name="T556">:</text:span><text:span text:style-name="T551">1973/74 COVENTRY YTH (FAYC) £25</text:span><text:span text:style-name="T556"> </text:span><text:span text:style-name="T537">Q.P.R</text:span><text:span text:style-name="T545">:</text:span><text:span text:style-name="T556">1950/51 CARDIFF (FC) £16 </text:span><text:span text:style-name="T545">1951/52 COVENTRY £11 1953/54 ARSENAL £15 1954/55 FULHAM £10 BRENTFORD £10 1959/60 SWINDON (S/S T/C) £5 1965/66 BRISTOL R £12 1981/82 FULHAM £3 1982/83 ARSENAL £3 1983/84 WATFORD </text:span><text:span text:style-name="T537">READING</text:span><text:span text:style-name="T545">:1959/60 CARDIFF £5 NORTHAMPTON £6 COVENTRY £6 FULHAM £6 NOTTS C £6 NORWICH £7 1960/61 FULHAM £6 MILLWALL £7 BRENTFORD £7 </text:span><text:span text:style-name="T556">1961/62 BRIGHTON (FCMW) £9 </text:span><text:span text:style-name="T545">1964/65 COVENTRY £5 BRISTOL R £5 MILLWALL (SL RESTORED ON COVER) £3 BIRMINGHAM £5 1965/66 ORIENT (TC) £4 BRISTOL C (TC) £4 1967/68 BRISTOL C £4 BRISTOL R £4 CARDIFF £4 BRIGHTON £4 1973/74 BOURNEMOUTH £7 1975/76 FULHAM £7 1976/77 FULHAM £7 1979/80 CARDIFF £5 1980/81 CARDIFF £4 <text:s/></text:span><text:span text:style-name="T537">ROTHERHAM</text:span><text:span text:style-name="T545">: </text:span><text:span text:style-name="T556">1959/60 GRIMSBY (NML) £12 1963/64 WORKINGTON £12 1972/73 GRIMSBY £10 1990/91 WOLVES SHEFF W 1992/93 WOLVES 2003/04 SHEFF W 2005/06 SHEFF W </text:span><text:span text:style-name="T537">SHEFF W</text:span><text:span text:style-name="T545">: 1974/75 PRESTON £5 </text:span><text:span text:style-name="T551">1988/89 SUNDERLAND (P/L) (NILCF) 1989/90 WIGAN (P/L) (YC) 1990/91 NEWCASTLE ASTON V COVENTRY HULL (YC) DERBY NOTTS F WOLVES LEICESTER EVERTON SUNDERLAND HUDDERSFIELD LEEDS 1991/92 SUNDERLAND BLACKBURN COVENTRY BRAD C NEWCASTLE ROTHERHAM BOLTON W.B.A LEEDS ASTON V NOTTS F BARNSLEY 1992/93 LEICESTER SUNDERLAND (P/L) (NILCF) ROTHERHAM LEEDS (P/L) (YC) MAN C NOTTS C BLACKBURN BOLTON LIVERPOOL ASTON V SHEFF U BARNSLEY WOLVES 1994/95 BIRMINGHAM OLDHAM MANSFIELD PORT V BARNSLEY MAN C NEWCASTLE PRESTON LEICESTER MIDDLESBROUGH HUDDERSFIELD HULL BURNLEY SUNDERLAND (YC) 1995/96 NOTTS F BIRMINGHAM W.B.A WOLVES BOLTON MAN U LIVERPOOL LEEDS OLDHAM TRANMERE EVERTON NOTTS C NEWCASTLE 1996/97 MAN U EVERTON LEEDS STOKE LIVERPOOL BIRMINGHAM 1997/98 EVERTON LEEDS PRESTON STOKE LIVERPOOL 1998/99 EVERTON (YC) LEICESTER (YC) MAN C BURNLEY PORT V BOLTON COVENTRY WOLVES GRIMSBY 1999/00 WIMBLEDON ASTON V NEWCASTLE LIVERPOOL SUNDERLAND LEEDS (WHITE) (BLUE) BRAD C 2000/01 LEEDS 2001/02 BOLTON 2002/03 LEEDS 2003/04 TRANMERE (YC) ROCHDALE (YC) 2004/05 CAMB U (YC) SUNDERLAND U18 2005/06 NEWCASLE (YC) SOUTHEND (YC) BRAD C 2006/07 BIRMINGHAM BOLTON (YC) HUDDERSFIELD 2007/08 SHEFF U 2008/09 LINCOLN SHEFF U GRIMSBY (LC) NOTTS F 2009/10 WALSALL DERBY W.B.A PORT V 2010/11 SHEFF U </text:span><text:span text:style-name="T537">SHEFF UTD</text:span><text:span text:style-name="T545">: 1953/54 DERBY HUDDERSFIELD LIVERPOOL </text:span><text:span text:style-name="T548">£13 EACH </text:span><text:span text:style-name="T545">1954/55 STOKE LIVERPOOL </text:span><text:span text:style-name="T548">£13 EACH </text:span><text:span text:style-name="T545">1955/56 STOKE CHESTERFIELD </text:span><text:span text:style-name="T548">£11 EACH </text:span><text:span text:style-name="T545">1956/57 PRESTON £7 1959/60 NEWCASTLE</text:span><text:span text:style-name="T556"> </text:span><text:span text:style-name="T548">£6 EACH </text:span><text:span text:style-name="T545">1968/69 MAN C NOTTS F </text:span><text:span text:style-name="T548">£2 EACH </text:span><text:span text:style-name="T545">1969/70 STOKE </text:span><text:span text:style-name="T546">£3 </text:span><text:span text:style-name="T545">1970/71 BOLTON STOKE COVENTRY MAN C NOTTS F </text:span><text:span text:style-name="T548">£3 EACH </text:span><text:span text:style-name="T545">1977/78 DERBY </text:span><text:span text:style-name="T546">£5</text:span><text:span text:style-name="T548"> </text:span><text:span text:style-name="T545">1978/79 LEEDS STOKE MAN C STOKE </text:span><text:span text:style-name="T548">£6 EACH </text:span><text:span text:style-name="T545">1979/80 MAN C STOKE</text:span><text:span text:style-name="T548"> £6 EACH </text:span><text:span text:style-name="T545">1980/81 NEWCASTLE (TC) 1982/83 LEEDS (TC) EVERTON (TC) 1984/85 OLDHAM (YC) £3 MANSFIELD (YC) £3 1986/87 NOTTS C (YC) £3 LEICESTER (YC) £3 2001/02 SHEFF W U17 SHEFF W U19 2003/04 SHEFF W</text:span><text:span text:style-name="T548"> </text:span><text:span text:style-name="T538">SCARBOROUGH</text:span><text:span text:style-name="T551">: 1970/71 N. FERRIBY (Y/L) (S/S) £10 N.WOODSEATS (Y/L) (S/S) £10</text:span><text:span text:style-name="T556"> </text:span><text:span text:style-name="T537">STOKE</text:span><text:span text:style-name="T545">: 1965/66 ENGLAND YTH £3 1967/68 PRESTON £5 1969/70 PRESTON SHEFF U COVENTRY MAN C NOTTS F HUDDERSFIELD </text:span><text:span text:style-name="T548">£5 EACH</text:span><text:span text:style-name="T545"> 1972/73 MAN C £6 COVENTRY £5 1976/77 MAN C £5 1977/78 EVERTON £5 1978/79 MAN C £3 </text:span><text:span text:style-name="T536">SCUNTHORPE</text:span><text:span text:style-name="T545">:</text:span><text:span text:style-name="T551"> 1959/60 PORT V (SLTR) £12</text:span><text:span text:style-name="T545"> </text:span><text:span text:style-name="T551">1963/64 GRIMSBY (NRL) £20 </text:span><text:span text:style-name="T545">1966/67 PORT V (FAYC) £3 </text:span><text:span text:style-name="T537">SOUTHEND</text:span><text:span text:style-name="T545">: 1970/71 BEDFORD (EPFC) £10</text:span><text:span text:style-name="T551">1972/73 CHELSEA YTH (SECL) (S/S) £40 </text:span><text:span text:style-name="T536">SOUTHAMPTON</text:span><text:span text:style-name="T545">:1967/68 PETERBORO £3 </text:span><text:span text:style-name="T537">SUNDERLAND</text:span><text:span text:style-name="T545">: 1966/67 SCUNTHORPE (FAYCSF) £3 </text:span><text:span text:style-name="T536">TRANMERE</text:span><text:span text:style-name="T545">: 1963/64 WITTON </text:span><text:span text:style-name="T537">TOTTENHAM</text:span><text:span text:style-name="T545">:1961/62 PETERBORO £4 NORTHAMPTON £4 MANSFIELD £4 1963/64 SHREWSBURY £4 1964/65 PETERBORO (FC) (NOF) W.HAM (LCC) £4 LEICESTER £3 FULHAM £4 C.PALACE £3 PORTSMOUTH £4 IPSWICH £4 NORTHAMPTON £4 1965/66 </text:span><text:span text:style-name="T546">SHREWSBURY (S/S) £5 NORWICH £4 COVENTRY (S/S) £5 </text:span><text:span text:style-name="T545">IPSWICH/SOUTHAMPTON (JOINT) </text:span><text:span text:style-name="T548">£3 EACH</text:span><text:span text:style-name="T545"> 1966/67 IPSWICH GILLINGHAM (FC) PETERBORO (FC) (FCC) ARSENAL (FC) </text:span><text:span text:style-name="T546">(7 JAN) (P/P) £4 (APR) £3</text:span><text:span text:style-name="T545">(FCCS/F)</text:span><text:span text:style-name="T546"> LEICESTER (FCCF) CHARLTON (LCC) £4 PLYMOUTH £3 FULHAM (LCC) W.HAM SOUTHAMPTON COVENTRY </text:span><text:span text:style-name="T548">£2.50 EACH</text:span><text:span text:style-name="T545"> 1967/68 NORTHAMPTON PETERBORO BIRMINGHAM (FC) (FCC) 1968/69 W.HAM (LCC) PETERBORO </text:span><text:span text:style-name="T546">DAGENHAM (LCC) £4 ENFIELD (LCC) SOUTHAMPTON (FCCSF) BOURNEMOUTH </text:span><text:span text:style-name="T548">£3 EACH</text:span><text:span text:style-name="T545"> </text:span><text:span text:style-name="T546">1969/70 LUTON (FCC) NORWICH C.PALACE COVENTRY (FAYCF) (18 APR) £4 (1 MAY) £5 WALSALL (FC) (FCC) Q.P.R BIRMINGHAM (FCC) </text:span><text:span text:style-name="T537">£2.50 EACH</text:span><text:span text:style-name="T546"> </text:span><text:span text:style-name="T545">1970/71 C.PALACE </text:span><text:span text:style-name="T546">OXFORD GILLINGHAM W.HAM CHELSEA BOURNEMOUTH £4 CARDIFF £4 ARSENAL £4 </text:span><text:span text:style-name="T548">£3 EACH </text:span><text:span text:style-name="T545">1971/72 SOUTHAMPTON READING BRISTOL C SWINDON Q.P.R LEICESTER </text:span><text:span text:style-name="T546">C.PALACE (LCC) £4 FULHAM </text:span><text:span text:style-name="T547">£2.50 EACH </text:span><text:span text:style-name="T545">1972/73 Q.P.R (LCC) £3 BRISTOL R </text:span><text:span text:style-name="T547">£2.50 EACH </text:span><text:span text:style-name="T545">1973/74 BIRMINGHAM £2 </text:span><text:span text:style-name="T546">LEICESTER £4 BRISTOL R £3 NORWICH £4 OXFORD £4 PLYMOUTH £4 WEALDSTONE (LCC) £4 1974/75 BIRMINGHAM £3 LUTON £4 NORWICH £4 </text:span><text:span text:style-name="T545">1977/78 IPSWICH £8 </text:span><text:span text:style-name="T546">SWINDON £5 NORWICH £6 CARDIFF £5 BRISTOL R £6 </text:span><text:span text:style-name="T545">1978/79 SWINDON £7 Q.P.R £7 LUTON £7 FULHAM £6 BRISTOL R £7 IPSWICH £8 BIRMINGHAM £7 W.HAM £6 BRISTOL C £6 CARDIFF £6 1980/81 CAMB U YTH (SECLCF) £3 </text:span><text:span text:style-name="T546">1984/85 WOKINGHAM (FR) £4 1987/88 SOUTHAMPTON £2 1988/89 BIRMINGHAM (FAYC) £4 CHARLTON (FAYC) £4 MAN C (FAYC) £4 NORWICH (SJFC) £4 1989/90 ORIENT (SJFC) £4 1990/91 BIRMINGHAM (SJFC) £4 NORTHAMPTON (SJFC) £5 1996/97 WYCOMBE (SJFC) £3 1999/00 ARSENAL SWINDON (FAYC) £3 W.HAM </text:span><text:span text:style-name="T537">WALSALL</text:span><text:span text:style-name="T545">:1967/6 IPSWICH (FC) £3 NORTHAMPTON (FC) (SLMRK) £2 </text:span><text:span text:style-name="T536">WELLING</text:span><text:span text:style-name="T545">: 1999/00 PETERBORO (FAYC) </text:span><text:span text:style-name="T537">WEST HAM</text:span><text:span text:style-name="T545">: 1964/65 PETERBORO (CR) 1967/68 PETERBORO £3 1968/69 NORTHAMPTON (FC) (SLMRK) £2 PETERBORO (FC) £4 (FCC) (SOF) £2 SOUTHAMPTON (FCCF) £3 1969/70 READING (FCC) SWINDON </text:span><text:span text:style-name="T548">£3 EACH</text:span><text:span text:style-name="T545"> 1970/71 ORIENT COLTS (LYC) £4 (SJFC) £5 1976/77 OXFORD £3 1981/82 WATFORD SWINDON <text:s/>2000/01 IPSWICH LEICESTER WIMBLEDON 2001/02 SPOUHAMPTON 2002/03 FULHAM IPSWICH LEICESTER WATFORD ARSENAL </text:span><text:span text:style-name="T537">WATFORD</text:span><text:span text:style-name="T545">: 1959/60 FULHAM £4 1967/68 COLCHESTER (LMWL) £6 1968/69 COLCHESTER 1976/77 PETERBORO £5 1984/85 READING 1985/86 ARSENAL </text:span><text:span text:style-name="T537">W.BA</text:span><text:span text:style-name="T545">: 1958/59 ASTON V BURNLEY SHEFF U LIVERPOOL </text:span><text:span text:style-name="T548">£3 EACH </text:span><text:span text:style-name="T545">1959/60 SHEFF U BLACKPOOL1960/61 PRESTON BARNSLEY 1961/62 BARNSLEY 1963/64 MAN C 1965/66 EVERTON 1969/70 BURNLEY £3 1970/71 LEEDS £10 1993/94 MAN C 1995/96 BLACKBURN </text:span><text:span text:style-name="T536">WOLVES</text:span><text:span text:style-name="T545">: 1960/61 BURNLEY £3 1962/63 BURY £3 1964/65 LIVERPOOL £4 1967/68 PRESTON STOKE BOLTON </text:span><text:span text:style-name="T547">£3 EACH</text:span><text:span text:style-name="T545"> 1968/69 STOKE (YC) £6 SHEFF U £4 1977/78 ASTON V (WOF) £3 1994/95 CAMB U (YC) 1998/99 COVENTRY NOTTS C (MYC) 1999/00 W.B.A </text:span><text:span text:style-name="T538">WREXHAM</text:span><text:span text:style-name="T551">: 1951/52 WINSFORD (SLIGHT NIBBLE TO EDGE) (S/S) £20 </text:span><text:span text:style-name="T538">WIMBLEDON</text:span><text:span text:style-name="T551">: 1988/89 READING </text:span></text:p>
      <text:p text:style-name="P430"/>
      <text:p text:style-name="P436">MANSFIELD HOMES</text:p>
      <text:p text:style-name="P436"/>
      <text:p text:style-name="P275"><text:span text:style-name="T536">1960/61</text:span><text:span text:style-name="T545"> ROCHDALE </text:span><text:span text:style-name="T536">1961/62</text:span><text:span text:style-name="T545"> BARROW £4 CHESTER £4 ALDERSHOT £4 COLCHESTER £4 </text:span><text:span text:style-name="T536">1962/63</text:span><text:span text:style-name="T545"> TRANMERE £3 ALDERSHOT £4 CHESTER (LGE) £4 (FLC) £5 WORKINGTON £4</text:span></text:p>
      <text:p text:style-name="P275"><text:span text:style-name="T545">OXFORD £6 CHESTERFIELD £4 C.PALACE (FAC) £4 IPSWICH (FAC) (NOF INC N/PAPER REPORTS) EXETER £4 </text:span><text:span text:style-name="T536">1963/64</text:span><text:span text:style-name="T545"> PORT V NOTTS C </text:span><text:span text:style-name="T536">1964/65</text:span><text:span text:style-name="T545"> BRENTFORD BARNSLEY</text:span></text:p>
      <text:p text:style-name="P279"><text:span text:style-name="T558">1965/66</text:span><text:span text:style-name="T556"> WATFORD OLDHAM </text:span></text:p>
      <text:p text:style-name="P421">104</text:p>
      <text:p text:style-name="P417"/>
      <text:p text:style-name="P298"><text:soft-page-break/>SELECTION OF FAC PROGRAMMES</text:p>
      <text:p text:style-name="P446"/>
      <text:p text:style-name="P275"><text:span text:style-name="T538">ARSENAL</text:span><text:span text:style-name="T551">: 1968/69 CHARLTON 1970/71 LEICESTER 2006/07 BLACKBURN £2 2013/14 COVENTRY 2014/15 HULL £2 2015/16 MIDDLESBORO £2 </text:span><text:span text:style-name="T538">BOURNEMOUTH</text:span><text:span text:style-name="T551">: 1990/91 GILLINGHAM </text:span><text:span text:style-name="T538">BOLTON</text:span><text:span text:style-name="T551">: 1965/66 PRESTON </text:span><text:span text:style-name="T538">CHARLTON</text:span><text:span text:style-name="T551">: 1968/69 C.PALACE </text:span><text:span text:style-name="T538">CHELSEA</text:span><text:span text:style-name="T551">: 1967/68 NORWICH 1970/71 MAN C </text:span><text:span text:style-name="T538">HULL</text:span><text:span text:style-name="T551">: 1968/69 WOLVES 1970/71STOKE </text:span></text:p>
      <text:p text:style-name="P275"><text:span text:style-name="T538">IPSWICH</text:span><text:span text:style-name="T551">: 1992/93 PLYMOUTH £2 </text:span><text:span text:style-name="T538">LEICESTER</text:span><text:span text:style-name="T551">: 1968/69 BARNSLEY LIVERPOOL 1970/71 ARSENAL NOTTS C </text:span><text:span text:style-name="T538">MIDDLESBORO</text:span><text:span text:style-name="T551">: 1969/70 MAN U £2 </text:span><text:span text:style-name="T538">MAN UTD</text:span><text:span text:style-name="T551">: 1968/69 WATFORD 1994/95 LEEDS </text:span><text:span text:style-name="T538">NEWPORT</text:span><text:span text:style-name="T551">: 1968/69 EXETER </text:span><text:span text:style-name="T538">NOTTS F</text:span><text:span text:style-name="T551">:1969/70 CARLISLE 1995/96 TOTTENHAM </text:span><text:span text:style-name="T538">NEWCASTLE</text:span><text:span text:style-name="T551">: 1994/95 SWANSEA BLACKBURN </text:span><text:span text:style-name="T538">NORTHAMPTON</text:span><text:span text:style-name="T551">:1992/93 ROTHERHAM </text:span><text:span text:style-name="T538">OXFORD</text:span><text:span text:style-name="T551">:1969/70 STOKE </text:span><text:span text:style-name="T538">OLDHAM</text:span><text:span text:style-name="T551">: 1999/00 SWANSEA </text:span><text:span text:style-name="T538">PORTSMOUTH</text:span><text:span text:style-name="T551">: 1969/70 TRANMERE </text:span><text:span text:style-name="T538">READING</text:span><text:span text:style-name="T551">:1993/94 CAMB U </text:span><text:span text:style-name="T538">ROTHERHAM</text:span><text:span text:style-name="T551">: 1997/98 K.LYNN </text:span><text:span text:style-name="T538">ROCHDALE</text:span><text:span text:style-name="T551">: 1970/701 COVENTRY £2 </text:span><text:span text:style-name="T538">SHEFF UTD </text:span><text:span text:style-name="T551">1969/70 EVERTON </text:span><text:span text:style-name="T538">SHEFF WED</text:span><text:span text:style-name="T551">: 1959/60 PETERBORO £2 </text:span><text:span text:style-name="T538">SOUTHAMPTON</text:span><text:span text:style-name="T551">: 1991/92 NORWICH</text:span><text:span text:style-name="T538">STEVENAGE</text:span><text:span text:style-name="T551">: 1997/98 NEWCASTLE £2 </text:span><text:span text:style-name="T538">SWANSEA</text:span><text:span text:style-name="T551">: 1999/00 COLCHESTER £2 </text:span><text:span text:style-name="T538">TORQUAY</text:span><text:span text:style-name="T551">: 1970/71 LINCOLN (FAC) </text:span><text:span text:style-name="T538">TOTTENHAM</text:span><text:span text:style-name="T551">: 1968/69 ASTON V 1993/94 PETERBORO</text:span><text:span text:style-name="T538">WATFORD</text:span><text:span text:style-name="T551">: 1968/69 MAN U 1969/70 LIVERPOOL </text:span><text:span text:style-name="T538">WOKING</text:span><text:span text:style-name="T551">: 1998/99 SCUNTHORPE </text:span><text:span text:style-name="T538">WIMBLEDON</text:span><text:span text:style-name="T551">: 1997/98 WOLVES </text:span><text:span text:style-name="T538">WISBECH</text:span><text:span text:style-name="T551">: 1997/98 BRISTOL R </text:span><text:span text:style-name="T538">W.B.A</text:span><text:span text:style-name="T551">: 1968/69 NORWICH</text:span></text:p>
      <text:p text:style-name="P427"/>
      <text:p text:style-name="P295">CAMBRIDGE UTD AWAY SPECIALS</text:p>
      <text:p text:style-name="P275"><text:span text:style-name="T558">1953/54</text:span><text:span text:style-name="T556"> CAMB C (FAC) £15 </text:span><text:span text:style-name="T558">1957/58</text:span><text:span text:style-name="T556"> WISBECH (ICFR) (SOF) £9 </text:span><text:span text:style-name="T558">1958/59 </text:span><text:span text:style-name="T556">CHELMSFORD (SLIZ) £4</text:span><text:span text:style-name="T560"> </text:span><text:span text:style-name="T558">1960/61</text:span><text:span text:style-name="T556"> CAMB C (LC) £3 (CPC) £3 <text:s/></text:span><text:span text:style-name="T558">1961/62</text:span><text:span text:style-name="T556"> YEOVIL £4 CHELMSFORD (LC) £3 MARCH (CPC) £15 BEDFORD £3 </text:span><text:span text:style-name="T558">1962/63</text:span><text:span text:style-name="T556"> CAMB C (LGE) £3 (CPC) (SOF) £1 (SLC) £3 ROMFORD £2 CHELMSFORD £3POOLE £3 </text:span><text:span text:style-name="T558">1963/64</text:span><text:span text:style-name="T556"> K.LYNN (SLC) £3 HASTINGS £6 </text:span></text:p>
      <text:p text:style-name="P275"><text:span text:style-name="T558">1964/65</text:span><text:span text:style-name="T556"> HASTINGS £3 </text:span><text:span text:style-name="T551">WISBECH £4 STEVENAGE (SLC) £4 CAMB C (LGE) £3 (CPC) £3 (EPFC) £3 CHELMSFORD (EPFC) £3 GUILDFORD £4 ROMFORD (LGE) £3 (EPFC) £4 WEYMOUTH (LGE) £4 RUGBY £5 TONBRIDGE £5 BARNET (FAC) £5 WIMBLEDON (EPFC) £4 </text:span><text:span text:style-name="T558">1965/66</text:span><text:span text:style-name="T556"> WORCESTER (LGE) £3 NUNEATON £3 ROMFORD (EPFC) £3 </text:span><text:span text:style-name="T551">DARTFORD £3 BEDFORD £2 CHELMSFORD £3 CORBY £5 YEOVIL £4 TONBRIDGE (LC) £5 CAMB C (LGE) £2 (EACF 1964) £2 </text:span><text:span text:style-name="T538">1966/67</text:span><text:span text:style-name="T551"> WORCESTER (SL) £5 HEREFORD £3 BATH £5 CAMB C (EPFC) (SOF) (LGE) BARNET (EPFC) £5 BRENTWOOD (EPFC) (PIN HOLE) £3 BEDFORD £2 </text:span><text:span text:style-name="T538">1</text:span><text:span text:style-name="T558">967/68</text:span><text:span text:style-name="T556"> WIMBLEDON £4 CHELMSFORD (LGE) £3 (EPFC) £3 CAMB C (LGE) £3 KETTERING (SLC) £4 STEVENAGE (LGE) £5 LOWESTOFT (FAC) £4 BRENTWOOD (EPFC) (PIN HOLE) £3 BARNET (LGE) £3 </text:span><text:span text:style-name="T558">1968/69</text:span><text:span text:style-name="T556"> CAMB C (CPCF) £4 (EPFC) (SOF) £4 ROMFORD £3 CHELMSFORD (SLCR) £3</text:span><text:span text:style-name="T551"> (EPFC) (SOF) £2 </text:span><text:span text:style-name="T556">BARNET £2 (EPFC) £3 MARGATE £3 CHELTENHAM £3 BEDFORD £2 </text:span><text:span text:style-name="T558">1969/70</text:span><text:span text:style-name="T556"> </text:span><text:span text:style-name="T551">YEOVIL £3 WEYMOUTH £6 </text:span></text:p>
      <text:p text:style-name="P275"><text:span text:style-name="T538">1971/72</text:span><text:span text:style-name="T551"> CAMB C (CPC) £3 </text:span><text:span text:style-name="T538">1979/80</text:span><text:span text:style-name="T551"> SAFFRON W (FR) £3 </text:span><text:span text:style-name="T558">1982/83</text:span><text:span text:style-name="T556"> CHELSEA (SECLJCF) £6</text:span></text:p>
      <text:p text:style-name="P427"/>
      <text:p text:style-name="P295">CAMBRIDGE UTD HOMES;</text:p>
      <text:p text:style-name="P275"><text:span text:style-name="T558">HOMES</text:span><text:span text:style-name="T556">: </text:span><text:span text:style-name="T538">1956/57</text:span><text:span text:style-name="T551"> STOWMARKET (EAC) £14 </text:span><text:span text:style-name="T538">1958/59</text:span><text:span text:style-name="T551"> CAMB C (CPC) £6 (SLC) £6 (LGE) £6 </text:span><text:span text:style-name="T558">1960/61</text:span><text:span text:style-name="T556"> </text:span><text:span text:style-name="T545">RUGBY £4 TROWBRIDGE £4 CANTERBURY £4 NUNEATON £6 POOLE £4 </text:span></text:p>
      <text:p text:style-name="P275"><text:span text:style-name="T545">CAMB C (FAC) £4 (LGE) £4 </text:span><text:span text:style-name="T558">1961/62</text:span><text:span text:style-name="T556"> </text:span><text:span text:style-name="T545">GRAVESEND £3 KETTERING (LGE) (SLCR) £3 (LC) WEYMOUTH £3 ROMFORD £3WELLINGTON £3 KETTERING £3 CAMB C (CPC) </text:span></text:p>
      <text:p text:style-name="P275"><text:span text:style-name="T536">1962/63</text:span><text:span text:style-name="T545"> </text:span><text:span text:style-name="T551">BEXLEYHEATH CAMB C (LC) WORCESTER </text:span><text:span text:style-name="T545">ROMFORD CHELMSFORD </text:span><text:span text:style-name="T547">£3 EACH </text:span><text:span text:style-name="T545">NORWICH (EAC)</text:span><text:span text:style-name="T556"> (SLMRKS) £7 </text:span><text:span text:style-name="T558">1963/64</text:span><text:span text:style-name="T556"> </text:span><text:span text:style-name="T551">WELLINGTON MERTHYR YEOVIL </text:span></text:p>
      <text:p text:style-name="P275"><text:span text:style-name="T551">HASTINGS £4K.LYNN (SLC) £5 CAMB C (LGE) £4 (EAC) £4 (CPC) £4 CHELMSFORD (LGE) £4 BEXLEY £4 WEYMOUTH £4 HINKLEY £4 KETTERING £4 MARGATE £4 WORCESTER (LGE) £4 CORBY (MFC) £4 NUNEATON £4 HASTINGS WISBECH (BC) </text:span><text:span text:style-name="T549">£3EACH </text:span><text:span text:style-name="T538">1964/65</text:span><text:span text:style-name="T551"> CORBY (MFC) CAMB C </text:span><text:span text:style-name="T545">(CPC) (LGE) CHELMSFORD (EPFL) DARTFORD RUGBY BATH FOLKESTONE (LGE) WORCESTER (MFC) (LGE) MARGATE MARCH (EAC) HOLBEACH (EAC) YEOVIL WEYMOUTH (SLCF) TONBRIDGE INTER CLUB XI (TEST) WELLINGTON </text:span><text:span text:style-name="T547">£3 EACH </text:span><text:span text:style-name="T536">1965/66</text:span><text:span text:style-name="T545"> HOLBEACH (EAC) £4 CAMB C (CPC) £4 CORBY (SLC) £4 </text:span><text:span text:style-name="T536">1966/67</text:span><text:span text:style-name="T545"> BARNET £5 NUNEATON (MFC) (4 PAGE) £35 </text:span><text:span text:style-name="T538">1967/68</text:span><text:span text:style-name="T551"> CHELMSFORD (LGE) WELLINGTON NUNEATON HASTINGS KETTERING (FAC) CAMB C (EPFL) </text:span><text:span text:style-name="T549">£3 EACH </text:span><text:span text:style-name="T558">1968/69</text:span><text:span text:style-name="T556"> KETTERING </text:span><text:span text:style-name="T545">CHELMSFORD (SLC) NUNEATON POOLE BOSTON (EPFC) ASHFORD (SLCSF) £4 YEOVIL £4WEYMOUTH WORCESTER HILLINGDON</text:span><text:span text:style-name="T547"> </text:span><text:span text:style-name="T545">CAMB C (EPFL) </text:span><text:span text:style-name="T547">£3 EACH </text:span><text:span text:style-name="T538">1969/70</text:span><text:span text:style-name="T551"> CHELSEA (FR) (ORANGE) £6 KETTERING £4 CHELMSFORD (LGE) £4 HEREFORD £5 BARNET (EPFC) £5 HILLINGDON (SLCM) £5 BEDFORD (EPFC) £4 </text:span><text:span text:style-name="T558">1970/71</text:span><text:span text:style-name="T556"> LINCOLN £3 PETERBORO NEWPORT COLCHESTER </text:span><text:span text:style-name="T558">£2 EACH </text:span><text:span text:style-name="T556"><text:s/></text:span><text:span text:style-name="T558">1971/72</text:span><text:span text:style-name="T560"> </text:span><text:span text:style-name="T556">CREWE</text:span><text:span text:style-name="T560"> </text:span><text:span text:style-name="T556">NORTHAMPTON DARLINGTON EXETER</text:span><text:span text:style-name="T560"> </text:span><text:span text:style-name="T556">ALDERSHOT CHESTER COLCHESTER READING SOUTHEND GRIMSBY SOUTHPORT BRENTFORD NEWPORT STOCKPORT DONCASTER HARTLEPOOL BURY LINCOLN PETERBORO SCUNTHORPE WEYMOUTH (FAC) </text:span><text:span text:style-name="T558">1972/73</text:span><text:span text:style-name="T556"> DARLINGTON DONCASTER HARTLEPOOL STOCKPORT BRAD C PETERBORO HEREFORD £2 COLCHESTER GILLINGHAM TORQUAY NORTHAMPTON ALDERSHOT BARNSLEY EXETER CREWE NEWPORT BURY LINCOLN SOUTHPORT CHESTER READING MANSFIELD (ORANGE) </text:span><text:span text:style-name="T558">1973/74</text:span><text:span text:style-name="T556"> SOUTHPORT YORK PORT V CHARLTON OLDHAM (LGE) ALDERSHOT (LGE) BRISTOL R SOUTHEND CHESTERFIELD HEREFORD WALSALL BLACKBURN TRANMERE GRIMSBY WREXHAM PLYMOUTH </text:span><text:span text:style-name="T558">£2 EACH </text:span><text:span text:style-name="T556"><text:s/></text:span><text:span text:style-name="T558">1974/75</text:span><text:span text:style-name="T556"> WORKINGTON £2 CHESTER BRAD C LINCOLN MANSFIELD SOUTHPORT EXETER SHREWSBURY NEWPORT ROTHERHAM BRENTFORD STOCKPORT BARNSLEY (5 AUTOS) SWANSEA TORQUAY CREWE DARLINGTON READING SCUNTHORPE HITCHIN (FAC) £2 HEREFORD (FAC) CAMB C (CPC) £5 </text:span><text:span text:style-name="T551">HANDBOOK £4</text:span><text:span text:style-name="T545"> </text:span><text:span text:style-name="T558">1975/76</text:span><text:span text:style-name="T556"> NOTTS C (SHIPP) PETERBORO (SHIPP) </text:span><text:span text:style-name="T545">SOUTHPORT WORKINGTON SCUNTHORPE CHARLTON (FLC) BRAD C STOCKPORT DARLINGTON CREWE LINCOLN BRENTFORD NORTHAMPTON TRANMERE BARNSLEY TORQUAY BOURNEMOUTH DONCASTER NEWPORT READING SWANSEA EXETER </text:span><text:span text:style-name="T547">£4 EACH</text:span><text:span text:style-name="T545"> </text:span><text:span text:style-name="T558">1976/77</text:span><text:span text:style-name="T556"> COLCHESTER (FAC) BOURNEMOUTH SOUTHEND SCUNTHORPE TORQUAY HUDDERSFIELD BARNSLEY STOCKPORT NEWPORT BRAD C ROCHDALE CREWE HALIFAX SOUTHPORT BRENTFORD DONCASTER SWANSEA £3 IPSWICH (TEST) £3 OXFORD (FLC) £2 </text:span><text:span text:style-name="T558">1977/78</text:span><text:span text:style-name="T556"> SHEFF W (LGE) BRIGHTON (FLC) GILLINGHAM TRANMERE COLCHESTER OXFORD BURY LINCOLN PORT V PETERBORO BRAD C CHESTER PLYMOUTH PRESTON SHREWSBURY HEREFORD WALSALL CHESTERFIELD EXETER OLDHAM </text:span><text:span text:style-name="T558">1978/79</text:span><text:span text:style-name="T556"> STOKE NEWCASTLE CHARLTON PRESTON BURNLEY LUTON WREXHAM NOTTS C BRIGHTON FULHAM SUNDERLAND IPSWICH (WC) £4 COLCHESTER (WC) £3 SHEFF U</text:span><text:span text:style-name="T558"> 1979/80</text:span><text:span text:style-name="T560"> </text:span><text:span text:style-name="T556">LEICESTER Q.P.R WATFORD BRISTOL R CHELSEA SWANSEA LUTON WREXHAM FULHAM SHREWSBURY SUNDERLAND CHARLTON NEWCASTLE BIRMINGHAM NOTTS C BURNLEY PRESTON ASTON V (FAC) OLDHAM W.B.A (TEST) £2 </text:span><text:span text:style-name="T558">1980/81</text:span><text:span text:style-name="T556"> WATFORD CHELSEA W.HAM LUTON NEWCASTLE ORIENT BRISTOL C BLACKBURN SHEFF W (P/P) (INC INSERT) £3 PRESTON BRISTOL R NOTTS C GRIMSBY WOLVES (FLC) ASTON V (FLC) IPSWICH (WC) £3 COVENTRY (FLC) </text:span><text:span text:style-name="T558">1981/82</text:span><text:span text:style-name="T556"> DERBY GRIMSBY</text:span><text:span text:style-name="T551"> </text:span><text:span text:style-name="T556">ROTHERHAM BARNSLEY CHELSEA £2 WATFORD CARDIFF SHREWSBURY SHEFF W WREXHAM C.PALACE NEWCASTLE OLDHAM BOLTON NORWICH LEICESTER COLCHESTER (FLC) </text:span><text:span text:style-name="T558">1982/83</text:span><text:span text:style-name="T556"> CHARLTON SHEFF W (LGE) (FAC) WOLVES LEICESTER BOLTON BURNELY OLDHAM NEWCASTLE </text:span><text:span text:style-name="T558">1983/84</text:span><text:span text:style-name="T556"> BLACKBURN CHARLTON OLDHAM BRIGHTON HUDDERSFIELD DERBY (LGE) (FAC) FULHAM MIDDLESBROUGH MAN C GRIMSBY SWANSEA CHELSEA PORTSMOUTH CARDIFF SHEFF W BARNSLEY NEWCASTLE SHREWSBURY SUNDERLAND (FLC) NORWICH (CPC) £3 </text:span><text:span text:style-name="T558">1984/85</text:span><text:span text:style-name="T556"> BRISTOL C PRESTON BRENTFORD (LGE) (FLC) WALSALLWIGAN SWANSEA BURNLEY DERBY BOURNEMOUTH ROTHERHAM YORK NEWPORT DONCASTER ORIENT HULL GILLINGHAM BRISTOL R READING BRAD C LINCOLN MILLWALL PLYMOUTH PETERBORO (FAC) (FRT) BOLTON NORWICH (CPC) £4 </text:span><text:span text:style-name="T558">1985/86</text:span><text:span text:style-name="T556"> EXETER PRESTON MANSFIELD PETERBORO (LGE) BURNLEY STOCKPORT TRANMERE HEREFORD WREXHAM SCUNTHORPE ROCHDALE SWINDON CREWE COLCHESTER TORQUAY BRENTFORD (FLC) ORIENT CHESTER MAN U (TEST) £3 W.HAM (FR) £3 NORWICH (CPC) £3 </text:span><text:span text:style-name="T558">1986/87</text:span><text:span text:style-name="T556"> TORQUAY LINCOLN STOCKPORT NORTHAMPTON BURNLEY PETERBORO ROCHDALE SOUTHEND WOLVES HARTLEPOOL TRANMERE SCUNTHORPE SWANSEA COLCHESTER HEREFORD FULHAM (FRT) TOTTENHAM (FLC) CREWE (BLACK ISSUE) £2 BRONDBYERNES (FR) £2 WREXHAM CARDIFF </text:span><text:span text:style-name="T558">1987/88</text:span><text:span text:style-name="T556"> CREWE CARDIFF SCUNTHORPE COLCHESTER (LGE) (FRT) HEREFORD ROCHDALE STOCKPORT PETERBORO BURNLEY TORQUAY SWANSEA ORIENT TRANMERE DARLINGTON WOLVES CARLISLE FARNBOROUGH (FAC) £2 YEOVIL (FAC) £2 NORWICH (CPC) COVENTRY (FLC) HALIFAX NEWPORT EXETER BOLTON </text:span><text:span text:style-name="T558">1988/89</text:span><text:span text:style-name="T556"> GRIMSBY STOCKPORT LINCOLN PETERBORO (SVT) HALIFAX EXETER ROTHERHAM ORIENT DONCASTER ROCHDALE HEREFORD TRANMERE SCUNTHORPE COLCHESTER DARLINGTON TORQUAY </text:span><text:span text:style-name="T560">REP </text:span><text:span text:style-name="T556">HISTON V MAN UTD (FR) £2 </text:span><text:span text:style-name="T558">1989/90</text:span><text:span text:style-name="T556"> BURNLEY SOUTHEND (LGE) £4 (LDC) £2 NORWICH (TEST) £3YORK MAIDSTONE (FLP/OFF) £2 HEREFORD CHESTERFIELD DERBY (FLC) SCUNTHORPE ALDERSHOT ROCHDALE WREXHAM C.PALACE (FAC) £2 MILLWALL (FAC) £2 GILLINGHAM BRISTOL C (FAC) £2 (FACR) £2 GRIMSBY STOCKPORT WALSALL (FRT) £2 </text:span><text:span text:style-name="T558">1990/91</text:span><text:span text:style-name="T556"> BIRMINGHAM SOUTHEND ORIENT WIGAN ROTHERHAM CREWE SHREWSBURY TRANMERE GRIMSBY FULHAM (LGE) MANSFIELD BOLTON READING PRESTON STOKE BOURNEMOUTH BRAD C MIDDLESBORO (FAC) £2 BRENTFORDWALSALL (LDC) (29/01/91) SHEFF W (FAC) LEICESTER (TEST) <text:s/></text:span><text:span text:style-name="T558">1991/92</text:span><text:span text:style-name="T556"> MIDDLESBORO MILLWALL IPSWICH LEICESTER (LGE) NEWCASTLE BRISTOL R SOUTHEND DERBY WOLVES SUNDERLAND BARNSLEY BRISTOL C BRIGHTON WATFORD GRIMSBY TRANMERE OXFORD COVENTRY (FAC) SWINDON (LGE) DNEPR (FR) £2 READING SWINDON CANADIAN XI (FR) (S/S) £5 PORTSMOUTH </text:span><text:span text:style-name="T558">1992/93</text:span><text:span text:style-name="T556"> CHARLTON BIRMINGHAM BRENTFORD SUNDERLAND (LGE) DERBY BRISTOL C W.HAM LUTON BARNSLEY WOLVES BRISTOL R PETERBORO (DEC) (MAR) GRIMSBY OXFORD TRANMERE SWINDON MILLWALL LEICESTER NEWCASTLE WATFORD SOUTHEND CHESTER (CPC) £3 STOKE (FLC) OLDHAM (LGE) (FLC) </text:span><text:span text:style-name="T558">1993/94</text:span><text:span text:style-name="T556"> HULL BLACKPOOLYORK ROTHERHAM SWANSEA BRENTFORD BURNLEY CARDIFF STOCKPORT FULHAM BARNET PORT V (LGE) (AGT) £2 READING (LGE) (FAC) BRAD C BOURNEMOUTH BRIGHTON ORIENT HUDDERSFIELD BRISTOL R CHELSEA (FR) £4 LUTON (FLC) IPSWICH (FLC) NOTTS F (CPC) £3 </text:span><text:span text:style-name="T558">1994/95</text:span><text:span text:style-name="T556"> NORTHAMPTON (FR) £3 IRAKLIS (FR) £5TOTTENHAM (FR) £2 IPSWICH (CPC) £2 </text:span><text:span text:style-name="T558">REP MATCH</text:span><text:span text:style-name="T556">: 1976/77 F.A.XI V CAMBRIDGE UNI £3</text:span></text:p>
      <text:p text:style-name="P429"/>
      <text:p text:style-name="P448">CAMBRIDGE UNITED AWAYS</text:p>
      <text:p text:style-name="P275"><text:span text:style-name="T558">ALDERSHOT</text:span><text:span text:style-name="T556">:1973/74 (FLC) </text:span><text:span text:style-name="T558">BARNSLEY</text:span><text:span text:style-name="T556">: 1972/73 1974/75 1975/76 1976/77 1981/82 1982/83 (LGE) 1983/84 1991/92 </text:span><text:span text:style-name="T558">BIRMINGHAM</text:span><text:span text:style-name="T556">:1979/80 1990/91 (LDC) £2 </text:span><text:span text:style-name="T558">BLACKBURN</text:span><text:span text:style-name="T556">: 1978/79 1980/81 1981/82 1982/83 <text:s/></text:span><text:span text:style-name="T558">BLACKPOOL</text:span><text:span text:style-name="T556">: 1993/94 </text:span><text:span text:style-name="T558">BOURNEMOUTH</text:span><text:span text:style-name="T556">: 1984/85 </text:span><text:span text:style-name="T558">BRADFORD C</text:span><text:span text:style-name="T556">: 1972/73 1990/91 </text:span><text:span text:style-name="T558">BRENTFORD</text:span><text:span text:style-name="T556">: 1971/72 1972/73 (FLC) 1974/75 1975/76 1984/85 (LGE) 1990/91 1992/93 </text:span><text:span text:style-name="T558">BRIGHTON</text:span><text:span text:style-name="T556">:1973/74 1978/79 1979/80 (FLC) 1983/84 1991/92 </text:span><text:span text:style-name="T558">BRISTOL C</text:span><text:span text:style-name="T556">: 1980/81 1984/85 1991/92 </text:span><text:span text:style-name="T558">BRISTOL R</text:span><text:span text:style-name="T560"> </text:span><text:span text:style-name="T556">: 1973/74 1980/81</text:span><text:span text:style-name="T558"> BOLTON</text:span><text:span text:style-name="T556">: 1980/81 1981/82 1982/83 1987/88 <text:s/></text:span><text:span text:style-name="T558">BURNELY</text:span><text:span text:style-name="T556">:1979/80 1982/83 1987/88 1988/89 1989/90 </text:span><text:span text:style-name="T558">CARLISLE</text:span><text:span text:style-name="T556"> 1987/88 1988/89 </text:span><text:span text:style-name="T558">COVENTRY</text:span><text:span text:style-name="T556">: 1980/81 (FLC) 1991/92 (FAC) </text:span><text:span text:style-name="T558">CARDIFF</text:span><text:span text:style-name="T556">: 1980/81 1986/87 1987/88 1993/94 </text:span><text:span text:style-name="T558">CHARLTON</text:span><text:span text:style-name="T556">: 1973/74 1975/76 (FLC) 1979/80 1981/82 1982/83 1983/84 1991/92 </text:span><text:span text:style-name="T558">CAMB C</text:span><text:span text:style-name="T556">:1960/61 (FAC) £3 1972/73 (CPC) £4 1990/91 (AHC) £2 1994/95 (FR) £2 </text:span><text:span text:style-name="T558">CHELSEA</text:span><text:span text:style-name="T556">: 1979/80 1980/81 1981/82 1982/83 1983/84 </text:span><text:span text:style-name="T558">CHESTER</text:span><text:span text:style-name="T556">:1990/91 <text:s/></text:span><text:span text:style-name="T558">COLCHESTER</text:span><text:span text:style-name="T556">: 1971/72 1972/73 1980/81 (WC) £3 1987/88 1988/89 1993/94 (AGT) £2 </text:span><text:span text:style-name="T558">C.PALACE</text:span><text:span text:style-name="T556">: 1978/79 1981/82 1982/83 1983/84 </text:span><text:span text:style-name="T558">CREWE</text:span><text:span text:style-name="T556">: 1971/72 1972/73 1974/75 1975/76 </text:span><text:span text:style-name="T558">DARLINGTON</text:span><text:span text:style-name="T556">: 1972/73 1976/77 £2 1988/89 1989/90 (FAC) </text:span><text:span text:style-name="T558">DERBY</text:span><text:span text:style-name="T556">: 1983/84 1984/85 1989/90 (FLC) 1991/92 1992/93 </text:span><text:span text:style-name="T558">DONCASTER</text:span><text:span text:style-name="T556">:1972/73 1974/75 1975/76 1984/85 1988/89 </text:span><text:span text:style-name="T558">EXETER</text:span><text:span text:style-name="T556">:1975/76 1987/88 1988/89 </text:span><text:span text:style-name="T558">EVERTON</text:span><text:span text:style-name="T556">: 1976/77 (FLC) </text:span><text:span text:style-name="T558">FULHAM</text:span><text:span text:style-name="T556">: 1978/79 1979/80 1982/83 1983/84 1990/91 (LGE) (FAC) </text:span></text:p>
      <text:p text:style-name="P275"><text:span text:style-name="T558">GILLINGHAM</text:span><text:span text:style-name="T556">: 1972/73 1977/78 1984/85 1989/90 (LGE) </text:span><text:span text:style-name="T558">GRIMSBY</text:span><text:span text:style-name="T556">:1971/72 1973/74 1980/81 1981/82 1982/83 1983/84 1990/91 </text:span><text:span text:style-name="T558">HEREFORD</text:span><text:span text:style-name="T556">:1972/73 1973/74 1977/78 1988/89 </text:span><text:span text:style-name="T558">HARTLEPOOL</text:span><text:span text:style-name="T556">:1971/72 1974/75 </text:span><text:span text:style-name="T558">IPSWICH</text:span><text:span text:style-name="T556"> 1979/80 (WC) £2 1991/92 </text:span><text:span text:style-name="T558">KETTERING</text:span><text:span text:style-name="T556">: 1990/91 (FR) £2 1993/94 (FR) £2 </text:span><text:span text:style-name="T558">LEEDS</text:span><text:span text:style-name="T556">: 1982/83 1983/84</text:span><text:span text:style-name="T560"> </text:span><text:span text:style-name="T558">LEICESTER</text:span><text:span text:style-name="T556">: 1981/82 1982/83 1991/92 (POSF) </text:span><text:span text:style-name="T558">LINCOLN</text:span><text:span text:style-name="T556">: 1974/75 £2 1975/76 1984/85 (OCT) (NOV) £2 </text:span><text:span text:style-name="T558">LINTON G</text:span><text:span text:style-name="T556">: 1983/84 (FR) </text:span><text:span text:style-name="T558">LUTON</text:span><text:span text:style-name="T556">: 1978/79 1979/80 1980/81 </text:span><text:span text:style-name="T558">LEATHERHEAD</text:span><text:span text:style-name="T556">: 1975/76 (FAC) £3 </text:span><text:span text:style-name="T558">MANSFIELD</text:span><text:span text:style-name="T556">: 1990/91 <text:s/></text:span></text:p>
      <text:p text:style-name="P275"><text:span text:style-name="T558">MAN CITY</text:span><text:span text:style-name="T556">: 1983/84 </text:span><text:span text:style-name="T558">MIDDLESBROUGH</text:span><text:span text:style-name="T556">:1983/84 £2 1991/92 <text:s/>1972/73 1974/75 (LGE) </text:span><text:span text:style-name="T558">MILLWALL</text:span><text:span text:style-name="T556">:1978/79 1991/92 </text:span><text:span text:style-name="T558">NEWMARKET</text:span><text:span text:style-name="T556">: 1994/95 (FR) £2 </text:span><text:span text:style-name="T558">NEWCASTLE</text:span><text:span text:style-name="T556">: 1978/79 1979/80 1980/81 1981/82 1982/83 1983/84 1991/92 </text:span><text:span text:style-name="T558">NEWPORT</text:span><text:span text:style-name="T556">: 1972/73 £2 1974/75 1975/76 1984/85 </text:span><text:span text:style-name="T558">NOTTS C</text:span><text:span text:style-name="T556">:1978/79 1979/80 (LGE)(ASC) £4 1980/81 (DEC) £5 1992/93 </text:span><text:span text:style-name="T558">NORWICH</text:span><text:span text:style-name="T556">: 1981/82 </text:span><text:span text:style-name="T558">NORTHAMPTON</text:span><text:span text:style-name="T556">: 1972/73 1975/76 1978/79 (FLC) 1985/86 </text:span><text:span text:style-name="T558">ORIENT</text:span><text:span text:style-name="T556">: 1978/79 1979/80 1980/81 1981/82 </text:span><text:span text:style-name="T558">OLDHAM</text:span><text:span text:style-name="T556">: 1973/74 (LGE) £2 1978/79 1980/81 1981/82 1982/83 </text:span></text:p>
      <text:p text:style-name="P275"><text:span text:style-name="T558">OXFORD</text:span><text:span text:style-name="T556">: 1976/77 (FLC) £2 1977/78 £2 1991/92 </text:span><text:span text:style-name="T558">PLYMOUTH</text:span><text:span text:style-name="T556">: 1994/95 </text:span><text:span text:style-name="T558">PORT V</text:span><text:span text:style-name="T556">: 1973/74 1985/86 1991/92 985/86 1986/87 (LGE) 1990/91 1994/95 </text:span><text:span text:style-name="T558">PETERBOROUGH</text:span><text:span text:style-name="T556">: 1977/78 1984/85 (FRT) 1985/86 1987/88 1988/89 1990/91 (LDC) 1992/93 </text:span><text:span text:style-name="T558">PORTSMOUTH</text:span><text:span text:style-name="T556">: 1983/84 1991/92 1992/93 1994/95 (FLC) £2 </text:span><text:span text:style-name="T558">PRESTON</text:span><text:span text:style-name="T556">: 1977/78 1986/87 1990/91 </text:span><text:span text:style-name="T558">Q.P.R</text:span><text:span text:style-name="T556">: 1980/81 1981/82 1982/83 </text:span><text:span text:style-name="T558">READING</text:span><text:span text:style-name="T556">: 1971/72 1972/73 1974/75 1975/76 1990/91 1991/92 (FLC) 1993/94 (LGE) (FAC) </text:span><text:span text:style-name="T558">ROTHERHAM</text:span><text:span text:style-name="T556">: 1981/82 1982/83 1984/85 1988/89 </text:span><text:span text:style-name="T558">SHEFF UTD</text:span><text:span text:style-name="T556">: 1978/79 </text:span><text:span text:style-name="T558">SHEFF W</text:span><text:span text:style-name="T556">:1977/78 1980/81 1981/82 <text:s/></text:span><text:span text:style-name="T558">SCUNTHORPE</text:span><text:span text:style-name="T556">: 1975/76 1976/77 1987/88 1988/89 1989/90 </text:span><text:span text:style-name="T558">SHREWSBURY</text:span><text:span text:style-name="T556">: 1974/75 1980/81 1981/82 1982/83 1990/91 </text:span><text:span text:style-name="T558">SOUTHEND</text:span><text:span text:style-name="T556">: 1971/72 1973/74 1974/75 (FLC) 1976/77 1985/86 1986/87 1989/90 1991/92 1992/93 </text:span><text:span text:style-name="T558">SOUTHPORT</text:span><text:span text:style-name="T556">: 1971/72 £2 1972/73 £2 1974/75 £3 </text:span><text:span text:style-name="T558">STOCKPORT</text:span><text:span text:style-name="T556">: 1971/72 £2 1972/73 1974/75 1975/76 (BEST) £5 1976/77 1985/86 </text:span><text:span text:style-name="T558">STOKE</text:span><text:span text:style-name="T556">:1978/79 1990/91</text:span><text:span text:style-name="T560"> </text:span><text:span text:style-name="T558">SUDBURY</text:span><text:span text:style-name="T556">: 1989/90 (FR) £2 </text:span><text:span text:style-name="T558">SUNDERLAND</text:span><text:span text:style-name="T556">: 1978/79 1979/80 1991/92 1992/93 </text:span><text:span text:style-name="T558">SWANSEA</text:span><text:span text:style-name="T556">: 1975/76 £2 1980/81 £2 </text:span><text:span text:style-name="T558">SWINDON</text:span><text:span text:style-name="T556">: 1977/78 £2 1985/86 1991/92 </text:span><text:span text:style-name="T558">TORQUAY</text:span><text:span text:style-name="T556">: 1972/73 1974/75 1976/77 1985/86 1988/89 </text:span><text:span text:style-name="T558">TRANMERE</text:span><text:span text:style-name="T556">: 1973/74 £2 </text:span><text:span text:style-name="T558">WALSALL</text:span><text:span text:style-name="T556">: 1973/74 1977/78 1984/85 </text:span><text:span text:style-name="T558">WATFORD</text:span><text:span text:style-name="T556">: 1975/76 1979/80 1980/81 1981/82 1992/93 </text:span></text:p>
      <text:p text:style-name="P275"><text:span text:style-name="T558">WEST HAM</text:span><text:span text:style-name="T556">: 1978/79 1979/80 1980/81 1991/92 (ZDS) £2 </text:span><text:span text:style-name="T558">WIGAN</text:span><text:span text:style-name="T556">: 1984/85 1990/91 </text:span><text:span text:style-name="T558">WOLVES</text:span><text:span text:style-name="T556">: 1980/81 (FLC) 1982/83 1986/87 1987/88 1990/91 (FAC) 1991/92 </text:span></text:p>
      <text:p text:style-name="P275"><text:span text:style-name="T558">WORKINGTON</text:span><text:span text:style-name="T556">: 1972/73 £2 </text:span><text:span text:style-name="T558">WREXHAM</text:span><text:span text:style-name="T556">: 1973/74 £2 1979/80 1981/82 1986/87 1989/90 </text:span><text:span text:style-name="T558">WYCOMBE</text:span><text:span text:style-name="T556">: 1993/94 (FAC) </text:span><text:span text:style-name="T558">YORK</text:span><text:span text:style-name="T556">: 1973/74 </text:span></text:p>
      <text:p text:style-name="P294">105</text:p>
      <text:p text:style-name="P424"><text:soft-page-break/>SCARBOROUGH COLLECTION £2 EACH UNLESS STATED</text:p>
      <text:p text:style-name="P428"/>
      <text:p text:style-name="P275"><text:span text:style-name="T538">HOMES</text:span><text:span text:style-name="T551">:</text:span><text:span text:style-name="T538">1974/75</text:span><text:span text:style-name="T551"> G.HAREWOOD ENFIELD (FAT) BOSTON (LGE) (FAT) S.LIVERPOOL MACCLESFIELD NORTHWICH MATLOCK WORKSOP GOOLE MOSSLEY GAINSBOROUGH BUXTON </text:span><text:span text:style-name="T538">1975/76</text:span><text:span text:style-name="T551"> GOOLE MORECAMBE STAFFORD R MOSSLEY WIGAN (LGE) (NPLC) £3GAINSBOROUGH FLEETWOOD/GATESHEAD ALTRINCHAM MATLOCK BARROW £3 SKELMERSDALE WILLINGTON (FAT) DAGENHAM (FAT) S.LIVERPOOL GOOLE (FAT) MACCLESFIELD TOOTING (FAT) NORTHWICH LANCASTER/G.HAREWOOD BOSTON BUXTON BANGOR <text:s/></text:span><text:span text:style-name="T538">1976/77 </text:span><text:span text:style-name="T551">MATLOCK BANGOR STAFFORD R GAINSBOROUGH MORECAMBE ALTRINCHAM WIGAN WALTHAMSTOW (FAT) FRICKLEY (FAT) GATESHEAD/BOSTON LANCASTER NUNEATON (FAT) HITCHIN (FAT) NETHERFIELD GOOLE/MACCLESFIELD </text:span><text:span text:style-name="T538">1977/78</text:span><text:span text:style-name="T551"> S.LIVERPOOL GOOLE ALTRINCHAM GATESHEAD BANGOR (FAT) BOSTON G.HAREWOOD </text:span><text:span text:style-name="T538">1978/79</text:span><text:span text:style-name="T551"> MACCLESFIELD MATLOCK ALTRINCHAM GAINSBOROUGH NETHERFIELD LANCASTER GOOLE BOSTON MOSSLEY (LGE) (LC) FRICKLEY WORKSOP RUNCORN S.LIVERPOOL GATESHEAD BUXTON BANGOR STAFFORD R BARROW WORKINGTON £3 </text:span><text:span text:style-name="T538">1979/80</text:span><text:span text:style-name="T551"> WEYMOUTH/NORTHWICH </text:span></text:p>
      <text:p text:style-name="P275"><text:span text:style-name="T551">BARROW £3 WORCESTER YEOVIL BATH NORTHWICH (LGE) KETTERING TELFORD BANGOR BARNET MAIDSTONE ALTRINCHAM LEAMINGTON GRAVESEND WEALDSTONE/NUNEATON STAFFORD R REDDITCH </text:span><text:span text:style-name="T538">1980/81</text:span><text:span text:style-name="T549"> </text:span><text:span text:style-name="T551">WORCESTER WEYMOUTH BARNET MAIDSTONE NORTHWICH AP LEAMINGTON STAFFORD R BARROW MOSSLEY (FAT) FRICKLEY/KETTERING TELFORD BANGOR B.AUCKLAND (FAT) (4 PAGE) £5 BOSTON NUNEATON YEOVIL ALTRINCHAM BARROW/ WEALDSTONE GRAVESEND BATH </text:span><text:span text:style-name="T549">1981/82 </text:span><text:span text:style-name="T551">YEOVIL ALTRINCHAM WORCESTER WHITBY (NRSC) (4 PAGE) £5 LEAMINGTON DARTFORD BARNET RUNCORN S.BANK (NRSC) £3 WEYMOUTH GRAVSEND B.SPARTANS (FAC) BARROW STAFFORD R TROWBRIDGE ENFIELD SLOUGH (FAT) DAGENHAM NORTHWICH KETTERING RUNCORN FRICKLEY/TELFORD BATH MAIDSTONE WEMBLEY 1970’S TEAM (TEST) £4 </text:span><text:span text:style-name="T549">1982/83 </text:span><text:span text:style-name="T551">MAIDSTONE BOSTON WEALDSTONE STAFFORD R BOSTON (BLT) WEYMOUTH NORTHWICH (LGE) (BLT) £3 KETTERING SPENNYMOOR (FAC) £3 BATH ENFIELD DAGENHAM WORCESTER (LGE) (BLT) £3 RUNCORN (LGE) (BLT) £3 TROWBRIDGE BARNET YEOVIL ALTRINCHAM BANGOR FRICKLEY TELFORD HULL (TEST) £3 </text:span><text:span text:style-name="T549">1983/84 </text:span><text:span text:style-name="T551">TROWBRIDGE YEOVIL ALTRINCHAM KIDDERMINSTER MAIDSTONE FRICKLEY BANGOR WEYMOUTH BARNET/BOSTON KETTERING TELFORD WEALDSTONE WORCESTER FRICKLEY NUNEATON ENFIELD BATH BARNET (BLT) £3 DAGENHAM <text:s/></text:span><text:span text:style-name="T549">1984/85 </text:span><text:span text:style-name="T551">YEOVIL</text:span><text:span text:style-name="T549"> </text:span><text:span text:style-name="T551">NORTHWICH BARNET DAGENHAM KIDDERMINSTER NUNEATON RUNCORN BOSTON/GATESHEAD WEALDSTONE CHORLEY (FAT) ALTRINCHAM WORCESTER MAIDSTONE BATH WEYMOUTH </text:span><text:span text:style-name="T549">1985/86</text:span><text:span text:style-name="T551"> DAGENHAM ALTRINCHAM (LGE) (BLT) DARTFORD/NUNEATON WYCOMBE BARNET RUNCORN B.SPARTANS (FAC) £3 B.AUCKLAND (FAC) £3 BATH TELFORD WEALDSTONE SOUTHPORT (FAT) NORTHWICH KIDDERMINSTER BOSTON/YORK (NRSC) £3 CHELTENHAM/ENFIELD FRICKLEY WEYMOUTH MAIDSTONE KETTERING STAFFORD R </text:span><text:span text:style-name="T549">1988/89</text:span><text:span text:style-name="T551"> HALIFAX (LGE) (FLC) TRANMERE ROCHDALE TORQUAY DARLINGTON (LGE) (FRT) £3 PORTSMOUTH (FLC) £3 STOCKPORT (LGE) (FAC) SOUTHAMPTON (FLC) ROTHERHAM BURNLEY CREWE PETERBORO YORK (LGE) (FRT) £3 HEREFORD COLCHESTER CAMB U LINCOLN DONCASTER HARTLEPOOL SCUNTHORPE EXETER GRIMSBY </text:span><text:span text:style-name="T549">1989/90 </text:span><text:span text:style-name="T551">STOCKPORT WHITLEY (FAC) £3 CHESTERFIELD GRIMSBY HULL (TEST) £3 HALIFAX CHELSEA (FLC) DONCASTER CAMB U SCUNTHORPE (LGE) (FLC) WREXHAM GILLINGHAM PETERBORO HARTLEPOOL HEREFORD ROCHDALE BURNLEY SOUTHEND TORQUAY COLCHESTER MAIDSTONE £3 LINCOLN </text:span><text:span text:style-name="T549">1990/91 </text:span><text:span text:style-name="T551">RED STAR (FR) NEWCASTLE (FR) <text:s/>CHESTERFIELD GILLINGHAM NORTHAMPTON BLACKPOOL DONCASTER MAIDSTONE TORQUAY STOCKPORT DARLINGTON ROCHDALE BURNLEY LINCOLN PETERBORO WALSALL YORK HEREFORD SCUNTHORPE </text:span><text:span text:style-name="T549">1991/92 </text:span><text:span text:style-name="T551">BARNET ROTHERHAM GILLINGHAM BLACKPOOL HEREFORD WIGAN (FRT) £4 WREXHAM NORTHAMPTON BURNLEY SOUTHAMPTON (FLC) DONCASTER MANSFIELD WALSALL PRESTON (FLC) CREWE <text:s/>CHESTERFIELD SCUNTHORPE </text:span><text:span text:style-name="T549">1992/93 </text:span><text:span text:style-name="T551">COVENTRY (FLC) £3 DONCASTER GILLINGHAM CREWE BRAD C (FRT) £3 LINCOLN DARLINGTON COLCHESTER CARDIFF BARNET BURY HEREFORD </text:span><text:span text:style-name="T549">1993/94</text:span><text:span text:style-name="T551"> CHESTERFIELD WYCOMBE WIGAN DARLINGTON COLCHESTER DONCASTER CREWE SHREWSBURY </text:span><text:span text:style-name="T549">1994/95 </text:span><text:span text:style-name="T551">TORQUAY LINCOLN GILLINGHAM SCUNTHORPE PRESTON FULHAM DARLINGTON WALSALL DONCASTER NORTHAMPTON WIGAN COLCHESTER MIDDLESBORO (FLC) £3 ROCHDALE </text:span><text:span text:style-name="T549">1995/96 </text:span><text:span text:style-name="T551">CAMB U DONCASTER BARNET NORTHAMPTON DARLINGTON GILLINGHAM CHESTERFIELD (FAC) £3 PLYMOUTH LINCOLN TORQUAY HEREFORD WIGAN FULHAM </text:span></text:p>
      <text:p text:style-name="P275"><text:span text:style-name="T549">1996/97</text:span><text:span text:style-name="T551"> LINCOLN SCUNTHORPE TORQUAY ROCHDALE DARLINGTON BARNET CAMB U FULHAM £3 COLCHESTER MANSFIELD WIGAN DONCASTER </text:span><text:span text:style-name="T549">1997/98</text:span><text:span text:style-name="T551"> NOTTS C DONCASTER RES (S/S) £3 HARTLEPOOL MACCLESFIELD CHESTER PETERBORO DONCASTER BARNET DARLINGTON COLCHESTER </text:span><text:span text:style-name="T549">1999/00</text:span><text:span text:style-name="T551"> HAYES KIDDERMINSTER HEREFORD KETTERING TELFORD RUSHDEN NUNEATON KINGSTONIAN YEOVIL MORECAMBE ALTRINCHAM F.GREEN WELLING WOKING SUTTON SOUTHPORT NORTHWICH </text:span><text:span text:style-name="T549">2000/01 </text:span><text:span text:style-name="T551">DAGENHAM KINGSTONIAN MORECAMBE BURTON HEREFORD STALYBRIDGE </text:span><text:span text:style-name="T549">2001/02</text:span><text:span text:style-name="T551"> MORECAMBE (LGE) (FAT) SOUTHPORT NORTHWICH</text:span><text:span text:style-name="T549"> </text:span></text:p>
      <text:p text:style-name="P275"><text:span text:style-name="T549">2002/03</text:span><text:span text:style-name="T551"> WOKING MARGATE CAMB U FARNBOROUGH DONCASTER (LGE) (FRT) £3 DOVER WHITBY (NRSC) £3 </text:span><text:span text:style-name="T549">2003/04</text:span><text:span text:style-name="T551"> HULL/MANSFIELD/SHEFF U (FR) £3 GRAVESEND MIDDLESBORO (NRSCF) £3 </text:span><text:span text:style-name="T549">2006/07</text:span><text:span text:style-name="T551"> </text:span><text:span text:style-name="T549">REP</text:span><text:span text:style-name="T551"> HULL BOYS SUNDAY U12 (2 MARCH) £3 YORK LADIES (NRWFLCF) </text:span></text:p>
      <text:p text:style-name="P192"/>
      <text:p text:style-name="P275"><text:span text:style-name="T538">AWAYS:</text:span><text:span text:style-name="T551"> </text:span><text:span text:style-name="T549">1980/81 </text:span><text:span text:style-name="T551">BATH WEALDSTONE GRAVESEND NUNEATON MOSSLEY (FAT) £3 FRICKLEY £5 AP LEAMINGTON £3 BURNLEY (FAC) ALTRINCHAM £3 BARNET MAIDSTONE BOSTON </text:span><text:span text:style-name="T549">1981/82 </text:span><text:span text:style-name="T551">GRAVESEND LEAMINGTON STAFFORD R ENFIELD (LGE) (FAT) TROWBRIDGE £3 SLOUGH DARTFORD ST.ALBANS (FAT) £4 BARNET MARINE (FAT) £3 RUNCORN (LGE) (BLT) WORCESTER £3 MAIDSTONE TELFORD £4 WEYMOUTH BOSTON DAGENHAM ALTRINCHAM </text:span><text:span text:style-name="T549">1982/83 </text:span><text:span text:style-name="T551">MAIDSTONE WEALDSTONE NORTHWICH NUNEATON BATH TELFORD (FAT) £4 ENFIELD RUNCORN (LGE) (FAT) TRANMERE (FAC) WORCESTER £3 ALTRINCHAM DAGENHAM </text:span><text:span text:style-name="T549">1983/84 </text:span><text:span text:style-name="T551">NUNEATON FRICKLEY £3 BARNET BATH TELFORD £3 MARINE (FAT) £3 ENFIELD KIDDERMINSTER RUNCORN DAGENHAM ALTRINCHAM NORTHWICH </text:span><text:span text:style-name="T549">1984/85 </text:span><text:span text:style-name="T551">MAIDSTONE (LGE) (SHIELD) £3 ENFIELD DAGENHAM BOSTON FRICKLEY £3 RUNCORN KIDDERMINSTER RUNCORN ALTRINCHAM (LGE) (BLT) BATH WEYMOUTH NORTHWICH DARTFORD </text:span></text:p>
      <text:p text:style-name="P275"><text:span text:style-name="T549">1985/86</text:span><text:span text:style-name="T551"> ENFIELD BARNET DAGENHAM SOUTHPORT (LGE) £3 (FAT) £3 KETTERING KIDDERMINSTER TELFORD £3 NOTTS C (FAC) NORTHWICH WYCOMBE WEALDSTONE MAIDSTONE WEYMOUTH ALTRINCHAM </text:span><text:span text:style-name="T549">1988/89</text:span><text:span text:style-name="T551"> GRIMSBY CARLISLE (LGE) (FRT) £3 CAMB U LINCOLN SCUNTHORPE COLCHESTER HEREFORD PETERBORO CREWE DARLINGTON YORK ROCHDALE PORTSMOUTH (FLC) £3 SOUTHAMPTON (FLC) STOCKPORT TORQUAY TRANMERE DONCASTER </text:span><text:span text:style-name="T549">1989/90 </text:span><text:span text:style-name="T551">PETERBORO TORQUAY GILLINGHAM HEREFORD COLCHESTER SCUNTHORPE (LGE) (FLC) SOUTHEND MAIDSTONE CHESTERFIELD LINCOLN CAMB U YORK DONCASTER BURNLEY STOCKPORT CHELSEA (FLC) £4 </text:span><text:span text:style-name="T549">1990/91 </text:span><text:span text:style-name="T551">MAIDSTONE YORK GILLINGHAM WALSALL CHESTERFIELD DARLINGTON NORTHAMPTON PETERBORO BURNLEY SCUNTHORPE HEREFORD LINCOLN BLACKPOOL TORQUAY </text:span><text:span text:style-name="T549">1991/92 </text:span><text:span text:style-name="T551">BARNET ROCHDALE CHESTERFIELD MAIDSTONE DONCASTER BURNLEY LINCOLN YORK GILLINGHAM PRESTON (FLC) £3 HEREFORD WALSALL CREWE </text:span><text:span text:style-name="T549">1992/93 </text:span><text:span text:style-name="T551">CHESTERFIELD YORK BARNET NORTHAMPTON GILLINGHAM DONCASTER TORQUAY COLCHESTER SCUNTHORPE WALSALL DARLINGTON BURY ROCHDALE BRAD C (FLC) SHREWSBURY HEREFORD LINCOLN </text:span><text:span text:style-name="T549">1993/94 </text:span><text:span text:style-name="T551">PRESTON LINCOLN ROCHDALE WIGAN (LGE) (FAC) WYCOMBE HEREFORD GILLINGHAM DARLINGTON SCUNTHORPE MANSFIELD WALSALL HULL (FRT) CHESTERFIELD CREWE NORTHAMPTON SHREWSBURY COLCHESTER DONCASTER TORQUAY </text:span><text:span text:style-name="T549">1994/95 </text:span><text:span text:style-name="T551">CHESTERFIELD (LGE) GILLINGHAM DARLINGTON WALSALL MANSFIELD HEREFORD COLCHESTER DONCASTER ROCHDALE SCUNTHORPE TORQUAY NORTHAMPTON PRESTON BARNET LINCOLN WIGAN MIDDLESBORO (FLC) £3 FULHAM HULL (FLC) </text:span><text:span text:style-name="T549">1995/96</text:span><text:span text:style-name="T551"> DARLINGTON DONCASTER PRESTON (FRT) £3 MANSFIELD WIGAN FULHAM COLCHESTER TORQUAY SCUNTHORPE CAMB U GILLINGHAM PLYMOUTH LINCOLN BARNET NORTHAMPTON HEREFORD </text:span><text:span text:style-name="T549">1997/98 </text:span><text:span text:style-name="T551">LINCOLN</text:span></text:p>
      <text:p text:style-name="P275"><text:span text:style-name="T551"><text:s/>BRIGHTON DONCASTER MACCLESFIELD </text:span><text:span text:style-name="T549">1999/00 </text:span><text:span text:style-name="T551">WELLING ILKESTON (FAT) NUNEATON SOUTHPORT (LGE) (MT) NORTHWICH KIDDERMINSTER HEDNESFORD DONCASTER WOKING RUSHDEN HAYES SUTTON U F.GREEN £3 </text:span><text:span text:style-name="T549">2000/01</text:span><text:span text:style-name="T551"> DONCASTER KINGSTONIAN WOKING RUSHDEN </text:span><text:span text:style-name="T549">2001/02 </text:span><text:span text:style-name="T551">LEIGH (LGE) (FAT) £4 WOKING </text:span></text:p>
      <text:p text:style-name="P275"><text:span text:style-name="T551">BOSTON HEREFORD </text:span><text:span text:style-name="T549">2006/07</text:span><text:span text:style-name="T551"> RETFORD (FR) (S/S) £3 BRIDLINGTON (NAYL) (S/S) £3 </text:span><text:span text:style-name="T549">2008/09</text:span><text:span text:style-name="T551"> </text:span><text:span text:style-name="T543">REP</text:span><text:span text:style-name="T551"> @ LIVERSEDGE YORKSHIREAM (26</text:span><text:span text:style-name="T430">TH</text:span><text:span text:style-name="T551"> APRIL</text:span></text:p>
      <text:p text:style-name="P427"/>
      <text:p text:style-name="P275"><text:span text:style-name="T538">PRESS SHEETS</text:span><text:span text:style-name="T551">: </text:span><text:span text:style-name="T538">HOME</text:span><text:span text:style-name="T551">: </text:span><text:span text:style-name="T549">2000/01 </text:span><text:span text:style-name="T551">BRAD C </text:span><text:span text:style-name="T549">2003/04</text:span><text:span text:style-name="T551"> MIDDLESBORO (NRSCF) </text:span><text:span text:style-name="T538">AWAY</text:span><text:span text:style-name="T551">: </text:span><text:span text:style-name="T549">2009/10 </text:span><text:span text:style-name="T551">YORK YTH (FAYC) <text:s/></text:span></text:p>
      <text:p text:style-name="P190"/>
      <text:p text:style-name="P298">WREXHAM COLLECTION</text:p>
      <text:p text:style-name="P435"/>
      <text:p text:style-name="P275"><text:span text:style-name="T538">HOMES</text:span><text:span text:style-name="T551">: 1964/65 TRANMERE 1965/66 CHESTERFIELD 1966/67 SOUTHPORT (DEC) £3 1974/75 BRITON F (WC) £5 SHREWSBURY (WCSF) £3 ALDERSHOT 1975/76 CHESTER (WC 4 PAGE) £6 CHESTER (FLC) £2 SHREWSBURY (WCS/F) £2 1977/78 MERTHYR (WC) £2 EXETER BANGOR (WCF) £2 1978/79 SHREWSBURY (WCF) £2 SWANSEA NOTTS C SUNDERLAND STOKE OLDHAM SHEFF U CHARLTON BRISTOL R BURY (FLC) £2 1979/80 PRESTON CONNAHS Q (WC) £3 NEWPORT (WC) £2 1983/84 RHYL (WC) £4 WORCESTER (WC) £4 HEREFORD (WC) £3 PETERBORO (FRT) DONCASTER SHEFF U (FAC) £2 ROCHDALE SHREWSBURY (WCF) £2 1984/85 BARRY (WC) £5 CHIRK (WC) £4 SWINDON 1985/86 ROCHDALE £21987/88 EXETER £2 1988/89 SHREWSBURY (FR) (S/S) £4 OLDHAM (FR) (S/S) £4 SHEFF U (FRT) £3 SWANSEA (WC) £2 </text:span></text:p>
      <text:p text:style-name="P427"/>
      <text:p text:style-name="P275"><text:span text:style-name="T538">AWAYS</text:span><text:span text:style-name="T551">: 1966/67 BUXTON RES (C/L) £3 1972/73 CHESTER (WC) £4 1975/76 CHESTER (WC) £4 1976/77 SHREWSBURY (WC) (4 PAGE) £4 1977/78 BANGOR (WCF) £3 </text:span></text:p>
      <text:p text:style-name="P286">1984/85 NEWPORT (WC) £3 2005/06 HEREFORD (FR) £2 2024/25 CHARLTON (TEAM SHEET) £2</text:p>
      <text:p text:style-name="P440"/>
      <text:p text:style-name="P446">SMALL MIXED COLLECTION</text:p>
      <text:p text:style-name="P446"/>
      <text:p text:style-name="P275"><text:span text:style-name="T538">ASTON V</text:span><text:span text:style-name="T551">: 1970/71 NORTHAMPTON (FLC) </text:span><text:span text:style-name="T538">BRAD C</text:span><text:span text:style-name="T551">: 1990/91 BURY (FLC) </text:span><text:span text:style-name="T538">BLACKBURN</text:span><text:span text:style-name="T551">: 1969/70 MILLWALL £2 </text:span><text:span text:style-name="T538">BRIGHTON</text:span><text:span text:style-name="T551">: 1970/71 SHREWSBURY </text:span></text:p>
      <text:p text:style-name="P275"><text:span text:style-name="T538">BOLTON</text:span><text:span text:style-name="T551">: 2022/23 MAN U (PJT) £2 </text:span><text:span text:style-name="T538">HALIFAX</text:span><text:span text:style-name="T551">: 1998/99 SOUTHEND £2 1999/00 SWANSEA £2 </text:span><text:span text:style-name="T538">LEICESTER</text:span><text:span text:style-name="T551">: 1968/69 TOTTENHAM </text:span><text:span text:style-name="T538">MAN UTD</text:span><text:span text:style-name="T551">: 1970/71 C.PALACE (FLC) 1971/72 LEICESTER </text:span><text:span text:style-name="T538">NOTTS C</text:span><text:span text:style-name="T551">: 1990/91 EXETER (FLC) </text:span><text:span text:style-name="T538">NORTHAMPTON</text:span><text:span text:style-name="T551">: 1962/63 CARLISLE 1963/64 PLYMOUTH 1964/65 C.PALACE ORIENT NORWICH PORTSMOUTH (FLC) £3 NEWCASTLE 1965/66 W.B.A BLACKPOOL </text:span><text:span text:style-name="T538">OLDHAM</text:span><text:span text:style-name="T551">: 1970/71 ALDERSHOT £2 </text:span><text:span text:style-name="T538">OXFORD</text:span><text:span text:style-name="T551">: 1972/73 FIXTURE CARD £2 </text:span><text:span text:style-name="T538">PLYMOUTH</text:span><text:span text:style-name="T551">: 1999/00 SWANSEA £2 </text:span></text:p>
      <text:p text:style-name="P275"><text:span text:style-name="T538">WREXHAM</text:span><text:span text:style-name="T551">: 2000/01 SWANSEA £2</text:span></text:p>
      <text:p text:style-name="P190"/>
      <text:p text:style-name="P424">COLLECTION OF PROGRAMMES</text:p>
      <text:p text:style-name="P435"/>
      <text:p text:style-name="P282"><text:span text:style-name="T538">BURSCOUGH</text:span><text:span text:style-name="T551">: 1959/60 CREWE (FAC) £10 </text:span><text:span text:style-name="T538">CREWE</text:span><text:span text:style-name="T551">: 1956/57 STOCKPORT £5 DARLINGTON £5 </text:span><text:span text:style-name="T538">HEREFORD</text:span><text:span text:style-name="T551">: 1964/65 WEYMOUTH (LC) BRIERLEY H (WSC) LLANDRINDOD (WC) BARRY KIDDERMINSTER (WC) GLOUCESTER WELLINGTON (LC) LOVELLS (WC) £4SITTINGBOURNE KETTERING WIMBLEDON £4 TUNBRIDGE HINCKLEY (SOF) £2 POOLE MERTHYR CRAWLEY TOWYN (WC) £4 BURTON </text:span><text:span text:style-name="T538">£3 EACH</text:span><text:span text:style-name="T551"> </text:span><text:span text:style-name="T538">NEWPORT</text:span><text:span text:style-name="T551">:1956/57 READING £5 NORWICH £8 BRENTFORD £8 MILLWALL £8 COVENTRY £7 BOURNEMOUTH £8 ARSENAL (FAC) COLCHESTER £6 TORQUAY £6 WALSALL £6 Q.P.R £8 SWINDON £6 NORTHAMPTON £6 IPSWICH £10 SWANSEA (WCS/F) £12 SHREWSBURY £6 GILLINGHAM £7 EXETER £7 SOUTHAMPTON (FAC) £6 SOUTHEND £5 BRIGHTON £7 WATFORD £10 C.PALACE £8 1957/58 COVENTRY £5 BRENTFORD £6 BOURNEMOUTH £6 READING (SOF) SOUTHEND £5 ALL STAR (FR) £5 TORQUAY £6 NORWICH £7 MILLWALL £7 R.S OLYMPIQUE (FR) £6 COLCHESTER £6 SHREWSBURY £5 PORT V £5 BRIGHTON £6 GILLINGHAM £6 EXETER £5 WALSALL £5 NORTHAMPTON £5 C.PALACE £5 SOUTHAMPTON (NOF) £4</text:span></text:p>
      <text:p text:style-name="P190"/>
      <text:p text:style-name="P197"/>
      <text:p text:style-name="P424">106</text:p>
      <text:p text:style-name="P451"><text:soft-page-break/>NEW COLLECTION OF 30000+ PROGRAMMES MOST CLUBS;</text:p>
      <text:p text:style-name="P275"><text:span text:style-name="T538">ALDERSHOT</text:span><text:span text:style-name="T551">: 1960/61 OLDHAM DONCASTER (SLMRK) COLCHESTER NORTHAMPTON 1961/62 MILLWALL 1962/63 CREWE WORKINGTON DARLINGTON CHESTERFIELD BRAD C MANSFIELD LINCOLN 1963/64 TRANMERE TORQUAY NEWPORT HALIFAX CHESTER GILLINGHAM YORK 1964/65 CHESTER CHESTERFIELD SOUTHPORT HALIFAX READING NOTTS C STOCKPORT TORQUAY LINCOLN MILLWALL 1965/66 LUTON SOUTHPORT NEWPORT LINCOLN WALSALL (FAC) ROCHDALE PORT V TORQUAY DARLINGTON 1966/67 YORK 1967/68 HALIFAX WREXHAM LUTON CHESTERFIELD SOUTHEND DONCASTER NEWPORT </text:span><text:span text:style-name="T538">ASTON VILLA</text:span><text:span text:style-name="T551">: 1960/61 EVERTON/WBA RES BLACKBURN RES/CARDIFF LEICESTER NEWCASTLE HUDDERSFIELD (FLC) £5 BIRMINGHAM MAN C NEWCASTLE RES/PLYMOUTH (FLC) £5 WOLVES/BOLTON RES BRISTOL R (FAC) (S/S) WREXHAM (FLC) (S/S) (SLTR MRK) £5 BOLTON 1961/62 BARNSLEY RES/WOLVES BIRMINGHAM ARSENAL MAN C C.PALACE (FAC) SHEFF U HUDDERSFIELD (FAC) BLACKBURN CHARLTON (FAC) FULHAM W.B.A BURNLEY BOLTON CARDIFF 1962/63 BLACKPOOL/W.B.A RES BLACKBURN RES/ARSENAL SHEFF U BURNLEY BOLTON/NORWICH (FLC) £3 MAN C BIRMINGHAM WOLVES MAN C/BLACKPOOL RES 1963/64 BURY RES/STOKE BLACKBURN /STOKE RES LIVERPOOL RES/EVERTON BOLTON IPSWICH NOTTS F/W.B.A (YC) WOLVES RES/WOLVES W.B.A BURNLEY 1964/65 LEEDS/NEWCASTLE RES BLACKBURN BLACKPOOL RES/SUNDERLAND SHEFF W BOLTON RES W.B.A FULHAM STOKE BURNLEY BLACKPOOL WOLVES (FAC) NOTTS F/WOLVES MAN C RES/LEICESTER 1965/66 LEICESTER/WOLVES RES BLACKPOOL/MAN C RES W.B.A SHEFF W STOKE NOTTS F LEICESTER (FAC) SHEFF U RES/W.HAM BLACKBURN 1966/67 NEWCASTLE/SHEFF W MAN C/SOUTHAMPTON CHELSEA BOLTON RES £4 LIVERPOOL LEEDS SHEFF U W.B.A WOLVES RES/SUNDERLAND BLACKPOOL LEICESTER STOKE FULHAM BURNLEY EVERTON 1967/68 ROTHERHAM/PLYMOUTH PRESTON C.PALACE BIRMINGHAM BLACKPOOL CARLISLE HULL HUDDERSFIELD DERBY CHARLTON MILLWALL (LGE) (FAC) MIDDLESBORO ROTHERHAM (FAC) BLACKBURN IPSWICH PORTSMOUTH BOLTON BRISTOL C Q.P.R 1968/69 BLACKPOOL HULL OXFORD C.PALACE CARLISLE BLACKBURN SHEFF U BURY SOUTHAMPTON (FAC) Q.P.R (FAC) HUDDERSFIELD <text:s/>PRESTON DERBY BOLTON 1969/70 NORWICH SWINDON W.B.A (FLC) MILLWALL PRESTON HUDDERSFIELD BOLTON PORTSMOUTH BRISTOL C BLACKBURN 1970/71 MANSFIELD PRESTON CHESTERFIELD BURY BRAD C PORT V FULHAM WALSALL 1971/72 PLYMOUTH BRIGHTON ROTHERHAM C.PALACE (FLC) NOTTS C BRAD C BOLTON HALIFAX BIRMINGHAM (FAYC) £3 YORK SANTOS (FR) £10 PORT V WALSALL CHESTERFIELD (MAY) 1972/73 HEREFORD (FLC) £2 CARLISLE BRIGHTON SWINDON SUNDERLAND LEEDS (FLC) MIDDLESBORO BLACKPOOL LUTON HULL ORIENT NOTTS F BURNLEY CARDIFF PRESTON OXFORD FULHAM BRISTOL C SHEFF W 1973/74 PRESTON OXFORD FULHAM ORIENT CARDIFF BRISTOL C C.PALACE SHEFF W HULL NOTTS C MILLWALL ARSENAL (FAC) £2 LUTON BOLTON W.B.A BLACKPOOL NOTTS F 1974/75 LEEDS HULL ORIENT SHEFF W PORTSMOUTH YORK BRISTOL R FULHAM BOLTON SOUTHAMPTON CARDIFF SUNDERLAND OLDHAM 1975/76 WALSALL (FR) £2 LEEDS MAN C COVENTRY ARSENAL BIRMINGHAM ANTWERP (UEFA) MAN U (FLC) BURNLEY SHEFF U EVERTON LEICESTER NORWICH Q.P.R WOLVES IPSWICH STOKE LIVERPOOL DERBY 1976/77 BIRMINGHAM MAN C (LGE) (JAN) (MAY) (FLC) NORWICH (FLC) MAN U COVENTRY MILLWALL (FLC) DERBY (DEC) £5 (MAR) EVERTON Q.P.R (FEB) £5 (MAY) PORT V (FAC) SUNDERLAND MIDDLESBORO LEEDS STOKE W.B.A 1980/81 BOCHUM (FR) </text:span><text:span text:style-name="T538">BLACKPOOL</text:span><text:span text:style-name="T551">: 1973/74 W.B.A MIDDLESBORO NOTTS C PORTSMOUTH SHEFF W 1974/75 ORIENT BOLTON MILLWALL YORK CARDIFF SHEFF W OXFORD NOTTS C OLDHAM BRISTOL C BRISTOL R 1975/76 OLDHAM HULL BOLTON 1976/77 ARSENAL (FLC) PLYMOUTH NOTTS F SHEFF U HEREFORD (DEC) (FEB) HULL DERBY (FAC) BURNLEY LUTON 1977/78 OLDHAM CARDIFF C.PALACE SHEFF U MILLWALL BRIGHTON SOUTHAMPTON ORIENT 1978/79 WALSALL SHEFF W BURY CHESTERFIELD LINCOLN (LGE) (FAC) £2 COLCHESTER 1980/81 WALSALL (FLC) £2 GILLINGHAM COLCHESTER SWINDON EXETER 1981/82 SWANSEA (FR) £5 HALIFAX BURY 1982/83 CHESTER (FLC) £2 1983/84 DARLINGTON BURY 1984/85 BURY TRANMERE (FRT) £3 1985/86 NOTTS C PRESTON (FLC) DONCASTER BURY CHESTERFIELD 1986/87 PORT V NOTTS C ROTHERHAM SWINDON BOURNEMOUTH 1987/88 CHESTER (FLC) £2 NEWCASTLE (FLC) NOTTS C BURY YORK 1988/89 SHEFF W (FLC) SWANSEA PRESTON WIGAN BOLTON (LGE) (FRTNAF) £2WOLVES CHESTER £2 SCUNTHORPE (FAC) £2 READING 1989/90 PRESTON (LMC) £2 BLACKBURN (LMC) £2 WIGAN BURY £2 CHESTER (FAC) £2 1990/91 ROCHDALE LINCOLN SCUNTHORPE 1991/92 MANSFIELD (FLC) LINCOLN 2002/03 STOCKPORT </text:span><text:span text:style-name="T538">BARNSLEY</text:span><text:span text:style-name="T551">: 1960/61 PORT V 1961/62 HALIFAX 1962/63 EVERTON (FAC) (2 DIFF COVERS) 1964/65 SHREWSBURY (2 DIFF COVERS) WALSALL CARLISLE PORT V 1965/66 PORT V BRAD C CHESTERFIELD DARLINGTON TORQUAY 1966/67 TRANMERE 1967/68 ROCHDALE 1968/69 GILLINGHAM LUTON READING CREWE ROCHDALE (FAC) HARTLEPOOL SHREWSBURY 1969/70 READING BURY DONCASTER GILLINGHAM </text:span><text:span text:style-name="T538">BURY</text:span><text:span text:style-name="T551">: 1981/82 ROCHDALE DARLINGTON BURNLEY (FAC) £2 YORK 1983/84 W.HAM (FLC) READING COLCHESTER CHESTERFIELD NORTHAMPTON 1984/85 CHESTERFIELD HEREFORD DARLINGTON MAN C (FR) 1985/86 BURNLEY (FLC) GILLINGHAM MAN C (FLC) READING (LGE) (FAC) £2 PLYMOUTH TRANMERE (FAC) £2 DARLINGTON BLACKPOOL NOTTS C 1986/87 BLACKPOOL/BLACKBURN (LMCC) £2 ROTHERHAM £2 PORT V £2 STOCKPORT (FRT) £3</text:span></text:p>
      <text:p text:style-name="P275"><text:span text:style-name="T551">GILLINGHAM £2 1987/88 WIGAN (LMCC) £3 (FRT) £3 SOUTHEND £2 SHEFF U (FLC) £2 MAN U (FLC) £2 ROTHERHAM £2 PORT V £2 NOTTS C £2 1988/89 WOLVES £2 SOUTHEND £2 NOTTS C £2 CHESTER £2 1989/90 MANSFIELD £2 NOTTS C £2 1990/91 CREWE £2 BOURNEMOUTH £2 GRIMSBY £2 1991/92 SHREWSBURY £2 1992/93 DONCASTER £2 1993/97 LINCOLN £2 1996/97 GILLINGHAM £2 2001/02 HUDDERSFIELD £2 </text:span><text:span text:style-name="T538">CHARLTON</text:span><text:span text:style-name="T551">: 1960/61 NORWICH STOKE SOUTHAMPTON PLYMOUTH ORIENT (SLMRK) £1 BRISTOL R LEEDS (P/H) £1 1961/62 BURY MIDDLESBORO SNOWDON C (ALC) (S/S) SOUTHAMPTON (NOV) (MAR)SCUNTHORPE ORIENT BRISTOL R </text:span></text:p>
      <text:p text:style-name="P275"><text:span text:style-name="T551">1962/63 SWANSEA SUNDERLAND STOKE ROTHERHAM LEICESTER (FLC) £3 WALSALL PRESTON CARDIFF (LGE) (FAC) ( 2 DIFF ISSUES)MIDDLESBORO HUDDERSFIELD NEWCASTLE SOUTHAMPTON 1963/64 SOUTHAMPTON MAN C SWINDON PORTSMOUTH 1964/65 NEWCASTLE SWINDON MIDDLEBORO (LGE) (FLC) NORWICH COVENTRY PRESTON PLYMOUTH ORIENT DERBY ROTHERHAM BURY CHELSEA (TEST) £2.50 1965/66 PLYMOUTH ORIENT CARDIFF HUDDERSFIELD ROTHERHAM NORWICH (NOV) (APR) (MAY) SOUTHAMPTON DERBY COVENTRY BOLTON C.PALACE MAN C 1966/67 CARDIFF BRISTOL C PLYMOUTH COVENTRY 1967/68 HUDDERSFIELD BLACKPOOL C.PALACE BLACKBURN IPSWICH ROTHERHAM BRISTOL C 1968/69 BIRMINGHAM OXFORD BLACKPOOL FULHAM 1969/70 CARDIFF BOLTON Q.P.R 1970/71 </text:span><text:span text:style-name="T538">REP</text:span><text:span text:style-name="T551"> SLOUGH V DAGENHAM (FAACSF) £2 1972/73 ROTHERHAM 1973/74 ALDERSHOT (MAR) £4 1974/75 SWINDON TRANMERE C.PALACE PORT V GILLINGHAM SOUTHEND BOURNEMOUTH BURY PRESTON 1975/76 OXFORD (LGE) (FLC) NOTTS C ARSENAL (TEST) £2 PORTSMOUTH (LGE) (FAC) BRISTOL C 1976/77 FULHAM SOUTHAMPTON (LGE) (FLC) LUTON W.HAM (FLC) PLYMOUTH BLACKBURN NOTTS C (DEC) £5 (JAN) £2 ORIENT BRISTOL R NOTTS F MILLWALL OLDHAM 1977/78 BLACKPOOL BRIGHTON SUNDERLAND MILLWALL NOTTS C C.PALACE CARDIFF 1978/79 BRISTOL R NOTTS C SUNDERLAND STOKE 1979/80 NEWCASTLE OLDHAM 1980/81 CARLISLE W.HAM SWINDON 1981/82 SHEFF W 1982/83 SHEFF W 1983/84 CARLISLE SHEFF W LEEDS C.PALACE WATFORD (FAC) OLDHAM 1984/85 NOTTS C MAN C OXFORD 1985/86 C.PALACE STOKE SUNDERLAND MILLWALL W.HAM (FR) £2 1986/87 WIMBLEDON NORWICH COVENTRY LINCOLN (FLC) £2 SOUTHAMPTON BRAD C (FMC) £2 NEWCASTLE SHEFF W LIVERPOOL MAN C MAN U OXFORD 1987/88 LUTON BRAD C (FLC) SOUTHAMPTON COVENTRY LEICESTER (SIMOD) £2 CHELSEA LIVERPOOL SHEFF W OXFORD 1988/89 LIVERPOOL MILLWALL NEWCASTLE ASON V SHEFF W SUNDERLAND (SIMOD) £2 NOTTS F LUTON NORWICH SOUTHAMPTON COVENTRY WIMBLEDON DERBY 1989/90 DERBY EVERTON LEICESTER (ZDS) £2 MAN C MILLWALL C.PALACE SOUTHAMPTON BRAD C (FAC) LIVERPOOL WIMBLEDON 1990/91 SHEFF W MILLWALL ORIENT (FLC) BARNSLEY WIMBLEDON RES (S/S) £2 LEICESTER WATFORD RES (S/S) £2 PORTSMOUTH RES (S/S) £2 ARSENAL RES FULHAM RES NEWCASTLE SWINDON RES (S/S) £2 W.HAM PORT V W.HAM RES (S/S) £2 DERBY 1991/92 NEWCASTLE FULHAM (FLC) PORT V BRISTOL R SWINDON BARNSLEY BARNET (FAC) £2 OXFORD BRISTOL C GRIMSBY MILLWALL MIDDLESBORO 1992/93 SWINDON WOLVES 1996/97 SWINDON 1997/98 SUNDERLAND </text:span><text:span text:style-name="T538">COLCHESTER</text:span><text:span text:style-name="T551">: 1979/80 IPSWICH/NORWICH (WC) £2 WATFORD (FLC) £2 SHEFF U ASTON V (FLC) SWINDON SHEFF W MANSFIELD BARNSLEY READING BLACKPOOL WIMBLEDON HULL PLYMOUTH (LGE) £2 (FAC) £2 BOURNEMOUTH (FAC) £2 GILLINGHAM CHESTER CHESTERFIELD GRIMSBY SOUTHEND BLACKBURN BRENTFORD EXETER BURY MILLWALL OXFORD 1980/81 PLYMOUTH CHESTERFIELD BARNSLEY ROTHERHAM HULL SWINDON FULHAM OXFORD NEWPORT GILLINGHAM BURNLEY CHARLTON READING SHEFF U BRENTFORD 1981/82 ALDERSHOT NORTHAMPTON BRAD C ROCHDALE DARLINGTON 1982/83 STOCKPORT BURY TORQUAY 1983/84 ROCHDALE MAN U (FLC) HALIFAX CHESTERFIELD 1984/85 SOUTHEND TORQUAY EXETER ROCHDALE 1985/86 PORT V TRANMERE SOUTHEND BURNLEY 1986/87 HARTLEPOOL LINCOLN 1987/88 FULHAM (FLC) WOLVES HEREFORD (FAC) BURNLEY NEWPORT CAMB U 1988/89 YORK NORTHAMPTON (FLC) DONCASTER SCARBOROUGH LINCOLN SCUNTHORPE CAMB U DARLINGTON ROTHERHAM ROCHDALE CREWE SHEFF U (FAC) HEREFORD EXETER 1989/90 MAIDSTONE LINCOLN ROCHDALE SOUTHEND BIRMINGHAM (FAC) BURNLEY 1990/91 SOUTHEND (FR) £2 C.PALACE (FR) £2 MERTHYR N.VICTORIA TELFORD BARNET RES CHELTENHAM SUTTON U STAFFORD R WYCOMBE BARNET BOSTON SLOUGH RUNCORN (LGE)(FAT) WIVENHOE (FAT) BATH MACCLESFIELD WITTON A FISHER WEALDSTONE RES YEOVIL WELLING KETTERING ALTRINCHAM GATESHEAD KIDDERMINSTER 1991/92 FULHAM (FR) £2 WYCOMBE KETTERING 1992/93 LINCOLN WALSALL NORTHAMPTON SCUNTHORPE </text:span><text:span text:style-name="T538">CHESTER</text:span><text:span text:style-name="T551">: 1979/80 GILLINGHAM EXETER SOUTHEND 1980/81 CARLISLE CHESTERFIELD 1981/82 READING BURNLEY BRENTFORD LINCOLN 1984/85 CHESTERFIELD 1985/86 TORQUAY 1986/87 LINCOLN (FRT) £3 BOURNEMOUTH MANSFIELD (FRTNSF) £3 1987/88 GRIMSBY SUNDERLAND 1988/89 BLACKPOOL1988/89 BIRMINGHAM ROTHERHAM 1990/91 SOUTHEND 1991/92 FULHAM TORQUAY </text:span></text:p>
      <text:p text:style-name="P275"><text:span text:style-name="T551">1994/95 WYCOMBE </text:span><text:span text:style-name="T538">CHELSEA</text:span><text:span text:style-name="T551">: 1963/64 LIVERPOOL BLACKBURN 1965/66 LIVERPOOL BARCELONA (ICFCS/F) £3 1966/67 NOTTS F LEICESTER MAN U SHEFF U LIVERPOOL 1967/68 NORWICH (FAC) 1968/69 SHEFF W TOTTENHAM LEICESTER SUNDERLAND STOKE COVENTRY MAN U 1969/70 SUNDERLAND MAN U 1970/71 ARSENAL </text:span></text:p>
      <text:p text:style-name="P275"><text:span text:style-name="T551">WOLVES MAN C (LGE) (FAC) (ECWC) £3 SOUTHAMPTON LEEDS 1971/72 MAN U JEUNESSE (ECWC) £2 G.RANGERS (TEST) £4 EVERTON LEICESTER LIVERPOOL STOKE 1972/73 LEEDS LIVERPOOL IPSWICH (LGE) (FAC) NEWCASTLE C.PALACE NORWICH BIRMINGHAM SHEFF U ARSENAL (FAC) TOTTENHAM SOUTHAMPTON MAN U (CHARLTON LAST MATCH) £2 1973/74 SHEFF U BIRMINGHAM WOLVES EVERTON LEEDS 1974/75 CARLISLE LIVERPOOL NEWPORT (FLC) WOLVES STOKE (FLC) SHEFF U 1975/76 NOTTS F C.PALACE (FAC) 1976/77 FULHAM (ASC) £2 OLDHAM </text:span><text:span text:style-name="T549">REP </text:span><text:span text:style-name="T551">BRIGHTON V C.PALACE (FAC) £3 CHELSEA 1970 V CHELSEA 77 (S/S) £5 1981/82 HARTLEPOOL/HULL (FAC) WREXHAM 1982/83 TRANMERE (FLC) 1984/85 G.RANGERS (BFA) £2 1985/86 OXFORD (FMACF) £3 TOTTENHAM 1988/89 W.HAM RES (S/S) £2 1989/90 C.PALACE (ZDSF) £2 1990/91 WIMBLEDON RES (S/S) £2 1991/92 SOUTHAMPTON (ZDSF) £2 </text:span><text:span text:style-name="T538">CARDIFF</text:span><text:span text:style-name="T551"> 1980/81 ORIENT BOLTON BRISTOL R GRIMSBY SHEFF W (P/P) £3 (4 MAR) £2 1981/82 CHELSEA SHEFF W 1982/83 EXETER PRESTON BRISTOL R LINCOLN 1983/84 GRIMSBY BARNSLEY SHEFF W 1984/85 WATFORD (FLC) OLDHAM BARNSLEY HEREFORD (WC) S.WALES XI (BRADFORD) £5 1985/86 CHESTERFIELD READING DERBY SWANSEA PLYMOUTH 1986/87 HEREFORD CHELSEA (FLC) SWANSEA MILLWALL (FAC) BURNLEY 1987/88 NEWPORT (FLC) £3 E.VALE (WC) (18 NOV) £3 (5 DEC) £3 MERYTHR (WC) WOLVES TORQUAY 1988/89 DERRY (ECWC) £3 AARHUS (ECWC) GILLINGHAM NORTHAMPTON 1989/90 NEWPORT (WC) £3 WALSALL (FRT) £3 PRESTON READING (P/P) £3 (MAY) £3 BIRMINGHAM 1990/91 <text:s/>LINCOLN 1991/92 LINCOLN BOURNEMOUTH (FLC) BARNET 1994/95 CREWE SWANSEA CAMB U BRIGHTON HULL STOCKPORT BIRMINGHAM BRENTFORD BLACKPOOL 2002/03 BRISTOL C SWINDON</text:span></text:p>
      <text:p text:style-name="P275"><text:span text:style-name="T538">CREWE</text:span><text:span text:style-name="T551">:1962/63 TORQUAY 1963/64 COVENTRY 1964/65 BARNSLEY 1965/66 COVENTRY SOUTHPORT 1966/67 PORT V 1967/68 NEWPORT PORT V1968/69 WATFORD 1969/70 DARLINGTON 1970/71 STOCKPORT 1971/72 DONCASTER WORKINGTON DARLINGTON 1972/73 DARLINGTON 1973/74 GILLINGHAM DARLINGTON 1974/75 HARTLEPOOL BIRMINGHAM (FLC) TORQUAY ASTON V (FLC) NORTHAMPTON DARLINGTON REP ALTRINCHAM V RUNCORN (CSCF) 1975/76 TRANMERE (FLC) TORQUAY CAMB U EXETER 1976/77 TRANMERE (FLC) DARLINGTON (NOV) (MAR) HARTLEPOOL 1977/78 NEWPORT DARLINGTON 1978/79 PORT V BOURNEMOUTH ALDERSHOT PORTSMOUTH HUDDERSFIELD WIGAN <text:s/>1979/80 PORT V NORTHAMPTON 1980/81 YORK PORT V 1981/82 BURY MANSFIELD £2 NORTHAMPTON 1982/83 TRANMERE (FLC) MANSFIELD YORK 1983/84 PORT V (FR) (S/S) H.FARM DUBLIN (FR) £2 TORQUAY BURY 1984/85 TORQUAY MAN U (FR) (S/S) £2 SCUNTHORPE 1985/86 EVERTON (FR) (S/S) £3 SWINDON WATFORD (FLC) EXETER 1986/87 W.B.A (FR) (S/S) £2 HEREFORD NORTHAMPTON <text:s/>1987/88 ORIENT SCARBOROUGH £2 BURY (FRT) £3 WOLVES HEREFORD 1988/89 LINCOLN (FLC) £2 STOCKPORT ASTON V (FAC) REP PAST V PRESENT (FR) £3 1989/90 PORT V (FR) £2ASTON V (FR) £2 READING BOLTON WIGAN (FRT) £2 1990/91 BELGRADE (FR) £2 PORT V (FR) £2 SHEFF W (FR) £3 FULHAM STOCKPORT (FRT) £2 BOURNEMOUTH MAN UTD A (LL) (S/S) £2 OXFORD (FR) (S/S) £2 1991/92 UTRECHT (FR) £2 ALTRINCHAM (FR) £2 R.VALLADOLD (FR) £2 BURNLEY 1992/93 BLACKBURN (FAC) 1994/95 BOURNEMOUTH BRISTOL R (P/OSF) 1998/99 PORT V 2001/02 RUSHDEN 2002/03 MANSFIELD £2 HUDDERSFIELD £2 </text:span><text:span text:style-name="T538">DUNDALK</text:span><text:span text:style-name="T551">: 1994/95 MAN U (TEST) </text:span></text:p>
      <text:p text:style-name="P286"/>
      <text:p text:style-name="P286"/>
      <text:p text:style-name="P291"/>
      <text:p text:style-name="P298">107</text:p>
      <text:p text:style-name="P275"><text:soft-page-break/><text:span text:style-name="T539">EXETER</text:span><text:span text:style-name="T555">: 1972/73 BRENTFORD 1973/74 NEWPORT 1974/75 DONCASTER MANSFIELD HEREFORD DARLINGTON NORTHAMPTON BARNSLEY TORQUAY 1975/76 CAMB U £2 1976/77 ROCHDALE SCUNTHORPE WORKINGTON £2 WATFORD SOUTHEND BRAD C DARLINGTON <text:s/>1977/78 BURY PLYMOUTH (FLC) £2 PORT V SHEFF W PORTSMOUTH PRESTON NEWPORT (FAC) £2 CAMB U LINCOLN GILLINGHAM CHESTERFIELD COLCHESTER 1978/79 COLCHESTER BOURNEMOUTH (FLC) BLACKBURN (FLC) £2 TRANMERE WATFORD (FLC) SOUTHEND LINCOLN CHESTERFIELD SHEFF W (SOF) 1979/80 BURY HULL SWINDON 1980/81 COLCHESTER BRENTFORD BARNSLEY 1981/82 LIVERPOOL (FLC) 1982/83 PRESTON BRISTOL R BOURNEMOUTH 1983/84 TORQUAY (FR) £3 ROTHERHAM LINCOLN BRISTOL C SOUTHEND 1984/85 NORTHAMPTON SCUNTHORPE BURY 1985/86 PORT V NORTHAMPTON 1986/87 NEWPORT (FLC) £3 1987/88 ABERDEEN (FR) £2.NEWPORT <text:s/>ROCHDALE TRANMERE WOLVES 1988/89 BRISTOL C (FLC) SCUNTHORPE SCARBOROUGH COLCHESTER ROCHDALE LINCOLN 1989/90 CAMB U COLCHESTER LINCOLN CHESTERFIELD 1990/91 BOURNEMOUTH BRAD C GRIMSBY </text:span><text:span text:style-name="T538">EVERTON</text:span><text:span text:style-name="T551">: 1960/61 PRESTON W.B.A BURNLEY SHEFF U (FAC) ASTON V (JAN) BOLTON BLACKBURN 1961/62 ASTON V W.B.A SHEFF W FULHAM BOLTON LEICESTER BURNLEY WOLVES BLACKPOOL MAN C (LGE) 1962/63 SHEFF W MAN C W.B.A LEICESTER ASTON V BURNLEY WOLVES NOTTS F BLACKBURN BOLTON 1963/64 FULHAM BURNLEY BOLTON SHEFF W SHEFF U BLACKBURN STOKE LEICESTER HULL (FAC) IPSWICH BIRMINGHAM NOTTS F W.B.A BLACKPOOL WOLVES 1964/65 NOTTS F SHEFF U SHEFF W (LGE) (FAC) BLACKBURN LEEDS WOLVES W.B.A BURNLEY LEEDS (FAC) SUNDERLAND 1965/66 SHEFF W BURNLEY W.B.A BLACKBURN LEICESTER LEEDS SUNDERLAND NOTTS F (DEC) £5 COVENTRY (FAC) MAN C (FAC) 1966/67 STOKE BURNLEY W.B.A NEWCASTLE SHEFF W LEICESTER BLACKPOOL FULHAM NOTTS F LEEDS (LGE) SOUTHAMPTON ASTON V MAN C 1967/68 WOLVES LEEDS W.B.A SHEFF U BURNLEY FULHAM (JAN) £5 (MAY) COVENTRY LEICESTER SHEFF W STOKE 1968/69 BURNLEY NOTTS F SHEFF W LUTON (FLC) W.B.A MAN C STOKE SUNDERLAND Q.P.R LEICESTER SOUTHAMPTON IPSWICH (FAC) COVENTRY (LGE) (FAC) BRISTOL R (FAC) LEEDS 1969/70 C.PALACE MAN U SHEFF W LEEDS SOUTHAMPTON SUNDERLAND STOKE NOTTS F BURNLEY DERBY MAN C IPSWICH NEWCASTLE WOLVES COVENTRY 1970/71 BURNLEY MAN C IPSWICH KEFLAVIK (EC) £2 DERBY (LGE) (FAC) NEWCASTLE NOTTS F TOTTENHAM SOUTHAMPTON MIDDLESBORO (FAC) HUDDERSFIELD W.B.A STOKE COVENTRY 1971/72 SHEFF U DERBY COVENTRY IPSWICH NEWCASTLE HUDDERSFIELD W.HAM C.PALACE (FAC) W.B.A LEEDS MAN C LEICESTER 1972/73 MAN U DERBY W.B.A SOUTHAMPTON NEWCASTLE LEEDS IPSWICH MAN C WOLVES BIRMINGHAM STOKE ASTON V (FAC) LEICESTER NORWICH COVENTRY 1973/74 LEICESTER IPSWICH STOKE Q.P.R BURNLEY NORWICH (LGE) (FLC) W.HAM NEWCASTLE LIVERPOOL SHEFF U MAN C DERBY WOLVES COVENTRY BIRMINGHAM SOUTHAMPTON 1974/75 DERBY STOKE WOLVES ASTON V (FLC) £1.50 LEEDS NEWCASTLE MAN C BIRMINGHAM MIDDLESBORO LEICESTER FULHAM (FAC) LUTON Q.P.R IPSWICH COVENTRY BURNLEY SHEFF U 1975/76 COVENTRY SHEFF U DERBY LEICESTER MAN C IPSWICH NORWICH BURNLEY WOLVES 1976/77 STOKE (FAC) DERBY (FAC) MAN U 1977/78 ASTON V (FAC) LEEDS LIVERPOOL 1978/79 NAC BREDA (FR) £2 DARLINGTON (FLC) DUKLA P (UEFA) £2 1979/80 WIGAN (FAC) £2 WREXHAM (FAC) £2 IPSWICH (FAC) 1980/81 SOUTHAMPTON (FAC) MAN C (FAC) 1982/83 NEWPORT (FLC) (FAC) 1983/84 CHESTERFIELD (FLC) OXFORD (FLC) 1984/85 IPSWICH (FAC) U.C.D (ECWC) £2 DONCASTER (FAC) F.SITTARD (ECWC) £2 MUNICH (ECWC) 1985/86 LUTON (FAC) NORWICH (SPSC) £2 MAN U (SSPC) £2 1986/87 NEWPORT (FLC) LIVERPOOL (SSSCF) £2 CHARLTON (FMC) £2 1987/88 ROTHERHAM (FLC) £2 SHEFF W (FAC) LUTON (SMC) £2 LIVERPOOL (FAC) 1988/89 W.B.A (FAC) PLYMOUTH (FAC) £2 WIMBLEDON (FAC) A.BILBAO (TEST) £2 1989/90 P.S.V EINDHOVEN (FR) £2 MIDDLESBORO (FACR) 1990/91 LEEDS (ZDSNF) £3 1991/92 OLDHAM (ZDSC) £2 </text:span><text:span text:style-name="T538">GILLINGHAM</text:span><text:span text:style-name="T551">: 1985/86 CAMB U (FRT) £2 1986/87 BURY BLACKPOOL NOTTS C B.MOORE XI (TEST) £2 SWINDON (P/OFFF) 1987/88 BRIGHTON (FLC) £2 CHESTERFIELD BRISTOL R BURY WALSALL (FAC) £2 FULHAM BIRMINGHAM (FRT) £2 GRIMSBY ALDERSHOT PORT V NORTHAMPTON ROTHERHAM 1988/89 M.R.C.PARIS (FR) £2 CAMB U (FLC) £2 SHEFF U READING BRISTOL C CHESTERFIELD BURY WOLVES BLACKPOOL FULHAM PORT V ALDERSHOT SM CAEN (FR) £3 CAMB U RES £2 1989/90 W.HAM/WIM/FULHAM (FR) £2 SCUNTHORPE STOCKPORT CHESTERFIELD ERITH (KSC) £2 MAIDSTONE £2 DONCASTER YORK TORQUAY 1990/91 IPSWICH/ W.HAM/AUS OLYP XI (FR) £3 MAIDSTONE £2 BURNLEY WALSALLTORQUAY LINCOLN CANTERBUR*Y (KSC) £2 HALIFAX CHESTERFIELD 1991/92 BARNET CHESTERFIELD LINCOLN 1994/95 CHESTERFIELD BOURNEMOUTH </text:span><text:span text:style-name="T538">GRIMSBY</text:span><text:span text:style-name="T551">: 1960/61 CHESTERFIELD READING BRAD C WALSALL HALIFAX SWINDON (NOV) PORT V BARNSLEY COVENTRY (JAN) £5(APR) (SLST) TRANMERE BURY TORQUAY 1961/62 TORQUAY SOUTHEND SHREWSBURY WATFORD 1962/63 PORTSMOUTH CARDIFF ROTHERHAM SOUTHAMPTON PLYMOUTH LEICESTER (FAC) CHARLTON SWANSEA LUTON WALSALL BURY 1963/64 SWINDON SOUTHAMPTON CHARLTON NORTHAMPTON SWANSEA ORIENT MIDDLESBORO PLYMOUTH CARDIFF (MAR) £5 (APR) BURY 1964/65 EXETER BRENTFORD BARNSLEY COLCHESTER CARLISLE BARROW (FAC) BOURNEMOUTH MANSFIELD WALSALL PORT V 1965/66 BRISTOL R BRENTFORD BRIGHTON BOURNEMOUTH WATFORD READING SWINDON YORK HULL SHREWSBURY 1966/67WALSALL SCUNTHORPE TORQUAY SHREWSBURY SWANSEA CREWE (FAC) WORKINGTON DONCASTER COLCHESTER SWINDON MIDDLESBORO £3 WATFORD 1967/68 WALSALL STOCKPORT TORQUAY BURY BRAD PA (FAC) £3 NORTHAMPTON SOUTHPORT SWINDON 1968/69 WORKINGTON NOTTS C SOUTHEND YORK PORT V ROCHDALE 1970/71 SOUTHPORT BRENTFORD 1971/72 CREWE BURY LINCOLN EXETER 1973/74 HALIFAX CHESTERFIELD BURNLEY (FAC) 1974/75 HUDDEWRSFIELD HALIFAX BURY (FAC) £2 1975/76 BURY WREXHAM MANSFIELD WALSALL 1976/77 CHESTER (FAC) £2 1977/78 BARNSLEY (FAC) £2 SOUTHAMPTON (FAC) WATFORD 1978/79 HARTLEPOOL NORTHAMPTON BRAD C 1979/80 PLYMOUTH BURY CHESTERFIELD (FAC) CARLISLE OXFORD 1985/86 ARSENAL (FAC) £2 1987/88 HALIFAX (FRT) £31988/89 WOLVES (FAC) £2 ROTHERHAM (FAC) £2 1988/89 STOKE RES (S/S) £2 </text:span><text:span text:style-name="T538">HUDDERSFIELD</text:span><text:span text:style-name="T551">:1960/61 SHEFF U PLYMOUTH SCUNTHORPE WOLVES (FAC) ORIENT 1961/62 PLYMOUTH SOUTHAMPTON WALSALL NORWICH BRISTOL R BURY LUTON STOKE 1962/63 DERBY WALSALL LEEDS PRESTON SUNDERLAND ROTHERHAM STOKE MIDDLESBORO 1963/64 SOUTHAMPTON ORIENT LEEDS MAN C 1964/65 BOLTON BURY COVENTRY C.PALACE ROTHERHAM PRESTON DERBY 1965/66 BOLTON WOLVES BURY CARLISLE ROTHERHAM BRISTOL C C.PALACE COVENTRY 1966/67 C.PALACE COVENTRY CARLISLE DERBY ROTHERHAM NORTHAMPTON BURY 1969/70 <text:s/>ASTON V BRISTOL C BOLTON MIDDLESBORO Q.P.R OXFORD LEICESTER SWINDON 1970/71 BLACKPOOL C.PALACE W.B.A EVERTON NEWCASTLE BURNLEY COVENTRY MAN C LEEDS 1971/72 W.B.A 1972/73 SWINDON SHEFF W BRISTOL C HULL Q.P.R BURNLEY 1973/74 ALDERSHOT PLYMOUTH OLDHAM 1974/75 CHESTERFIELD COLCHESTER BOURNEMOUTH WALSALL BLACKBURN PRESTON SOUTHEND ALDERSHOT 1975/76 NORTHAMPTON BARNSLEY (FLC) LINCOLN BRENTFORD NEWPORT DARLINGTON CREWE DONCASTER SOUTHPORT 1976/77 SWANSEA SOUTHPORT £2 DONCASTER BRAD C MANSFIELD ROCHDALE CREWE BOURNEMOUTH 1977/78 COVENTRY (FLC) TORQUAY BARNSLEY SOUTHEND SCUNTHORPE WATFORD HALIFAX DARLINGTON CREWE NORTHAMPTON 1978/79 CREWE WIGAN HEREFORD ALDERSHOT HALIFAX BOURNEMOUTH 1979/80 NORTHAMPTON HEREFORD STOCKPORT BOURNEMOUTH 1980/81 READING SHEFF U COLCHESTER BURNLEY OXFORD WALSALL 1981/82 LINCOLN 1982/83 WALSALL LINCOLN 1983/84 WATFORD (FLC) MAN C SHEFF W 1984/85 SHEFF W (FLC) 1986/67 BLACKBURN (FMC) £2 1987/88 BIRMINGHAM BOURNEMOUTH 1991/92 </text:span><text:span text:style-name="T538">LINCOLN</text:span><text:span text:style-name="T551">: 1986/87 SCUNTHORPE (LAST HOME) </text:span><text:span text:style-name="T538">LIVERPOOL</text:span><text:span text:style-name="T551">:1960/61 LINCOLN (SLCR SLTR) 1962/63 W.HAM W.B.A 1963/64 W.B.A 1964/65 W.HAM SUNDERLAND FULHAM STOKE 1965/66 W.HAM BLACKPOOL SHEFF W 1966/67 LEICESTER W.HAM W.B.A 1967/68 NEWCASTLE CHELSEA STOKE W.HAM SHEFF W WOLVES LEEDS W.B.A (LGE) (FAC) SOUTHAMPTON WALSALL (FAC) (S/S TATTY) £2 COVENTRY LEICESTER TOTTENHAM (LGE) (FAC) SHEFF U FULHAM 1968/69 MAN C STOKE SUNDERLAND W.HAM TOTTENHAM BURNLEY W.B.A WOLVES 1969/70 CHELSEA COVENTRY SUNDERLAND STOKE TOTTENHAM WOLVES W.HAM W.B.A WREXHAM (FAC) £2 LEICESTER (FAC) NEWCASTLE DERBY LEEDS EVERTON 1970/71 CHELSEA WOLVES COVENTRY SWANSEA (FAC) £2 SOUTHAMPTON (FAC) (SLCR) W.HAM W.B.A NEWCASTLE 1971/72 WOLVES £2 CHELSEA HUDDERSFIELD ARSENAL W.HAM NEWCASTLE W.B.A COVENTRY IPSWICH 1972/73 MAN U W.HAM WOLVES FRANKFURT (UEFA) £2 CARLISLE (FLC) £3 SHEFF U EVERTON W.B.A (FLC) £2 COVENTRY TOTTENHAM (LGE) (FLC) STOKE SOUTHAMPTON W.B.A 1973/74 STOKE DERBY CHELSEA TOTTENHAM NEWCASTLE SHEFF U W.HAM (FLC) WOLVES W.HAM NORWICH IPSWICH (FAC) £2 1974/75 WOLVES TOTTENHAM BRENTFORD (FLC) (SOF) BRISTOL C (FLC) W.HAM MAN C EVERTON SHEFF U BIRMINGHAM Q.P.R 1975/76 W.HAM TOTTENHAM (SOF) SHEFF U WOLVES BIRMINGHAM DERBY R.SOCIEDAD (UEFA) £2 Q.P.R LEEDS NEWCASTLE BURNLEY EVERTON LEICESTER 1976/77 NORWICH W.B.A (LGE) (FLC) CRUSADERS (EC) £3 TOTTENHAM MIDDLESBORO EVERTON BRISTOL C ASTON V TRABZONSPOR (EC) £2 LEICESTER STOKE Q.P.R C.PALACE (FAC) BIRMINGHAM DERBY NEWCASTLE ST.ETIENNE (EC) £2 LEEDS ARSENAL W.HAM 1977/78 W.B.A DRESDEN (EC) DERBY (FLC) ASTON V BRISTOL C COVENTRY (FLC) W.HAM WOLVES BIRMINGHAM IPSWICH NORWICH ARSENAL NOTTS F 1978/79 Q.P.R LEEDS NOTTS F ANDERLECHT (ESC) £2 WOLVES (DEC) (MAR) SOUTHEND (FAC) £2 W.B.A BIRMINGHAM 1979/80 BOLTON W.B.A TRANMERE (FLC) COVENTRY WOLVES TOTTENHAM SOUTHAMPTON BURY (FAC) MAN C BRIGHTON STOKE DERBY ARSENAL ASTON V 1980/81 C.PALACE NORWICH W.B.A BRAD C (FLC) SWINDON (FLC) BRIGHTON MIDDLESBORO IPSWICH ARSENAL ABERDEEN (EC) £2 COVENTRY ASTON V BIRMINGHAM (FLC)(LGE) TOTTENHAM WOLVES LEEDS LEICESTER STOKE 1981/82 ARSENAL (LGE) (FLC) ASTON V LEEDS AZ67 (EC) £2 EVERTON SOUTHAMPTON WOLVES BARNSLEY (FLC) SUNDERLAND STOKE W.B.A NOTTS F TOTTENHAM 1982/83 W.B.A DUNDALK (EC) £2 IPSWICH (FLC) BRIGHTON ROTHERHAM (FLC) COVENTRY TOTTENHAM WATFORD ARSENAL W.HAM (LGE) (FLC) STOKE SUNDERLAND ASTON V 1983/84 NOTTS F ASTON V FULHAM (FLC) BIRMINGHAM WOLVES WATFORD W.HAM W.B.A IPSWICH COVENTRY 1984/85 TOTTENHAM (FAC) YORK (FAC) W.HAM Q.P.R W.B.A BENFICA (EC) COVENTRY NORWICH TOTTENHAM PANATHINAKIOS (ECSF) £2 WATFORD 1985/86 IPSWICH WATFORD (LGE) (FAC) SOUTHAMPTON (LGE) (FLC) TOTTENHAM (LGE) W.B.A MAN U (LGE) (FLC) ASTON V W.HAM COVENTRY BIRMINGHAM NORWICH (SSSS/F) £2 1986/87 ARSENAL EVERTON (SSCF) £2FULHAM (FLC) W.HAM NEWCASTLER LUTON (FAC) DENMARK XI (FR) £2 WATFORD 1987/88 DERBY PORTSMOUTH Q.P.R EVERTON (FLC) (LGE) NORWICH WATFORD SHEFF W W.HAM WIMBLEDON NOTTS F TOTTENHAM 1988/89 NOTTS F (LGE) (MCCT) £2 TOTTENHAM WALSALL (FLC) COVENTRY ARSENAL (FLC) WIMBLEDON SOUTHAMPTON DERBY Q.P.R W.HAM ARSENAL (TITLE DECIDER) £3 1989/90 MAN C WIGAN (FLC) SHEFF U RES (S/S) TOTTENHAM SOUTHAMPTON WIMBLEDON 1990/91 NOTTS F CHELSEA CREWE (FLC) WIMBLEDON TOTTENHAM 1991/92 EVERTON KUUSYSI (UEFA) £2 COVENTRY AUXERRE (UEFA) £2SWAROVSKI (UEFA) £2 SHEFF U W.HAM GENOA (UEFA) £2 TOTTENHAM WIMBLEDON </text:span><text:span text:style-name="T538">L ORIENT</text:span><text:span text:style-name="T551">: 1960/61 SHEFF U MIDDLESBORO (MAR) BRISTOL R SHEFF W (FAC) STOKE HUDDERSFIELD SOUTHAMPTON NORWICH 1961/62 BRISTOL R PRESTON SUNDERLAND SOUTHAMPTON SCUNTHORPE NORWICH PLYMOUTH SWANSEA BRENTFORD (FAC) HUDDERSFIELD WALSALL STOKE LUTON BURNLEY (FAC) BURY DERBY BLACKPOOL BRIGHTON 1962/63 LEICESTER (FAC) 1963/64 PRESTON PLYMOUTH SOUTHAMPTON DERBY NEWCASTLE PORTSMOUTH NORTHAMPTON MAN C NORWICH GRIMSBY SWANSEA W.HAM (FAC) MIDDLESBORO HUDDERSFIELD SCUNTHORPE CHARLTON SWINDON SUNDERLAND ROTHERHAM CARDIFF BURY 1964/65 MAN C DERBY BURY ROTHERHAM BARNSLEY (FLC) BOLTON C.PALACE NORTHAMPTON HUDDERSFIELD CARDIFF IPSWICH SWINDON CHARLTON SWANSEA COVENTRY (MAR+APR) PLYMOUTH PRESTON SOUTHAMPTON NORWICH 1965/66 ROTHERHAM PRESTON BURY DERBY CARLISLE SOUTHAMPTON (APR) £3 MAN C IPSWICH NORWICH (DEC) (MAR) MIDDLESBORO (DEC) £4 (APR) C.PALACE CHARLTON COVENTRY HUDDERSFIELD 1966/67 Q.P.R SCUNTHORPE TORQUAY GILLINGHAM SWANSEA COLCHESTER WALSALL BRISTOL R BRENTFORD (FAC) WALSALL <text:s/>SHREWSBURY BRIGHTON SWINDON MIDDLESBORO DONCASTER MANSFIELD 1967/68 STOCKPORT SHREWSBURY BURY (LGE) (FAC) GRIMSBY OLDHAM NORTHAMPTON SOUTHPORT WALSALL GILLINGHAM (FLC) BRISTOL R BOURNEMOUTH SCUNTHORPE WATFORD COLCHESTER MANSFIELD READING TORQUAY TRANMERE 1968/69 GILLINGHAM (LGE) (FLC) (FAC) MANSFIELD TRANMERE BRIGHTON (SEP) £4 (OCT) OLDHAM WATFORD C.PALACE (FLC) NORTHAMPTON (12 OCT) £3 (28 OCT) £3 (DEC) £3 BRIGHTON HARTLEPOOL STOCKPORT SHREWSBURY (JAN) £3 (FEB) £2 (APR) £2 READING WALSALL SWINDON BOURNEMOUTH SOUTHPORT STOCKPORT WATFORD CREWE BRISTOL R 1969/70 HALIFAX BRIGHTON TORQUAY FULHAM READING DONCASTER BOURNEMOUTH WALSALL (LGE) (FAC) BURY (NOV) £3 (JAN) £3 ROTHERHAM LUTON SOUTHPORT (JAN) £3 (APR) £2 TRANMERE GILLINGHAM (FEB) BRISTOL R STOCKPORT PLYMOUTH BARROW ROCHDALE SHREWSBURY 1970/71 W.HAM (FR) £3 SHEFF U CHARLTON SUNDERLAND CARDIFF HULL SHEFF W MILLWALL MIDDLESBORO WATFORD BRISTOL C BLACKBURN BOLTON NOTTS F (FACR) LEICESTER Q.P.R <text:s/>SWINDON NORWICH CARLISLE LEICESTER OXFORD LUTON PORTSMOUTH 1971/72 LUTON OXFORD PRESTON Q.P.R SUNDERLAND BURNLEY CHELSEA (FAC) NORWICH <text:s/>PORTSMOUTH FULHAM BIRMINGHAM 1972/73 WATFORD (FLC) MIDDLESBORO BURNLEY Q.P.R PRESTON BRIGHTON PORTSMOUTH BLACKPOOL ASTON V MILLWALL SUNDERLAND 1973/74 BLACKPOOL BOLTON YORK (FLC) £2 PRESTON W.B.A CARDIFF FULHAM HULL PORTSMOUTH (LGE) OXFORD SHEFF W NOTTS C ASTON V 1974/75 MAN U BLACKPOOL PORTSMOUTH FULHAM Q.P.R (FLC) SHEFF W OLDHAM NORWICH CARDIFF NOTTS F HULL SUNDERLAND DERBY (FAC) MILLWALL NOTTS C ASTON V OXFORD BRISTOL C SOUTHAMPTON 1975/76 BLACKBURN NOTTS C PORTSMOUTH PLYMOUTH YORK BRISTOL R CARLISLE SOUTHAMPTON NOTTS F BLACKPOOL HULL BRISTOL C FULHAM CHARLTON SUNDERLAND LUTON BOLTON OXFORD 1976/77 HULL (FLC) (LGE) PLYMOUTH CARDIFF BLACKBURN NOTTS F FULHAM (G.BEST) £2 LUTON BLACKPOOL BRISTOL R OLDHAM MILLWALL BOLTON BURNLEY NOTTS C SOUTHAMPTON CARLISLE HULL £2 1977/78 BLACKPOOL OLDHAM BRISTOL R TOTTENHAM MILLWALL BOLTON C.PALACE BRIGHTON STOKE LUTON NORWICH (FAC) SUNDERLAND MIDDLESBORO (FAC) SHEFF U BURNLEY HULL SOUTHAMPTON </text:span></text:p>
      <text:p text:style-name="P292">108</text:p>
      <text:p text:style-name="P275"><text:soft-page-break/><text:span text:style-name="T540">L ORIENT (CONTINUED);</text:span><text:span text:style-name="T551"> 1978/79 CHESTERFIELD (FLC) £3 SUNDERLAND STOKE LEICESTER LUTON SHEFF U PRESTON MILLWALL FULHAM NOTTS C IPSWICH (FAC) £2 CAMB U FULHAM BRIGHTON OLDHAM C.PALACE 1979/80 BURNLEY WIMBLEDON (FLC) £2 CHARLTON BIRMINGHAM FULHAM WATFORD BRISTOL R SUNDERLAND NOTTS C LUTON W.HAM SHREWSBURY CAMB U OLDHAM CARDIFF SWANSEA Q.P.R LEICESTER 1980/81 CAMB U BLACKBURN GRIMSBY DERBY PRESTON BRISTOL C WATFORD LUTON SHEFF W 1981/82 LUTON SHEFF W DERBY CAMB U 1982/83 BRAD C OXFORD BOURNEMOUTH PORTSMOUTH GILLINGHAM 1983/84 BRAD C BRISTOL R SHEFF U BOURNEMOUTH NEWPORT LINCOLN OXFORD 1984/85 BRISTOL R BRENTFORD 1985/86 PRESTON MILLWALL BRENTFORD 1986/87 LINCOLN £2 WOLVES 1987/88 DARLINGTON NOTTS F (FAC) £2 WOLVES 1988/89 DARLINGTON YORK COLCHESTER LINCOLN </text:span></text:p>
      <text:p text:style-name="P275"><text:span text:style-name="T538">MAN UTD</text:span><text:span text:style-name="T551">: 1984/85 AJAX (FR) 1987/88 AC MILAN (ECM) 1988/89 EVERTON (MCLCT) </text:span><text:span text:style-name="T538">MIDDLESBOROUGH</text:span><text:span text:style-name="T551">: 1962/63 HUDDERSFIELD (VSLMRK) 1963/64 NEWCASTLE GRIMSBY SUNDERLAND (B.JOHNSON AUTO ON COVER) NORTHAMPTON 1964/65 BURY SOUTHAMPTON PRESTON LEICESTER (FAC) ORIENT 1965/66 C.PALACE NORWICH 1967/68 BIRMINGHAM MILLWALL PORTSMOUTH PRESTON C.PALACE HULL (FAC) Q.P.R 1968/69 PRESTON CARLISLE DERBY BRISTOL C (NOV) £3 (DEC) £2 BLACKBURN 1969/70 SWINDON CHARLTON HULL BLACKBURN YORK (FAC) £2 </text:span><text:span text:style-name="T538">MANSFIELD</text:span><text:span text:style-name="T551">: 1961/62 GILLINGHAM 1962/63 ROCHDALE £2 CHESTERFIELD £2 BARROW £2 1963/64 CREWE WALSALL COLCHESTER SOUTHEND NOTTS F (NCC) COVENTRY BOURNEMOUTH BARNSLEY BRISTOL R 1964/65 BRENTFORD BOURNEMOUTH GRIMSBY PORT V SCUNTHORPE READING BRISTOL R WALSALL EXETER HULL CARLISLE 1965/66 BRISTOL R HULL EXETER WATFORD SHREWSBURY (NOV) (MAR) OXFORD Q.P.R READING BOURNEMOUTH 1966/67 GILLINGHAM WALSALL SCUNTHORPE DARLINGTON READING GRIMSBY 1967/68 LINCOLN (FLC) BARROW NORTHAMPTON TRANMERE SCUNTHORPE BRISTOL R (FEB) (MAR) BOURNEMOUTH WALSALL1968/69 TORQUAY BOURNMEOUTH BRISTOL R LEICESTER (FAC) 1969/70 TRANMERE BARNSLEY 1970/71 PORT V DONCASTER READING BURY 1971/72 BARNSLEY TORQUAY PORT V (SOF) OLDHAM (SLMRK) 1972/73 LINCOLN (FLC) £2 NEWPORT (SOF) 1974/75 SOUTHPORT ROCHDALE BARNSLEY DONCASTER ROTHERHAM CAMB U LINCOLN 1975/76 SHREWSBURY CHESTER PORT V 1976/77 BURY BRIGHTON READING LINCOLN HUDDERSFIELD £2 SWINDON PORT V SHEFF W 1977/78 LINCOLN (FLC) £2 BRIGHTON SHEFF U NOTTS C LUTON OLDHAM BLACKPOOL C.PALACE BRISTOL R 1978/79 SOUTHEND SHEFF W LINCOLN 1979/80 SHEFF U BURY BLACKPOOL EXETER BLACKBURN FOSTERS XI (TEST) £2 1980/81 YORK WIGAN NORTHAMPTON PORT V HARTLEPOOL ALDERSHOT 1981/82 BURY NORTHAMPTON BLACKPOOL HULL COLCHESTER ROCHDALE DONCASTER (FAC) HEREFORD YORK WIGAN HARTLEPOOL PORT V DARLINGTON SHEFF U HALIFAX TORQUAY 1982/83 BLACKPOOL ROCHDALE BURY STOCKPORT NORTHAMPTON HULL ALDERSHOT 1983/84 DONCASTER STOCKPORT 1984/85 ROCHDALE HULL (FRT) £2 HEREFORD SOUTHEND WIGAN (FRTNF) £2 1985/86 CHELSEA (FLC) PORT V NOTTS C (FRT) £2 DONCASTER (FRT) £2 1986/87 CHESTERFIELD PORT V CHESTER (FRTNF) £2 BRISTOL C 1987/88 BIRMINGHAM (FLC) CHESTERFIELD 1988/89 NORTHAMPTON NOTTS C (LGE) (FLC) FULHAM GILLINGHAM BRISTOL R ALDERSHOT PORT V HUDDERSFIELD WIGAN1989/90BLACKPOOL SWANSEA BIRMINGHAM 1990/91 SOUTHEND TRANMERE 1991/92 BLACKPOOL (FLC) WREXHAM 1992/93 HARTLEPOOL 1993/94 STOKE (FLC) CARLISLE DONCASTER 1994/95 ROCHDALE SCUNTHORPE </text:span><text:span text:style-name="T538">NOTTINGHAM F</text:span><text:span text:style-name="T551">: 1960/61 MAN C BLACKBURN W.B.A SHEFF W EVERTON BOLTON ASTON V BLACKPOOL WOLVES BURNLEY LEICESTER 1961/62 SHEFF U BLACKBURN WOLVES W.B.A BURNLEY BOLTON SHEFF W (LGE) (FAC) BLACKPOOL (S/TR) £1 EVERTON MAN C 1962/63 BLACKBURN FULHAM BURNLEY LEICESTER WOLVES (LGE) (FAC) SHEFF W W.B.A (FAC) SOUTHAMPTON (FAC) BIRMINGHAM MAN C BOLTON 1963/64 ASTON V WOLVES BOLTON BLACKBURN LEICESTER EVERTON PRESTON (FAC) STOKE FULHAM SHEFF W 1964/65 EVERTON W.B.A BURNLEY FULHAM ASTON V SHEFF W BLACKBURN NORWICH (FAC) LEEDS STOKE LEICESTER BLACKPOOL SHEFF U 1965/66 ASTON V BLACKPOOL SUNDERLAND EVERTON NEWCASTLE LEEDS SHEFF W BURNLEY STOKE FULHAM BLACKBURN 1966/67 STOKE W.B.A BIRMINGHAM NEWCASTLE (LGE) (FAC) SHEFF W EVERTON LEEDS PLYMOUTH (FAC) LEICESTER SWINDON (FAC) BURNLEY SOUTHAMPTON EVERTON (FAC) W.HAM 1967/68 COVENTRY NEWCASTLE SHEFF W WOLVES LEEDS LEICESTER STOKE MAN C W.B.A BOLTON (FAC) SOUTHAMPTON BURNLEY LEICESTER SUNDERLAND FULHAM EVERTON 1968/69 BURNLEY SHEFF W LEEDS W.B.A (FLC) COVENTRY STOKE IPSWICH LEICESTER 1969/70 STOKE LEEDS SOUTHAMPTON DERBY COVENTRY 1970/71 COVENTRY MAN C LEEDS BLACKPOOL DERBY CHELSEA LUTON (FAC) NEWCASTLE SOUTHAMPTON BURNLEY LIVERPOOL 1971/72 W.HAM MAN C LIVERPOOL DERBY LEEDS C.PALACE LEICESTER IPSWICH COVENTRY 1972/73 PORTSMOUTH BRIGHTON ASTON V BLACKPOOL W.B.A Q.P.R BURNLEY 1973/74 LUTON SHEFF W MILLWALL (FLC) £2 ASTON V FULHAM MAN C (FAC) NOTTS C LEICESTER (TEST) £2 1974/75 MILLWALL NEWCASTLE (FLC) HULL PORTSMOUTH NORWICH BRISTOL R OLDHAM FULHAM BLACKPOOL NOTTS C BOLTON CARDIFF SOUTHAMPTON 1975/76 ROTHERHAM (FLC) £2 NOTTS C YORK PORTSMOUTH W.B.A 1976/77 COVENTRY (FLC) BLACKBURN BRISTOL R BRISTOL R (FAC) SOUTHAMPTON (FAC) NOTTS C 1977/78 DERBY MAN C (LGE) (FAC) NOTTS C (FLC) MIDDLESBORO W.B.A ASTON V (FLC) EVERTON SWINDON (FAC) WOLVES Q.P.R (FLC) LEICESTER 1978/79 LIVERPOOL (EC) ASTON V (FAC) 1980/81 VALENCIA (ESC) BOLTON (FAC) IPSWICH (FAC) 1983/84 SOUTHAMPTON (FAC) P.S.V (UEFA) 1984/85 NEWCASTLE (FAC) WIMBLEDON (FAC) 1985/86 NOTTS C (NFACCF) £2 BLACKBURN (FAC) BASQUE GUITOCZIA (FR) £3 1986/87 MANSFIELD (NFACCF) £3 T.MOSCOW (FR) £3 1988/89 C.PALACE (SIMODS/F) £2 1989/90 NOTTS C (NCCS/F) £2 LEEDS RES (S/S) 1990/91 MANSFIELD (NFACF) £2 NEWCASTLE (ZDS) £2 1991/92 SOUTHAMPTON (FLC) WOLVES (FAC) LEICESTER (ZDSNF) £2 </text:span></text:p>
      <text:p text:style-name="P275"><text:span text:style-name="T538">NEWCASTLE</text:span><text:span text:style-name="T551">: 1960/61 MAN C NOTTS F STOCKPORT (FAC) (28</text:span><text:span text:style-name="T430">TH</text:span><text:span text:style-name="T551"> JAN) 1961/62 LUTON BURY STOKE 1962/63 MIDDLESBORO BURY 1963/64 MIDDLESBORO CHARLTON SOUTHAMPTON MAN C SCUNTHORPE SUNDERLAND NORWICH LEEDS 1964/65 COVENTRY PRESTON NORTHAMPTON BURY 1965/66 NOTTS F W.B.A ASTON V BLACKPOOL SUNDERLAND SHEFF W (LGE) (FAC) EVERTON BLACKBURN FULHAM LEEDS 1966/67 MAN C SHEFF W ASTON V LEEDS NOTTS F STOKE 1967/68 STOKE COVENTRY FULHAM SUNDERLAND NOTTS F WOLVES LEEDS LEICESTER W.B.A BURNLEY 1968/69 EVERTON NOTTS F W.B.A Q.P.R LEICESTER SOUTHAMPTON IPSWICH READING (FAC) BURNLEY COVENTRY 1969/70 SHEFF W MAN C DERBY WOLVESSUNDERLAND NOTTS F PORTO (ICFC) £2 IPSWICH LEEDS C.PALACE W.B.A SOUTHAMPTON STOKE BURNLEY COVENTRY 1970/71 WOLVES NOTTS F COVENTRY BURNLEY HUDDERSFIELD C.PALACE STOKE SOUTHAMPTON DERBY 1971/72 DERBY SOUTHAMPTON LEICESTER MAN C LEEDS 1972/73 WOLVES W.B.A LEEDS NORWICH BIRMINGHAM MAN C LEICESTER DERBY 1973/74 SOUTHAMPTON IPSWICH WOLVES Q.P.R MAN C STOKE LEEDS SHEFF U COVENTRY LEICESTER NORWICH 1974/75 COVENTRY SHEFF U W.HAM IPSWICH ABERDEEN (TEX) £2 STOKE WOLVES LEICESTER FULHAM MAN C LUTON 1974/75 LEEDS LIVERPOOL MIDDLESBORO BURNLEY DERBY Q.P.R EVERTON ARSENAL BIRMINGHAM 1975/76 SUNDERLAND (ASC) £2 SOUTHPORT (FLC) MIDDLESBORO LEICESTER ASTON V WOLVES TOTTENHAM BRISTOL R (FLC) NORWICH ARSENAL LIVERPOOL NOTTS C (FLC) COVENTRY IPSWICH SHEFF U EVERTON DERBY STOKE MAN U LEEDS Q.P.R BIRMINGHAM MAN C BURNLEY 1976/77 MIDDLESBORO (ASC) £2 HIBERNIANS (FR) £2 SHEFF U (FAC) 1977/78 BOHEMIANS (UEFA) £2 BASTIA (UEFA) WREXHAM (FAC) </text:span><text:span text:style-name="T538">NEWPORT</text:span><text:span text:style-name="T551">:1960/61 READING (SLCR) BRAD C WALSALL CHESTERFIELD 1961/62 BRENTFORD 1962/63 OLDHAM DARLINGTON CHESTERFIELD 1963/64 TRANMERE 1964/65 TORQUAY CHESTERFIELD 1965/66 ROCHDALE SOUTHEND (FLC) NOTTS C DARLINGTON CHESTERFIELD BARNSLEY 1966/67 BARNSLEY ROCHDALE YORK TRANMERE PORT V CREWE 1967/68 YORK PORT V CHESTERFIELD SOUTHAMPTON (FAC) (VSLMRK) £2 SOUTHEND BRAD C SWANSEA (WC) £3 NOTTS C 1968/69 DARLINGTON PORT V GRIMSBY EXETER (FAC) £2 (LGE) SCUNTHORPE BRAD C LINCOLN CHESTER 1969/70 LINCOLN CHESTERFIELD GRIMSBY NOTTS C PORT V DARLINGTON (NOF) 1970/71 READING (FLC) £2 1971/72 DONCASTER £2 SCUNTHORPE £2 LINCOLN £2 GILLINGHAM £2 GRIMSBY £2 SOUTHPORT £2 DARLINGTON £2 1972/73 NORTHAMPTON HEREFORD £2 READING COLCHESTER GILLINGHAM WORKINGTON 1973/74 EVERTON (TEST) 1974/75 STOURBRIDGE (WC) £4 1975/76 WORKINGTON 1977/78 GRIMSBY 1978/79 STOCKPORT CREWE WIMBLEDON YORK ROCHDALE DARLINGTON PORT V READING BRAD C DONCASTER NORTHAMPTON GRIMSBY SCUNTHORPE 1979/80 PLYMOUTH (FLC) £2 LINCOLN ALDERSHOT PORTSMOUTH TRANMERE DARLINGTON SCUNTHORPE DONCASTER MERTHYR (WC) £2 ROCHDALE 1980/81 MILLWALL NOTTS C (FLC) OXFORD READING FULHAM PORTSMOUTH BURNLEY CHESTER ROTHERHAM GILLINGHAM CHESTERFIELD WALSALL (P/P) £2 (INSERT APR) £2 EXETER COLCHESTER CARLISLE £2 1981/82 PLYMOUTH EXETER CHESTER WALSALL GILLINGHAM 1982/83 CHESTERFIELD PLYMOUTH LINCOLN EVERTON (FLC) £2 CARDIFF (WC) £2 GILLINGHAM ORIENT (LGE) WALSALL OXFORD DONCASTER BRENTFORD PRESTON READING 1983/84 TORQUAY (FLC) BRAD C SCUNTHORPE PRESTON ORIENT PORT V PLYMOUTH WALSALL ROTHERHAM BRISTOL R (FRT) £2 EXETER OXFORD 1984/85 4 PAGE REVIEW £2 COVENTRY (FR) £2 BRISTOL C (LGE) (FLC) BRENTFORD (SEP) (NOV) £2 BOURNEMOUTH ORIENT CAMB U DONCASTER ROTHERHAM READING BRAD C WALSALL GILLINGHAM YORK LINCOLN DERBY £2 1985/86 DONCASTER BRISTOL R (LGE) (FLC) BRISTOL C ROTHERHAM YORK NOTTS C WALSALL DERBY £2 DARLINGTON 1986/87 DONCASTER EVERTON (FLC) £2 NOTTS C YORK BRISTOL C ROTHERHAM PORT V CHESTERFIELD MANSFIELD £2 WIGAN £2 DARLINGTON £2 1987/88 TORQUAY COLCHESTER ABERDEEN (FR) £2 BOLTON CAMB U WOLVES ROCHDALE 1988/89 KETTERING AYLESBURY BARNET WELLING CHELTENHAM HEREFORD (WC) 1989/90 ALMONDSBURY STROUD (WC) SWINDON SUPERMARINE BRECON C (WC) ALL STARS (FR) £2 SHORTWOOD MORETON BICESTER </text:span><text:span text:style-name="T538">NORTHAMPTON</text:span><text:span text:style-name="T551">: 1966/67 HUDDERSFIELD BURY DERBY PLYMOUTH BRISTOL C BLACKBURN W.B.A (FAC) MILLWALL CHARLTON HULL C.PALACE COVENTRY 1967/68 GRIMSBY READING ORIENT TORQUAY SCUNTHORPE OXFORD BOURNEMOUTH GILLINGHAM TRANMERE SWINDON SOUTHPORT 1968/69 STOCKPORT WATFORD BRISTOL R TRANMERE TORQUAY GILLINGHAM SWINDON BARNSLEY LINCOLN 1969/70 PORT V WORKINGTON COVENTRY (FR) (SLCR) £2 COLCHESTER SWANSEA (JAN) £5 CREWE ALDERSHOT CHESTERFIELD 1970/71 BARROW £2 GRIMSBY WORKINGTON 1971/72 READING BARROW £2 ALDERSHOT CREWE HARTLEPOOL NEWPORT WORKINGTON LINCOLN SOUTHEND BURY 1972/73 CHARLTON (FLC) £2 READING BARNSLEY WORKINGTON £2 BURY COLCHESTER GILLINGHAM LINCOLN DONCASTER DARLINGTON HARTLEPOOL 1973/74 SWANSEA LINCOLN READING (S/S) £2 1974/75 DARLINGTON CREWE LINCOLN BARNSLEY 1979/80 </text:span><text:span text:style-name="T538">ALL NEWSPAPER ISSUES SO £1.50 EACH</text:span><text:span text:style-name="T551"> SCUNTHORPE YORK TORQUAY (P/P) £5 PORT V PORTSMOUTH HALIFAX BRAD C/WALSALL (JOINT) OLDHAM (FLC) DONCASTER 1980/81 READING SOUTHEND DONCASTER YORK SOUTHEND STOCKPORT CREWE BURY DARLINGTON BOURNEMOUTH HARTLEPOOL LINCOLN WIMBLEDON 1981/82 SCUNTHORPE HARTLEPOOL (LGE) (FLC) £2 DARLINGTON PORT V COLCHESTER BURY 1982/83 BURY SWINDON YORK TRANMERE COLCHESTER DARLINGTON ASTON V (FAC) TORQUAY HALIFAX 1983/84 DARLINGTON MILLWALL (FLC) £1.50 STOCKPORT TORQUAY SWINDON BRISTOL C BURY ROCHDALE 1984/85 C.PALACE (FLC) £1.50 HALIFAX ROCHDALE ALDERSHOT BRENTFORD (FAC) CHESTER (FEB) (S/S UPDATE) <text:s/>£3SOUTHEN DHARTLEPOOL/PORT V (JOINT) MANSFIELD 1985/86 CHESTER PORT V 1986/87 HEREFORD LINCOLN NOTTS C (FRT) SCUNTHORPE ORIENT SOUTHEND 1987/88 PORT V CHESTERFIELD GILLINGHAM BURY PRESTON BRISTOL R DONCASTER ROTHERHAM MANSFIELD BLACKPOOL 1988/89 CHESTERFIELD BRISTOL R <text:s/>ALDERSHOT WOLVES <text:s text:c="2"/>HUDDERSFIELD BRISTOL C READING PORT V PRESTON BURY MANSFIELD SOUTHEND SHEFF U 1989/90 MANSFIELD SHREWSBURY BURY PRESTON BLACKPOOL NOTTS C READING CHESTER SWANSEA WALSALL CARDIFF WIGAN BIRMINGHAM BRISTOL R ORIENT MANSFIELD HUDDERSFIELD CREWE (APR) 1990/91HALIFAX WALSALL HARTLEPOOL ROCHDALE DONCASTER HEREFORD ALDERSHOT YORK CARLISLE BURNLEY CHESTERFIELD GILLINGHAM TORQUAY LINCOLN 1991/92 BARNET BLACKPOOL LINCOLN 1992/93 LINCOLN YORK 1993/94 CHESTER 1994/95 WIGAN 1995/96 BURY £2 SCARBOROUGH £2 1996/97 TORQUAY ARSENAL (TEST) £1.50 BARNET WIGAN 2001/02 HUDDERSFIELD 2003/04 CAMB U 2004/05 CAMB U SHREWSBURY 2006/07 BRISTOL R 2007/08 WALSALL TRANMERE 2008/09 Q.P.R (FR) £2 CHELTENEHAM MILLWALL BRIGHTON (LGE) (INC T/S) £2 (FRT) (INC T/S) £2HARTLEPOOL (INC T/S) £2 YEOVIL (INC T/S) £2 COLCHESTER (OCT) (NOV)ORIENT (INC T/S) £2 OLDHAM (INC T/S) £2 CARLISLE (INC T/S) £2 BRISTOL R (INC T/S) £2 HUDDERSFIELD (INC T/S) £2 CREWE (INC T/S) £2 LEICESTER M.K DONSSWINDON (FEB) (MAR) (INC T/S) £2 <text:s/>TRANMERE (INC T/S) £2 </text:span><text:span text:style-name="T538">NORWICH</text:span><text:span text:style-name="T551">: 1960/61 LINCOLN YORK (FAC) LUTON 1961/62 BRISTOL R PLYMOUTH HUDDERSFIELD 1962/63 SCUNTHORPE 1963/64 SOUTHAMPTON MAN C 1964/65 DERBY COVENTRY PORTSMOUTH 1965/66 SOUTHAMPTON DERBY 1966/67 BURY SHEFF W (FAC) 1967/68 DERBY SUNDERLAND (FAC) C.PALACE 1968/69 CARDIFF PORTSMOUTH C.PALACE FULHAM 1969/70 SHEFF U HULL1970/71 SHEFF U CHARLTON LUTON 1971/72 PORTSMOUTH CARLISLE OXFORD LUTON 1972/73 SHEFF U WOLVES COVENTRY 1973/74 DERBY COVENTRY 1974/75 BLACKPOOL SHEFF W NOTTS C MILLWALL PORTSMOUTH BRISTOL R BOLTON SHEFF U (FLC) BRISTOL C OXFORD W.B.A OLDHAM SUNDERLAND HULL FULHAM ORIENT NOTTS F ASTON V 1975/76 EVERTON MAN C DERBY MIDDLESBORO NEWCASTLE MAN C WOLVES LUTON (FAC) BURNLEY ARSENAL COVENTRY MAN U LIVERPOOL IPSWICH 1976/77 ARSENAL BIRMINGHAM DERBY NEWCASTLE LEEDS MAN C ASTON V Q.P.R LEICESTER LIVERPOOL STOKE (P/P) £5 (JAN) MIDDLESBORO MAN U IPSWICH BRISTOL C EVERTON 1977/78 MIDDLESBORO Q.P.R BRISTOL C ARSENAL NEWCASTLE WOLVES LEICESTER LEEDS <text:s/>CHELSEA BIRMINGHAM LIVERPOOL IPSWICH W.HAM ORIENT (FAC) MAN C NOTTS F ASTON V COVENTRY DERBY 1979/80 WOLVES (FAC) MAN U 1980/81 SHREWSBURY (FLC) DONCASTER (FAC) 1981/82 CHELSEA WREXHAM NOTTS C (GC) £1.50 F.LAUDERDALE (FR) £1.50 1983/84 CHESLEA RES £2 ASTON V (FAC) TOTTENHAM (FAC) 1984/85 BIRMINGHAM (FAC) </text:span><text:span text:style-name="T549">REP </text:span><text:span text:style-name="T551">HOBBIES V AVENUE (FASCF) £2.50 1985/86 EVERTON (SSSC) £2 MAN U (SSSC) £2 CARLISLE HUDDERSFIELD 1986/87 COVENTRY (FMC) £2 PORTSMOUTH (FMC) £2 1987/88 SWINDON (FAC) 1988/89 SHEFF U (FAC) 1995/96 BRENTFORD (FAC) 1996/67 SHEFF U (FAC) 2002/03 BRIGHTON (FAC) (4 JAN) £3 (14 JAN) £2 </text:span></text:p>
      <text:p text:style-name="P293">109</text:p>
      <text:p text:style-name="P275"><text:soft-page-break/><text:span text:style-name="T538">OXFORD</text:span><text:span text:style-name="T551">: 1962/63 SOUTHEND (FR) £5 SWINDON (TEST) (SLMRK) 1963/64 YORK EXETER (FLC) £4 ROCHDALE NEWPORT STOCKPORT CHESTER CHESTERFIELD (LGE) (FAC) BRENTFORD (FAC) WORKINGTON BLACKBURN (FAC) PRESTON (FAC) BRAD C HARTLEPOOL LINCOLN TRANMERE 1964/65 NORTHAMPTON (FR) £3 HARTLEPOOL WALSALL (FLC) CHESTER STOCKPORT HALIFAX YORK NEWPORT BRAD PA 1965/66 SHREWSBURY BRENTFORD BOURNEMOUTH (OCT) (NOV) GILLINGHAM WALSALL OLDHAM SWINDON GRIMSBY HULL 1966/67 GRIMSBY BRIGHTON SWINDON GILLINGHAM SHREWSBURY WALSALL ORIENT OLDHAM 1967/68 SWANSEA (FLC) BURY BRISTOL R OLDHAM READING WALSALL BOURNEMOUTH STOCKPORT WATFORD TORQUAY GILLINGHAM SWINDON BRIGHTON SOUTHPORT 1968/69 BOLTON BLACKPOOL HULL BRISTOL C BURY MIDDLESBORO PRESTON SOUTHAMPTON (FAC) BIRMINGHAM HUDDERSFIELD PORTSMOUTH MILLWALL DERBY 1969/70 HUDDERSFIELD NORTHAMPTON (FLC) PORTSMOUTH WATFORD MIDDLESBORO MILLWALL CARDIFF SWINDON STOKE (FAC) LEICESTER ALL STAR XI (TEST) £2 BLACKPOOL ASTON V 1970/71 WATFORD NORWICH MILLWALL CHARLTON HULL BURNLEY (FAC) £2 BLACKBURN SHEFF U LEICESTER (FAC) £2 CARLISLE 1971/72 MILLWALL (FLC) SWINDON 1974/75 SWINDON/B.LEYLAND (TEST) £3 1984/85 SOUTHAMPTON (FR) £2 CAMB U (OBC) £3 READING (FR) £2 MAN UTD XI (TEST) £3 1985/86 Q.P.R (TEST) £2 BRIGHTON (OBC) £2 SHREWSBURY (FMC) £2 CHELSEA (FMCAF) £3 1986/87 STOKE (OBC) £2 N.IRELAND XI (TEST) £2 1987/88 C.PALACE (SMC) £2 1988/89 DERBY (OBC) £2 1988/89 WIMBLEDON RES (S/S) £2 </text:span><text:span text:style-name="T538">PORT VALE</text:span><text:span text:style-name="T551">: 1960/61 CHESTERFIELD READING HALIFAX TORQUAY BARNSLEY COVENTRY 1961/62 BRAD PA NOTTS C COVENTRY READING HALIFAX SHREWSBURY NORTHAMPTON GRIMSBY BOURNEMOUTH LINCOLN 1962/63 READING COVENTRY SOUTHEND BRIGHTON SWINDON (SLMRK) BARNSLEY HALIFAX (DEC) NORTHAMPTON £4 1963/64 CREWE WALSALL SOUTHEND BARNSLEY SHREWSBURY BRISTOL R NOTTS C COVENTRY1964/65 COLCHESTER LUTON (LGE) (FLC) (S/S) £5 MANSFIELD SCUNTHORPE HULL SOUTHEND READING BARNSLEY GRIMSBY WALSALL 1965/66 STOCKPORT BARNSLEY LINCOLN CHESTERFIELD SOUTHPORT ROCHDALE DARLINGTON DONCASTER 1966/67 CREWE CHESTERFIELD LUTON NEWPORT HALIFAX NOTTS C SOUTHEND STOCKPORT BRENTFORD ROCHDALE BARNSLEY 1967/68 CHESTERFIELD DONCASETR BRAD C BARNSLEY HALIFAX LINCOLN ROCHDALE SWANSEA 1968/69 ROCHDALE DONCASTER YORK SCUNTHORPE WORKINGTON CHESTERFIELD SWANSEA DARLINGTON 1969/70 NORTHAMPTON £3 COLCHESTER (P/P DEC) £3 </text:span><text:span text:style-name="T538">Q.P.R</text:span><text:span text:style-name="T551">: 1960/61 BRENTFORD COVENTRY GRIMSBY BURY PORT V CHESTERFIELD WALSALL HALIFAX </text:span><text:span text:style-name="T549">£2 EACH </text:span><text:span text:style-name="T551">1961/62 BRENTFORD READING PORTSMOUTH SWINDON BOURNEMOUTH HALIFAX HULL SOUTHEND COVENTRY PORT V SHREWSBURY TORQUAY C.PALACE GRIMSBY BARNSLEY BRISTOL C NOTTS C </text:span><text:span text:style-name="T549">£2 EACH </text:span><text:span text:style-name="T551">1962/63 C.PALACE PRESTON (FLC) HULL (OCT 1) (NOF) (OCT 22) NOTTS C READING SHREWSBURY NORTHAMPTON BRISTOL C BOURNEMOUTH WATFORD </text:span><text:span text:style-name="T549">£2 EACH </text:span><text:span text:style-name="T551">1963/64 SHREWSBURY BRISTOL R BOURNEMOUTH NOTTS C HULL C.PALACE COVENTRY OLDHAM LUTON WALSALL </text:span><text:span text:style-name="T549">£2 EACH </text:span><text:span text:style-name="T551">1964/65 SOUTHEND SCUNTHORPE READING BRENTFORD </text:span><text:span text:style-name="T549">£2 EACH </text:span><text:span text:style-name="T551">1965/66 MANSFIELD OXFORD COLCHESTER (FAC) SWINDON SHREWSBURY (FAC) BRENTFORD HULL MILLWALL 1966/67 ORIENT LEICESTER (FLC) WORKINGTON TORQUAY BRISTOL R CARLISLE (FLC) BRIGHTON WATFORD BOURNEMOUTH (LGE) (FAC) READING MANSFIELD DARLINGTON GILLINGHAM SCUNTHORPE 1967/68 BRENTFORD (FR) £2 NORWICH £2 BRISTOL C ASTON V DERBY HULL CHARLTON BOLTON OXFORD (FLC) MILLWALL BURNLEY (FLC) CARLISLE <text:s/>BLACKBURN (NOV) (DEC) MIDDLESBORO PORTSMOUTH PLYMOUTH ROTHERHAM PRESTON (LGE) (FAC) C.PALACE CARDIFF HUDDERSFIELD BIRMINGHAM 1968/89 LEICESTER SUNDERLAND IPSWICH MAN C SOUTHAMPTON SHEFF W NOTTS F COVENTRY NEWCASTLE W.B.A EVERTON WOLVES STOKE BURNLEY 1969/70 HULL MILLWALL BLACKPOOL HUDDERSFIELD MANSFIELD (FLC) SWINDON TRANMERE (FLC) MIDDLESBORO PRESTON SHEFF U WOLVES (FLC) CHARLTON WATFORD LEICESTER OXFORD PORTSMOUTH BIRMINGHAM CARDIFF DERBY (FAC) NORWICH ASTON V CARLISLE BRISTOL C 1970/71 WATFORD BRISTOL C LUTON BIRMINGHAM CARDIFF CHARLTON SWINDON (LGE) (FAC) SUNDERLAND HULL SHEFF U MILLWALL MIDDLESBORO BLACKBURN 1971/72 PRESTON LINCOLN (FLC) BRISTOL R (FLC) PORTSMOUTH BRISTOL C SUNDERLAND OXFORD BLACKPOOL MIDDLESBORO NORWICH FULHAM CARDIFF 1972/73 SHEFF W MIDDLESBORO NOTTS F BRISTOL C CARDIFF CARLISLE HULL MILLWALL OXFORD HUDDERSFIELD SWINDON ASTON V PORTSMOUTH LUTON BRIGHTON FULHAM 1973/74 SOUTHAMPTON STOKE BIRMINGHAM (LGE) (FAC) CHESLEA COVENTRY (LGE) (FAC) PLYMOUTH (FLC) LIVERPOOL SHEFF U NEWCASTLE MAN U£3 EVERTON WOLVES LEICESTER (LGE) (FAC) NORWICH BURNLEY DERBY MAN C IPSWICH LEEDS 1974/75 STOKE LEEDS BIRMINGHAM ORIENT (FLC) NEWCASTLE (LGE) (FLC) EVERTON IPSWICH LIVERPOOL COVENTRY CARLISLE £2 SOUTHEND (FAC) BURNLEY NOTTS C (FAC) DERBYMIDDLESBORO LUTON MAN C WOLVES 1975/76 LIVERPOOL ASTON V LEICESTER NEWCASTLE EVERTON SHEFF U NEWCASTLE (FLC) (FAC) BURNLEY STOKE DERBY NORWICH BIRMINGHAM WOLVES IPSWICH COVENTRYMIDDLESBORO MAN C LEEDS 1976/77 EVERTON W.B.A ASTON V BRANN (UEFA) £2 BURY (FLC) STOKE NORWICH BRATISLAVA (UEFA) £2 DERBY MIDDLESBORO COLOGNE (UEFA) £2 ARSENAL (FLC) LEICESTER ATHENS (UEFA) LEEDS MAN C COVENTRY NEWCASTLE BRISTOL C IPSWICH BIRMINGHAM 1977/78 ASTON V BOURNEMOUTH (FLC) LEICESTER MAN C EVERTON NOTTS F (LGE) (FAC) W.B.A LIVERPOOL DERBY WOLVES NORWICH BRISTOL C IPSWICH MIDDLESBORO COVENTRY BIRMINGHAM LEEDS 1978/79 W.B.A NOTTS F ASTON V SWANSEA (FLC) BRISTOL C EVERTON LEEDS (LGE) (FLC) LIVERPOOL BOLTON MAN C MIDDLESBORO WOLVES ARSENAL SOUTHAMPTON DERBY BIRMINGHAM NORWICH COVENTRY IPSWICH 1979/80 BRISTOL R LEICESTER BRAD C (FLC) £2 FULHAM CARDIFF PRESTON BURNLEY WOLVES (FLC) SHREWSBURY CHARLTON WREXHAM ORIENT WATFORD (FAC) NOTTS C OLDHAM SUNDERLAND LUTON CAMB U NEWCASTLE 1980/81 BRISTOL R SWANSEA DERBY (FLC) BRISTOL C ORIENT BOLTON WREXHAM OLDHAM SHREWSBURY CARDIFF PRESTON NOTTS C SHEFF W BLACKBURN DERBY CAMB U 1981/82 LUTON NEWCASTLE C.PALACE BLACKBURN PORTSMOUTH (FLC) NORWICH LEICESTER ROTHERHAM BRISTOL C OLDHAM CARDIFF BARNSLEY MIDDLESBORO BLACKPOOL (FAC) C.PALACE (FAC) CHARLTON SHEFF W ORIENT WATFORD BOLTON WOLVES CAMB U 1982/83 CAMB U SHEFF W C.PALACE BURNLEY BOLTON ROTHERHAM (FLC) CARLISLE NEWCASTLE BARNSLEY CHARLTON FULHAM 1983/84 ASTON V WATFORD SUNDERLAND CREWE (FLC) LIVERPOOL LUTON BLACKBURN BIRMINGHAM NOTTS C EVERTON WOLVES NOTTS F NORWICH COVENTRY SOUTHAMPTON IPSWICH LEICESTER W.B.A 1984/85 W.B.A NOTTS F NEWCASTLE LUTON REYKJAVIK (UEFA) YORK (FLC) COVENTRY PARTTIZAN (UEFA) SHEFF W ASTON V SOUTHAMPTON (LGE) (FLC) (FLCR) STOKE EVERTON (INC RAIL TRAVEL S/S) £3 LIVERPOOL IPSWICH (LGE) (FLC) SUNDERLAND NORWICH WATFORD LEICESTER 1985/86 IPSWICH NOTTS F EVERTON HULL (FLC) MAN C SHEFF W NOTTS F (LGE) (FLC) COVENTRY OXFORD NEWCASTLE LUTON SOUTHAMPTON MAN U WATFORD W.B.A 1987/88 SEATTLE STORM (FR) (S/S) £4 </text:span><text:span text:style-name="T549">REP</text:span><text:span text:style-name="T551"> FA STAFF XI V B.PALACE XI (SCC) £3 1988/89 AL-AHLY (FR) ARSENAL (MCCT) 1989/90 CHARLTON RES (S/S) 1996/97 BARNSLEY (FAC)1998/99 BURY </text:span><text:span text:style-name="T538">READING</text:span><text:span text:style-name="T551">: 1960/61 BRISTOL C SWINDON BRAD C CHESTERFIELD PORT V COVENTRY BURY SHREWSBURY SOUTHEND BRENTFORD Q.P.R HALIFAX BRISTOL R BARNSLEY MILLWALL COLCHESTER TORQUAY NOTTS C HULL WALSALL WATFORD NEWPORT GRIMSBY BOURNEMOUTH 1961/62 TORQUAY SHREWSBURY SWINDON PORTSMOUTH SOUTHEND BOURNEMOUTH HULL NORTHAMPTON BRISTOL C BARNSLEY NOTTS C Q.P.R NEWPORT (LGE) (FAC) WATFORD HALIFAX PORT V GRIMSBY COVENTRY 1962/63 C.PALACE Q.P.R HALIFAX BRISTOL C NOTTS C COLCHESTER BARNSLEY SWINDON SHREWSBURY SOUTHEND COVENTRY NORTHAMPTON 1963/64 HULL BRISTOL R PORT V MILLWALLWREXHAM COLCHESTER COVENTRY WATFORD BRISTOL C BARNSLEY OLDHAM SOUTHEND (2 DIFF COVERS) BOURNEMOUTH SHREWSBURY (MRK) £1 LUTON BRENTFORD NOTTS C CREWE 1964/65 COVENTRY RES (S/S) £3 WALSALL PORT V LUTON BOURNEMOUTH BARNSLEY NEWPORT WALSALL BARNSLEY OLDHAM BRISTOL C GILLINGHAM WATFORD FULHAM (FLC) CARLISLE BRENTFORD Q.P.R (LGE) (FLC) BURNLEY (FAC) EXETER (DEC) (APR) WORKINGTON MANSFIELD COLCHESTER SCUNTHORPE SOUTHEND SHREWSBURY GRIMSBY HULL 1965/66 GILLINGHAM BRISTOL R (FAC) DERBY (FLC) OXFORD MILLWALL BRIGHTON MANSFIELD WATFORD WALSALL BRENTFORD (FAC) (LGE) WORKINGTON YORK PORT V (FLC) SWINDON SWANSEA SHREWSBURY EXETER SOUTHEND Q.P.R BOURNEMOUTH SCUNTHORPE HULL SHEFF W (FAC) OLDHAM 1966/67 BRIGHTON WATFORD (LGE) (FLC) BRISTOL R DARLINGTON SWINDON COLCHESTER MIDDLESBORO BOURNEMOUTH GRIMSBY GILLINGHAM SCUNTHORPE SHOW BIZ XI (TEST) TORQUAY WALSALL SHREWSBURY MANSFIELD SWANSEA ORIENT DONCASTER WORKINGTON 1967/68 STOCKPORT ORIENT W.B.A (FLC) WALSALL SHREWSBURY GRIMSBY SWINDON BURY COLCHESTER SOUTHPORT ALDERSHOT (FAC) TRANMERE BRISTOL R MAN C (FAC) GILLINGHAM NORTHAMPTON OXFORD BOURNEMOUTH WATFORD OLDHAM SCUNTHORPE 1968/69 NORTHAMPTON BRISTOL R SWINDON BRIGHTON MANSFIELD ORIENT PLYMOUTH (LGE) (FAC) OLDHAM TORQUAY (LGE) (FAC) TRANMERE SOUTHPORT BARNSLEY STOCKPORT LUTON ROTHERHAM WALSALL SHREWSBURY BOURNEMOUTH BARROW 1969/70 BRISTOL R DONCASTER TORQUAY BOURNEMOUTH WALSALL GILLINGHAM ROTHERHAM BRIGHTON BRAD C ORIENT HALIFAX ROCHDALE LUTON BARROW FULHAM MANSFIELD BARNSLEY SOUTHPORT 1970/71 TRANMERE GILLINGHAM FULHAM PORT V BRAD C ROTHERHAM 1971/72 CHESTER DARLINGTON GRIMSBY HARTLEPOOL GILLINGHAM NEWPORT BARROW NORTHAMPTON SOUTHEND CREWE SCUNTHORPE SOUTHPORT STOCKPORT COLCHESTER 1972/73 NEWPORT EXETER TORQUAY (ABN) £2 (FEB) DONCASTER BRAD C CHESTER HARTLEPOOL DARLINGTON GILLINGHAM 1973/74 WATFORD (FLC) £2 DARLINGTON BRENTFORD LINCOLN ROTHERHAM SWANSEA HARTLEPOOL CREWE DONCASTER (SUNDAY S/S) £5 WORKINGTON NORTHAMPTON BRAD C (SUNDAY S/S) £5 SCUNTHORPE STOCKPORT CHESTER 1974/75 NORTHAMPTON CAMB U BRIGHTON (FLC) £3 NEWPORT CREWE SOUTHPORT ARSENAL (TEST) £3 BURNLEY (FLC) £2 SHREWSBURY BARNSLEY DARLINGTON BRAD C DONCASTER STOCKPORT WORKINGTON CHESTER SCUNTHORPE EXETER ROCHDALE TORQUAY ROTHERHAM 1975/76 ROCHDALE GILLINGHAM (FLC) WATFORD BRAD C Q.P.R (TEST) £2 HUDDERSFIELD SWANSEA EXETER SCUNTHORPE CAMB U NORTHAMPTON WORKINGTON NEWPORT TORQUAY DONCASTER BARNSLEY DARLINGTON TRANMERE LINCOLN BRENTFORD CREWE 1976/77 PORT V SWINDON SHEFF W BRIGHTON PRESTON YORK C.PALACE GILLINGHAM SHREWSBURY YORK NORTHAMPTON BURY CHESTERFIELD LINCOLN OXFORD MANSFIELD TRANMERE ROTHERHAM GRIMSBY 1977/78 HALIFAX DARLINGTON ALDERSHOT (FAC) £2 DONCASTER ROCHDALE BOURNEMOUTH BRENTFORD STOCKPORT NORTHAMPTON SCUNTHORPE BRENTFORD BARNSLEY 1978/79 ROCHDALE WIGAN WOLVES (FLC) £2 NEWPORT DONCASTER TORQUAY BRAD C YORK STOCKPORT SOUTHAMPTON (FLC) CREWE BOURNEMOUTH HARTLEPOOL HEREFORD (JAN INC INSERT) £2 BARNSLEY WIMBLEDON (JAN) £3 (MAY) £2 NORTHAMPTON SCUNTHORPE GRIMSBY PORT V DARLINGTON 1979/80 OXFORD (LGE) (FLC) BRENTFORD CARLISLE MANSFIELD (LGE) (FLC) GILLINGHAM SOUTHEND BURY MILLWALL BLACKBURN BARNSLEY WIMBLEDON (JAN INC S/S UPDATE) £3 SHEFF W ROTHERHAM SHEFF U COLCHESTER CHESTERFIELD GRIMSBY 1980/81 NORTHAMPTON (FLC) WALSALL SHEFF U PLYMOUTH CHESTERFIELD COLCHESTER EXETER GILLINGHAM BLACKPOOL FULHAM CHESTER NEWPORT BURNLEY 1981/82 PRESTON CHESTERFIELD WIMBLEDON WALSALL LINCOLN PLYMOUTH MILLWALL DONCASTER SWINDON BRISTOL C (4 PAGE) £3 OXFORD/BOUR (GC) £2 1982/83 OXFORD (FLC) PLYMOUTH BRENTFORD CHESTERFIELD NEWPORT LINCOLN GILLINGHAM 1983/84 CREWE HALIFAX HARTLEPOOL HEREFORD BLACKPOOL ROCHDALE CHESTER YORK COLCHESTER NORTHAMPTON ALDERSHOT 1984/85 MILLWALL (FLC) £2 DONCASTER DERBY N.ZEALAND (FR) £2 CAMB U BRAD C 1985/86 BLACKPOOL BOURNEMOUTH (FLC) WOLVES NOTTS C NEWPORT DERBY 1986/87 W.B.A ASTON V (FLC) BIRMINGHAM DERBY 1987/88 OLDHAM BLACKBURN SOUTHAMPTON (FAC) BIRMINGHAM BOURNEMOUTH 1988/89 TORQUAY (FLC) SOUTHEND BRAD C CHESTERFIELD BLACKPOOL WOLVES BURY NOTTS C NORTHAMPTON PORT V 1989/90 BRISTOL C (FLC) WALSALL NEWCASTLE (FLC) HUDDERSFIELD BIRMINGHAM NORTHAMPTON 1990/91 OXFORD (FLC) PRESTON BIRMINGHAM ORIENT GRIMSBY 1991/92 DNEPR (FR) £2 CAMB U (FLC) DARLINGTON 1994/95 WOLVES 2005/06 SHEFF U </text:span><text:span text:style-name="T538">ROTHERHAM</text:span><text:span text:style-name="T551">: 1960/61 BRIGHTON DERBY (SLTR) £2 1961/62 SCUNTHORPE 1962/63 SUNDERLAND PLYMOUTH 1963/64 PLYMOUTH SWANSEA 1964/65 SWANSEA ROCHDALE (FLC) DERBY ORIENT 1965/66 ORIENT COVENTRY PRESTON MAN C CHARLTON CARLISLE (FEB) (APR) 1966/67 DERBY WOLVES BLACKBURN COVENTRY NORTHAMPTON BIRMINGHAM (LGE) (FAC) 1967/68 CHARLTON DERBY CARDIFF BLACKPOOL BOLTON HULL LEICESTER (FAC) BIRMINGHAM 1968/69 BARNSLEY SOUTHPORT GILLINGHAM TORQUAY NORTHAMPTON READING SWINDON 1970/71 DONCASTER </text:span><text:span text:style-name="T538">SOUTHAMPTON</text:span><text:span text:style-name="T551">: 1950/51 SHEFF U (SLCR) 1955/56 READING (SLTRS) £41956/57 BOURNEMOUTH NORTHAMPTON (LGE) BRIGHTON SWINDON READING WALSALL TORQUAY 1957/58 PORT V PLYMOUTH BOURNEMOUTH SHREWSBURY NORTHAMPTON COVENTRY READING 1958/59 BLACKPOOL (FAC) BOURNEMOUTH DONCASTER TRANMERE CHESTERFIELD HULLWREXHAM READING PLYMOUTH STOCKPORT 1959/60 COVENTRY BOURNEMOUTH SOUTHEND (LGE)(FAC) WATFORD (FAC) NEWPORT BRENTFORD HALIFAX TRANMERE READING PORT V SHREWSBURY BURY </text:span><text:span text:style-name="T538">SWINDON</text:span><text:span text:style-name="T551">: 1956/57 SOUTHEND READING 1957/58 NEWPORT NORTHAMPTON TORQUAY COVENTRY READING C.PALACE WALSALL NORWICH SOUTHAMPTON 1958/59 WREXHAM (NOF) £2 HULL ROCHDALE NEWPORT BRAD C TRANMERE READING ALDERSHOT (FAC) SOUTHEND Q.P.R BRENTFORD SOUTHAMPTON BURY BOURNEMOUTH PLYMOUTH DONCASTER 1959/60 BARNSLEY BRAD C BURY WREXHAM NEWPORT READING HALIFAX WALSALL (FAC) PORT V BOURNEMOUTH COVENTRY (JAN) (MAY) NORWICH COLCHESTER TRANMERE </text:span><text:span text:style-name="T538">SHREWSBURY</text:span><text:span text:style-name="T551">: 1958/59 CHESTER WALSALL PORT V DARLINGTON WATFORD 1959/60 CHESTERFIELD WREXHAM </text:span><text:span text:style-name="T538">SWANSEA</text:span><text:span text:style-name="T551">: 1957/58 BRISTOL R 1958/59 LINCOLN MIDDLESBORO HUDDERSFIELD 1959/60 LINCOLN (NOF) BURNLEY (FAC) £4 BRIGHTON</text:span></text:p>
      <text:p text:style-name="P292">110</text:p>
      <text:p text:style-name="P275"><text:soft-page-break/><text:span text:style-name="T538">SHEFF WED </text:span><text:span text:style-name="T551">1957/58 NOTTS F NEWCASTLE LEICESTER W.B.A BIRMINGHAM BLACKPOOL MAN C PRESTON LUTON BOLTON BURNLEY 1958/59 SUNDERLAND (SLST) ORIENT SHEFF U GRIMSBY HUDDERSFIELD MIDDLESBORO (SLRS) LINCOLN (SLMRK) £2 IPSWICH W.B.A (FAC) SCUNTHORPE BRIGHTON/FULHAM DERBY 1959/60 MAN C WOLVES BLACKPOOL NOTTS F LUTON W.B.A PRESTON MIDDLESBORO (FAC) BLACKBURN EVERTON NEWCASTLE BIRMINGHAM BOLTON</text:span><text:span text:style-name="T549"> </text:span><text:span text:style-name="T538">SUNDERLAND</text:span><text:span text:style-name="T551">: 1955/6 LUTON BLACKPOOL (SLMRK) 1957/58 PORTSMOUTH SHEFF W 1958/59 FULHAM STOKE (MRK) £1 1959/60 SHEFF U 1960/61 PLYMOUTH 1961/62 LUTON WALSALL BRISTOL R 1962/63 MIDDLESBORO SWANSEA ROTHERHAM LUTON SCUNTHORPE GRIMSBY PRESTON BURY NORWICH PLYMOUTH STOKE HUDDERSFIELD SOUTHAMPTON 1963/64 MAN C NORTHAMPTON (LGE) (FAC) SCUNTHORPE NEWCASTLE GRIMSBY ORIENT SOUTHAMPTON HUDDERSFIELD BRISTOL C (FAC) SWINDON DERBY EVERTON (FAC) MIDDLESBORO PRESTON CHARLTON 1964/65 LEICESTER W.B.A LEEDS BLACKBURN FULHAM STOKE BURNLEY NOTTS F (FAC) SHEFF U WOLVES BIRMINGHAM SHEFF W 1965/66 BLACKBURN FULHAM NOTTS F BURNLEY W.B.A SHEFF W LEEDS BLACKPOOL STOKE 1966/67 SOUTHAMPTON 1967/68 NORWICH (FAC) SOUTHAMPTON STOKE <text:s/>COVENTRY WOLVES 1968/69 IPSWICH SOUTHAMPTON NEWCASTLE MAN C LEEDS NOTTS F COVENTRY BURNLEY SHEFF W FULHAM (FAC) W.B.A STOKE Q.P.R 1969/70 COVENTRY 1976/77 LEICESTER LUTON (FLC) MAN C EVERTON MAN U (LGE) £2 (FLC) £2 ASTON V LIVERPOOL NORWICH LEEDS COVENTRY STOKE BRISTOL C W.B.A Q.P.R DERBY BIRMINGHAM NEWCASTLE 1977/78 BRISTOL R (LGE) (FAC) BURNLEY ORIENT BOLTON MIDDLESBORO (FLC) BRIGHTON CARDIFF LUTON BLACKPOOL HULL SHEFF U BLACKBURN NOTTS C 1978/79 W.HAM NEWCASTLE 1979/80 OLDHAM (ASC) £2 NEWCASTLE (LGE) (FLC) CAMB U PRESTON CHARLTON Q.P.R BOLTON (FAC) WATFORD 1980/81 SOUTHAMPTON STOCKPORT (FLC) MIDDLESBORO NOTTS F C.PALACE STOKE MAN C LIVERPOOL W.B.A BIRMINGHAM (FAC) NORWICH ASTON V 1981/82 ASTON V WOLVES COVENTRY C.PALACE (FLC) NOTTS C BIRMINGHAM 1982/83 NOTTS C W.HAM NORWICH SOUTHAMPTON WOLVES (FLC) COVENTRY MAN C EVERTON WATFORD 1983/84 SOUTHAMPTON STOKE WATFORD NORWICH IPSWICH W.B.A Q.P.R NOTTS C 1984/85 TOTTENHAM COVENTRY Q.P.R NOTTS F (FLC) SHEFF W <text:s/>NEWCASTLE 1985/86 MIDDLESBORO NEWPORT (FAC) MAN U (FAC) £2 CARLISLE £2 1986/87HULL MILLWALL BLACKBURN BRAD C 1987/88 BURY £2 ALDERSHOT £2 SOUTHEND GRIMSBY PORT V CREWE (FRT) £2 GILLINGHAM WALSALL BLACKPOOL HARTLEPOOL (FRT) £2 1988/89 YORK (FLC) £2 C.PALACE OLDHAM LEEDS SWINDON W.B.A WATFORD OXFORD (FAC) £2 (LGE) MAN C 1989/90 COVENTRY (FLC) WATFORD NEWCASTLE (P/OFF) £2 1990/91 MAN U £2 MAN C COVENTRY LEEDS RES (S/S) £2 NORWICH LEEDS SHEFF U 1991/92 BLACKBURN BRISTOL R 1992/93 NEWCASTLE LEICESTER GRIMSBY 1993/94 GRIMSBY 1994/95 BARNSLEY BURNLEY 1998/99 C.PALACE 1999/00 WALSALL (FLC) 2000/01 ASTON V 2002/03 MIDDLESBORO </text:span><text:span text:style-name="T538">SOUTHEND</text:span><text:span text:style-name="T551">:1949/50 SWINDON (SMALL MRK) 1954/55 READING (NOF) £5 SOUTHAMPTON (NOF) £5 1955/56 READING NEWPORT COVENTRY NORTHAMPTON SOUTHAMPTON COLCHESTER GILLINGHAM SWINDON WALSALL 1956/57 BRIGHTON (SLCR) £3 BOURNEMOUTH (SLMRK) £3 COLCHESTER NEWPORT BIRMINGHAM (FAC) 1957/58 Q.P.R COLCHESTER SOUTHAMPTON SWINDON PORT V C.PALACETORQUAY (LGE) BRENTFORD EXETER BRIGHTON NEWPORT READING BOURNEMOUTH COVENTRY WATFORD GILLINGHAM NORTHAMPTON 1958/59 TRANMERE COLCHESTER DONCASTER HALIFAX NOTTS C <text:s/>SOUTHAMPTON MANSFIELD STOCKPORT CHESTERFIELD PLYMOUTH BURY ROCHDALE WREXHAM NEWPORT HULL SWINDON 1959/60 Q.P.R BURY MANSFIELD BRAD C SHREWSBURY NORWICH GRIMSBY TRANMERE NEWPORT ACCRINGTON (R/S) £2 CHESTERFIELD HALIFAX BRENTFORD YORK READING PORT V SWINDON COLCHESTER BOURNEMOUTH </text:span><text:span text:style-name="T538">STOCKPORT</text:span><text:span text:style-name="T551">: 1957/58 BURY (SLTR) 1959/60 CREWE 1970/71 SOUTHEND NORTHAMPTON 1971/72 WALSALL (FLC) NORTHAMPTON 1972/73 BARNSLEY GILLINGHAM NORWICH (FLC) £2 1973/74 PORT V NORTHAMPTON LINCOLN 1975/76 NORTHAMPTON WORKINGTON BOURNEMOUTH SCUNTHORPE 1986/87 SHEFF W (FLC) </text:span><text:span text:style-name="T538">SCUNTHORPE</text:span><text:span text:style-name="T551">:1960/61 ORIENT £4 BRISTOL R STOKE BLACKPOOL (FAC) (MRKB/P) NORWICH (FAC) SOUTHAMPTON £4 LINCOLN PLYMOUTH 1961/62 BRISTOL R WALSALL SOUTHAMPTON BURY SWANSEA DERBY 1962/63 SOUTHAMPTON SWANSEA HUDDERSFIELD WALSALL PRESTON BURY 1963/64 NORTHAMPTON HUDDERSFIELD DERBY PLYMOUTH BARNSLEY (FAC) ROTHERHAM SOUTHAMPTON PRESTON BURY 1964/65 BRISTOL C SOUTHEND WORKINGTON WALSALL EXETER BRISTOL R READING CARLISLE BARNSLEY BOURNEMOUTH OLDHAM 1965/66 READING DARLINGTON GILLINGHAM BOURNEMOUTH SHREWSBURY BRENTFORD YORK EXETER MANSFIELD OLDHAM SWANSEA WORKINGTON SOUTHEND WATFORD (SLRS) WALSALL 1966/67 MIDDLESBORO £3 COLCHESTER OLDHAM DONCASTER ORIENT OXFORD TORQUAY DARLINGTON BRISTOL R READING SWINDON 1967/68 BOURNEMOUTH BARROW NORTHAMPTON BRIGHTON 1968/69 ROTHERHAM (FLC) LINCOLN (FLC) COLCHESTER NEWPORT SWANSEA GRIMSBY ROCHDALE DONCASTER WREXHAM PORT V YORK SOUTHEND 1969/70 CHESTER HARTLEPOOL (LGE) (FLC) ALDERSHOT CHESTERFIELD SOUTHENDDARLINGTON PORT V WORKINGTON NORTHAMPTON NEWPORT CREWE WREXHAM 1970/71 NORTHAMPTON YORK BARROW EXETER CHESTER NEWPORT <text:s/>NORTHAMPTON HARTLEPOOL SOUTHPORT CREWE COLCHESTER STOCKPORT 1971/2 DONCASTER COLCHESTER DARLINGTON WORKINGTON CHESTER NEWPORT BURY 1972/73 WREXHAM HALIFAX PLYMOUTH BOLTON OLDHAM WATFORD 1973/74 BARNSLEY NEWPORT LINCOLN WORKINGTON 1974/75 HARTLEPOOL TORQUAY BARNSLEY SOUTHPORT SWANSEA DARLINGTON DONCASTER NEWPORT EXETER BRAD C SHREWSBURY WORKINGTON BRENTFORD STOCKPORT 1975/76 TORQUAY SOUTHPORT HUDDERSFIELD CAMB U WORKINGTON NEWPORT <text:s/>1976/77 BRENTFORD (DEC) £3 (JAN) EXETER 1977/78 NORTHAMPTON DARLINGTON BARNSLEY WATFORD 1978/79 NOTTS C (FLC) BOURNEMOUTH HUDDERSFIELD NEWPORT SHEFF W (FAC) NORTHAMPTON (JAN) £5 (MAR) WIGAN (FEB) (MAY) WIMBLEDON HALIFAX TORQUAY 1979/80 HARTLEPOOL TORQUAY ROCHDALE LINCOLN 1980/81 ALDERSHOT HARTLEPOOL TORQUAY BURY PORT V BOURNEMOUTH MANSFIELD 1981/82 MANSFIELD (FLC) BURY HARTLEPOOL BRAD C (FAC) ALDERSHOT NORTHAMPTON COLCHESTER ROCHDALE DARLINGTON 1982/83 ALDERSHOT COLCHESTER 1983/84 EXETER WIMBLEDON PRESTON (FAC) BOTHAMS SAAB XI (FR) £2 BURY (FAC) £2 BRENTFORD LEEDS (FAC) (FACR) £2 NEWPORT CHESTERFIELD (FRT) £2 1984/85 BLACKPOOL LEEDS RES (S/S) £3 BRAD C (FRT) £2 BURY 1985/86 SHEFF W (FR) £2 MAN UTD XI (FR) £3 MIDDLESBORO RES £3 1986/87HALIFAX SOUTHPORT (FAC) HARTLEPOOL (FRT) £3 ORIENT 1987/88 WISBECH (YC) COLCHESTER NEWPORT EXETER (LAST HOME) £31988/89 F.LEAGUE XI (FIRST HOME) £3 HUDDERSFIELD (FLC) CARLISLE CHELSEA (FLC) ORIENT 1989/90 HULL (YHC) £2 SCARBOROUGH (FLC) £2 (LGE) £2 ALDERSHOT HARTLEPOOL CARLISLE 1990/1 CARLISLE (FLC) £2 NORTHAMPTON (INC BLUE INSERT P/P) £3 HARTLEPOOL 1991/2 SCARBOROUGH CARDIFF 1993/4 SCARBOROUGH 1994/5 BURY 1995/6 CARDIFF £2 1996/7 CHESTER £2 1998/9 HARTLEPOOL £2 2000/01 HALIFAX £2 HARTLEPOOL £2 </text:span><text:span text:style-name="T538">TORQUAY</text:span><text:span text:style-name="T551">: 1956/57 WALSALL READING SOUTHEND EXETER BRIGHTON 1957/58 C.PALACE SOUTHEND (LGE) COVENTRY PLYMOUTH 1958/59 WORKINGTON CHESTER 1959/60 SOUTHPORT (NOF) BARROW OLDHAM EXETER GATESHEAD (SLCR) ALDERSHOT WALSALL </text:span><text:span text:style-name="T538">TOTTENHAM</text:span><text:span text:style-name="T551">: 1961/62 F.A.XI (CHARITY SHIELD) £10 1962/63 RANGERS (ECWC) BELGRADE (ECWCS/F) £3 1963/64 ARSENAL (PIRATE) £3 LIVERPOOL 1965/66 NORTHAMPTON £3 1966/67 LIVERPOOL 1967/68 OLYMPIQUE (ECWC) £2 1970/71 CHELSEA (PIRATE) £5 ARSENAL £5 1971/72 READING RES £3 NANTES (UEFA) £2 BUCAREST (UEFA) £2 1973/74 GRASSHOPPER (UEFA) £2 LEIPZIG (UEFA) £4 B.MUNICH (TEST) £2 1974/75 LIVERPOOL LEEDS RED STAR (TEST) £3 1975/76 ARSENAL (TEST) £3 1976/77 </text:span><text:span text:style-name="T549">REP </text:span><text:span text:style-name="T551">ORIENT V DARLINGTON (FAC) (4 PAGE) £2 1981/82 EINTRACHT (ECWC) BARCELONA (ECWCS/F) £2 1983/84 FEYENOORD (UEFA) F.K AUSTRIA (UEFA) B.MUNICH (UEFA) 1984/85 FULHAM (TEST) £1.50 DE BRAGA (UEFA) R.MADRID (UEFA) 1986/87 HAMBURG (FR) £2 1988/89 MONACO (FR) £2 BORDEAUX (FR) £2 1989/90 MIDDLESBORO (FAYCF) £31990/91 </text:span><text:span text:style-name="T549">REP</text:span><text:span text:style-name="T551"> ENGLAND XI V BECKENBAUERS XI (FR) £3 1991/92 SPARKASSE (ECWC) £2 HAJDUK (ECWC) PORTO (ECWC) ARSENAL RES (S/S) FEYENOORD (ECWC) 1992/93 LAZIO (CC) £2 1997/98 CARLISLE (FLC) £2 FULHAM (FAC) BARNSLEY (FAC) £2 1998/99 LEEDS (FAC) £2 1999/00 KAISERSLAUTERN (UEFA) £2 2011/12 STEVENAGE (FAC INC T/SHEET) £3 </text:span><text:span text:style-name="T538">TRANMERE</text:span><text:span text:style-name="T551">: 1958/59 PLYMOUTH (JAN) 1960/61 YORK (FAC) 1967/68 COVENTRY (FAC) LEICESTER 1979/80 PORT V (FLC) £2 BOURNEMOUTH £2 PORTSMOUTH/DONCASTER £2 1980/81 LINCOLN TORQUAY BRIGHTON (FLC) 1990/91 PRESTON (LDCF) BOURNEMOUTH CREWE GRIMSBY MANSFIELD SHREWSBURY 1991/92 BRISTOL R MILLWALL SWINDON GRIMSBY BRIGHTON YORK (FAC) £2 </text:span><text:span text:style-name="T538">WIMBLEDON</text:span><text:span text:style-name="T551">: 1977/8 GILLINGHAM (FLC) HALIFAX SOUTHPORT £2 CREWE SWANSEA DARLINGTON BOSTON (CC) £2 BOURNEMOUTH HUDDERSFIELD 1978/9 SOUTHEND (FLC) PORT V NORTHAMPTON READING BRAD C SCUNTHORPE CREWE DONCASTER STOCKPORT HALIFAX BOURNEMOUTH (LGE) (FAC) PORTSMOUTH DARLINGTON SOUTHAMPTON (FAC) NEWPORT (JAN) £2 (MAR) ROCHDALE YORK HUDDERSFIELD HARTLEPOOL BARNSLEY (MAR) £2 (MAY) GRIMSBY ALDERSHOT HEREFORD TORQUAY YORK 1979/80 ALDERSHOT (FLC) £2 CHESTER SOUTHEND ORIENT (FLC) £2 BLACKBURN BRENTFORD PLYMOUTH (LGE) (FLC) £2SWINDON (LGE) (FLC) SHEFF W COLCHESTER ROTHERHAM GILLINGHAM (LGE) (FAC) £2 SHEFF U PORTSMOUTH (FAC) £2 MILLWALL BLACKPOOL BURY CHESTERFIELD BARNSLEY CARLISLE £2 OXFORD READING MANSFIELD 1980/81 PORT V SHEFF W (FLC) £2 LINCOLN SOUTHEND YORK DARLINGTON BOURNEMOUTH ROCHDALE HEREFORD DONCASTER TORQUAY BURY 1981/82 MILLWALL DONCASTER PLYMOUTH HUDDERSFIELD LINCOLN BURNLEY CHESTERFIELD WALSALL 1982/83 NORTHAMPTON BURY SWINDON PORT V FULHAM (WLC) £2 1983/4 BOURNEMOUTH NOTTS F (FLC) OXFORD BRAD C LINCOLN SHEFF U HULL PLYMOUTH GILLINGHAM 1984/5 MAN C OXFORD SHEFF U <text:s/>PORTSMOUTH C.PALACE BARNSLEY NOTTS C NOTTS F (FAC) £2 BLACKBURN 1985/86 BARNSLEY CHARLTON BLACKBURN (FLC) PORTSMOUTH STOKE 1986/87 ASTON V EVERTON CAMB U (FLC) £2 LUTON OXFORD EVERTON (FAC) TOTTENHAM (FAC) COVENTRY 1987/88 EVERTON OXFORD CHARLTON ROCHDALE (FLC) £2 NEWCASTLE (FLC) SOUTHAMPTON DERBY WATFORD (LGE) (FAC) COVENTRY PORTSMOUTH SHEFF W STARS XI (TEST) £21988/89 COVENTRY EVERTON BARNSLEY (FLC) MAN U NORWICH CHARLTON SOUTHAMPTON Q.P.R (LGE) (FLC) LUTON GRIMSBY (FAC) £2 SHEFF W DERBY NEWCASTLE 1989/90 MILLWALL PORT V (FLC) LIVERPOOL NOTTS F Q.P.R ASTON V ARSENAL RES (S/S) DERBY SHEFF W COVENTRY 1990/91 ARSENAL C.PALACE 1991/92 MAN U 1996/97 W.HAM 1997/98 ARSENAL 1998/99 BLACKBURN </text:span><text:span text:style-name="T538">WEST HAM</text:span><text:span text:style-name="T551">: 1956/57 BRISTOL R 1958/59 BOLTON 1959/60 FULHAM BLACKBURN EVERTON LEICESTER BIRMINGHAM BOLTON CHARLTON (FAC) BLACKPOOL LUTON BURNLEY (SLCR) 1961/62 FULHAM 1963/64 W.B.A FULHAM 1964/65 WOLVES 1965/66 NEWCASTLE FULHAM LEEDS 1966/67 W.B.A LEEDS MAN C EVERTON 1967/68 LEEDS STOKE SOUTHAMPTON SHEFF U (FAC) LIVERPOOL 1968/69 EVERTON 1969/70 IPSWICH LEEDS EVERTON 1976/77 FULHAM (TEST) </text:span><text:span text:style-name="T538">WOLVES</text:span><text:span text:style-name="T551">: 1956/57 BOURNEMOUTH (FAC) 1957/58 BOLTON BURNLEY LUTON LEICESTER 1958/59 BLACKPOOL ASTON V BIRMINGHAM PRESTON BOLTON (FAC) BURNLEY LUTON </text:span><text:span text:style-name="T538">WREXHAM</text:span><text:span text:style-name="T551">:1963/64 MANSFIELD (4 PAGE) £3 1965/66 CHESTERFIELD PORT V 1966/67 CHESTERFIELD (FAC) £3 SOUTHPORT CHESTER TRANMERE PORT V 1967/68 CHESTER 1969/70 CHESTERFIELD </text:span><text:span text:style-name="T538">YORK</text:span><text:span text:style-name="T551">: 1964/65 CHESTERFIELD 1965/66 GILLINGHAM HULL OXFORD 1966/67 ROCHDALE WREXHAM PORT V NEWPORT EXETER LINCOLN 1967/68 NEWPORT SOUTHEND EXETER </text:span><text:span text:style-name="T549">REP </text:span><text:span text:style-name="T551">HULL V MIDD (FAC) £2 1968/69 SCUNTHORPE ROCHDALE ALDERSHOT DARLINGTON GRIMSBY CHESTERFIELD SOUTHEND EXETER HALIFAX NEWPORT 1969/70 EXETER SWANSEA SCUNTHORPE DARLINGTON PORT V COLCHESTER SOUTHEND WREXHAM WORKINGTON NEWPORT OLDHAM LINCOLN NORTHAMPTON 1970/71 SOUTHPORT NEWPORT BOLTON (FAC) EXETER SCUNTHORPE 1971/72 PLYMOUTH WREXHAM SHREWSBURY TORQUAY BARNSLEY GRIMSBY (FAC) £2 MANSFIELD BRIGHTON £2 BOLTON PORT V ROCHDALE ASTON V £2 1972/73 NOTTS C ROTHERHAM WATFORD £2 OLDHAM BLACKBURN £2 SOUTHEND SWANSEA PORT V CHARLTON BOLTON (CR) 1973/74 HALIFAX WALSALL PORT V ALDERSHOT CHESTERFIELD WREXHAM ORIENT (FLC) £3 MANSFIELD (FAC) £2 SOUTHPORT GRIMSBY ROCHDALE CAMB U £2 OLDHAM <text:s/>1974/75 ASTON V CARDIFF NOTTS C SUNDERLAND OXFORD PORTSMOUTH BRISTOL R BOLTON ORIENT NORWICH HULL OLDHAM 1975/76 PORTSMOUTH BRAD C (FLC) BOLTON NOTTS C OXFORD SUNDERLAND SOUTHAMPTON </text:span><text:span text:style-name="T549">REP </text:span><text:span text:style-name="T551">FA XI V UNIV ATH (FARM) (S/S) £31976/7 BURY NORTHAMPTON PORT V WALSALL 1977/8 <text:s/>READING <text:s/>STOCKPORT GRIMSBY ROCHDALE DONCASTER HARTLEPOOL BRENTFORD NEWPORT BARNSLEY 1978/79 PORTSMOUTH DONCASTER NORTHAMPTON HEREFORD SCUNTHORPE BARNSLEY PORT V HARTLEPOOL CREWE STOCKPORT BRAD C HUDDERSFIELD GRIMSBY DARLINGTON 1979/80 DARLINGTON LINCOLN STOCKPORT SCUNTHORPE ROCHDALE HEREFORD BRAD C PORT V (SLCR) 1980/81 TORQUAY HARTLEPOOL (FLC) BOURNEMOUTH BRISTOL R (FLC) DONCASTER PORT V STOCKPORT HALIFAX ROCHDALE NORTHAMPTON LINCOLN CREWE 1981/82 SHEFF U (FLC) HARTLEPOOL BOURNEMOUTH DARLINGTON BLACKPOOL HEREFORD PORT V ROCHDALE COLCHESTER HALIFAX 1982/83 HALIFAX WIMBLEDON HULL BURY (LGE) (FAC) £2 MANSFIELD HARTLEPOOL (FAC) £2 SCUNTHORPE BLACKPOOL ROCHDALE PORT V 1983/84 BLACKPOOL TORQUAY DONCASTER LEEDS RES (S/S) £3 1984/85 Q.P.R (FLC) BURNLEY ARSENAL (FAC) £2 LIVERPOOL (FAC) £2BRENTFORD BRAD C DERBY 1985/86 WIGAN BOLTON DARLINGTON GRIMSBY (FLC) BOURNEMOUTH BRENTFORD DERBY 1986/87 CREWE (FAC) £2 CARLISLE £2 PORT V GILLINGHAM BLACKPOOL BARNSLEY/SHEFF U (FR) £3 BURY 1987/88 NOTTS C HALIFAX (FLC) £2 WALSALL PRESTON DONCASTER BLACKPOOL LEEDS (FLC) ROTHERHAM BURY HARTLEPOOL (FAC) £2 BRENTFORD CHESTER GILLINGHAM BRISTOL R WIGAN SUNDERLAND 1988/89 HALIFAX SUNDERLAND (FLC) HARTLEPOOL DONCASTER D.HOOD SELECT(TEST) £2 TORQUAY CREWE ROTHERHAM CAMB U 1988/89 BERMUDA (FR) £2 BRAD C (YHC) £2 MIDDLESBORO (FR) £3 HARTLEPOOL (FLC) £2 DONCASTER TORQUAY HALIFAX LINCOLN BURNLEY SCUNTHORPE 1990/91ROTHERHAM (YHC) £2 LINCOLN DONCASTER GILLINGHAM HALIFAX 1991/92 BLACKPOOL LEEDS (FR) £2 LINCOLN HEREFORD 1994/95 BURNLEY (FLC) 1995/96 BRISTOL R 1996/97 MILLWALL 1997/98 MILLWALL 1998/99 SUNDERLAND (FLC) £2 LINCOLN MAN C BURNLEY STOKE 1999/00 CHESTER £2 2001/02 DARLINGTON HARTLEPOOL £2 SOUTHEND 2001/02 EXETER £2 SWANSEA £2 LINCOLN £2 HARTLEPOOL £2 BRISTOL R £2 DARLINGTON £2 KIDDERMINSTER £2 2002/03 RUSHDEN £2 BRISTOL R £2 CARLISLE £2 BOURNEMOUTH £2 2003/04 DARLINGTON £2 SWANSEA £2 SCARBOROUGH (FR) £3 CAMB U £2 BOSTON £2 OXFORD £2 </text:span></text:p>
      <text:p text:style-name="P193">111</text:p>
      <text:p text:style-name="P425"><text:soft-page-break/>NEW COLLECTION</text:p>
      <text:p text:style-name="P441"/>
      <text:p text:style-name="P275"><text:span text:style-name="T537">ASTON V</text:span><text:span text:style-name="T546">: 1955/56 SHEFF W RES/PORTSMOUTH 1956/57 CHARLTON 1957/58 PRESTON 1960/61 WREXHAM (FLC) (S/S) £4 </text:span><text:span text:style-name="T537">ALDERSHOT</text:span><text:span text:style-name="T546">: 1960/61 C.PALACE 1962/63 DONCASTER BARROW 1964/65 DARLINGTON DONCASTER HALIFAX </text:span><text:span text:style-name="T537">ARSENAL</text:span><text:span text:style-name="T546">: 1952/53 BOLTON £4 WOLVES £4 1953/54 WOLVES £4 ASTON V £4 CHARLTON £4 1954/55 SUNDERLAND £3 BLACKPOOL £3 WOLVES £3 EVERTON £3 SHEFF U £3 BOLTON £3 1955/56 BOLTON £3 CARDIFF £3 CHARLTON £3 BLACKPOOL £3 TOTTENHAM £3 1959/60 CHELSEA £2 </text:span><text:span text:style-name="T537">BRISTOL R</text:span><text:span text:style-name="T546">: 1957/58 ORIENT 1959/60 CHARLTON </text:span><text:span text:style-name="T537">BARROW</text:span><text:span text:style-name="T546">: 1961/62 WREXHAM £2 1962/63 YORK £2 1963/64 YORK 1964/65 DARLINGTON 1966/67 SOUTHEND 1967/68 SHREWSBURY 1968/69 WALSALL <text:s/></text:span><text:span text:style-name="T537">BLACKBURN</text:span><text:span text:style-name="T546">:1964/65 LIVERPOOL 1993/94 MAN U </text:span><text:span text:style-name="T537">BRENTFORD</text:span><text:span text:style-name="T546">: 1952/53 SOUTHAMPTON £4 1953/54 LINCOLN £4 1954/55 SWINDON £4 1958/59 ACCRINGTON 1965/66 W.HAM (TEST) 1970/71 W.HAM (TEST) 1976/77 WORKINGTON </text:span><text:span text:style-name="T537">BARNSLEY</text:span><text:span text:style-name="T546">: 1957/58 HULL (FAC) 1959/60 BRAD C (FAC) </text:span></text:p>
      <text:p text:style-name="P275"><text:span text:style-name="T537">BOURNEMOUTH</text:span><text:span text:style-name="T546">: 1958/59 HALIFAX TRANMERE 1959/60 MANSFIELD 1960/61 SWINDON 1961/62 NEWPORT 1962/63 C.PALACE NOTTS C 1964/65 Q.P.R 2004/05 F.GREEN (FAC) £2 </text:span><text:span text:style-name="T537">BRAD CITY</text:span><text:span text:style-name="T546">: 1976/77 WORKINGTON </text:span><text:span text:style-name="T537">BARNET</text:span><text:span text:style-name="T546">: 1993/94 CHELSEA (FAC) </text:span><text:span text:style-name="T537">BLACKPOOL</text:span><text:span text:style-name="T546">: 1970/71 ARSENAL (SLRP) </text:span><text:span text:style-name="T537">BURNLEY</text:span><text:span text:style-name="T546">: 1956/57 PRESTON 1958/59 W.B.A PRESTON 1962/63 MAN U £3 </text:span><text:span text:style-name="T537">BOLTON</text:span><text:span text:style-name="T546">: 1959/60 MAN U 1970/71 CARLISLE </text:span><text:span text:style-name="T537">BRIGHTON</text:span><text:span text:style-name="T546">: 1957/58 BRENTFORD 1962/63 Q.P.R PORTSMOUTH (FLC) £3 1963/64 WORKINGTON 1965/66 WORKINGTON </text:span><text:span text:style-name="T537">CHELSEA</text:span><text:span text:style-name="T546">: 1960/61 WOLVES BURNLEY 1997/98 MAN U (FAC) £2 </text:span><text:span text:style-name="T537">CHARLTON</text:span><text:span text:style-name="T546">: 1948/49 SHEFF U £5 1951/52 ARSENAL £4 1953/54 ARSENAL £3 1954/55 SHEFF U £3 ARSENAL £3 1955/56 SHEFF U £3 SWINDON (FAC) £4 1956/57 MIDDLESBORO £2.50 1957/58 IPSWICH £2 SHEFF U £2 1958/59 MIDDLESBORO £2 </text:span><text:span text:style-name="T537">CARDIFF</text:span><text:span text:style-name="T546">: 1957/58 BLACKBURN (FAC) 1958/59 SHEFF W HUDDERSFIELD 1959/60 ORIENT 1960/61 MAN C (FAC) 1968/69 ARSENAL (FAC) </text:span><text:span text:style-name="T537">CREWE</text:span><text:span text:style-name="T546">: 1958/59 EXETER 1960/61 MANSFIELD 1961/62 PORT V (FAC) CHESTER BARROW DARLINGTON DONCASTER </text:span><text:span text:style-name="T537">C.PALACE</text:span><text:span text:style-name="T546">: 1955/56 READING £3 COLCHESTER £3 NORWICH £3 Q.P.R £3 EXETER £3 1956/57 PLYMOUTH £3 1958/59 CREWE </text:span><text:span text:style-name="T537">CARLISLE</text:span><text:span text:style-name="T546">: 1959/60 STOCKPORT 1965/66 BIRMINGHAM 1970/71 NORWICH £2 1975/76 YORK </text:span><text:span text:style-name="T537">COVENTRY</text:span><text:span text:style-name="T546">: 1961/62 BARNSLEY 1966/67 </text:span><text:span text:style-name="T548">REP </text:span><text:span text:style-name="T546">HULL V PORTSMOUTH (FAC) £3 </text:span><text:span text:style-name="T537">CHESTER</text:span><text:span text:style-name="T546">: 1960/61 WORKINGTON 1977/78 BURNLEY (FLC) 1979/80 BLACKBURN</text:span><text:span text:style-name="T548"> </text:span><text:span text:style-name="T537">COLCHESTER</text:span><text:span text:style-name="T546">: 1957/58 TORQUAY COVENTRY 1959/60 COVENTRY 1961/62 ALDERSHOT </text:span><text:span text:style-name="T537">CAMB U</text:span><text:span text:style-name="T546">: 2014/15 FLEETWOOD (FAC) £2 </text:span><text:span text:style-name="T537">DONCASTER</text:span><text:span text:style-name="T546">: 1958/59 WREXHAM PLYMOUTH 1961/62 CHESTERFIELD (FAC) MANSFIELD 1987/88 ARSENAL (FLC) 1993/94 SHREWSBURY (FAC) </text:span><text:span text:style-name="T537">DARLINGTON</text:span><text:span text:style-name="T546">: 1945/46 BRAD C (3 NOV) (TATTY) £5 1960/61 DONCASTER 1961/62 WREXHAM SOUTHPORT 1962/63 LINCOLN CREWE EXETER 1976/77 WORKINGTON £2 </text:span><text:span text:style-name="T537">DERBY</text:span><text:span text:style-name="T546">: 1957/58 ROTHERHAM 1958/59 SCUNTHORPE SWANSEA 1959/60 SWANSEA SCUNTHORPE 1960/61 SCUNTHORPE SWANSEA 1961/62 SCUNTHORPE </text:span><text:span text:style-name="T537">EXETER</text:span><text:span text:style-name="T546">: 1958/59 GILLINGHAM 1960/61 GILLINGHAM 1962/63 ROCHDALE </text:span><text:span text:style-name="T537">EVERTON</text:span><text:span text:style-name="T546">: 1956/57 BURNLEY 1959/60 W.HAM 1960/61 BURNLEY LEICESTER CARDIFF 1961/62 BOLTON 1962/63 MAN C LIVERPOOL </text:span><text:span text:style-name="T537">FULHAM</text:span><text:span text:style-name="T546">: 1946/47 W.B.A (SLCR) £6 1949/50 W.B.A £4 SUNDERLAND £4 1950/51 SUNDERLAND £4 SHEFF W (FAC) £4 1951/52 SUNDERLAND £3 1952/53 BARNSLEY £3 SOUTHAMPTON £3 1953/54 NOTTS F £3 OLDHAM £3 HULL £3 LEICESTER £3 LUTON £3 1954/55 DERBY £3 ROTHERHAM £3 1955/56 LINCOLN £2 SHEFF W £2 DONCASTER £2 1956/57 LIVERPOOL £3 1957/58 MIDDLESBORO (P/P INC INSERT) 1958/59 LIVERPOOL 1998/99 SOUTHAMPTON (FAC) £2 </text:span><text:span text:style-name="T537">FLEETWOOD</text:span><text:span text:style-name="T546">: 2015/16 SOUTHEND (INC T/S+TICKET) £2 </text:span><text:span text:style-name="T537">GRIMSBY</text:span><text:span text:style-name="T546">: 1959/60 READING BARNSLEY 1960/61 HULL 1961/62 BRISTOL C TORQUAY 1962/63 SCUNTHORPE PLYMOUTH WALSALL1963/64 SCUNTHORPE 1964/65 EXETER 1985/86 ARSENAL (FAC) </text:span><text:span text:style-name="T537">GILLINGHAM</text:span><text:span text:style-name="T546">: 1958/59 CREWE PORT V COVENTRY C.PALACE MILLWALL 1959/60 ALDERSHOT NOTTS C DONCASTER 1960/61 ORIENT (FAC) BRAD PA EXETER 1961/62 DARLINGTON DONCASTER STOCKPORT 1962/63 DARLINGTON 1963/64 BRISTOL R (FLC) £3 BRISTOL C (FLC) (WOF) £4 1964/65 EXETER PORT V HULL SCUNTHORPE 1965/66 BRENTFORD 1966/67 BOURNEMOUTH SCUNTHORPE 1967/68 SCUNTHORPE TORQUAY (FLC) 1969/70 LUTON </text:span><text:span text:style-name="T537">HALIFAX</text:span><text:span text:style-name="T546">: 1984/85 GOOLE (FAC) 1988/89 KETTERING (FAC) £2 </text:span><text:span text:style-name="T537">HUDDERSFIELD</text:span><text:span text:style-name="T546">: 1955/56 PRESTON 1956/57 MIDDLESBORO £3 DONCASTER £3 1958/59 MIDDLESBORO 1959/60 MIDDLESBORO £2 LINCOLN W.HAM (FAC) 1960/61 LUTON SWANSEA </text:span><text:span text:style-name="T537">HARWICH</text:span><text:span text:style-name="T546">: 1958/59 BRENTWOOD (FAAC) (SLMRK NOF) </text:span><text:span text:style-name="T537">HULL</text:span><text:span text:style-name="T546">:1951/52 SWANSEA (WOF) £3 1953/54 HULL £4 1954/55 BURY £4 BRISTOL R £4 1955/56 STOKE £3 1957/58 ACCRINGTON TRANMERE 1960/61Q.P.R BOLTON (FAC) 1961/62 BRAD PA </text:span><text:span text:style-name="T537">HARTLEPOOL</text:span><text:span text:style-name="T546">:1963/64 DONCASTER 1969/70 DERBY (FLC) 1973/74 BRENTFORD 1976/77 BOURNEMOUTH </text:span><text:span text:style-name="T537">IPSWICH</text:span><text:span text:style-name="T546">: 1957/58 BRISTOL C 1961/62 TOTTENHAM </text:span><text:span text:style-name="T537">LEEDS</text:span><text:span text:style-name="T546">: 1962/63 NEWCASTLE 1963/64 SUNDERLAND 1964/65 NOTTS F SHEFF W SHEFF U 1965/66 LEICESTER 1966/67 SHEFF W 1967/68 LUTON (FLC) SHEFF W 1968/69 LEICESTER Q.P.R SHEFF W NEWCASTLE 1970/71 HUDDERSFIELD NOTTS F ROTHERHAM (FAC) IPSWICH MAN C 1971/72 MAN C SHEFF U 1972/73 NEWCASTLE NORWICH (LGE) IPSWICH LEICESTER MAN C SHEFF U </text:span><text:span text:style-name="T537">LUTON</text:span><text:span text:style-name="T546">: 1955/56 ARSENAL £4 NEWCASTLE £4 1958/59 ARSENAL PORTSMOUTH NOTTS F LEICESTER 1959/60 WOLVES (FAC) ARSENAL 1961/62 BURY</text:span><text:span text:style-name="T537">LIVERPOOL</text:span><text:span text:style-name="T546">: 1966/67 WATFORD (FAC) </text:span><text:span text:style-name="T537">LINCOLN</text:span><text:span text:style-name="T546">: 1957/58 WOLVES £4 1959/60 SCUNTHORPE HULL 1960/61 BRISTOL R SWANSEA SCUNTHORPE </text:span><text:span text:style-name="T537">LEICESTER</text:span><text:span text:style-name="T546">: 1958/59 NOTTS F ARSENAL LUTON (FAC) WOLVES 1959/60 NOTTS F LUTON W.B.A (FAC) </text:span><text:span text:style-name="T537">MILLWALL</text:span><text:span text:style-name="T546">: 1954/55 READING £3 NEWPORT £3 TORQUAY £3 1955/56 BLUES V REDS (FR) £4 BRENTFORD £3 SWINDON £3 ORIENT £3 READING £3 1956/57 SWINDON £3 SHREWSBURY £3 1957/58 CHARLTON SHREWSBURY 1958/59 SHREWSBURY 1966/67 ALL STAR XI (TEST) £2 1969/70 </text:span><text:span text:style-name="T548">REP </text:span><text:span text:style-name="T546">BRENTFORD V SOUTHEND (FLC) £4 1992/93 W.HAM RES (S/S) </text:span><text:span text:style-name="T537">MAN C</text:span><text:span text:style-name="T546">: 1958/59 EVERTON </text:span><text:span text:style-name="T537">MAN UTD</text:span><text:span text:style-name="T546">: 1963/64 BLACKPOOL 1965/66 BLACKPOOL 2001/02 BARNSLEY YTH (FAYC) £2 </text:span><text:span text:style-name="T537">MORECAMBE</text:span><text:span text:style-name="T546">: 1990/91 MAN C A (LANCS) £2 </text:span><text:span text:style-name="T537">MAIDSTONE</text:span><text:span text:style-name="T546">: 1989/90 CAMB U 1990/91 DONCASTER </text:span><text:span text:style-name="T537">MANSFIELD</text:span><text:span text:style-name="T546">: 1961/62 CARDIFF (FLC) £5 1964/65 CARLISLE 1968/69 W.HAM (FAC) </text:span><text:span text:style-name="T537">MILLWALL</text:span><text:span text:style-name="T546">: 1978/79 W.HAM RES (SECLFINAL) (S/S) £2 </text:span><text:span text:style-name="T537">NEWCASTLE</text:span><text:span text:style-name="T546">: 1956/57 MAN C 1957/58 GWARDIA (FR) 1960/61 CARDIFF SHEFF U BLACKBURN 1961/62 ORIENT 1962/63 WALSALL </text:span><text:span text:style-name="T537">NOTTS C</text:span><text:span text:style-name="T546">: 1959/60 WORKINGTON 1964/65 NEWPORT (FLC) CHESTER </text:span><text:span text:style-name="T537">NOTTS F</text:span><text:span text:style-name="T546">: 1957/58 BOLTON NEWCASTLE BLACKPOOL LEICESTER W.B.A (FAC) ASTON V </text:span><text:span text:style-name="T537">NEWPORT</text:span><text:span text:style-name="T546">: 1958/59 TRANMERE 1959/60 BARNSLEY BRAD C 1987/88 SWANSEA TRANMERE PETERBORO ROCHDALE </text:span><text:span text:style-name="T537">NORWICH</text:span><text:span text:style-name="T546">: 1958/59 BRAD C 1959/60 Q.P.R 1961/62 MIDDLESBORO (FLC) HUDDERSFIELD 1962/63 CARLISLE (FLC) 1963/64 BIRMINGHAM (FLC) 1975/76 ROCHDALE (FAC2REP) </text:span><text:span text:style-name="T537">NORTHAMPTON</text:span><text:span text:style-name="T546">: 1958/59 DARLINGTON 1959/60 WORKINGTON CARLISLE £4 1963/64 ROTHERHAM 1964/65 BOLTON BURY 1965/66 BLACKPOOL LEICESTER SHEFF U </text:span><text:span text:style-name="T537">ORIENT</text:span><text:span text:style-name="T546">: 1953/54 BRIGHTON SOUTHAMPTON NORTHAMPTON TRANMERE (FAC) £10 1954/55 SOUTHEND (TR) £5 BRIGHTON BRISTOL C NORTHAMPTON 1955/56 NORTHAMPTON READING TORQUAY BRIGHTON SHREWSBURY IPSWICH 1956/57 BRISTOL R DONCASTER SHEFF U ROTHERHAM BRISTOL C GRIMSBY STOKE BLACKBURN PORT V LEICESTER FULHAM 1957/58 STOKE DONCASTER NOTTS C BRISTOL R BLACKBURN ROTHERHAM READING (FAC) BRISTOL C BRAD C (FR) IPSWICH SHEFF U 1958/59 BRISTOL R IPSWICH SWANSEA BRISTOL C GRIMSBY BRIGHTON SUNDERLAND CHARLTON </text:span></text:p>
      <text:p text:style-name="P275"><text:span text:style-name="T537">OLDHAM</text:span><text:span text:style-name="T546">: 1960/61 DONCASTER 1961/62 HARTLEPOOL </text:span><text:span text:style-name="T537">PLYMOUTH</text:span><text:span text:style-name="T546">: 1952/53 HULL (SOF) £41955/56 HULLROTHERHAM (SLMRK) NOTTS C 1956/57 EXETER READING 1957/58 READING 1958/59 HULL</text:span><text:span text:style-name="T551"> </text:span><text:span text:style-name="T546">1959/60 DERBY HULL </text:span><text:span text:style-name="T537">PETERBORO</text:span><text:span text:style-name="T546">: 1960/61 MANSFIELD ROCHDALE </text:span><text:span text:style-name="T537">PRESTON</text:span><text:span text:style-name="T546">: 1957/58 NEWCASTLE </text:span><text:span text:style-name="T537">PORT V</text:span><text:span text:style-name="T546">: 1959/60 GRIMSBY </text:span></text:p>
      <text:p text:style-name="P275"><text:span text:style-name="T537">PORTSMOUTH</text:span><text:span text:style-name="T546">: 1955/56 CARDIFF 1959/60 SWANSEA 1960/61 SOUTHAMPTON 1970/71 ARSENAL (FAC) £2 </text:span><text:span text:style-name="T537">Q.P.R</text:span><text:span text:style-name="T546">: 1948/49 COVENTRY (SLCR) £6 1949/50 SHEFF W (WOF R/S) £4 PRESTON (RESTORED) £3 1950/51 SOUTHAMPTON (R/S) £4 1952/53 GILLINGHAM (WOF) £3 1953/54 WATFORD (WOF) £3 1955/56 READING 1956/57 SHREWSBURY WALSALL 1957/58 READING SWINDON PORT V MILLWALL WALSALL (SLCR) £2 1958/59 SOUTHAMPTON (LGE) (FAC) TRANMERE SWINDON HALIFAX READING HULL FULHAM (SJFC) 1959/60 PORT V (LGE) (FAC) SOUTHAMPTON SHREWSBURY HALIFAX TRANMERE SWINDON READING 1962/63 PRESTON (FLC) 1966/67 BOURNEMOUTH (FAC) </text:span><text:span text:style-name="T537">ROTHERHAM</text:span><text:span text:style-name="T546">: 1958/59 DERBY </text:span><text:span text:style-name="T537">ROCHDALE</text:span><text:span text:style-name="T546">: 1958/59 MANSFIELD 1963/64 NEWPORT 1964/65 NEWPORT 1969/70 MANSFIELD £2 </text:span><text:span text:style-name="T537">READING</text:span><text:span text:style-name="T546">: 1948/49 ALDERSHOT (PH) £4 1955/56 BRENTFORD (NOF) £2 1956/57 Q.P.R (SLMRK) 1957/58 BRIGHTON PORT V 1958/59 ROCHDALE BURY Q.P.R BOURNEMOUTH BRENTFORD PLYMOUTH BRAD C 1959/60 BOURNEMOUTH Q.P.R BURY PORT V 1971/72 CHESTER </text:span><text:span text:style-name="T537">SHEFF UTD</text:span><text:span text:style-name="T546">: 1954/55 PRESTON (NOF) £4 1957/58 BLACKBURN DONCASTER GRIMSBY (LGE) (FAC) SWANSEA NOTTS C ROTHERHAM HUDDERSFIELD STOKE MIDDLESBORO 1958/59 BRIGHTON CHARLTON 1959/60 ROTHERHAM HULL LINCOLN NOTTS F (FAC) SHEFF W (FAC) PLYMOUTH SWANSEA STOKE 1960/61 PLYMOUTH CHARLTON SWANSEA PORTSMOUTH LINCOLN SCUNTHORPE STOKEBRIGHTON ROTHERHAM BRISTOL R NORWICH ORIENT BLACKBURN (FAC) SOUTHAMPTON MIDDLESBORO 1961/62 BIRMINGHAM BOLTONBLACKPOOL BLACKBURN BURNLEY (FAC) 1963/64 BLACKBURN STOKE SHEFF W TOTTENHAM BIRMINGHAM SWANSEA (FAC) ASTON V LEICESTER WOLVES W.B.A 1964/65 STOKE BURNLEY SUNDERLAND ASTON V WOLVES NOTTS F 1966/67 MAN U 1995/96 ARSENAL (FAC) £2 </text:span><text:span text:style-name="T537">SOUTHEND</text:span><text:span text:style-name="T546">: 1955/56 BRENTFORD £4 1956/57 ALDERSHOT (VSLCR) £3 1957/58 BOURNEMOUTH £2 ALDERSHOT £2 1958/59 BOURNEMOUTH £2 SOUTHAMPTON £2 1959/60 BOURNEMOUTH £2 1978/79 LIVERPOOL (FAC) </text:span><text:span text:style-name="T537">SHEFF WED</text:span><text:span text:style-name="T546">: 1953/54 SUNDERLAND (VSLMRK) £6 1954/55 HUDDERSFIELD (NOF) £4 1956/57 SUNDERLAND CARDIFF BLACKPOOL 1957/58 LEICESTER SUNDERLAND BLACKPOOL 1958/59 SUNDERLAND CARDIFF 1960/61 W.HAM <text:s/>1974/75 MAN U </text:span><text:span text:style-name="T537">STOKE</text:span><text:span text:style-name="T546">: 1956/57 SHEFF U 1961/62 NORWICH 1964/65 CHELSEA </text:span><text:span text:style-name="T537">SCARBOROUGH</text:span><text:span text:style-name="T546">: 1987/88 COLCHESTER </text:span><text:span text:style-name="T537">SWANSEA</text:span><text:span text:style-name="T546">: 1958/59 BRISTOL R 1961/62 LUTON DERBY 1964/65 PRESTON 1968/69 WORKINGTON </text:span><text:span text:style-name="T537">STOCKPORT</text:span><text:span text:style-name="T546">: 1956/57 WREXHAM 1957/58 WREXHAM (SLCR) YORK 1958/59 SWINDON NORWICH (SLMRK) NEWPORT PLYMOUTH (TRS) £2 MANSFIELD 1959/60 OLDHAM TORQUAY 1960/61 YORK WORKINGTON/GILLINGHAM SOUTHPORT 1962/63 NEWPORT </text:span><text:span text:style-name="T537">SUNDERLAND</text:span><text:span text:style-name="T546">: 1955/56 PRESTON (VSLMRK) £4 1963/64 PORTSMOUTH MAN C SCUNTHORPE PLYMOUTH GRIMSBY ORIENT HUDDERSFIELD BURY BRISTOL C (FAC) SWINDON EVERTON (FAC) NORWICH DERBY PRESTON ROTHERHAM SWANSEA CHARLTON 1964/65 W.B.A LEEDS ASTON V BLACKBURN FULHAM STOKE BURNLEY EVERTON NOTTS F SHEFF U (SLCR) BIRMINGHAM SHEFF W 1965/66 NOTTS F SHEFF U (LGE) (FLC) ASTON V (LGE) (FLC) W.HAM FULHAM W.B.A </text:span><text:span text:style-name="T537">SWINDON</text:span><text:span text:style-name="T546">: 1954/55 GILLINGHAM (SLTRS) £4 1957/58 C.PALACE BRENTFORD 1958/59 COLCHESTER BRENTFORD BOURNEMOUTH BURY HULL DONCASTER 1959/60 BRAD C BRENTFORD BURY CHESTERFIELD COLCHESTER GRIMSBY 1960/61 BRAD C BRENTFORD BRISTOL C BOURNEMOUTH COVENTRY COLCHESTER 1961/62 BIRMINGHAM (FLC) COVENTRY HALIFAX </text:span><text:span text:style-name="T537">SHREWSBURY</text:span><text:span text:style-name="T546">: 1956/57 PLYMOUTH 1958/59 CHESTER (SLMRK) 1959/60 COVENTRY 1960/61 SWINDON (LGE) TORQUAY NOTTS C NEWPORT 1961/62 SOUTHEND TORQUAY MIDDLESBORO (FAC) NEWPORT 1962/63 HULL COVENTRY 1963/64 MANSFIELD SOUTHEND 1964/65 SOUTHEND MAN C (FAC) 1965/66 YORK SOUTHEND 1966/67 SWINDON 1973/74 YORK </text:span><text:span text:style-name="T537">SOUTHAMPTON</text:span><text:span text:style-name="T546">: 1960/61 MIDDLESBORO </text:span><text:span text:style-name="T537">SCUNTHORPE</text:span><text:span text:style-name="T546">: 1958/59 SUNDERLAND DERBY 1959/60 PORTSMOUTH HULL 1960/61STOKE </text:span><text:span text:style-name="T537">SOUTHPORT</text:span><text:span text:style-name="T546">:1961/62 OLDHAM 1974/75 CAMB U £2 1977/78 YORK </text:span><text:span text:style-name="T537">TRANMERE</text:span><text:span text:style-name="T546">: 1960/61 BOURNEMOUTH 1961/62 MILLWALL DONCASTER 1963/64 DONCASTER TORQUAY 1965/66 TORQUAY 1967/68 BOURNEMOUTH 1971/72 SWANSEA £2 BOLTON £2 BOURNEMOUTH £2 </text:span><text:span text:style-name="T537">TORQUAY</text:span><text:span text:style-name="T546">: 1956/57 PLYMOUTH 1957/58 PLYMOUTH 1958/59 BRAD PA OLDHAM GILLINGHAM PORT V (LGE) 1959/60 BRAD PA NOTTS C OLDHAM </text:span><text:span text:style-name="T545">1960/61 BOURNEMOUTH (PROG NUMBER) (NO PROG NUMBER) PLYMOUTH (FLC) £5</text:span><text:span text:style-name="T546"> </text:span><text:span text:style-name="T545">BURY BRENTFORD NOTTS C BRAD C READING SWINDON PORT V BARNSLEY1961/62 BOURNEMOUTH (LGE) (FLC) (PROG NUMBER) (NO NUMBER) £4 BARNSLEY NORTHAMPTON READING Q.P.R BRENTFORD NOTTS C PORT V 1962/63 BRAD C ALDERSHOT OLDHAM (JAN) (FEB) 1963/64 CHESTER ALDERSHOT (FAC) BRAD C BRAD PA 1964/65 BRAD C BRAD PA1965/66 PORT V BARNSLEY CHESTER ALDERSHOT BRAD PA BRAD C 1966/67 OLDHAM BRISTOL R 1967/68 OLDHAM 1968/69 BARNSLEY PLYMOUTH 1969/70 BRAD C 1970/71 BRIGHTON BRAD C READING PORT V 1971/72 BRIGHTON BRAD C 1972/73 READING 1976/77 WORKINGTON £2 1977/78 WIMBLEDON 1978/79 WIGAN 1980/81 YORK (JAN) (APR) </text:span><text:span text:style-name="T537">TOTTENHAM</text:span><text:span text:style-name="T546">: 1949/50 SOUTHAMPTON (MRK) £2 1956/57 CARDIFF 1957/58 LEICESTER (LGE) (FAC) EVERTON 1959/60 SHEFF W £1.50 LEEDS £3 LEICESTER £2 1960/61 SHEFF W NOTTS F (VSLTR) £2 1964/65 NORTHAMPTON RES £3 </text:span><text:span text:style-name="T537">WINDSOR</text:span><text:span text:style-name="T546">: 1991/92 WOKING (FAC)</text:span><text:span text:style-name="T545"> </text:span><text:span text:style-name="T537">W.B.A</text:span><text:span text:style-name="T546">: 1956/57 MAN U £6 1957/58 NOTTS F 1958/59 NOTTS F W.HAM 1960/61 W.HAM 1977/78 MAN U (FAC) 1989/90 ASTON V (FAC) </text:span><text:span text:style-name="T537">WIGAN</text:span><text:span text:style-name="T546">: 1971/72 HALIFAX (FAC) 1978/79 GRIMSBY </text:span><text:span text:style-name="T537">WEST HAM</text:span><text:span text:style-name="T546">: 1958/59 ARSENAL 1959/60 PRESTON 1962/63 BLACKBURN 1963/64 SWINDON (FLC) BURNLEY (FAC) 1964/65 FULHAM CHELSEA (FAC) ARSENAL BLACKPOOL 1965/66 SHEFF W SHEFF U 1967/68 CHELSEA 1987/88 ARSENAL (FAC) (INC TICKET) £2 </text:span></text:p>
      <text:p text:style-name="P275"><text:span text:style-name="T537">WREXHAM</text:span><text:span text:style-name="T546">: 2007/08 ACCRINGTON £2 </text:span><text:span text:style-name="T537">WOLVES</text:span><text:span text:style-name="T546">: 1956/57 LUTON (MATCH REP TAPE) £3 1957/58 ARSENAL PORTSMOUTH 1958/59 W.HAM 1959/60 BIRMINGHAM BLACKBURN W.HAM TOTTENHAM ARSENAL SHEFF W BOLTON W.B.A BURNLEY NOTTS F FULHAM CHELSEA </text:span><text:span text:style-name="T537">£2 EACH </text:span><text:span text:style-name="T546">1960/61 SHEFF W NOTTS F W.HAM CARDIFF BURNLEY EVERTON PRESTON W.B.A FULHAM TOTTENHAM £5 BOLTON ARSENAL BLACKBURN ASTON V BIRMINGHAM 1961/62 NOTTS F W.HAM CHELSEA CARDIFF BURNLEY EVERTON W.B.A (FAC) (LGE) SHEFF U FULHAM BLACKBURN BLACKPOOL ARSENAL ASTON V BIRMINGHAM 1962/63 NOTTS F W.HAM BURNLEY SHEFF U TOTTENHAM FULHAM EVERTON HONVED (FR) BOLTON BLACKBURN ARSENAL ASTON V BIRMINGHAM 1963/64 BOLTON 1964/65 NOTTS F BURNLEY W.HAM TOTTENHAM ROTHERHAM (FAC) PORTSMOUTH (FAC) SUNDERLAND EVERTON BLACKBURN ARSENAL ASTON V (FAC) BIRMINGHAM 1965/66 C.PALACE DERBY PLYMOUTH 1966/67 BIRMINGHAM HULL PLYMOUTH 1967/68 W.HAM 1987/88 CHELTENHAM (FAC) </text:span><text:span text:style-name="T537">WIMBLEDON</text:span><text:span text:style-name="T546">: 1977/78 NORTHAMPTON YORK SWANSEA BRENTFORD </text:span><text:span text:style-name="T537">WATFORD</text:span><text:span text:style-name="T546">: 1956/57 BOURNEMOUTH 1957/58 BOURNEMOUTH 1958/59 ALDERSHOT BARROW 1959/60 ALDERSHOT BIRMINGHAM (FAC) 1960/61 BARNSLEY BURY BOURNEMOUTH 1961/62 BOURNEMOUTH BARNSLEY1962/63 COLCHESTER (FLC) £5 BRIGHTON BARNSLEY (MAR) 1963/64 PETERBORO (FAC) 1969/70 ASTON V 1971/72 NORTHAMPTON (FLC) (4PAGE) £3 1977/78 SOUTHPORT </text:span></text:p>
      <text:p text:style-name="P289">112</text:p>
      <text:p text:style-name="P275"><text:soft-page-break/><text:span text:style-name="T537">WALSALL</text:span><text:span text:style-name="T546">: 1957/58 NORTHAMPTON 1958/59 OLDHAM 1959/60 OLDHAM EXETER (FEB) (MAR) 1960/61 GRIMSBY COVENTRY COLCHESTER CHESTERFIELD BURY BRISTOL C BOURNEMOUTH BRENTFORD HULL1961/62 DERBYSOUTHAMPTON BRIGHTON BRISTOL R FULHAM (FAC) PRESTON MIDDLESBORO PLYMOUTH NORWICH SUNDERLAND ORIENT LUTON 1962/63 LUTON BURY MIDDLESBORO PLYMOUTH DERBY CHARLTON (21</text:span><text:span text:style-name="T429">ST</text:span><text:span text:style-name="T546"> MAY) (24</text:span><text:span text:style-name="T429">TH</text:span><text:span text:style-name="T546"> MAY) HUDDERSFIELD 1963/64 COLCHESTER BOURNEMOUTH NOTTS C OLDHAM LUTON COVENTRY Q.P.R CREWE BRISTOL C BRENTFORD BARNSLEY READING SOUTHEND 1964/65 CARLISLE MANSFIELD BRISTOL C1965/66 BRISTOL R SWINDON MANSFIELD SWANSEA (LGE) OLDHAM GRIMSBY PETERBORO GILLINGHAM WATFORD EXETER BRIGHTON BRENTFORD BOURNEMOUTH READING SCUNTHORPE SOUTHEND HULL MILLWALL </text:span><text:span text:style-name="T537">YORK</text:span><text:span text:style-name="T546">: 1970/71 NORTHAMPTON (LGE) (FLC) £2 1971/72 MIDDLESBORO (FLC)</text:span></text:p>
      <text:p text:style-name="P439"/>
      <text:p text:style-name="P453">BLACKPOOL COLLECTION LIST PRICES EXCEPT POST 1970/71 £1.50 EACH</text:p>
      <text:p text:style-name="P453"/>
      <text:p text:style-name="P275"><text:span text:style-name="T536">1954/55</text:span><text:span text:style-name="T545">: BOLTON £6 </text:span><text:span text:style-name="T536">1955/56</text:span><text:span text:style-name="T545">: BOLTON £5 SHEFF U (CR) £2.50 PRESTON (WOF) £2 </text:span><text:span text:style-name="T536">1956/57</text:span><text:span text:style-name="T545">: LUTON FULHAM (FAC) BOLTON W.B.A (FAC) PRESTON </text:span></text:p>
      <text:p text:style-name="P275"><text:span text:style-name="T536">1957/58</text:span><text:span text:style-name="T545">: SUNDERLAND BURNLEY LUTON W.B.A PRESTON ASTON V WOLVES MAN C </text:span><text:span text:style-name="T536">1958/59</text:span><text:span text:style-name="T545">: BRISTOL C (FAC) BIRMINGHAM BOLTON PRESTON LUTON (LGE) (FAC) ASTON V PORTSMOUTH BLACKBURN BURNLEY WOLVES W.B.A (LGE) (FAC) </text:span><text:span text:style-name="T536">1959/60</text:span><text:span text:style-name="T545">: BOLTON EVERTON MANSFIELD (FAC) LUTON PRESTON MAN C W.B.A WOLVES BLACKBURN NOTTS F </text:span><text:span text:style-name="T536">1960/61</text:span><text:span text:style-name="T545">: PRESTON LEICESTER MAN C NOTTS F BLACKBURN BOLTON ASTON V BIRMINGHAM </text:span><text:span text:style-name="T536">1961/62</text:span><text:span text:style-name="T545">: SHEFF W BLACKBURN W.B.A (LGE) (FAC) BURNLEY NOTTS F EVERTON BOLTON LEICESTER MAN C</text:span><text:span text:style-name="T536">1962/63</text:span><text:span text:style-name="T545">: NOTTS F WOLVES FULHAM MAN C BIRMINGHAM BURNLEY IPSWICH SHEFF U W.B.A BOLTON </text:span></text:p>
      <text:p text:style-name="P275"><text:span text:style-name="T536">1963/64</text:span><text:span text:style-name="T545">: W.B.A (FAC) (LGE) WOLVES BOLTON FULHAM EVERTON BURNLEY NOTTS F SHEFF U STOKE SHEFF W BLACKBURN ASTON V </text:span><text:span text:style-name="T536">1964/65</text:span><text:span text:style-name="T545">: SHEFF U STOKE SUNDERLAND FULHAM BURNLEY WOLVES EVERTON LEICESTER BLACKBURN BIRMINGHAM SHEFF W W.B.A NOTTS F LEEDS </text:span><text:span text:style-name="T536">1965/66</text:span><text:span text:style-name="T545">: EVERTON STOKE SUNDERLAND</text:span></text:p>
      <text:p text:style-name="P275"><text:span text:style-name="T545">SHEFF U MAN C (FAC) ASTON V BLACKBURN NOTTS F SHEFF W W.B.A FULHAM BURNLEY LEICESTER NEWCASTLE GILLINGHAM (FLC) £3 LEEDS </text:span><text:span text:style-name="T536">1966/67</text:span><text:span text:style-name="T545">: MAN C LEICESTER SUNDERLAND STOKE BURNLEY NOTTS F W.B.A SHEFF W SOUTHAMPTON ASTON V FULHAM EVERTON LEEDS </text:span><text:span text:style-name="T536">1967/68</text:span><text:span text:style-name="T545">: PLYMOUTH HUDDERSFIELD CARDIFF BOLTON CARLISLE CHARLTON MAN C (FLC) C.PALACE BIRMINGHAM ROTHERHAM IPSWICH PORTSMOUTH Q.P.R DERBY BLACKBURN ASTON V CHESTERFIELD (FAC) £2.50 PRESTON </text:span><text:span text:style-name="T536">1968/69</text:span><text:span text:style-name="T545">: HUDDERSFIELD HULL CARDIFF PRESTON WREXHAM (FLC) £2 BOLTON PORTSMOUTH BRISTOL C C.PALACE BLACKBURN DERBY ASTON V FULHAM MAN C (FLC) £2 </text:span><text:span text:style-name="T536">1969/70</text:span><text:span text:style-name="T545">: SHEFF U MANSFIELD (FAC) £2 BOLTON HUDDERSFIELD HULLWATFORD LEICESTER SWINDON </text:span><text:span text:style-name="T536">1970/71</text:span><text:span text:style-name="T545">: STOKE WOLVES W.B.A COVENTRY </text:span><text:span text:style-name="T536">1971/72</text:span><text:span text:style-name="T545">: CARDIFF PORTSMOUTH CARLISLE CHARLTON FULHAM SWINDON BIRMINGHAM SUNDERLAND Q.P.R PRESTON BRISTOL C WATFORD LUTON OXFORD NORWICH HULL SHEFF W </text:span><text:span text:style-name="T536">1972/73</text:span><text:span text:style-name="T545">: Q.P.R BURNLEY OXFORD MIDDLESBORO SUNDERLAND HULL SHEFF W </text:span><text:span text:style-name="T536">1973/74</text:span><text:span text:style-name="T545">: PRESTON W.B.A MIDDLESBORO NOTTS C FULHAM CARLISLE SHEFF W </text:span><text:span text:style-name="T536">1974/75</text:span><text:span text:style-name="T545">: NORWICH CARDIFF PORTSMOUTH W.B.A BRISTOL C BRISTOL R YORK OXFORD OLDHAM FULHAM BOLTON SHEFF W HULL </text:span></text:p>
      <text:p text:style-name="P275"><text:span text:style-name="T536">MISC</text:span><text:span text:style-name="T545"> TEAM PHOTO 10 BY 8 £5 </text:span><text:span text:style-name="T536">1975/76</text:span><text:span text:style-name="T545">: BRISTOL R BRISTOL C PLYMOUTH ORIENT YORK BOLTON FULHAM CHARLTON BURNLEY (FAC) £2 </text:span><text:span text:style-name="T536">1976/77</text:span><text:span text:style-name="T545">: BLACKBURN BRISTOL R PLYMOUTH BOLTON LUTON ORIENT HULL SHEFF U FULHAM CARLISLE DERBY (FAC) HEREFORD (DEC) (FEB) </text:span><text:span text:style-name="T536">1977/78</text:span><text:span text:style-name="T545">: BURNLEY BRIGHTON SHEFF U BOLTON CARDIFF STOKE SOUTHAMPTON C.PALACE BRISTOL R </text:span><text:span text:style-name="T536">1978/79</text:span><text:span text:style-name="T545">: OXFORD HULL MAN C (FLC) LINCOLN (FAC) (LGE) SHEFF W GILLINGHAM BURY WALSALL PLYMOUTH CARLISLE <text:s/>COLCHESTER CHESTERFIELD MANSFIELD </text:span><text:span text:style-name="T536">1979/80</text:span><text:span text:style-name="T545">: CHESTERFIELD/SHEFF W £2 </text:span><text:span text:style-name="T536">1980/81</text:span><text:span text:style-name="T545">: GILLINGHAM SHEFF U READING PLYMOUTH COLCHESTER BRENTFORD EXETER </text:span><text:span text:style-name="T536">1981/82</text:span><text:span text:style-name="T545">: BRAD C (FLC) PORT V MANSFIELD SCUNTHORPE BOURNEMOUTH BURY </text:span><text:span text:style-name="T536">1982/83</text:span><text:span text:style-name="T545">: MANSFIELD WIMBLEDON COLCHESTER CHESTER ALDERSHOT TORQUAY BURY </text:span><text:span text:style-name="T536">1983/84</text:span><text:span text:style-name="T545">: BURY MANSFIELD </text:span><text:span text:style-name="T536">1984/85</text:span><text:span text:style-name="T545">: MAN C (FLC) WREXHAM <text:s/></text:span><text:span text:style-name="T536">1985/86</text:span><text:span text:style-name="T545">: BURY BOLTON GILLINGHAM LINCOLN DONCASTER DERBY CHESTERFIELD BOURNEMOUTH <text:s/></text:span><text:span text:style-name="T536">1986/87</text:span><text:span text:style-name="T545">: BRISTOL C BOLTON WALSALL WIGAN GILLINGHAM CHESTER CARLISLE MANSFIELD YORK SWINDON BOURNEMOUTH BURY PORT V</text:span><text:span text:style-name="T536"> 1987/88</text:span><text:span text:style-name="T545">: ALDERSHOT MAN C DONCASTER BURY CHESTERFIELD PORT V CHESTER YORK GILLINGHAM SUNDERLAND </text:span><text:span text:style-name="T536">1988/89</text:span><text:span text:style-name="T545">: SHEFF W (FLC) GILLINGHAM SWANSEA BOLTON FULHAM WIGAN PRESTON READING BURY (LGE) (FAC) PORT V CHESTER CHESTERFIELD SCUNTHORPE (FAC) BOURNEMOUTH (FAC) </text:span><text:span text:style-name="T536">1989/80</text:span><text:span text:style-name="T545">: BURNLEY (FLC) (FAC) SHREWSBURY TORQUAY (FAC) BURY READING CARDIFF CREWE ORIENT </text:span><text:span text:style-name="T536">1990/91</text:span><text:span text:style-name="T545">: ALDERSHOT CHESTERFIELD LINCOLN SCUNTHORPE MAIDSTONE </text:span><text:span text:style-name="T536">1991/92</text:span><text:span text:style-name="T545">: YORK BARNET (LGE) (P/OFF) LINCOLN SCUNTHORPE GILLINGHAM <text:s/></text:span><text:span text:style-name="T536">1993/94</text:span><text:span text:style-name="T545">: BOURNEMOUTH </text:span><text:span text:style-name="T536">1996/97</text:span><text:span text:style-name="T545">: GILLINGHAM </text:span><text:span text:style-name="T536">2000/01</text:span><text:span text:style-name="T545">: SCUNTHORPE (INC TEAM SHEET &amp; MENU) £2</text:span></text:p>
      <text:p text:style-name="P187"/>
      <text:p text:style-name="P421">ORIENT HOMES COLLECTION POST 2000 £2 EACH</text:p>
      <text:p text:style-name="P421"/>
      <text:p text:style-name="P412"><text:span text:style-name="T537">1984/85</text:span><text:span text:style-name="T546"> BRISTOL C BOURNEMOUTH ALDERSHOT GILLINGHAM HULL MILLWALL NEWPORT PRESTON READING SOUTHAMPTON (FAC) SOUTHEND (FLC) SWANSEA </text:span></text:p>
      <text:p text:style-name="P412"><text:span text:style-name="T546">WIGAN YORK </text:span><text:span text:style-name="T537">1985/86</text:span><text:span text:style-name="T546"> TRANMERE ALDERSHOT (FLC) (LGE) COLCHESTER HARTLEPOOL HEREFORD PETERBORO PORT V PRESTON ROCHDALE SCUNTHORPE SOUTHEND STOCKPORT SWINDON TOTTENHAM (FLC) </text:span><text:span text:style-name="T537">1986/87</text:span><text:span text:style-name="T546"> CAMB U (LGE) (FLC) CARDIFF CREWE LINCOLN £3 W.HAM (FAC) £2 SOUTHEND NORTHAMPTON STOCKPORT </text:span></text:p>
      <text:p text:style-name="P412"><text:span text:style-name="T546">PRESTON </text:span><text:span text:style-name="T537">1987/88</text:span><text:span text:style-name="T546"> SCUNTHORPE STOCKPORT WREXHAM WOLVES SWANSEA (LGE) (FAC) £2 TORQUAY TRANMERE CARDIFF CARLISLE COLCHESTER NEWPORT </text:span></text:p>
      <text:p text:style-name="P414">NOTTS F (FAC) £2 PETERBORO BOLTON BURNLEYCAMB U CREWE DARLINGTON EXETER (LGE) (FAC) £2 HALIFAX HARTLEPOOL MILLWALL (FLC) SCARBOROUGH </text:p>
      <text:p text:style-name="P412"><text:span text:style-name="T546">ROCHDALE </text:span><text:span text:style-name="T537">£1.50 EACH</text:span><text:span text:style-name="T546"> </text:span><text:span text:style-name="T537">1988/89</text:span><text:span text:style-name="T546"> CAMB U SCUNTHORPE STOCKPORT </text:span><text:span text:style-name="T537">£1.50 EACH</text:span><text:span text:style-name="T548"> </text:span><text:span text:style-name="T537">1989/90</text:span><text:span text:style-name="T546"> WIGAN NOTTS C PRESTON </text:span><text:span text:style-name="T537">£1.50 EACH</text:span><text:span text:style-name="T546"> </text:span><text:span text:style-name="T537">2000/01</text:span><text:span text:style-name="T546"> ROCHDALE SCUNTHORPE </text:span></text:p>
      <text:p text:style-name="P412"><text:span text:style-name="T546">SHREWSBURY SOUTHEND TORQUAY TOTTENHAM (FAC) YORK BARNET BRIGHTON CARDIFF EXETER CHELTENHAM CHESTERFIELD DARLINGTON HARTLEPOOL KIDDERMINSTER LINCOLN MACCLESFIELD MANSFIELD NEWCASTLE (FLC)HULL HALIFAX PLYMOUTH READING (FLC) </text:span><text:span text:style-name="T537">£2 EACH</text:span><text:span text:style-name="T546"> </text:span><text:span text:style-name="T537">2001/02</text:span><text:span text:style-name="T546"> SCUNTHORPE SHREWSBURY </text:span></text:p>
      <text:p text:style-name="P414">PLYMOUTH MACCLESFIELD SOUTHEND SWANSEATORQUAY YORK RUSHDEN CARLISLE DARLINGTON BRISTOL R EXETER HALIFAX HARTLEPOOL LINCOLN (LGE) </text:p>
      <text:p text:style-name="P412"><text:span text:style-name="T546">HULL</text:span><text:span text:style-name="T537"> £2 EACH 2002/03</text:span><text:span text:style-name="T546"> BIRMINGHAM (FLC) BOSTON BOURNEMOUTH BRISTOL R BURY CAMB U CARLISLE DARLINGTON EXETER YORK SHREWSBURY SOUTHEND </text:span></text:p>
      <text:p text:style-name="P412"><text:span text:style-name="T546">SWANSEA WREXHAM HULL KIDDERMINSTER LINCOLN MACCLESFIELD OXFORD Q.P.R (FLC) ROCHDALE RUSHDEN </text:span><text:span text:style-name="T537">£2 EACH</text:span><text:span text:style-name="T546"> </text:span><text:span text:style-name="T537">2003/04</text:span><text:span text:style-name="T546"> BURYCAMB U CARLISLE </text:span></text:p>
      <text:p text:style-name="P414">CHELTENHAM DARLINGTON DONCASTER BOSTON BRISTOL R SOUTHEND SWANSEA TORQUAY SCUNTHORPEYEOVIL YORK HUDDERSFIELD HULL KIDDERMINSTER </text:p>
      <text:p text:style-name="P412"><text:span text:style-name="T546">LINCOLN MACCLESFIELD MANSFIELD NORTHAMPTON OXFORD ROCHDALE </text:span><text:span text:style-name="T537">£2 EACH</text:span><text:span text:style-name="T546"> </text:span><text:span text:style-name="T537">2004/05</text:span><text:span text:style-name="T546"> DARLINGTON GRIMSBY LINCOLN MACCLESFIELD MANSFIELD </text:span></text:p>
      <text:p text:style-name="P414">NORTHAMPTON NOTTS C ROCHDALE RUSHDEN SCUNTHORPE BOSTONBRISTOL R (LGE) (LDV S/F) £3 SHREWSBURY SOUTHEND SWANSEA WYCOMBE BURY </text:p>
      <text:p text:style-name="P412"><text:span text:style-name="T546">CAMB U CHESTER YEOVIL </text:span><text:span text:style-name="T537">£2 EACH</text:span><text:span text:style-name="T546"> </text:span><text:span text:style-name="T537">2005/06</text:span><text:span text:style-name="T546"> CHESTER DARLINGTON GRIMSBY LINCOLN MACCLESFIELD NOTTS C OXFORD PETERBORO RUSHDEN ROCHDALE </text:span></text:p>
      <text:p text:style-name="P412"><text:span text:style-name="T546">SHREWSBURY STOCKPORT NORTHAMPTON BOSTON BRISTOL R BURY CHESTERFIELD (FAC) TORQUAY WREXHAM WYCOMBE CHELTENHAM </text:span><text:span text:style-name="T537">£2 EACH</text:span></text:p>
      <text:p text:style-name="P412"><text:span text:style-name="T537">2006/07</text:span><text:span text:style-name="T546"> BRENTFORD BRIGHTON BRISTOL C CARLISLE CHELTENHAM CHESTERFIELD NOTTS C (FAC) NOTTS F OLDHAM (INC T/SHEET) £3PORT V ROTHERHAM </text:span></text:p>
      <text:p text:style-name="P414">SCUNTHORPE SWANSEA W.B.A BLACKPOOL BOURNEMOUTH BRAD C TORQUAY (FAC) TRANMERE YEOVIL CREWEDONCASTER GILLINGHAM HUDDERSFIELD </text:p>
      <text:p text:style-name="P412"><text:span text:style-name="T546">MILLWALL NORTHAMPTON </text:span><text:span text:style-name="T537">£2 EACH</text:span><text:span text:style-name="T546"> </text:span><text:span text:style-name="T537">2007/08</text:span><text:span text:style-name="T546"> DAGENHAM (JPT) BOURNEMOUTH BRIGHTON BRISTOL R (LGE) (FAC) CARLISLE CHELTENHAM CREWE DONCASTER </text:span></text:p>
      <text:p text:style-name="P412"><text:span text:style-name="T546">GILLINGHAM HARTLEPOOL HUDDERSFIELD LEEDS LUTON MILLWALLNORTHAMPTON OLDHAM PORT V SOUTHEND SWANSEA SWINDON TRANMERE YEOVIL </text:span><text:span text:style-name="T537">£2 EACH</text:span><text:span text:style-name="T546"> </text:span></text:p>
      <text:p text:style-name="P412"><text:span text:style-name="T537">2008/09</text:span><text:span text:style-name="T546"> BRIGHTON BRISTOL R CARLISLE CHELTENHAM HARTLEPOOL HEREFORD LEEDS LEICESTER MILLWALL MK DONS NORTHAMPTON OLDHAM PETERBORO </text:span></text:p>
      <text:p text:style-name="P412"><text:span text:style-name="T546">SCUNTHORPE SHEFF U (FAC) SOUTHEND SWINDON TRANMERE </text:span><text:span text:style-name="T537">£2 EACH</text:span><text:span text:style-name="T546"> </text:span><text:span text:style-name="T537">2009/10</text:span><text:span text:style-name="T546"> BRIGHTON BRISTOL R CARLISLE CHARLTON COLCHESTER EXETER GILLINGHAM HUDDERSFIELD WALSALL WYCOMBE LEEDS MK.DONS NORWICH SOUTHAMPTON SOUTHEND STOCKPORT SWINDON STOKE (FLC) BRENTFORD TRANMERE </text:span><text:span text:style-name="T537">£2 EACH</text:span><text:span text:style-name="T546"> </text:span></text:p>
      <text:p text:style-name="P412"><text:span text:style-name="T537">2010/11</text:span><text:span text:style-name="T546"> HARTLEPOOL NOTTS C HUDDERSFIELD MK.DONS W.B.A (FLC) BOURNEMOUTH BRENTFORD BRIGHTON BRISTOL R CARLISLE CHARLTON COLCHESTER </text:span></text:p>
      <text:p text:style-name="P412"><text:span text:style-name="T546">WALSALL OLDHAM PETERBORO ROCHDALE SHEFF W SWINDON TRANMERE </text:span><text:span text:style-name="T537">£2 EACH</text:span><text:span text:style-name="T546"> </text:span><text:span text:style-name="T537">2011/12</text:span><text:span text:style-name="T546"> SHEFF U STEVENAGE EXETER GILLINGHAM (FAC) HARTLEPOOL </text:span></text:p>
      <text:p text:style-name="P414">HUDDERSFIELD CHESTERFIELD BURYCARLISLE COLCHESTER BRENTFORD CHARLTON NOTTS C SCUNTHORPE OLDHAM WYCOMBE WALSALL TRANMERE PRESTON </text:p>
      <text:p text:style-name="P412"><text:span text:style-name="T537">£2 EACH</text:span><text:span text:style-name="T548"> </text:span><text:span text:style-name="T537">2012/13</text:span><text:span text:style-name="T546"> HULL (FAC) HARTLEPOOL BOURNEMOUTH BRENTFORD BURY CARLISLE COLCHESTER COVENTRY CRAWLEY CREWE SWINDON YEOVIL (LGE) (JPT) </text:span></text:p>
      <text:p text:style-name="P412"><text:span text:style-name="T546">TRANMERE WALSALL SOUTHEND (JPT) SCUNTHORPE SHEFF U SHREWSBURY MK.DONS NOTTS C OLDHAM PORTSMOUTH PRESTON DONCASTER </text:span><text:span text:style-name="T537">£2 EACH</text:span><text:span text:style-name="T546"> </text:span></text:p>
      <text:p text:style-name="P412"><text:span text:style-name="T537">2013/14</text:span><text:span text:style-name="T546"> TRANMERE SWINDON STEVENAGE SHEFF U ROTHERHAM PRESTON PORT V PETERBORO (LGE) (P/OFF) OLDHAM WALSALL (LGE) WOLVES BRAD C BRENTFORD </text:span></text:p>
      <text:p text:style-name="P412"><text:span text:style-name="T546">BRISTOL C CARLISLE COLCHESTER COVENTRY (LGE) (FLC) CRAWLEY CREWE GILLINGHAM MK.DONS NOTTS C</text:span><text:span text:style-name="T537"> £2 EACH</text:span></text:p>
      <text:p text:style-name="P187"/>
      <text:p text:style-name="P421">HALIFAX AWAYS</text:p>
      <text:p text:style-name="P414"/>
      <text:p text:style-name="P412"><text:span text:style-name="T537">1965/66</text:span><text:span text:style-name="T546"> NOTTS C </text:span><text:span text:style-name="T537">1966/67</text:span><text:span text:style-name="T546"> DONCASTER </text:span><text:span text:style-name="T537">1968/69</text:span><text:span text:style-name="T546"> YORK </text:span><text:span text:style-name="T537">1970/71</text:span><text:span text:style-name="T546"> BRAD C </text:span><text:span text:style-name="T537">1971/72</text:span><text:span text:style-name="T546"> CHESTERFIELD BRAD C HALIFAX £3ROCHDALE £2 ROTHERHAM £2 BARNSLEY (FAC) £2 BOURNEMOUTH </text:span><text:span text:style-name="T537">1972/73</text:span><text:span text:style-name="T546"> CHESTERFIELD BRENTFORD SHREWSBURY OLDHAM £2BLACKBURN £2 </text:span><text:span text:style-name="T537">1973/74</text:span><text:span text:style-name="T546"> YORK HUDDERSFIELD £2WATFORD PLYMOUTH YORK</text:span></text:p>
      <text:p text:style-name="P412"><text:span text:style-name="T546">BRIGHTON £2 CHESTERFIELD £2TRANMERE £2 ROCHDALE £3</text:span><text:span text:style-name="T537">1974/75</text:span><text:span text:style-name="T546"> BURY STAFFORD (FAC) £3STOKE (FLC) HUDDERSFIELD </text:span><text:span text:style-name="T537">1975/76</text:span><text:span text:style-name="T546"> CARDIFF HARTLEPOOL </text:span></text:p>
      <text:p text:style-name="P412"><text:span text:style-name="T537">1976/77</text:span><text:span text:style-name="T546"> ROCHDALE HUDDERSFIELD DONCASTER WIMBLEDON BARNSLEY £2 DARLINGTON (FLC) </text:span><text:span text:style-name="T537">1978/79</text:span><text:span text:style-name="T546"> CARLISLE BARNSLEY £2 WIGAN WALSALL (FLC) £2 </text:span></text:p>
      <text:p text:style-name="P412"><text:span text:style-name="T546">ROCHDALE </text:span><text:span text:style-name="T537">1979/80</text:span><text:span text:style-name="T546"> WIGAN BOLTON (FAC) PETERBORO TORQUAY YORK DONCASTER £2 ROCHDALE £2 </text:span><text:span text:style-name="T537">1980/81</text:span><text:span text:style-name="T546"> DONCASTER BURY (LGE) (FLC) BRAD C </text:span></text:p>
      <text:p text:style-name="P412"><text:span text:style-name="T537">1982/83</text:span><text:span text:style-name="T546"> HARTLEPOOL PETERBORO </text:span><text:span text:style-name="T537">1985/86</text:span><text:span text:style-name="T546"> SWINDON STOCKPORT CREWE PRESTON </text:span><text:span text:style-name="T537">1987/88</text:span><text:span text:style-name="T546"> HEREFORD SCUNTHORPE STOCKPORT £2 BURNLEY (LGE) £2 (FRTS/F) £2 </text:span></text:p>
      <text:p text:style-name="P412"><text:span text:style-name="T546">PETERBORO ORIENTWOLVES £2 CAMB U DARLINGTON BILLINGHAM (FAC) £2YORK (FLC) £2 GRIMSBY (FAC) £2 CREWE</text:span><text:span text:style-name="T537"> 1988/89</text:span><text:span text:style-name="T546"> YORK CARLISLE ALTRINCHAM (FAC) </text:span></text:p>
      <text:p text:style-name="P412"><text:span text:style-name="T546">CAMB U DONCASTER BURNLEY GRIMSBY ROTHERHAM HEREFORD </text:span><text:span text:style-name="T537">1989/90</text:span><text:span text:style-name="T546"> ALDERSHOT £2 MIDDLESBORO (FLC) £2 GILLINGHAM HARTLEPOOL SCUNTHORPE </text:span></text:p>
      <text:p text:style-name="P412"><text:span text:style-name="T546">BURNLEY YORK DARLINGTON (FAC) GRIMSBY DONCASTER PETERBORO ROCHDALE STAFFORD R (FAC) £3 ROTHERHAM £2 </text:span><text:span text:style-name="T537">1990/91</text:span><text:span text:style-name="T546"> WALSALL HEREFORD £2</text:span></text:p>
      <text:p text:style-name="P412"><text:span text:style-name="T546">ROTHERHAM (FAC) £2 SCUNTHORPE ROCHDALE HARTLEPOOL LINCOLN (FLC) £2 </text:span><text:span text:style-name="T537">1991/92</text:span><text:span text:style-name="T546"> WALSALL GILLINGHAM £2 CHESTERFIELD </text:span><text:span text:style-name="T537">1992/93</text:span><text:span text:style-name="T548"> </text:span><text:span text:style-name="T546">DARLINGTON £2 </text:span></text:p>
      <text:p text:style-name="P412"><text:span text:style-name="T546">MARINE (FAC) £3CARLISLE LINCOLN WREXHAM £2 </text:span><text:span text:style-name="T537">1993/94</text:span><text:span text:style-name="T546"> WOKING £2 DAGENHAM £2 STOCKPORT (FAC) £2 DOVER £3ALTRINCHAM £3 RUNCORN (FAT) £2 WELLING £2 KETTERING £2 TELFORD £3 SPENNYMOOR (FAT) £3 BATH £2 STAFFORD R £2 </text:span><text:span text:style-name="T537">1994/95</text:span><text:span text:style-name="T546"> WELLING £2 NORTHWICH £2 GATEHEAD £3STALYBRIDGE £3 BAMBER B (FAT) £3 </text:span></text:p>
      <text:p text:style-name="P412"><text:span text:style-name="T546">ALTRINCHAM £2 BROMSGROVE £3 TELFORD £3 RUNCORN £2 WOKING £2 MACCLESFIELD £2 KIDDERMINSTER £2 MANSFIELD (FAC) £2 </text:span><text:span text:style-name="T537">1995/96</text:span><text:span text:style-name="T546"> NORTHWICH £2 </text:span></text:p>
      <text:p text:style-name="P412"><text:span text:style-name="T546">GATESHEAD £3 STALYBRIDGE £3WOKING £2 SLOUGH £2 STEVENAGE £2 FARSLEY (CC) £3 HARROGATE (FR) £3 TELFORD £3 </text:span><text:span text:style-name="T537">1996/97</text:span><text:span text:style-name="T546"> KETTERING £2 STEVENAGE £2 </text:span></text:p>
      <text:p text:style-name="P414">GUISELEY (FR) £3 FARNBOROUGH £3 SOUTHPORT £2 ALTRINCHAM £2 NORTHWICH £2 WOKING £2 GATESHEAD £3 KIDDERMINSTER £2 WELLING £2 MACCLESFIELD £2 </text:p>
      <text:p text:style-name="P412"><text:span text:style-name="T546">HAYES £2GLOUCESTER (FAT) £2 DOVER £2 STALYBRIDGE (FAT) £3 </text:span><text:span text:style-name="T537">1997/98</text:span><text:span text:style-name="T546"> STEVENAGE £2 STALYBRIDGE £3 GAINSBOROUGH (FAC) £3 HEREFORD £2YEOVIL £2 </text:span></text:p>
      <text:p text:style-name="P412"><text:span text:style-name="T546">TELFORD £3 GATESHEAD £3 KIDDEMINSTER £2 BRIGHTHOUSE (FR) £3 </text:span><text:span text:style-name="T537">1998/99</text:span><text:span text:style-name="T546"> MANSFIELD £2 CAMB U £2 BRENTFORD SCARBOROUGH £2 SWANSEA £2 BARNET £2 </text:span></text:p>
      <text:p text:style-name="P412"><text:span text:style-name="T546">ROTHERHAM £2 SHREWSBURY £2 BRAD C (FLC) £2 SOUTHEND £2 DARLINGTON £2 BRIGHTON £2 </text:span><text:span text:style-name="T537">1999/00</text:span><text:span text:style-name="T546">OSSETT (FR) £3 READING (FAC) £2 HULL £2 MANSFIELD £2 </text:span></text:p>
      <text:p text:style-name="P412"><text:span text:style-name="T546">ROTHERHAM £2 </text:span><text:span text:style-name="T537">2000/01 </text:span><text:span text:style-name="T546">BRIGHTON £2 BLACKPOOL £2 CHELTENHAM £2 LINCOLN £2 ROCHDALE £2 GUISELEY (FR) £3 TRANMERE (FLC) £3 SHREWSBURY £2 </text:span></text:p>
      <text:p text:style-name="P412"><text:span text:style-name="T546">KIDDERMINSTER £2 WORKSOP (FR) £3 HARROGATE (FR) £2 EXETER £2 </text:span><text:span text:style-name="T537">2001/02</text:span><text:span text:style-name="T546"> ROCHDLA E £2 HULL £2 SCUNTHORPE £2 LUTON £2 YORK £2 SOUTHEND £2 </text:span></text:p>
      <text:p text:style-name="P412"><text:span text:style-name="T546">MACCLESFIELD £2 BARNSLEY (FLC) £2 ROCHDALE £2 STOKE (FAC) £2 NORTHWICH (FR) £3KIDDERMINSTER £2 DARLINGTON £2 HULL £2 </text:span><text:span text:style-name="T537">2002/03</text:span><text:span text:style-name="T546"> HEREFORD £2 </text:span></text:p>
      <text:p text:style-name="P412"><text:span text:style-name="T546">TELFORD £2 NORTHWICH £2 </text:span><text:span text:style-name="T537">2003/04</text:span><text:span text:style-name="T546"> TELFORD £3 </text:span><text:span text:style-name="T537">2006/07</text:span><text:span text:style-name="T546"> STAFFORD R £2 KIDDERMINSTER (FAT) £2 BURTON £2 GRAYS A £2 </text:span><text:span text:style-name="T537">2007/08</text:span><text:span text:style-name="T546"> SAILSBURY £3 DROYLESDEN £3 </text:span></text:p>
      <text:p text:style-name="P412"><text:span text:style-name="T546">FARSLEY £3 F.GREEN £3 CAMB U £2 RUSHDEN £2 </text:span><text:span text:style-name="T537">2008/09</text:span><text:span text:style-name="T546"> SKELMERSDALE £3 </text:span><text:span text:style-name="T537">2009/10</text:span><text:span text:style-name="T546"> TRAFFORD £3CURZON £3</text:span></text:p>
      <text:p text:style-name="P414"/>
      <text:p text:style-name="P421">113</text:p>
      <text:p text:style-name="P421"><text:soft-page-break/>HALIFAX HOMES ALL £2 EACH UNLESS STATED</text:p>
      <text:p text:style-name="P415"/>
      <text:p text:style-name="P412"><text:span text:style-name="T537">1977/78</text:span><text:span text:style-name="T546"> ALDERSHOT BARNSLEY </text:span><text:span text:style-name="T537">1978/79</text:span><text:span text:style-name="T546"> SCUNTHORPE HEREFORD </text:span><text:span text:style-name="T537">1979/80</text:span><text:span text:style-name="T546"> SHREWSBURY (FLC) DONCASTER CREWE HEREFORD ROCHDALE BRAD C NEWPORT </text:span></text:p>
      <text:p text:style-name="P414">TRANMERE LINCOLN WALSALL (FAC) MAN C (FAC) NORTHAMPTON BOURNEMOUTH DARLINGTON WIGAN ALDERSHOT YORK/SCUNTHORPE TORQUAY </text:p>
      <text:p text:style-name="P412"><text:span text:style-name="T537">1980/81</text:span><text:span text:style-name="T546"> BRAD C YORK ROCHDALE </text:span><text:span text:style-name="T537">1981/82</text:span><text:span text:style-name="T546">) PETERBORO (FAC) TRANMERE PRESTON (FLC)</text:span><text:span text:style-name="T537"> 1982/83</text:span><text:span text:style-name="T546"> STOCKPORT </text:span><text:span text:style-name="T537">1983/84</text:span><text:span text:style-name="T546"> SHOW BIZ XI (FR) £3 CHESTER (INSERT) YORK </text:span></text:p>
      <text:p text:style-name="P412"><text:span text:style-name="T546">WREXHAM</text:span><text:span text:style-name="T548"> </text:span><text:span text:style-name="T537">1985/86</text:span><text:span text:style-name="T546"> ALDERSHOT SOUTHEND SCUNTHORPE (LGE) (FAC) PETERBORO ROCHDALE/MANSFIELD/CREWE (TRIPLE ISSUE) ORIENT HEREFORD HULL (FLC) </text:span></text:p>
      <text:p text:style-name="P412"><text:span text:style-name="T537">1986/87</text:span><text:span text:style-name="T548"> </text:span><text:span text:style-name="T546">CAMB U </text:span><text:span text:style-name="T537">1987/88</text:span><text:span text:style-name="T546"> CHESTERFIELD (FRT) £3 DARLINGTON GRIMSBY (FAC) SWANSEA BURNLEY COLCHESTER </text:span><text:span text:style-name="T537">1988/89</text:span><text:span text:style-name="T546"> SCARBOROUGH (FLC) (LGE) BURNLEY </text:span></text:p>
      <text:p text:style-name="P414">COLCHESTER YORK (FAC) PETERBORO CREWE TRANMERE GRIMSBY DONCASTER CAMB U LINCOLN SCUNTHORPE KETTERING (FAC) TORQUAY STOCKPORT </text:p>
      <text:p text:style-name="P412"><text:span text:style-name="T537">1989/90</text:span><text:span text:style-name="T546"> COLCHESTER HEREFORD TORQUAY SOUTHEND ROCHDALE DONCASTER CHESTERFIELD YORK MIDDLESBORO (FLC) PETERBORO GILLINGHAM BURNLEY </text:span></text:p>
      <text:p text:style-name="P412"><text:span text:style-name="T546">SCUNTHORPE SCARBOROUGH LINCOLN </text:span><text:span text:style-name="T537">1990/91</text:span><text:span text:style-name="T546"> YORK MAIDSTONE SCARBOROUGH NORTHAMPTON WALSALL BURNLEY PETERBORO DARLINGTON ROCHDALEC</text:span></text:p>
      <text:p text:style-name="P412"><text:span text:style-name="T546">HESTERFIELD ROTHERHAM (FAC) (FRT) £3 TORQUAY HEREFORD GILLINGHAM LINCOLN (FLC) STOCKPORT BLACKPOOL DONCASTER MAN U (FLC) </text:span><text:span text:style-name="T537">1991/92</text:span><text:span text:style-name="T546"> LINCOLN ROTHERHAM </text:span><text:span text:style-name="T537">1992/93</text:span><text:span text:style-name="T546"> NORTHAMPTON DONCASTER CREWE BRAD C (FRT) £3 CHESTERFIELD SCARBOROUGHCARLISLE HARTLEPOOL (FLC) SCUNTHORPE </text:span></text:p>
      <text:p text:style-name="P412"><text:span text:style-name="T537">1993/94</text:span><text:span text:style-name="T546"> BROMSGROVE GATESHEAD BATH NORTHWICH WOKING WELLING DOVER EMLEY (FAT) MACCLESFIELD (DC) RUNCORN (FAT) KETTERING STALYBRIDGE </text:span></text:p>
      <text:p text:style-name="P412"><text:span text:style-name="T546">W.B.A (FAC) </text:span><text:span text:style-name="T537">1994/95</text:span><text:span text:style-name="T546"> NORTHWICH (LGE) (BLT) BROMSGROVE SOUTHPORT FARNBOROUGH WOKING DAGENHAM MERTHYR TELFORD (JAN) £3(4 PAGE) £3 </text:span></text:p>
      <text:p text:style-name="P412"><text:span text:style-name="T546">KIDDERMINSTER WELLING GATESHEAD STALYBRIDGE STEVENAGE DOVER MACCLESFIELD RUNCORN </text:span><text:span text:style-name="T537">1995/96</text:span><text:span text:style-name="T546"> MACCLESFIELD WELLING GATESHEAD TELFORD</text:span></text:p>
      <text:p text:style-name="P412"><text:span text:style-name="T546">KIDDERMINSTER SOUTHPORT (LGE) (FAT) ALTRINCHAM NORTHWICH SLOUGH BROMSGROVE (FAT) HEDNESFORD FARNBOROUGH </text:span><text:span text:style-name="T537">1996/97</text:span><text:span text:style-name="T546"> MACCLESFIELD STEVENAGEGATESHEAD MORECAMBE WOKING SOUTHPORT BATH ALTRINCHAM STALYBRIDGE RUSHDEN TELFORD BROMSGROVE KIDDERMINSTER NORTHWICH HEDNESFORD FARNBOROUGH KETTERING SLOUGH</text:span><text:span text:style-name="T537">1997/98</text:span><text:span text:style-name="T546"> DROYLSDEN (FAC) HEDNESFORD STALYBRIDGE MAN U U19S £3MORECAMBE SLOUGH (FAT) (LGE) </text:span></text:p>
      <text:p text:style-name="P412"><text:span text:style-name="T546">STEVENAGE HEDNESFORD OSSETT (FAC) CHELTENHAM HUDDERSFIELD (FR) £3 HEREFORD NORTHWICH</text:span><text:span text:style-name="T537">1998/99</text:span><text:span text:style-name="T546"> EXETER TORQUAY SWANSEA CHESTER BRAD C (FLC) WREXHAM (FLC) BRENTFORD DARLINGTON MANSFIELDBURNLEY (FR) £3ORIENT CARLISLE PETERBORO PLYMOUTH ROCHDALE SCUNTHORPE BRIGHTON </text:span></text:p>
      <text:p text:style-name="P412"><text:span text:style-name="T546">ROTHERHAM SCARBOROUGH </text:span><text:span text:style-name="T537">1999/00</text:span><text:span text:style-name="T546"> DARLINGTON GRIMSBY (FR) £3 BRAD C (WRSC) £3 </text:span><text:span text:style-name="T537">2000/01</text:span><text:span text:style-name="T546"> HULL </text:span><text:span text:style-name="T537">2001/02</text:span><text:span text:style-name="T546"> 1997/98 V 1986/87 (TRUST FR) £3</text:span><text:span text:style-name="T537">2002/03</text:span><text:span text:style-name="T546"> HARROGATE </text:span></text:p>
      <text:p text:style-name="P412"><text:span text:style-name="T546">(WRSC) £3 </text:span><text:span text:style-name="T537">2003/04</text:span><text:span text:style-name="T546"> BARNET ACCRINGTON LEIGH TAMWORTH FARNBOROUGH </text:span><text:span text:style-name="T537">2004/05</text:span><text:span text:style-name="T546"> WIGAN/SCUN/GRIMSBY (FR) £3</text:span><text:span text:style-name="T537">2005/06</text:span><text:span text:style-name="T546"> GRAYS KIDDERMINSTER HEREFORD (FAT) </text:span></text:p>
      <text:p text:style-name="P412"><text:span text:style-name="T546">SOUTHPORT (LGE) (FAT) ALDERSHOT BRAD C/LEEDS/CHESTERFIELD (FR) £3TAMWORTH CAMB U DAGENHAM </text:span><text:span text:style-name="T537">2007/08</text:span><text:span text:style-name="T546"> WEYMOUTH HISTON FARSLEY STEVENAGE </text:span></text:p>
      <text:p text:style-name="P414">EBBSFLEET NORTHWICH WOKING CAMB UBURTON (OCT) MAR) RUSHDEN (LGE) (FAT) STAFFORD R WEYMOUTH B.STORTFORD (FAT) F.GREEN OXFORD </text:p>
      <text:p text:style-name="P412"><text:span text:style-name="T537">2009/10</text:span><text:span text:style-name="T546"> MICKLEOVER P.CABLES </text:span><text:span text:style-name="T537">2013/14</text:span><text:span text:style-name="T546"> BARNSLEY (FR) £3 SOV ISSUE 1997 CHAMPIONS SIDE (4 PAGE) </text:span><text:span text:style-name="T537">2014/15</text:span><text:span text:style-name="T546"> ALFRETON (FAT) </text:span><text:span text:style-name="T537">1983/84</text:span><text:span text:style-name="T546"> OFFICIAL YEARBOOK A4 SIZE £5</text:span></text:p>
      <text:p text:style-name="P420"/>
      <text:p text:style-name="P421">PLYMOUTH ARGYLE COLLECTION ALL £2 EACH UNLESS STATED</text:p>
      <text:p text:style-name="P418"/>
      <text:p text:style-name="P412"><text:span text:style-name="T537">1977/78</text:span><text:span text:style-name="T546">: NORWICH (FR) EXETER (FLC) HEREFORD WALSALL CAMB U GILLINGHAM SHREWSBURY PORTSMOUTH CHESTERFIELD COLCHESTER CHESTER LINCOLN </text:span></text:p>
      <text:p text:style-name="P412"><text:span text:style-name="T546">SWINDON PETERBORO BRAD C </text:span><text:span text:style-name="T537">1978/79</text:span><text:span text:style-name="T546">: STOKE (FR) £3 TORQUAY (FLC) LINCOLN OXFORD (LGE) (FLC) MANSFIELD SWINDON ROTHERHAM BRISTOL C (FR) £5 </text:span></text:p>
      <text:p text:style-name="P414">SHREWSBURY BLACKPOOL SOUTHEND PETERBORO WATFORD CHESTERFIELD SHEFF W TRANMERE CARLISLEEXETER WALSALL COLCHESTER BURY HULL </text:p>
      <text:p text:style-name="P412"><text:span text:style-name="T546">BRENTFORD GILLINGHAM CHESTER SWANSEA </text:span><text:span text:style-name="T537">1979/80</text:span><text:span text:style-name="T546">: BIRMINGHAM (ASC) £5 BRISTOL C (ASC) £5NEWPORT (FLC) BURY CHELSEA (FLC) WIMBLEDON (LGE) (FLC) </text:span></text:p>
      <text:p text:style-name="P414">OXFORD BLACKPOOL MILLWALL ROTHERHAM BRENTFORD SHEFF WSWINDON CARLISLE COLCHESTER (LGE) (FAC) BARNSLEY READING CHESTERFIELD HULL </text:p>
      <text:p text:style-name="P412"><text:span text:style-name="T546">GRIMSBY GILLINGHAM SOUTHEND BLACKBURN CHESTER MANSFIELD EXETER SHEFF U </text:span><text:span text:style-name="T537">1980/81</text:span><text:span text:style-name="T546">: WATFORD (FR) £5 PORTSMOUTH (FLC) CHARLTON (LGE) (FAC) </text:span></text:p>
      <text:p text:style-name="P414">CARLISLE GILLINGHAM CHESTERREADING FULHAM BLACKPOOL BARNSLEY BRENTFORD COLCHESTER ROTHERHAM OXFORD (LGE) (FAC) EXETER MILLWALL </text:p>
      <text:p text:style-name="P412"><text:span text:style-name="T546">NEWPORTSHEFF U HULL SWINDON BURNLEY </text:span><text:span text:style-name="T537">1981/82</text:span><text:span text:style-name="T546">: OXFORD LINCOLN CHESTER (FLC) CHESTERFIELD READING GILLINGHAM (LGE) (FAC) CHESTER </text:span></text:p>
      <text:p text:style-name="P414">MIDDLESBORO (FLC) PORTSMOUTH DONCASTER SWINDON BRISTOL R BURNLEY BRENTFORD BRISTOL C SOUTHEND CARLISLE FULHAM WALSALL NEWPORT </text:p>
      <text:p text:style-name="P412"><text:span text:style-name="T546">EXETER WIMBLEDON HUDDERSFIELD PRESTON MILLWALL </text:span><text:span text:style-name="T537">1982/83</text:span><text:span text:style-name="T546">: SOUTHEND BOURNEMOUTH (LGE) (FLC) ORIENT WREXHAM BRISTOL R (LGE) LINCOLN </text:span></text:p>
      <text:p text:style-name="P414">BRENTFORD OXFORD EXETER (LGE) (FAC) HUDDERSFIELD GILLINGHAM CARDIFF WALSALL NEWPORT READING WIGAN (FEB INC S/S UPDATE) £5 BRAD C </text:p>
      <text:p text:style-name="P412"><text:span text:style-name="T546">MILLWALL CHESTERFIELD DONCASTER SHEFF U PRESTON PORTSMOUTH </text:span><text:span text:style-name="T537">1983/84</text:span><text:span text:style-name="T546">: WIGAN GILLINGHAM SWINDON (FLC) PRESTON SCUNTHORPE ARSENAL (FLC) </text:span></text:p>
      <text:p text:style-name="P412"><text:span text:style-name="T546">BRISTOL R BOLTON WIMBLEDON BARKING (FAC) £3SOUTHEND LINCOLN MILLWALL (INC S/S UPDATE) (RARE) £10 (AMCS/F) £3 BURNLEY TORQUAY (AMC) £3 WIMBLEDONBRENTFORD (LGE) (AMC) £3 DERBY (FAC) BOURNEMOUTH ROTHERHAM NEWPORT PORT V WALSALL BRAD C </text:span><text:span text:style-name="T537">1984/85</text:span><text:span text:style-name="T546">: TORQUAY (FLC) READING </text:span></text:p>
      <text:p text:style-name="P414">BOURNEMOUTH YORK PRESTON HULLBIRMINGHAM (FLC) ROTHERHAM BRISTOL R BRAD C WALSALL CAMB UMILLWALL LINCOLN (INC S/S INSERT) (RARE) £10 </text:p>
      <text:p text:style-name="P414">BARNET (FAC) £3 BOLTON GILLINGHAM (INC S/S INSERT) (RARE) £10 DONCASTER OREINT BRENTFORDDERBY BURNLEY BRISTOL C WIGAN SWANSEA NEWPORT </text:p>
      <text:p text:style-name="P412"><text:span text:style-name="T537">1985/86</text:span><text:span text:style-name="T546">: READING NOTTS C NEWPORT GILLINGHAM BRISTOL R LINCOLNCHESTERFIELD BOURNEMOUTH WIGAN DARLINGTON CARDIFF YORK WALSALL BRENTFORD DONCASTER BOLTON (INC S/S UPDATE) £5 WALSALL DERBY BLACKPOOL </text:span><text:span text:style-name="T537">1986/87</text:span><text:span text:style-name="T546">: M.TORPEDO (FR) £3 BRIGHTON SHEFF U STOKE HUDDERSFIELD SHREWSBURY </text:span></text:p>
      <text:p text:style-name="P414">GRIMSBY MILLWALL BARNSLEY BLACKBURN BRAD C BRISTOL C (FAC) HULL PORTSMOUTH DERBYOLDHAM W.B.A C.PALACE IPSWICH SUNDERLAND LEEDS </text:p>
      <text:p text:style-name="P412"><text:span text:style-name="T537">1987/88</text:span><text:span text:style-name="T546">: IPSWICH HUDDERSFIELD SHEFF U W.B.A BIRMINGHAM ASTON V LEEDSPETERBORO (FLC) MILLWALL HULL MIDDLESBORO SHREWSBURY BRAD C </text:span></text:p>
      <text:p text:style-name="P412"><text:span text:style-name="T546">LEICESTER READING COLCHESTER (FAC) MAN C STOKE BARNSLEY (INC S/S UPDATE) £5 BLACKBURN SWINDON C.PALACE OLDHAM </text:span><text:span text:style-name="T537">1988/89</text:span><text:span text:style-name="T546">: HULL HEREFORD (FLC) </text:span></text:p>
      <text:p text:style-name="P414">STOKE W.B.A BRAD C MAN C SHREWSBURY OLDHAM BRIGHTON SUNDERLAND BIRMINGHAM PORTSMOUTH BARNSLEY (INC S/S UPDATE) £5 LEICESTER SWINDON </text:p>
      <text:p text:style-name="P412"><text:span text:style-name="T546">C.PALACE IPSWICH OXFORD </text:span><text:span text:style-name="T537">1989/90</text:span><text:span text:style-name="T546">: BOTAFOGO (FR) £3 OXFORD (LGE) (FAC) BARNSLEY BRIGHTON ARSENAL (FLC) SHEFF U STOKE LEICESTER BLACKBURN </text:span></text:p>
      <text:p text:style-name="P412"><text:span text:style-name="T546">BRAD C PORT V PORTSMOUTH W.B.A HULL SUNDERLAND SWINDON MIDDLESBORO IPSWICH BOURNEMOUTH OLDHAM NEWCASTLE WATFORD </text:span><text:span text:style-name="T537">1990/91</text:span><text:span text:style-name="T546"> LEICESTER </text:span></text:p>
      <text:p text:style-name="P414">OXFORD IPSWICH NOTTS CWATFORDNOTTS F (FLC) MILLWALL BRIGHTON (LGE) (ZDSC) £4 W.HAM NEWCASTLE BARNSLEY BRISTOL R BRISTOL C WOLVES PORT V </text:p>
      <text:p text:style-name="P412"><text:span text:style-name="T546">PORTSMOUTH SHEFF W OLDHAM SWINDON BLACKBURN CHARLTON </text:span><text:span text:style-name="T537">1991/92</text:span><text:span text:style-name="T546">: BARNSLEY MILLWALL SHREWSBURY (FLC) CHARLTON SWINDON WATFORD PORT V </text:span></text:p>
      <text:p text:style-name="P412"><text:span text:style-name="T546">NEWCASTLE PORTSMOUTH BRISTOL R BRIGHTON GRIMSBY SOUTHEND BLACKBURN </text:span><text:span text:style-name="T537">1992/93</text:span><text:span text:style-name="T546">: BRAD C W.B.A (LGE) (FLC) ORIENT BOLTON CHESTER WIGAN EXETER </text:span></text:p>
      <text:p text:style-name="P412"><text:span text:style-name="T546">SCARBOROUGH (FLC) £3 BOURNMOUTH MANSFIELD PRESTON READING </text:span><text:span text:style-name="T537">1993/94</text:span><text:span text:style-name="T546">: STOCKPORT PORT V BIRMINGHAM (FLC) ROTHERHAM SWANSEA (LGE) (FRT) £3 HUDDERSFIELD YORK WREXHAM BRENTFORD HARTLEPOOL BARNET HULL FULHAM BRIGHTON ORIENTBURNLEY (LGE) (P/OFF) BARNSLEY (FAC) BRISTOL R </text:span></text:p>
      <text:p text:style-name="P412"><text:span text:style-name="T546">BLACKPOOL READING CARDIFF EXETER BOURNEMOUTH CAMB U BRAD C </text:span><text:span text:style-name="T537">1994/95</text:span><text:span text:style-name="T546">: COVENTRY (FR) £3 TORQUAY (DPB) £3 BRENTFORD CAMB U CHESTER BLACKPOOLBOURNEMOUTH (FAC) BRIGHTON BRISTOL R SWANSEA ROTHERHAM CREWE </text:span><text:span text:style-name="T537">1995/96</text:span><text:span text:style-name="T546">: CHELSEA (FR) £3 BIRMINGHAM (FLC) HEREFORD FULHAM </text:span></text:p>
      <text:p text:style-name="P414">CAMB U EXETER COVENTRY (FAC) SCUNTHORPE CHESTER BURY GILLINGHAM MANSFIELD DARLINGTON SCARBOROUGHHARTLEPOOL COLCHESTER (P/OFF) £3 </text:p>
      <text:p text:style-name="P412"><text:span text:style-name="T537">1996/97</text:span><text:span text:style-name="T546">: MAN C (FR) £3 CHELSEA (FR) £3 PRESTON NOTTS C PETERBORO MILLWALL GILLINGHAM CHESTERFIELD EXETER (FAC) BOURNEMOUTH (LGE) (FRT) £3 </text:span></text:p>
      <text:p text:style-name="P412"><text:span text:style-name="T546">SHREWSBURY CREWE BURY BLACKPOOL BRISTOL C WREXHAM ROTHERHAM WATFORD STOCKPORT WALSALL </text:span><text:span text:style-name="T537">1997/98</text:span><text:span text:style-name="T546">: Q.P.R (FR) £3 BRENTFORD BURNLEY </text:span></text:p>
      <text:p text:style-name="P412"><text:span text:style-name="T546">OLDHAM MILLWALL FULHAM WIGAN BRISTOL C PRESTON </text:span><text:span text:style-name="T537">1998/99</text:span><text:span text:style-name="T546">: DARLINGTON MANSFIELD </text:span><text:span text:style-name="T537">2000/01</text:span><text:span text:style-name="T546">:LINCOLN HALIFAX CHESTERFIELD BRIGHTON </text:span></text:p>
      <text:p text:style-name="P412"><text:span text:style-name="T537">2001/02</text:span><text:span text:style-name="T546">: SHREWSBURY SCUNTHORPE KIDDERMINSTER </text:span><text:span text:style-name="T537">2002/03</text:span><text:span text:style-name="T546">: CHESTERFIELD NORTHAMPTON BLACKPOOL OLDHAM STOCKPORT CHELTENHAM DAGENHAM (FAC) £3</text:span></text:p>
      <text:p text:style-name="P412"><text:span text:style-name="T546">WIGAN MANSFIELD TRANMERE BARNSLEY CREWE COLCHESTER </text:span><text:span text:style-name="T537">2003/04</text:span><text:span text:style-name="T546">: CHARLTON (FR) £3 BOURNEMOUTH CHESTERFIELD BRENTFORD NOTTS C HARTLEPOOL </text:span></text:p>
      <text:p text:style-name="P412"><text:span text:style-name="T546">OLDHAM BLACKPOOL BARNSLEY RUSHDEN PORT V PETERBORO SWINDON WREXHAM WYCOMBE Q.P.R </text:span><text:span text:style-name="T537">2004/05</text:span><text:span text:style-name="T546">: SOUTHAMPTON (FR) £3 PORTSMOUTH (FR) £3 </text:span></text:p>
      <text:p text:style-name="P414">COLCHESTER MILLWALL LEICESTER WATFORD EVERTON (FAC) PRESTON ROTHERHAM SHEFF U CREWE BRIGHTON DERBY Q.P.R IPSWICH CARDIFF SUNDERLAND </text:p>
      <text:p text:style-name="P412"><text:span text:style-name="T546">NOTTS F LEEDS WOLVES GILLINGHAMWIGAN W.HAM READING STOKE BURNLEY </text:span><text:span text:style-name="T537">2005/06</text:span><text:span text:style-name="T546">: MILLWALL SHEFF W STOKE BURNLEY CREWE HULL LEICESTER Q.P.R </text:span></text:p>
      <text:p text:style-name="P414">READING SOUTHAMPTON SHEFF U COVENTRY BRIGHTON PRESTON (DEC) (MAR) CARDIFF WOLVES LUTON IPSWICH LEICESTER NORWICH LEEDS C.PALACE </text:p>
      <text:p text:style-name="P412"><text:span text:style-name="T537">2006/07</text:span><text:span text:style-name="T546">: W.B.A COVENTRY PETERBORO (FAC) SUNDERLAND DERBY (LGE) (FAC) STOKE WATFORD (FAC) BARNSLEYLEICESTER SOUTHEND PRESTON YEOVIL (FR) £3 </text:span></text:p>
      <text:p text:style-name="P412"><text:span text:style-name="T546">WOLVES SHEFF W WALSALL (FLC) CARDIFF NORWICH BURNLEY LUTON IPSWICH LEEDS HULLBIRMINGHAM </text:span><text:span text:style-name="T537">2007/08</text:span><text:span text:style-name="T546">: HULL (LGE) (FAC) BARNSLEY BURNLEY </text:span></text:p>
      <text:p text:style-name="P414">COLCHESTER SHEFF U WATFORD CHARLTON PRESTON NORWICH SHEFF W CARDIFF WOLVES LEICESTER DONCASTER (FLC) £3 W.B.A SCUNTHORPE BRISTOL C </text:p>
      <text:p text:style-name="P414">STOKE Q.P.R SOUTHAMPTON WYCOMBE (FLC) SWANSEA </text:p>
      <text:p text:style-name="P421">AWAYS:</text:p>
      <text:p text:style-name="P414"/>
      <text:p text:style-name="P412"><text:span text:style-name="T537">ASTON V</text:span><text:span text:style-name="T546">: 1967/68 </text:span><text:span text:style-name="T537">ALDERSHOT</text:span><text:span text:style-name="T546">: 193/74 1974/75 </text:span><text:span text:style-name="T537">BARROW</text:span><text:span text:style-name="T546">: 1968/69 </text:span><text:span text:style-name="T537">BOLTON</text:span><text:span text:style-name="T546">: 1966/67 1967/68 1972/73 </text:span><text:span text:style-name="T537">BRENTFORD</text:span><text:span text:style-name="T546">: 1969/70 (FAC) 1972/73 </text:span><text:span text:style-name="T537">BRAD C</text:span><text:span text:style-name="T546">: 1969/70 </text:span></text:p>
      <text:p text:style-name="P412"><text:span text:style-name="T546">1971/72 </text:span><text:span text:style-name="T537">BRISTOL C</text:span><text:span text:style-name="T546">: 1967/68 </text:span><text:span text:style-name="T537">BIRMINGHAM</text:span><text:span text:style-name="T546">: 1967/68 </text:span><text:span text:style-name="T537">BLACKPOOL</text:span><text:span text:style-name="T546">: 1967/68 1975/76 </text:span><text:span text:style-name="T537">BARNSLEY</text:span><text:span text:style-name="T546">: 1968/69 </text:span><text:span text:style-name="T537">BURY</text:span><text:span text:style-name="T546">: 1969/70 </text:span><text:span text:style-name="T537">BRISTOL R</text:span><text:span text:style-name="T546">: 1969/70 1971/72 1973/74 1974/75 </text:span></text:p>
      <text:p text:style-name="P412"><text:span text:style-name="T537">BLACKBURN</text:span><text:span text:style-name="T546">: 1966/67 971/72 </text:span><text:span text:style-name="T537">BRIGHTON</text:span><text:span text:style-name="T546">: 1969/70 1971/71 1971/72 1973/74 1974/75 </text:span><text:span text:style-name="T537">BOURNEMOUTH</text:span><text:span text:style-name="T546">: 1968/69 1969/70 1971/72 1972/73 1973/74 </text:span><text:span text:style-name="T537">C.PALACE</text:span><text:span text:style-name="T546">: 1965/66 1966/67 </text:span></text:p>
      <text:p text:style-name="P412"><text:span text:style-name="T546">1974/75 </text:span><text:span text:style-name="T537">CHELSEA</text:span><text:span text:style-name="T546">: 1976/77</text:span><text:span text:style-name="T537">CREWE</text:span><text:span text:style-name="T546">: 1968/69 </text:span><text:span text:style-name="T537">CAMB U</text:span><text:span text:style-name="T546">: 1973/74 (DEC) £5 (MAY) </text:span><text:span text:style-name="T537">COLCHESTER</text:span><text:span text:style-name="T546">: 1974/75 </text:span><text:span text:style-name="T537">CARLISLE</text:span><text:span text:style-name="T546">: 1965/66 1966/67 </text:span><text:span text:style-name="T537">CARDIFF</text:span><text:span text:style-name="T546">: 1965/66 1966/67 1967/68 </text:span></text:p>
      <text:p text:style-name="P412"><text:span text:style-name="T537">CHESTERFIELD</text:span><text:span text:style-name="T546">: 1970/71 1971/72 1972/73 </text:span><text:span text:style-name="T537">CHARLTON</text:span><text:span text:style-name="T546">: 1966/67 1967/68 1972/731973/74 1974/75 </text:span><text:span text:style-name="T537">COVENTRY</text:span><text:span text:style-name="T546">: 1965/66 1966/67 </text:span><text:span text:style-name="T537">DONCASTER</text:span><text:span text:style-name="T546">: 1969/70 </text:span><text:span text:style-name="T537">DERBY</text:span><text:span text:style-name="T546">: 1967/68 </text:span></text:p>
      <text:p text:style-name="P412"><text:span text:style-name="T537">EXETER</text:span><text:span text:style-name="T546">: 1968/69 (FLC) </text:span><text:span text:style-name="T537">FULHAM</text:span><text:span text:style-name="T546">: 1969/70 1970/71 </text:span><text:span text:style-name="T537">GRIMSBY</text:span><text:span text:style-name="T546">: 1974/75 </text:span><text:span text:style-name="T537">GILLINGHAM</text:span><text:span text:style-name="T546">: 1968/69 1969/70 1974/75 </text:span><text:span text:style-name="T537">HEREFORD</text:span><text:span text:style-name="T546">: 1974/75 </text:span><text:span text:style-name="T537">HUDDERSFIELD</text:span><text:span text:style-name="T546">: 1966/67 1973/74 </text:span></text:p>
      <text:p text:style-name="P412"><text:span text:style-name="T537">HALIFAX</text:span><text:span text:style-name="T546">:1970/71 £31971/72 £3 1973/74 £3 </text:span><text:span text:style-name="T537">HULL</text:span><text:span text:style-name="T546">: 1966/67 1967/68 1974/75 </text:span><text:span text:style-name="T537">IPSWICH</text:span><text:span text:style-name="T546">: 1967/68 </text:span><text:span text:style-name="T537">LUTON</text:span><text:span text:style-name="T546"> 1968/69 1969/70 </text:span><text:span text:style-name="T537">MIDDLESBORO</text:span><text:span text:style-name="T546">: 1967/68 </text:span><text:span text:style-name="T537">MILLWALL</text:span><text:span text:style-name="T546">: 1967/68 </text:span></text:p>
      <text:p text:style-name="P412"><text:span text:style-name="T537">MANSFIELD</text:span><text:span text:style-name="T546">: 1969/70 </text:span><text:span text:style-name="T537">MAN C</text:span><text:span text:style-name="T546">: 1965/66 </text:span><text:span text:style-name="T537">NORWICH</text:span><text:span text:style-name="T546">: 1965/66 1967/68 </text:span><text:span text:style-name="T537">NOTTS F</text:span><text:span text:style-name="T546">: 1966/67 (FAC) </text:span><text:span text:style-name="T537">NOTTS C</text:span><text:span text:style-name="T546">: 1971/72 1972/73 </text:span><text:span text:style-name="T537">NORTHAMPTON</text:span><text:span text:style-name="T546">: 1964/65 1968/69 </text:span><text:span text:style-name="T537">ORIENT</text:span><text:span text:style-name="T546">: 1968/69 </text:span></text:p>
      <text:p text:style-name="P412"><text:span text:style-name="T546">1969/70 </text:span><text:span text:style-name="T537">OLDHAM</text:span><text:span text:style-name="T546">: 1971/72 1972/73 1973/74 </text:span><text:span text:style-name="T537">PETERBORO</text:span><text:span text:style-name="T546">: 1969/70 (FAC) 1974/75 </text:span><text:span text:style-name="T537">PORTSMOUTH</text:span><text:span text:style-name="T546">: 1965/66 1966/67 1967/68 1970/71 (FLC) </text:span><text:span text:style-name="T537">PRESTON</text:span><text:span text:style-name="T546">: 1966/67 1967/68 1970/71 </text:span></text:p>
      <text:p text:style-name="P412"><text:span text:style-name="T537">PORT V</text:span><text:span text:style-name="T546">: 1971/72 1972/73 1973/74 </text:span><text:span text:style-name="T537">Q.P.R</text:span><text:span text:style-name="T546">: 1967/68 1973/74 (FLC) </text:span><text:span text:style-name="T537">ROTHERHAM</text:span><text:span text:style-name="T546">: 1967/68 1969/70 1971/72 1972/73 </text:span><text:span text:style-name="T537">ROCHDALE</text:span><text:span text:style-name="T546">: 1969/70 1970/71 1971/72 1972/73 1973/74 £3 </text:span></text:p>
      <text:p text:style-name="P412"><text:span text:style-name="T537">READING</text:span><text:span text:style-name="T546">: 1968/69 (FAC) (LGE) 1970/71 </text:span><text:span text:style-name="T537">SCUNTHORPE</text:span><text:span text:style-name="T546">: 1972/73 </text:span><text:span text:style-name="T537">SOUTHAMPTON</text:span><text:span text:style-name="T546">: 1966/67 (FLC) </text:span><text:span text:style-name="T537">SHEFF W</text:span><text:span text:style-name="T546">: 1967/68 (FAC) </text:span><text:span text:style-name="T537">STOCKPORT</text:span><text:span text:style-name="T546">: 1968/69 1969/70</text:span><text:span text:style-name="T548"> </text:span></text:p>
      <text:p text:style-name="P412"><text:span text:style-name="T537">SWANSEA</text:span><text:span text:style-name="T546">: 1970/71 £3 <text:s/></text:span><text:span text:style-name="T537">SOUTHPORT</text:span><text:span text:style-name="T546">: 1968/69 1969/70 </text:span><text:span text:style-name="T537">SHREWSBURY</text:span><text:span text:style-name="T546">: 1968/69 1969/70 1970/71 1971/72 1972/73 </text:span><text:span text:style-name="T537">SWINDON</text:span><text:span text:style-name="T546">: 1968/69 1974/75 </text:span><text:span text:style-name="T537">SOUTHEND</text:span><text:span text:style-name="T546">: 1972/73 1973/74 1974/75 </text:span></text:p>
      <text:p text:style-name="P412"><text:span text:style-name="T537">TORQUAY</text:span><text:span text:style-name="T546">: 1968/69 1969/70 (FLC) (LGE) 1970/71 1971/72 1973/74 (FLC) </text:span><text:span text:style-name="T537">TRANMERE</text:span><text:span text:style-name="T546">: 1970/71 1972/73 1974/75 </text:span><text:span text:style-name="T537">WOLVES</text:span><text:span text:style-name="T546">: 1965/66 </text:span><text:span text:style-name="T537">WATFORD</text:span><text:span text:style-name="T546">: 1968/69 1972/73 <text:s/></text:span></text:p>
      <text:p text:style-name="P412"><text:span text:style-name="T537">WALSALL</text:span><text:span text:style-name="T546">: 1972/73 1973/74 (INC SUNDAY S/S 45P) £5 1974/75 </text:span><text:span text:style-name="T537">WREXHAM</text:span><text:span text:style-name="T546">: 1970/71 1971/72 1973/74 £3 1974/75 </text:span></text:p>
      <text:p text:style-name="P421">PLYMOUTH COLLECTION PLEASE NOTE UNLESS STATED ALL £2 EACH</text:p>
      <text:p text:style-name="P414"/>
      <text:p text:style-name="P419">GUILDFORD HOMES COLLECTION</text:p>
      <text:p text:style-name="Standard"><text:span text:style-name="T538">1960/61</text:span><text:span text:style-name="T551"> BATH WEYMOUTH </text:span><text:span text:style-name="T538">1964/65</text:span><text:span text:style-name="T551"> TONBRIDGE CAMB C HILLINGDOM (MC) MARGATE RUGBY CHELMSFORD BEXLEY DARTFORD CHELTENHAM WEYMOUTH ROMFORD FOLKESTONE </text:span><text:span text:style-name="T549">£2.50 EACH </text:span><text:span text:style-name="T538">1965/66</text:span><text:span text:style-name="T551"> KINGSTONIAN (FAC) BATH </text:span><text:span text:style-name="T538">1966/67</text:span><text:span text:style-name="T551"> BARNET (NOF) £1 </text:span><text:span text:style-name="T538">1967/68</text:span><text:span text:style-name="T551"> CAMB U £4 </text:span><text:span text:style-name="T538">1968/69</text:span><text:span text:style-name="T551"> POOLE £2 WEYMOUTH £2 </text:span></text:p>
      <text:p text:style-name="Standard"><text:span text:style-name="T538">1969/70</text:span><text:span text:style-name="T551"> ASHFORD (LGE) BANBURY TROWBRIDGE </text:span><text:span text:style-name="T549">£2 EACH </text:span><text:span text:style-name="T538">1970/71</text:span><text:span text:style-name="T551"> RAMSGATE CHESHUNT (FAC) CRAWLEY GRAVESEND </text:span><text:span text:style-name="T549">£2 EACH</text:span><text:span text:style-name="T551"> </text:span><text:span text:style-name="T538">1971/72</text:span><text:span text:style-name="T551"> CHELMSFORD £2 AYLESBURY (FAC) £3 HAMPTON (FAC) £3 POOLE £3 BATH £3</text:span></text:p>
      <text:p text:style-name="P193">114</text:p>
      <text:p text:style-name="P437"><text:soft-page-break/>NON LEAGUE MIXED 1.50 EACH UNLESS STATED</text:p>
      <text:p text:style-name="P428"/>
      <text:p text:style-name="Standard"><text:span text:style-name="T538">ASHINGTON</text:span><text:span text:style-name="T551"> 1974/75 N.SHIELDS 1975/76 GOOLE (FAT) </text:span><text:span text:style-name="T538">BARROW</text:span><text:span text:style-name="T551"> 1978/79 GAINSBOROUGH RUNCORN </text:span><text:span text:style-name="T538">BOSTON FC</text:span><text:span text:style-name="T551"> 1973/74 SPALDING (LSC) </text:span><text:span text:style-name="T538">BLYTH SP</text:span><text:span text:style-name="T551"> 1974/75 WHITLEY CONSETT EVENWOOD FERYHILL BILLINGHAM SCARBOROUGH (FAC) £8 PRESTON (FAC) £4 DURHAM 1977/78 BURSCOUGH (FAC) £3 CHESTERFIELD (FAC) ENFIELD (FAC) </text:span><text:span text:style-name="T538">EMLEY</text:span><text:span text:style-name="T551"> 1974/75 GLOSSOP (FAC) </text:span><text:span text:style-name="T538">ENFIELD</text:span><text:span text:style-name="T551"> 1970/71 CAMB U (FAC) £3 </text:span><text:span text:style-name="T538">FRICKLEY</text:span><text:span text:style-name="T551"> 1974/75 SUTTONT </text:span><text:span text:style-name="T538">FARNBOROUGH</text:span><text:span text:style-name="T551"> 1976/77 H.HEMPSTEAD </text:span></text:p>
      <text:p text:style-name="Standard"><text:span text:style-name="T538">HALESOWEN</text:span><text:span text:style-name="T551"> 1975/76 LYE T </text:span><text:span text:style-name="T538">IRLAM T</text:span><text:span text:style-name="T551"> 1970/71 GREYPARK £3</text:span><text:span text:style-name="T538">MERTHYR</text:span><text:span text:style-name="T551"> 1976/77 M.KEYNES £2.50 </text:span><text:span text:style-name="T538">SEAHAM CW</text:span><text:span text:style-name="T551"> 1978/79 MORPETH </text:span><text:span text:style-name="T538">SCARBOROUGH</text:span><text:span text:style-name="T551"> 1970/71 WIGAN £5 </text:span><text:span text:style-name="T538">SPENNYMOOR</text:span><text:span text:style-name="T551"> 1975/76 ILFORD (RNC) 1978/79 HORWICH (FAT) 1979/80 B.SPARTANS </text:span><text:span text:style-name="T538">SHILDON</text:span><text:span text:style-name="T551"> 1976/77 T.LAW </text:span><text:span text:style-name="T538">TELFORD</text:span><text:span text:style-name="T551"> 1973/74 TONBRIDGE £2 1974/75 TONBRIDGE 23 </text:span><text:span text:style-name="T538">WHITBY</text:span><text:span text:style-name="T551"> 1978/79 N.SHIELDS </text:span><text:span text:style-name="T538">WIGAN</text:span><text:span text:style-name="T551"> 1969/70 CHORLEY (FAC) </text:span></text:p>
      <text:p text:style-name="P192"/>
      <text:p text:style-name="P188">SHREWSBURY PROGRAMMES</text:p>
      <text:p text:style-name="P192"/>
      <text:p text:style-name="Standard"><text:span text:style-name="T538">HOMES</text:span><text:span text:style-name="T551"> 1964/65 WELLINGTON (SSC) (4 PAGE) 1967/68 T/LAW (FAC) (4 PAGE) £3 1970/71 TELFORD (SFSCF) (4 PAGE) £3 1972/73 SPENNYMOOR (FAC) (4 PAGE) £3</text:span></text:p>
      <text:p text:style-name="Standard"><text:span text:style-name="T551">TELFORD (SFASCF) (4 PAGE) £3 1973/74 CARDIFF (WCS/F) (4 PAGE) £6 1975/76 HEREFORD (WCS/FR) (4 PAGE) £31976/77 TELFORD (SSCF) (4 PAGE) £3 1978/79 WORCESTER (WC 5</text:span><text:span text:style-name="T430">TH</text:span><text:span text:style-name="T551"> R REP) (4 PAGE) £3 1979/80 TELFORD (SSC) (4 PAGE) £3 1980/81 HEREFORD (WC (4 PAGE) £3 WOLVES (FR) £2 1984/85 BANGOR (WCSF) SWANSEA (WCF) 2003/04 TELFORD (LGE) (FAT) 2005/06 TELFORD (SSC) </text:span></text:p>
      <text:p text:style-name="P434"/>
      <text:p text:style-name="Standard"><text:span text:style-name="T538">AWAYS</text:span><text:span text:style-name="T551"> 1967/68 WELLINGTON</text:span><text:span text:style-name="T564"> </text:span><text:span text:style-name="T551">(SSCFR) £4</text:span><text:span text:style-name="T564"> </text:span><text:span text:style-name="T551">2003/04 TELFORD (FAT) 2006/07 TELFORD (SSC)</text:span><text:span text:style-name="T564"> </text:span></text:p>
      <text:p text:style-name="P187"/>
      <text:p text:style-name="P188">RHYL HOMES £2 EACH</text:p>
      <text:p text:style-name="P188"/>
      <text:p text:style-name="Standard"><text:span text:style-name="T538">1974/75</text:span><text:span text:style-name="T551"> ASHTON </text:span><text:span text:style-name="T538">1975/76</text:span><text:span text:style-name="T551"> BURSCOUGH </text:span><text:span text:style-name="T538">1976/77</text:span><text:span text:style-name="T551"> DARWEN LEEK HYDE ASHTON BURSCOUGH </text:span><text:span text:style-name="T538">1977/78</text:span><text:span text:style-name="T551"> FLINT (ABVT) FORMBY HORWICH DROYLSDEN </text:span><text:span text:style-name="T538">1978/79</text:span><text:span text:style-name="T551"> HORWICH</text:span></text:p>
      <text:p text:style-name="P412"><text:span text:style-name="T552">ASHTON </text:span><text:span text:style-name="T540">1979/80</text:span><text:span text:style-name="T552"> HORWICH ASHTON </text:span></text:p>
      <text:p text:style-name="P444">SOUTHPORT COLLECTION </text:p>
      <text:p text:style-name="P444"/>
      <text:p text:style-name="P275"><text:span text:style-name="T536">1957/58</text:span><text:span text:style-name="T545"> TRANMERE SCUNTHORPE (P/H) 50P </text:span><text:span text:style-name="T536">1958/59 </text:span><text:span text:style-name="T545">OLDHAM </text:span><text:span text:style-name="T536">1961/62</text:span><text:span text:style-name="T545"> STOCKPORT </text:span><text:span text:style-name="T536">1962/63</text:span><text:span text:style-name="T545"> MANSFIELD </text:span><text:span text:style-name="T536">1963/64</text:span><text:span text:style-name="T545"> TORQUAY </text:span><text:span text:style-name="T536">1964/65</text:span><text:span text:style-name="T545"> NOTTS C BRAD C NEWPORT STOCKPORT TORQUAY </text:span><text:span text:style-name="T536">1965/66</text:span><text:span text:style-name="T545"> STOCKPORT TORQUAY PORT V NEWPORT </text:span><text:span text:style-name="T536">1966/67</text:span><text:span text:style-name="T545"> SOUTHEND WORKINGTON (FLC) STOCKPORT TRANMERE PORT V LINCOLN NOTTS C NEWPORT </text:span><text:span text:style-name="T536">1967/68</text:span><text:span text:style-name="T545"> LINCOLN (FAC) SHREWSBURY TRANMERE PETERBORO BARROW SWINDON WALSALL TORQUAY READING BRISTOL R MANSFIELD NORTHAMPTON OLDHAM STOCKPORT ORIENT OXFORD </text:span><text:span text:style-name="T536">1968/69</text:span><text:span text:style-name="T545"> ORIENT BRIGHTON SHREWSBURY STOCKPORT PLYMOUTH BARROW (LGE) WALSALL TORQUAY READING BRISTOL R </text:span></text:p>
      <text:p text:style-name="P275"><text:span text:style-name="T536">1969/70</text:span><text:span text:style-name="T545"> OLDHAM (FLC) TORQUAY MANSFIELD BRISTOL R PLYMOUTH READING STOCKPORT </text:span><text:span text:style-name="T536">1970/71</text:span><text:span text:style-name="T545"> NEWPORT LINCOLN SCUNTHORPE STOCKPORT SOUTHEND </text:span></text:p>
      <text:p text:style-name="P275"><text:span text:style-name="T545">NOTTS C NORTHAMPTON </text:span><text:span text:style-name="T536">1971/72</text:span><text:span text:style-name="T545"> NORTHAMPTON LINCOLN SCUNTHORPE READING STOCKPORT </text:span><text:span text:style-name="T536">1972/73</text:span><text:span text:style-name="T545"> BRAD C STOCKPORT BARNSLEY TORQUAY WORKINGTON WALSALL (FLC) </text:span><text:span text:style-name="T536">1973/74</text:span><text:span text:style-name="T545"> SHREWSBURY SOUTHEND TRANMERE PLYMOUTH PORT V WALSALL BRISTOL R ALDERSHOT OLDHAM </text:span><text:span text:style-name="T536">1974/75</text:span><text:span text:style-name="T545"> SHREWSBURY SCUNTHORPE STOCKPORT TRANMERE (FLC) TORQUAY READING NEWPORT </text:span><text:span text:style-name="T536">1975/76</text:span><text:span text:style-name="T545"> SCUNTHORPE TRANMERE STOCKPORT SWANSEA BARNSLEY TORQUAY READING NEWPORT </text:span></text:p>
      <text:p text:style-name="P275"><text:span text:style-name="T545">BRAD C </text:span><text:span text:style-name="T536">1976/77</text:span><text:span text:style-name="T545"> WATFORD BRENTFORD NEWPORT SOUTHEND SCUNTHORPE CAMB U BARNSLEY SWANSEA TORQUAY </text:span><text:span text:style-name="T536">1977/78</text:span><text:span text:style-name="T545"> LAST SEASON SCUNTHORPE NEWPORT ROCHDALE WIMBLEDON STOCKPORT YORK </text:span><text:span text:style-name="T536">1988/89</text:span><text:span text:style-name="T545"> PORT V (FAC) £2</text:span><text:span text:style-name="T547"> </text:span><text:span text:style-name="T536">2005/06</text:span><text:span text:style-name="T545"> ACCRINGTON (DEC) (MAR) </text:span></text:p>
      <text:p text:style-name="P316"><text:span text:style-name="T533">PETERBOROUGH UTD TICKETS HOME:</text:span><text:span text:style-name="T535"> ALL £2 EACH UNLESS STATED</text:span></text:p>
      <text:p text:style-name="P317"><text:span text:style-name="T541">1991/92</text:span><text:span text:style-name="T553">: FULHAM </text:span><text:span text:style-name="T541">1993/94</text:span><text:span text:style-name="T553">: TOTTENHAM (FAC) </text:span><text:span text:style-name="T541">1994/95</text:span><text:span text:style-name="T553">: BLACKPOOL </text:span><text:span text:style-name="T541">1995/96</text:span><text:span text:style-name="T553">: ASTON V (FLC) </text:span><text:span text:style-name="T541">1996/97</text:span><text:span text:style-name="T553">: WALSALL (AWS) WREXHAM (FAC) </text:span><text:span text:style-name="T541">1997/98</text:span><text:span text:style-name="T553">:READING (FLC) CARDIFF NOTTS C </text:span><text:span text:style-name="T541">1998/99</text:span><text:span text:style-name="T553">: ORIENT </text:span><text:span text:style-name="T541">1999/00</text:span><text:span text:style-name="T553">: LINCOLN BARNET (LGE) (P/O) BRIGHTON (FAC) PLYMOUTH (FAC) </text:span><text:span text:style-name="T541">2000/01</text:span><text:span text:style-name="T553">: TOTTENHAM (FR) MANSFIELD (FAC) OLDHAM (FAC) NORTHAMPTON STOKE CAMB U BRISTOL C BOURNEMOUTH <text:s/></text:span><text:span text:style-name="T541">2001/02</text:span><text:span text:style-name="T553">: CARDIFF DARLINGTON (FAC) Q.P.R NEWCASTLE (FAC) HUDDERSFIELD COVENTRY (FLC) <text:s text:c="10"/>BRISTOL BLACKPOOL <text:s/>READING WIGAN WYCOMBE BRIGHTON </text:span><text:span text:style-name="T541">2002</text:span><text:span text:style-name="T544">/</text:span><text:span text:style-name="T541">03</text:span><text:span text:style-name="T553">: TRANMERE COLCHESTER CREWE BARNSLEY PORT V WIGAN </text:span><text:span text:style-name="T541">2003/04</text:span><text:span text:style-name="T553">:ARSENAL (FR) PLYMOUTH </text:span><text:span text:style-name="T541">2004/05</text:span><text:span text:style-name="T553">: NORWICH (FR)MK.DONS (FLC) OLDHAM </text:span><text:span text:style-name="T541">2006/07</text:span><text:span text:style-name="T553">: ROCHDALE CHESTER EVERTON (FLC) BOSTON DARLINGTON </text:span><text:span text:style-name="T541">2007/08</text:span><text:span text:style-name="T553">:CELTIC (FR) W.B.A (FLC) (FAC) LINCOLN SOUTHAMPTON (FLC) LIVERPOOL (TEST) £3 NOTTS C DARLINGTON STOCKPORT </text:span><text:span text:style-name="T541">2008/09</text:span><text:span text:style-name="T553">: LEICESTER LEEDS TRANMERE (FAC)W.B.A (FLC) (FAC) BRIGHTON CHELTENHAM CARLISLE YEOVIL NORTHAMPTON SWINDON </text:span><text:span text:style-name="T541">2009/10</text:span><text:span text:style-name="T553">: ASTON V (FR) NEWCASTLE (LGE) (FLC) SUNDERLAND (FR) Q.P.R <text:s/>TOTTENHAM (FR) BLACKPOOL LEICESTER </text:span><text:span text:style-name="T541">2010/11</text:span><text:span text:style-name="T553">: STOCKPORT (FAC) LEICESTER (FR) W.HAM (FR) SWANSEA (FLC) ASTON V (FR) MK.DONS (LGE) (P/O) NOTTS F (FR) ROTHERHAM (FLC) CARDIFF (FLC) </text:span><text:span text:style-name="T541">2011/12</text:span><text:span text:style-name="T553">: DONCASTER DERBY SUNDERLAND (FAC) W.HAM BLACKPOOL MIDDLESBROUGH (FLC) </text:span><text:span text:style-name="T541">2012/13</text:span><text:span text:style-name="T553">: NORWICH (FAC) SOUTHEND (FLC) </text:span><text:span text:style-name="T541">2013/14</text:span><text:span text:style-name="T553">: KIDDERMINSTER (FAC) EXETER (FAC) READING (FLC) ORIENT DAGENHAM (JPT) TRANMERE (FAC) WOLVES BRENTFORD (JPT) </text:span><text:span text:style-name="T541">2014/15</text:span><text:span text:style-name="T553">: WOLVES (FR) BRIGHTON (FR) <text:s text:c="36"/></text:span><text:span text:style-name="T541">2015/16</text:span><text:span text:style-name="T553">: CAMB U (TEST) £3 PRESTON (FAC) CHARLTON (FLC) IPSWICH (FR) TOTTENHAM XI (FR) </text:span><text:span text:style-name="T541">2016/17</text:span><text:span text:style-name="T553">: LEEDS (FR) NOTTS C (FAC) SWANSEA (FLC) WIMBLEDON (FLC) </text:span><text:span text:style-name="T541">2017/18</text:span><text:span text:style-name="T553">: FLEETWOOD PLYMOUTH TRANMERE (FAC) LEICESTER (FAC) ROCHDALE </text:span><text:span text:style-name="T541">2018/19</text:span><text:span text:style-name="T553">: SUNDERLAND CHARLTON LUTON (FAC) BRAD C (FAC) BURTON <text:s text:c="25"/></text:span><text:span text:style-name="T541">2022/23</text:span><text:span text:style-name="T553">: CHELSEA (PJT) HULL (FR) STEVENAGE (PJT) CHARLTON (SPONSERS P/P JAN) (FEB) SHEFF W (P/OS/F) SALFORD (FAC) </text:span><text:span text:style-name="T541">2023/24</text:span><text:span text:style-name="T553"> SWINDON (FLC) CAMB U (EFLT) BRIMINGHAM (FR) WIMBLEDDON (FLT) CRAWLEY (FLT) ARSENAL (FRT) DONCASTER (FAC) </text:span><text:span text:style-name="T541">2024/25</text:span><text:span text:style-name="T553"> C.PALACE (FLT) NORTHAMPTON YTH (FLT) (FAYC) <text:s text:c="34"/>NOTTS C (FR) (FAC) STEVENAGE (FLT) WALSALL (FLT) </text:span><text:span text:style-name="T541">2025/26</text:span><text:span text:style-name="T553">: CARDIFF (LGE) (FAC) BLACKPOOL ASTON V (FRT) BOLDMERE (FAYC) NORTHAMPTON BARNSLEY (FAC) ROTHERHAM BURTON MANSFIELD DONCASTER<text:tab/></text:span></text:p>
      <text:p text:style-name="P316"><text:span text:style-name="T533">PETERBOROUGH UTD TICKETS AWAY:</text:span><text:span text:style-name="T535"> ALL £2 EACH UNLESS STATED</text:span></text:p>
      <text:p text:style-name="P317"><text:span text:style-name="T541">ASTON V</text:span><text:span text:style-name="T553">: 2017/18 (FAC) </text:span><text:span text:style-name="T541">BARNET</text:span><text:span text:style-name="T553">:1999/00 (P/O) 2007/08 </text:span><text:span text:style-name="T541">BARNSLEY</text:span><text:span text:style-name="T553">: 2011/12 </text:span><text:span text:style-name="T541">BOSTON</text:span><text:span text:style-name="T553">: 2005/06 <text:s/>2006/07 </text:span><text:span text:style-name="T541">BOURNEMOUTH</text:span><text:span text:style-name="T553">: 2001/02 </text:span><text:span text:style-name="T541">BRENTFORD</text:span><text:span text:style-name="T553">: 1998/99 2001/02 2002/03 <text:s/>2007/08 2010/11 </text:span><text:span text:style-name="T541">BRISTOL R</text:span><text:span text:style-name="T553">: 2005/06 2010/11 </text:span><text:span text:style-name="T541">BURTON</text:span><text:span text:style-name="T553">: 2015/16 (LGE) (FAC) </text:span><text:span text:style-name="T541">BEDFORD</text:span><text:span text:style-name="T553">: 2001/02 (FAC) </text:span><text:span text:style-name="T541">BRIGHTON</text:span><text:span text:style-name="T553">: 2001/02 2011/12</text:span><text:span text:style-name="T541">B.STORTFORD</text:span><text:span text:style-name="T553">: 1972/73 (FAC) £5 <text:s text:c="14"/></text:span><text:span text:style-name="T541">CAMB UTD</text:span><text:span text:style-name="T553">: 1988/89 (FRT) £4 1997/98 2001/02 </text:span><text:span text:style-name="T541">CHELTENHAM</text:span><text:span text:style-name="T553">: 1999/00 </text:span><text:span text:style-name="T541">CHESTERFIELD</text:span><text:span text:style-name="T553">: 2001/02 2015/16 </text:span><text:span text:style-name="T541">COLCHESTER</text:span><text:span text:style-name="T553">: 2003/04 2007/08 (FAC) 2008/09 <text:s/>2010/11 2013/14 <text:s text:c="13"/>2014/15 (FAC) </text:span><text:span text:style-name="T541">COVENTRY</text:span><text:span text:style-name="T553">: 2003/04 (FAC) 2011/12 2013/14 2014/15 2015/16 </text:span><text:span text:style-name="T541">CREWE</text:span><text:span text:style-name="T553">: 2002/03 2008/09 2013/14 </text:span><text:span text:style-name="T541">DAGENHAM</text:span><text:span text:style-name="T553">: 2007/08 </text:span><text:span text:style-name="T541">DERBY</text:span><text:span text:style-name="T553">: 2009/10 2011/12 2012/13 <text:s text:c="11"/></text:span><text:span text:style-name="T541">DONCASTER</text:span><text:span text:style-name="T553">: 2009/10 2011/12 2014/15 2017/18 </text:span><text:span text:style-name="T541">FULHAM</text:span><text:span text:style-name="T553">: 2010/11 (FAC) <text:s/></text:span><text:span text:style-name="T541">GILLINGHAM</text:span><text:span text:style-name="T553">: 2015/16 <text:s/></text:span><text:span text:style-name="T541">GRIMSBY</text:span><text:span text:style-name="T553">: 2003/04 2005/06 2006/07 2007/08 <text:s/></text:span><text:span text:style-name="T541">HEREFORD</text:span><text:span text:style-name="T553">: 2007/08 2008/09 <text:s/></text:span><text:span text:style-name="T541">HULL</text:span><text:span text:style-name="T553">: 2011/12 2012/13 </text:span><text:span text:style-name="T541">HUDDERSFIELD</text:span><text:span text:style-name="T553">: 1994/95 (VIP) 2004/05 2010/11 (P/OF) </text:span><text:span text:style-name="T541">KIDDERMINSTER</text:span><text:span text:style-name="T553">: 2013/14 (FAC) </text:span><text:span text:style-name="T541">LEEDS</text:span><text:span text:style-name="T553">: 2008/09 </text:span><text:span text:style-name="T541">LEICESTER</text:span><text:span text:style-name="T550">: </text:span><text:span text:style-name="T553">1992/93 (FLC) 2008/09 2009/10</text:span><text:span text:style-name="T550"> </text:span><text:span text:style-name="T553">2011/12 2012/13 </text:span><text:span text:style-name="T541">LINCOLN</text:span><text:span text:style-name="T553">: 2005/06 2006/07 </text:span><text:span text:style-name="T541">MANSFIELD</text:span><text:span text:style-name="T553">: 2007/08 <text:s/></text:span><text:span text:style-name="T541">MK DONS</text:span><text:span text:style-name="T553">: 2004/05 (FAC) 2006/07 2007/08 2008/09 2010/11 2013/14 2014/15 2019/20 <text:s/></text:span><text:span text:style-name="T541">NORTHAMPTON</text:span><text:span text:style-name="T553">: 1999/00 <text:s/>2001/02 (LGE) 2005/06 2016/17 </text:span><text:span text:style-name="T541">NOTTS C</text:span><text:span text:style-name="T553">: 2001/02 2007/08 2010/11 2013/14 2014/15 2016/17 (FAC) </text:span><text:span text:style-name="T541">NOTTS F </text:span><text:span text:style-name="T553">: 2004/05 (FAC) 2007/08 (JPT) 2009/10 2011/12 2012/13 </text:span><text:span text:style-name="T541">ORIENT</text:span><text:span text:style-name="T553">: 2005/06 2008/09 2010/11 2013/14 </text:span><text:span text:style-name="T541">OXFORD</text:span><text:span text:style-name="T553">: 1993/94 2000/01 </text:span><text:span text:style-name="T541">PORT V</text:span><text:span text:style-name="T553">: 2013/14 2015/16 <text:s/></text:span><text:span text:style-name="T541">PRESTON</text:span><text:span text:style-name="T553">: 2013/14 </text:span><text:span text:style-name="T541">Q.P.R</text:span><text:span text:style-name="T553">: 2001/02 </text:span><text:span text:style-name="T541">READING</text:span><text:span text:style-name="T553">: 1999/00 (FLC) 2001/02 2011/12 </text:span><text:span text:style-name="T541">ROTHERHAM</text:span><text:span text:style-name="T553">: 2007/08 </text:span><text:span text:style-name="T541">RUSHDEN</text:span><text:span text:style-name="T553">: 2001/02 2003/04 <text:s/>2005/06 </text:span><text:span text:style-name="T541">STAINES</text:span><text:span text:style-name="T553">: 2007/08 (FAC) </text:span><text:span text:style-name="T541">SCUNTHORPE</text:span><text:span text:style-name="T553">: 2014/15 </text:span><text:span text:style-name="T541">SHEFF WED</text:span><text:span text:style-name="T553">: 2003/04 2009/10 2010/11 2012/13 </text:span><text:span text:style-name="T541">SHEFF UTD</text:span><text:span text:style-name="T553">: 2009/10 2015/16 </text:span><text:span text:style-name="T541">STEVENAGE</text:span><text:span text:style-name="T553">: 2013/14 </text:span><text:span text:style-name="T541">SUNDERLAND</text:span><text:span text:style-name="T553">: 2018/19 </text:span><text:span text:style-name="T541">SOUTHAMPTON</text:span><text:span text:style-name="T553">: 2010/11 </text:span><text:span text:style-name="T541">SWINDON</text:span><text:span text:style-name="T553">: 2000/01 2001/02 2006/07 2008/09 2013/14 (JPT) </text:span><text:span text:style-name="T541">SHREWSBURY</text:span><text:span text:style-name="T553">: 2013/14 <text:s/>2015/16 </text:span><text:span text:style-name="T541">TOTTENHAM</text:span><text:span text:style-name="T553">: 1993/94 (FAC) 2009/10 (FAC) </text:span><text:span text:style-name="T541">WATFORD</text:span><text:span text:style-name="T553">: 2011/12 2012/13 </text:span><text:span text:style-name="T541">W.B.A</text:span><text:span text:style-name="T553">: 2008/09 (FAC) 2015/16 (FAC) </text:span><text:span text:style-name="T541">WOLVES</text:span><text:span text:style-name="T553">: 2013/14 </text:span><text:span text:style-name="T541">WYCOMBE</text:span><text:span text:style-name="T553">: 2002/03 2003/04 2005/06 2006/07 2007/08 </text:span><text:span text:style-name="T541">WALSALL</text:span><text:span text:style-name="T553">: 2015/1</text:span></text:p>
      <text:p text:style-name="P450"><text:span text:style-name="T563">PETERBOROUGH UNITED AWAY FRIENDLYS £2 EACH</text:span><text:span text:style-name="T562"> UNLESS STATED</text:span></text:p>
      <text:p text:style-name="P275"><text:span text:style-name="T558">1975/76</text:span><text:span text:style-name="T556"> STAMFORD (AUG) (MAY) </text:span><text:span text:style-name="T558">1976/77</text:span><text:span text:style-name="T556"> STAMFORD </text:span><text:span text:style-name="T558">1977/78</text:span><text:span text:style-name="T556"> CORBY</text:span><text:span text:style-name="T558">1980/81 </text:span><text:span text:style-name="T556">SPALDING £4 </text:span><text:span text:style-name="T558">1981/82</text:span><text:span text:style-name="T556"> K.LYNN ST.NEOTS STAMFORD WISBECH </text:span><text:span text:style-name="T558">1982/83</text:span><text:span text:style-name="T556"> WISBECH STAMFORD </text:span><text:span text:style-name="T558">1983/84</text:span><text:span text:style-name="T556"> SPALDING </text:span><text:span text:style-name="T538">1984/85</text:span><text:span text:style-name="T551"> SPALDING (NOV) BOURNE KETTERING (MC)</text:span><text:span text:style-name="T538"> 1985/86</text:span><text:span text:style-name="T551"> LINCOLN (S/S) £4</text:span><text:span text:style-name="T556"> </text:span><text:span text:style-name="T558">1986/87</text:span><text:span text:style-name="T556"> SPALDING </text:span><text:span text:style-name="T558">1987/88</text:span><text:span text:style-name="T556"> PERKINS (APR) </text:span><text:span text:style-name="T551">WISBECH</text:span><text:span text:style-name="T560"> </text:span><text:span text:style-name="T558">1988/89</text:span><text:span text:style-name="T556"> WHITBY DEEPING BLACKSTONE PETERBOR BRAD CORBY </text:span><text:span text:style-name="T551">M.BLACKSTONE CAMB C (GREEN) KETTERING </text:span><text:span text:style-name="T558">1989/90</text:span><text:span text:style-name="T556"> LIMERICK SLIGO CORBY </text:span><text:span text:style-name="T551">WISBECH </text:span><text:span text:style-name="T538">1990/91</text:span><text:span text:style-name="T551"> EYNESBURY £3 </text:span><text:span text:style-name="T558">1991/92</text:span><text:span text:style-name="T560"> </text:span><text:span text:style-name="T556">P.BRAD </text:span><text:span text:style-name="T551">KETTERING CORBY </text:span><text:span text:style-name="T558">1993/94</text:span><text:span text:style-name="T556"> SPALDING</text:span><text:span text:style-name="T551"> BALDOCK CORBY</text:span><text:span text:style-name="T556"> </text:span><text:span text:style-name="T538">1994/95</text:span><text:span text:style-name="T551"> BOSTON CAMB C </text:span><text:span text:style-name="T558">1995/96</text:span><text:span text:style-name="T556"> KIDDERMINSTER MAIDENHEAD </text:span><text:span text:style-name="T551">CHELMSFORD £3 STEVENAGE </text:span></text:p>
      <text:p text:style-name="P275"><text:span text:style-name="T538">1996/97</text:span><text:span text:style-name="T551"> GRANTHAM £3 ROTHWELL (MC) BEDFORD </text:span><text:span text:style-name="T558">1997/98</text:span><text:span text:style-name="T556"> CAMB UNIV </text:span><text:span text:style-name="T551">BRAY W £3 BEDFORD U.C.D IRELAND £3 </text:span><text:span text:style-name="T558">1998/99</text:span><text:span text:style-name="T556"> KETTERING (MC) ARDS BOSTON ENFIELD </text:span><text:span text:style-name="T551">STEVENAGE STAMFORD (TEST) </text:span><text:span text:style-name="T558">1999/00</text:span><text:span text:style-name="T556"> <text:s/>MILLWALL </text:span><text:span text:style-name="T551">WOKING WYCOMBE SPALDING XI £3 </text:span><text:span text:style-name="T558">2000/01</text:span><text:span text:style-name="T556"> BOSTON (TEST) KETTERING (MC) STEVENAGE STAMFORD BOSTON </text:span><text:span text:style-name="T551">WHYTELEAFE £3</text:span><text:span text:style-name="T556"> </text:span><text:span text:style-name="T558">2001/02</text:span><text:span text:style-name="T556"> YAXLEY ROTHWELL (NHSC) HAVANT KETTERING (MC)</text:span><text:span text:style-name="T551"> BOURNE</text:span><text:span text:style-name="T556"> RUSHDEN (FR) (MC) WHYTELEAFE <text:s/></text:span><text:span text:style-name="T558">2002/03</text:span><text:span text:style-name="T556"> RAUNDS (NHSC) BOSTON STAMFORD ST.ALBANS BURY T KETTERING RUSHDEN GRAYS ATH WISBECH REDDITCH </text:span><text:span text:style-name="T551">ROTHWELL</text:span><text:span text:style-name="T556"> </text:span><text:span text:style-name="T558">2003/04</text:span><text:span text:style-name="T556"> HITCHIN</text:span><text:span text:style-name="T560"> </text:span><text:span text:style-name="T556">STEVENAGE</text:span><text:span text:style-name="T560"> </text:span><text:span text:style-name="T556">BARNET RETFORD </text:span><text:span text:style-name="T558">2004/05</text:span><text:span text:style-name="T556"> HARROW KETTERING (FR) SHREWSBURY HUNTINGDON </text:span><text:span text:style-name="T558">2005/06</text:span><text:span text:style-name="T556"> STEVENAGE BEDFORD DONCASTER </text:span><text:span text:style-name="T558">2006/07</text:span><text:span text:style-name="T556"> KETTERING </text:span><text:span text:style-name="T558">2007/08</text:span><text:span text:style-name="T556"> STAMFORD HUCKNALL STEVENAGE KETTERING </text:span><text:span text:style-name="T558">2010/11</text:span><text:span text:style-name="T556"> CORBY (MC) SC OLHANENSE BARNET </text:span><text:span text:style-name="T558">2011/12</text:span><text:span text:style-name="T556"> ST.NEOTS </text:span><text:span text:style-name="T558">2013/14</text:span><text:span text:style-name="T556"> SHELBOURNE U.C.D BEDFORD </text:span><text:span text:style-name="T558">2015/16</text:span><text:span text:style-name="T556"> B.STORTFORD (PROG) (S/S) </text:span><text:span text:style-name="T558">2017/18</text:span><text:span text:style-name="T556"> NUNEATON ST.ALBANS STAMFORD DEEPING R (S/S) CHELTENHAM </text:span></text:p>
      <text:p text:style-name="P444">PETERBOROUGH UNITED HOME OFFICIAL REFEREES SHEETS £2 EACH</text:p>
      <text:p text:style-name="P275"><text:span text:style-name="T536">2 SHEETS PER FIXTURE AS FOLLOWS</text:span><text:span text:style-name="T547"> </text:span><text:span text:style-name="T536">1994/95</text:span><text:span text:style-name="T545"> SWANSEA SHREWSBURY CARDIFF BRIGHTON OXFORD (LGE) ORIENT CHESTER WYCOMBE <text:s/>STOCKPORT HUDDERSFIELD </text:span><text:span text:style-name="T536">1995/96</text:span><text:span text:style-name="T545"> SWANSEA (LGE) (FLC) BRISTOL R STOCKPORT WREXHAM (LGE) (FAC) BRAD C NOTTS C BOGNOR (FAC) SHREWSBURY OXFORD CARLISLE WYCOMBE CHESTERFIELD SWINDON BLACKPOOL BRENTFORD CREWE </text:span><text:span text:style-name="T536">1996/97</text:span><text:span text:style-name="T545"> BURY WYCOMBE CREWE WALSALL (LGE) (AWS) BRISTOL R PRESTON BRISTOL C WREXHAM <text:s/>CHESTERFIELD GILLINGHAM BLACKPOOL SHREWSBURY NOTTS C COLCHESTER </text:span><text:span text:style-name="T536">1997/98</text:span><text:span text:style-name="T545"> MANSFIELD CARDIFF DAGENHAM (FAC) </text:span><text:span text:style-name="T536">1998/99</text:span><text:span text:style-name="T545"> <text:s/>SOUTHEND CARLISLE ROCHDALE READING DARLINGTON SHREWSBURY MANSFIELD TORQUAY HARTLEPOOL </text:span><text:span text:style-name="T536">1999/00</text:span><text:span text:style-name="T545"> <text:s/>SHREWSBURY WELLING (FAYC) CARLISLE ROCHDALE TORQUAY MANSFIELD BARNET (LGE) (FLP/O) HALIFAX LINCOLN MACCLESFIELD SWANSEA BRENTFORD (AWS) CHESTER SOUTHEND BRIGHTON (FAC) </text:span><text:span text:style-name="T536">2000/01</text:span><text:span text:style-name="T545"> LUTON READING</text:span></text:p>
      <text:p text:style-name="P284">MILLWALL WYCOMBE BRENTFORD WIGAN BRISTOL C </text:p>
      <text:p text:style-name="P433">115</text:p>
      <text:p text:style-name="P317"><text:soft-page-break/><text:span text:style-name="T569">PETERBOROUGH FIXTURE CARDS</text:span><text:span text:style-name="T565">: </text:span><text:span text:style-name="T553">1954/55 £10 1955/56 £10 1956/57 £10 1959/60 £8 1960/61 £10 1961/62 £6 1965/66 £4 1966/67 £3 1967/68 £3 1969/70 £3 1970/71 £4 1971/72 £3 1972/73 £3 1973/74 £4 1974/75 £4 1975/76 £4 1976/77 £3 1977/78 £3 1978/79 £3 1979/80 £3 1980/81 £3 1981/82 £3 1982/83 £3 1999/00 £2</text:span></text:p>
      <text:p text:style-name="P295">PETERBOROUGH UNITED AWAYS 1953 TO 1992</text:p>
      <text:p text:style-name="P442"/>
      <text:p text:style-name="P275"><text:span text:style-name="T558">ALDERSHOT</text:span><text:span text:style-name="T556">: 1968/69 £2 1969/70 1970/71 £2 1971/72 1974/75 1975/76 £2 1980/81 1981/82 1982/83 1983/84 1984/85 1991/92 (FLC) £2 </text:span><text:span text:style-name="T558">ACCRINGTON</text:span><text:span text:style-name="T556">: 2006/07 £2 2007/08 </text:span></text:p>
      <text:p text:style-name="P275"><text:span text:style-name="T558">ASTON V</text:span><text:span text:style-name="T556">: 1962/63 (FLC) £3 1995/96 (FLC) </text:span><text:span text:style-name="T558">BAKER PERKINS</text:span><text:span text:style-name="T556">: 1987/88 (FR) (YELLOW COVER) £5 </text:span><text:span text:style-name="T558">BARNSLEY</text:span><text:span text:style-name="T556">: 1961/62 1962/63 1963/64 1964/65 1972/73 £2 1981/82 (FLC) </text:span></text:p>
      <text:p text:style-name="P275"><text:span text:style-name="T556">1992/93 1993/94 (LGE) (FLC) £2 2002/03 2011/12 £2 </text:span><text:span text:style-name="T558">BARROW</text:span><text:span text:style-name="T556">: 1966/67 1967/68 1970/71 £2 </text:span><text:span text:style-name="T558">BURY</text:span><text:span text:style-name="T556">: 1967/68 1971/72 £4 1975/76 £2 1976/77 £2 1977/78 1980/81 1981/82 1982/83 </text:span></text:p>
      <text:p text:style-name="P275"><text:span text:style-name="T556">1983/84 (OCT) (NOV) 1991/92 </text:span><text:span text:style-name="T558">BOLTON</text:span><text:span text:style-name="T556">: 1977/78 (FLC) 1987/88 1991/92 </text:span><text:span text:style-name="T558">BURTON</text:span><text:span text:style-name="T556">: 2015/16 £2 </text:span><text:span text:style-name="T558">BLACKPOOL</text:span><text:span text:style-name="T556">: 1978/79 1981/82 1982/83 1983/84 1984/85 1990/91 1993/94 (FLC) £2 </text:span></text:p>
      <text:p text:style-name="P275"><text:span text:style-name="T556">1994/95 1995/96 1996/97 2001/02 2003/04 2004/05 2011/12 £2 </text:span><text:span text:style-name="T558">BURNLEY</text:span><text:span text:style-name="T556">:1985/86 (S/S) £5 1986/87 1987/88 1988/89 1989/90 1990/91 1995/96 1996/97 2011/12 </text:span><text:span text:style-name="T558">BRISTOL C</text:span><text:span text:style-name="T556">: 1961/62 </text:span></text:p>
      <text:p text:style-name="P275"><text:span text:style-name="T556">1962/63 1963/64 1964/65 1979/80 (FLC) £2 1982/83 1983/84 1992/93 1993/94 1995/96 2003/04 2008/09 (FLC) £2 2009/10 </text:span><text:span text:style-name="T558">BOSTON</text:span><text:span text:style-name="T556">: 1991/92 (FR) £2 </text:span><text:span text:style-name="T558">BIRMINGHAM</text:span><text:span text:style-name="T556">: 1991/92 1992/93 1993/94 1994/95 2011/12 £2 2012/13 £2 </text:span><text:span text:style-name="T558">BLACKBURN</text:span><text:span text:style-name="T556">: 2009/10 (FLC) £2 </text:span><text:span text:style-name="T558">BEDFORD</text:span><text:span text:style-name="T556">:1965/66 (HPC) £4 1966/67 (FAC) </text:span><text:span text:style-name="T558">BOURNEMOUTH</text:span><text:span text:style-name="T556">: 1961/62 1962/63 1964/65 £3 1965/66 1966/67 1967/68 1970/71 1974/75 1979/80 1980/81 1981/82 1991/92 1994/95 1995/96 1996/97 2010/11 </text:span><text:span text:style-name="T558">B.STORTFORD</text:span><text:span text:style-name="T556">: 1972/73 (FAC) £4 1985/86 (FAC) </text:span><text:span text:style-name="T558">BRIGHTON</text:span><text:span text:style-name="T556">: 1962/63 1965/66 1966/67 1967/68 1975/76 1976/77 1978/79 (FLC) 1985/86 (FAC) 1994/95 1995/96 1997/98 1998/99 1999/00 2003/04 2010/11 £2 2011/12 £2 </text:span><text:span text:style-name="T558">BRENTFORD</text:span><text:span text:style-name="T556">: 1961/62 1963/64 1964/65 1965/66 1968/69 1969/70 1970/71 1971/72 1973/74 1988/89 (FAC) £2 1991/92 1992/93 1994/95 1995/96 1996/97 1998/99 2001/02 2002/03 2004/05 2007/08 2010/11 £2 </text:span><text:span text:style-name="T558">BRISTOL R</text:span><text:span text:style-name="T556">: 1962/63 1963/64 1965/66 1966/67 1967/68 1968/69 (FAC) 1992/93 1994/95 1995/96 1996/97 2006/07 2017/18 £2 </text:span><text:span text:style-name="T558">BARNET</text:span><text:span text:style-name="T556">: 1977/78 (FAC) 1980/81 (FAC) 1992/93 (FLC) 1997/98 1998/99 1999/00 (P/O) 2005/06 </text:span></text:p>
      <text:p text:style-name="P275"><text:span text:style-name="T556">2007/08 </text:span><text:span text:style-name="T558">BRAD PA</text:span><text:span text:style-name="T556">: 1961/62 £3 1962/63 £3 1968/69 £2 </text:span><text:span text:style-name="T558">BOURNE</text:span><text:span text:style-name="T556">: 1975/76 (FR) 1982/83 (FR) £2 1984/85 (FR) </text:span><text:span text:style-name="T558">BRAD C</text:span><text:span text:style-name="T556">: 1968/69 1972/73 1973/74 1977/78 (LGE) (FLC) 1979/80 1980/81 1981/82 1991/92 1994/95 1995/96 2007/08 2017/18 £2 </text:span><text:span text:style-name="T558">CAMB U</text:span><text:span text:style-name="T556">: 1970/71 £2 1971/72 1972/73 1977/78 1984/85 (FAC) (FRT) 1985/86 (LGE) (FRT) 1986/87 1987/88 1988/89 1989/90 </text:span></text:p>
      <text:p text:style-name="P275"><text:span text:style-name="T556">1992/93 (DEC) (MAR) 1994/95 1997/98 1998/99 2001/02 </text:span><text:span text:style-name="T558">CAMB CITY</text:span><text:span text:style-name="T556">:1962/63 (HPC) (SEP) £5 (MAY) £6 </text:span><text:span text:style-name="T558">CARDIFF</text:span><text:span text:style-name="T556">: 1953/54 (FAC) (CELLO EDGE AUTO D.TAFT) £5 1975/76 1986/67 1990/91 1994/95 1997/98 2002/03 2011/12 £2 </text:span><text:span text:style-name="T558">CHARLTON</text:span><text:span text:style-name="T556">: 1971/72 (FLC) 1974/75 1992/93 1993/94 2010/11 £2 2017/18 £2 </text:span><text:span text:style-name="T558">C.SPORTING</text:span><text:span text:style-name="T556">: 1975/76 (FAC) </text:span><text:span text:style-name="T558">CARLISLE</text:span><text:span text:style-name="T556">: 1977/78 1978/79 1987/88 1988/89 1989/90 1990/91 1995/96 2010/11 </text:span><text:span text:style-name="T558">COLCHESTER</text:span><text:span text:style-name="T556">:1961/62 (FACR NORWICH) 1962/63 1964/65 1966/67 (FAC) (LGE) 1967/68 1968/69 1969/70 1970/71 1971/72 1972/73 1973/74 (LGE) (FAC) 1974/75 1975/76 1977/78 1981/82 (P/P) (S/S APRIL) £3 1982/83 1983/84 1984/85 1985/86 (APR) 1986/87 (LGE) (FRT) £3 1987/88 (LGE) (FLC) £2 (FRT) £2 1988/89 1989/90 1995/96 1996/97 (AWSAF) £2 1997/98 2002/03 2003/04 2007/08 (FAC) 2008/09 2010/11 </text:span><text:span text:style-name="T558">CHELSEA</text:span><text:span text:style-name="T556">: 1964/65 (FAC) 2000/01 (FAC) 2016/17 (FAC) £2 </text:span><text:span text:style-name="T558">CHESTER</text:span><text:span text:style-name="T560"> </text:span><text:span text:style-name="T556">1968/69 £2 1973/74 1975/76 1976/77 1977/78 1978/79 £2 1982/83 1983/84 1984/85 1985/86 1991/92 1999/00 £2 </text:span><text:span text:style-name="T558">CRAWLEY</text:span><text:span text:style-name="T556">: 2014/15 £2 </text:span><text:span text:style-name="T558">CHESTERFIELD</text:span><text:span text:style-name="T556">:1964/65 (FAC) 1968/69 1969/70 (MAR) (APR) </text:span></text:p>
      <text:p text:style-name="P275"><text:span text:style-name="T556">1975/76 1976/77 1977/78 1978/79 1980/81 (FAC) 1982/83 (FAC) 1983/84 1984/85 1987/88 (FLC) 1989/90 1990/91 1995/96 1996/97 </text:span><text:span text:style-name="T558">COVENTRY</text:span><text:span text:style-name="T556">: 1961/62 1962/63 1963/64 2011/12 £2 </text:span><text:span text:style-name="T558">CHELTENHAM</text:span><text:span text:style-name="T556">: 2008/09 </text:span><text:span text:style-name="T558">CORBY</text:span><text:span text:style-name="T556">: 1955/56 £9 1956/57 (NOF) £6 1977/78 (FR) </text:span><text:span text:style-name="T558">CREWE</text:span><text:span text:style-name="T556">: 1963/64 1969/70 1970/71 1971/72 1972/73 1973/74 1979/80 1980/81 1981/82 1982/83 1983/84 1984/85 1985/86 1986/87 1987/88 1988/89 1994/95 2002/03 </text:span><text:span text:style-name="T558">C.PALACE</text:span><text:span text:style-name="T556">: 1960/61 1961/62 1963/64 1974/75 1975/76 1976/77 1982/83 (FLC) 1983/84 (FLC) 1993/94 (JAN) £2 2009/10 £2 </text:span></text:p>
      <text:p text:style-name="P275"><text:span text:style-name="T556">2011/12 £2 </text:span><text:span text:style-name="T558">DERBY</text:span><text:span text:style-name="T556">:1962/63 (FAC) 1992/93 1993/94 2009/10 2011/12 2012/13 </text:span><text:span text:style-name="T558">DONCASTER</text:span><text:span text:style-name="T556">: 1966/67 1968/69 (LGE) (FLC) 1971/72 1972/73 1973/74 1980/81 1983/84 1988/89 1989/90 1990/91 1997/98 2009/10 2012/13 £2 2014/15 £2 2017/18 £2 </text:span><text:span text:style-name="T558">DARLINGTON</text:span><text:span text:style-name="T556">: 1966/67 1968/69 1969/70 <text:s/>1970/71 1971/72 £3 1972/73 1973/74 1981/82 £2 1982/83 (FLC) £8 1983/84 £2 </text:span></text:p>
      <text:p text:style-name="P275"><text:span text:style-name="T556">1984/85 1987/88 1988/89 1990/91 1991/92 1997/98 2005/06 2006/07 </text:span><text:span text:style-name="T558">DAGENHAM</text:span><text:span text:style-name="T556">: 1984/85 (FAC) 2002/03 (FR) £2 2006/07 2010/11 £2 </text:span><text:span text:style-name="T558">EXETER</text:span><text:span text:style-name="T556">:1964/65 1968/69 1969/70 £2 1970/71 £2 1971/72 £2 1977/78 1984/85 1985/86 1986/87 1988/89 1991/92 </text:span><text:span text:style-name="T558">ENFIELD</text:span><text:span text:style-name="T556">: 1996/97 (FAC) </text:span><text:span text:style-name="T558">FLEETWOOD</text:span><text:span text:style-name="T556">: 2016/17 £2 2017/18 £2 </text:span><text:span text:style-name="T558">FULHAM</text:span><text:span text:style-name="T556">: 1958/59 (FAC) 1975/76 (FLC) 1976/77 (FLC) 1980/81 (FLC) £2 1991/92 2010/11 (FAC) £2 </text:span><text:span text:style-name="T558">GILLINGHAM</text:span><text:span text:style-name="T556">: 1964/65 1965/66 1966/67 1967/68 1969/70 (FAC) 1971/72 1972/73 1973/74 1974/75 1975/76 1976/77 (MAR) 1977/78 (LGE) (FAC) 1978/79 1988/89 (FAC) 1989/90 1990/91 1996/97 </text:span><text:span text:style-name="T558">GRIMSBY</text:span><text:span text:style-name="T556">: 1961/62 1964/65 1965/66 1966/67 1967/68 1968/69 1969/70 1971/72 1974/75 1975/76 1976/77 1988/89 1989/90 1992/93 1993/94 2003/04 2005/06 2007/08 </text:span><text:span text:style-name="T558">GRANTHAM</text:span><text:span text:style-name="T556">: 1958/59 (SLMRKS) £6 </text:span><text:span text:style-name="T558">HARTLEPOOL</text:span><text:span text:style-name="T556">:1969/70 1970/71 1971/72 £3 1972/73 1973/74 1979/80 1980/81 1981/82 1982/83 1984/85 1985/86 1986/87 1989/90 1991/92 2006/07 </text:span><text:span text:style-name="T558">HEREFORD</text:span><text:span text:style-name="T556">: 1972/73 £2 1974/75 1975/76 1977/78 1979/80 1980/81 1981/82 1982/83 1983/84 1984/85 1985/86 1986/87 1987/88 1988/89 1989/90 1990/91(LGE) (FAC) £2 2007/08 </text:span><text:span text:style-name="T558">HULL</text:span><text:span text:style-name="T556">:1961/62 1963/64 1964/65 1965/66 1978/79 (LGE) (FLC) 1982/83 1991/92 1994/95 1995/96 1997/98 1999/00 2011/12 £2 </text:span><text:span text:style-name="T558">HORNCHURCH</text:span><text:span text:style-name="T556">: 2008/09 (FAC) £2 </text:span><text:span text:style-name="T558">HALIFAX</text:span><text:span text:style-name="T556">: 1968/69 1975/76 £2 1980/81 1981/82 (LGE) (FAC) 1982/83 1983/84 1984/85 1985/86 1986/87 1989/90 1990/91 </text:span><text:span text:style-name="T558">HUDDERSFIELD</text:span><text:span text:style-name="T556">: 1956/57 (FAC) 1974/75 1979/80 1991/92 (LGE) (P/O) 1994/95 </text:span><text:span text:style-name="T558">HAYES</text:span><text:span text:style-name="T556">: 1989/90 (FAC) </text:span><text:span text:style-name="T558">IPSWICH</text:span><text:span text:style-name="T556">: 2011/12 £2 </text:span><text:span text:style-name="T558">KINGSTONIAN</text:span><text:span text:style-name="T556">: 1992/93 (FAC) </text:span><text:span text:style-name="T558">KETTERING</text:span><text:span text:style-name="T556">: 1968/69 (NSC) £3 1972/73 (NSC) £2 1973/74 (NSC) £3 </text:span></text:p>
      <text:p text:style-name="P275"><text:span text:style-name="T556">1984/85 (MC) £2 1986/87 (MC) £2</text:span><text:span text:style-name="T560"> </text:span><text:span text:style-name="T556">1988/89 (MC</text:span><text:span text:style-name="T560">) </text:span><text:span text:style-name="T556">£2</text:span><text:span text:style-name="T560"> </text:span><text:span text:style-name="T556">2006/07 (FR) £2 </text:span><text:span text:style-name="T558">K.LYNN</text:span><text:span text:style-name="T556">: 1981/82 (FR) (S/S) £2 1983/84 (FR) </text:span><text:span text:style-name="T558">LINCOLN</text:span><text:span text:style-name="T556">: 1956/57 (FAC) (SLMRK) 1961/62 1968/69 1969/70 </text:span></text:p>
      <text:p text:style-name="P275"><text:span text:style-name="T556">1970/71 1971/72 £2 1972/73 £3 1973/74 1976/77 1977/78 1978/79 £21980/81 1986/87 1988/89 1989/90 1990/91 1997/98 1999/00 2006/07 2007/08 </text:span><text:span text:style-name="T558">LUTON</text:span><text:span text:style-name="T556">: 1963/64 1964/65 1969/70 (FLC) £2 1982/83 (FAC) 1992/93 1996/97 2003/04 </text:span><text:span text:style-name="T558">LEICESTER</text:span><text:span text:style-name="T556">:1992/93 (LGE) (FLC) £2 1993/94 (LGE) 2008/09 2009/10 £2 2011/12 £2 </text:span><text:span text:style-name="T558">LEEDS</text:span><text:span text:style-name="T556">: 1988/89 (FLC) 2008/09 2011/12 £2 </text:span></text:p>
      <text:p text:style-name="P275"><text:span text:style-name="T558">LOWESTOFT</text:span><text:span text:style-name="T556">: 1986/87 (FR) </text:span><text:span text:style-name="T558">LIMERICK</text:span><text:span text:style-name="T556">: 1989/90 (FR) £2 </text:span><text:span text:style-name="T558">MANSFIELD</text:span><text:span text:style-name="T556">: 1960/61 £4 1963/64 1964/65 1965/66 1966/67 1967/68 1975/76 1976/77 1978/79 1980/81 1981/82 1982/83 </text:span></text:p>
      <text:p text:style-name="P275"><text:span text:style-name="T556">1983/84 1984/85 1985/86 1991/92 (FRT) (14 JAN) £2 1997/98 1998/99 1999/00 2002/03 2007/08 </text:span><text:span text:style-name="T558">MARGATE</text:span><text:span text:style-name="T556">: 1967/68 (FAC) £3 </text:span><text:span text:style-name="T558">M.K.DONS</text:span><text:span text:style-name="T556">: 2007/08 2008/09 2010/11 (LGE) £2 (P/O) £2 2017/18 £2 </text:span><text:span text:style-name="T558">MACCLESFIELD</text:span><text:span text:style-name="T556">: 1997/98 £2 1999/00 2006/07 £2 </text:span><text:span text:style-name="T558">MAN UTD</text:span><text:span text:style-name="T556">: 1975/76 (FAC) </text:span><text:span text:style-name="T558">MILLWALL</text:span><text:span text:style-name="T556">:1960/61 £3 1962/63 1963/64 (LGE) (FLC) £31965/66 (FLC) 1975/76 1992/93 1993/94 1996/97 9LGE) (FLC) £2 2000/01 2011/12 £2 2015/16 (LGE) £2 (FRT) £2 </text:span><text:span text:style-name="T558">MIDDLESBROUGH</text:span><text:span text:style-name="T556">: 1966/67 1974/75 (FAC) 1975/76 (FLC) £2 1978/79 (FLC) £2 1991/92 (FLC) (22 JAN) £2 (12 FEB) 1993/94 2009/10 £2 2011/12 £2 </text:span><text:span text:style-name="T558">MAIDSTONE</text:span><text:span text:style-name="T556">:1989/90 1990/91 </text:span><text:span text:style-name="T558">NEWCASTLE</text:span><text:span text:style-name="T556">: 1961/62 (FAC) 1965/66 (FLC) £2 1977/78 (FAC) 1992/93 2009/10 </text:span><text:span text:style-name="T558">NORTHAMPTON</text:span><text:span text:style-name="T556">: 1960/61 £4 1961/62 1962/63 1966/67 (FLC) £2 1967/68 (LGE) (NSC) £3 1969/70 1970/71 (LGE) (NSC) £4 1971/72 1973/74 £2 1976/77 1980/81 (LGE) (FAC) 1981/82 1982/83 1984/85 1985/86 (LGE) (FLC) 1986/87 (LGE) (FAC) 1990/91 2001/02 2005/06 2008/09 2017/18 £2 </text:span><text:span text:style-name="T558">NORWICH</text:span><text:span text:style-name="T556">: 1961/62 (FR) 1981/82 (GC) 1986/87 (FLC) </text:span><text:span text:style-name="T558">NOTTS C</text:span><text:span text:style-name="T556">:1961/62 1962/63 (LGE) (FAC) 1963/64 1968/69 1969/70 1970/71 1980/81 (FAC) 1989/90 (FRT) 1992/93 1993/94 1995/96 1996/97 1997/98 2000/01 2002/03 2003/04 2005/06 2007/08 <text:s/></text:span><text:span text:style-name="T558">NEWPORT</text:span><text:span text:style-name="T556">: 1968/69 1969/70 1972/73 1973/74 1979/80 1987/88 </text:span><text:span text:style-name="T558">NORTHWICH</text:span><text:span text:style-name="T556">: 1976/77 (FAC) (11 DEC) £2 (14 DEC) £2 </text:span><text:span text:style-name="T558">NOTTS F</text:span><text:span text:style-name="T556">: 1975/76 (FAC) 1980/81 (FLC) 1993/94 2004/05 (FAC) £2 2007/08 (FRT) £22011/12 £2 </text:span><text:span text:style-name="T558">OLDHAM</text:span><text:span text:style-name="T556">: 1963/64 £31965/66 1966/67 £2 1967/68 £2 1970/71 £2 2000/01 (FAC) £2 2003/04 2004/05 2008/09 2015/16 £2 2016/17 £2 2017/18 £2 </text:span><text:span text:style-name="T558">OXFORD</text:span><text:span text:style-name="T556">: 1965/66 1966/67 1967/68 1972/73 (FLC) £2 1977/78 1978/79 1983/84 (FAC) 1992/93 1993/94 1994/95 1995/96 2000/01 2005/06 2009/10 (FR) £2 </text:span><text:span text:style-name="T558">ORIENT</text:span><text:span text:style-name="T556">:1966/67 1967/68 1968/69 (FR) £2 1985/86 1987/88 1988/89 1991/92 </text:span><text:span text:style-name="T558">PORT V</text:span><text:span text:style-name="T556">: 1961/62 1968/69 1969/70 £3 1975/76 1976/77 1977/78 1981/82 </text:span><text:span text:style-name="T558">PORTSMOUTH</text:span><text:span text:style-name="T556">:1960/61 (FAC) £3 1961/62 1976/77 1977/78 1979/80 1992/93 1993/94 (LGE) (FLC) £2 1997/98 (FLC) £2 2011/12 £2 2014/15 (FLC) £2 1974/75 1981/82 1982/83 1984/85 1985/86 1990/91 (FAC) 2003/04 </text:span><text:span text:style-name="T558">PRESTON</text:span><text:span text:style-name="T556">: 1974/75 1975/76 1976/77 1977/78 1985/86 1986/87 1991/92 1996/97 2009/10 £2 </text:span></text:p>
      <text:p text:style-name="P275"><text:span text:style-name="T558">PERKINS SPORTS</text:span><text:span text:style-name="T556">: 1987/88 (FR) (APR) </text:span><text:span text:style-name="T558">PLYMOUTH</text:span><text:span text:style-name="T556">: 1977/78 1987/88 (FLC) 1994/95 £2 1996/97 2009/10 £2 </text:span><text:span text:style-name="T558">Q.P.R</text:span><text:span text:style-name="T556">:1961/62 1962/63 1963/64 1964/65 (LGE) (FAC) 1965/66 £2 1966/67 £2 1990/91 (FLC) 2009/10 </text:span><text:span text:style-name="T558">RUSHDEN</text:span><text:span text:style-name="T556">: 2001/02 (MCF) 2002/03 (FR) £2 2003/04 2005/06 <text:s/></text:span><text:span text:style-name="T558">READING</text:span><text:span text:style-name="T556">: 1961/62 1962/63 1963/64 1964/65 1965/66 1966/67 1967/68 1971/72 1972/73</text:span><text:span text:style-name="T560"> </text:span><text:span text:style-name="T556">1976/77 (LGE) (FLC)</text:span><text:span text:style-name="T560"> </text:span><text:span text:style-name="T556">1983/84 1987/88 (FLC) 1991/92 (LGE)</text:span><text:span text:style-name="T560"> </text:span><text:span text:style-name="T556">(FAC)</text:span><text:span text:style-name="T560"> </text:span><text:span text:style-name="T556">1998/99 (FLC) £2 2000/01 2001/02 2011/12 £2 2012/13 (FLC) £2 </text:span><text:span text:style-name="T558">ROTHERHAM</text:span><text:span text:style-name="T556">: 1969/70 (FAC) 1975/76 1976/77 1977/78 1978/79 1988/89 1994/95 1995/96 1996/97 1997/98 1999/00 </text:span><text:span text:style-name="T558">ROCHDALE</text:span><text:span text:style-name="T556">: 1968/69 £3 1980/81 1981/82 1982/83 1983/84 1984/85 £3 1985/86 1986/87 1987/88 1989/90 1990/91 1997/98 1999/00 2006/07 </text:span></text:p>
      <text:p text:style-name="P275"><text:span text:style-name="T556">2007/08 2014/15 £2 2016/17 £2 2017/18 £2 </text:span><text:span text:style-name="T558">REDDITCH</text:span><text:span text:style-name="T556">: 1971/72 (FAC) £3 </text:span><text:span text:style-name="T558">SCUNTHORPE</text:span><text:span text:style-name="T556">: 1964/65 1965/66 1966/67 1967/68 1968/69 1969/70 1970/71 1971/72 1973/74 (LGE) (FLC) £2 1977/78 (FLC) £2 1980/81 1981/82 1982/83 1984/85 1985/86 1986/87 1987/88 1988/89 1989/90 1990/91 1997/98 2009/10 £2 2014/15 £2 </text:span><text:span text:style-name="T558">SHEFF W</text:span><text:span text:style-name="T556">:1959/60 (FAC) 1975/76 1976/77 (LGE) (SHIPP) (SOF) £2 1977/78 1978/79 2003/04 2004/05 2009/10 £2 2010/11 £2 </text:span><text:span text:style-name="T558">SCARBOROUGH</text:span><text:span text:style-name="T556">: 1987/88 £2 1988/89 1989/90 1990/91 </text:span><text:span text:style-name="T558">STAFFORD</text:span><text:span text:style-name="T556">: 1974/75 (FAC) </text:span><text:span text:style-name="T558">SHREWSBURY</text:span><text:span text:style-name="T556">: 1961/62 1962/63 1965/66 (LGE) (FAC) 1966/67 1967/68 1975/76 1976/77 1991/92 1994/95 1995/96 1996/97 1997/98 2005/06 2006/07 </text:span><text:span text:style-name="T558">SOUTHEND</text:span><text:span text:style-name="T556">: 1959/60 (FR) £4 1961/62 1962/63 1963/64 1964/65 1965/66 1968/69 1970/71 £2 1971/72 £2 1974/75 1975/76 (LGE) (FLC) 1978/79 (LGE) (FAC) £3 1980/81 1984/85 1986/87 1989/90 1992/93 1993/94 1998/99 2017/18 £2 </text:span><text:span text:style-name="T558">SOUTHPORT</text:span><text:span text:style-name="T556">: 1967/68 1970/71 £2 1971/72 £2 1972/73 £2 </text:span><text:span text:style-name="T558">STOCKPORT</text:span><text:span text:style-name="T556">: 1967/68 1970/71 £2 1971/72 £2</text:span><text:span text:style-name="T560"> </text:span><text:span text:style-name="T556">1972/73 £2</text:span><text:span text:style-name="T560"> </text:span><text:span text:style-name="T556">1973/74 1980/81</text:span><text:span text:style-name="T560"> </text:span><text:span text:style-name="T556">1981/82</text:span><text:span text:style-name="T560"> </text:span><text:span text:style-name="T556">1982/83</text:span><text:span text:style-name="T560"> </text:span><text:span text:style-name="T556">1984/85</text:span><text:span text:style-name="T560"> </text:span><text:span text:style-name="T556">1985/86</text:span><text:span text:style-name="T560"> </text:span><text:span text:style-name="T556">1986/87 1987/88 1988/89 1989/90 1990/91 1991/92 1994/95 1995/96 2002/03 2003/04 2004/05 2005/06 2007/08 2008/09 </text:span><text:span text:style-name="T558">SOUTHAMPTON</text:span><text:span text:style-name="T556">: 1996/97 (FLC) £2 2010/11 £2 2011/12 £2 </text:span><text:span text:style-name="T558">SUNDERLAND</text:span><text:span text:style-name="T556">: 1966/67 (FAC) 1992/93 1993/94 </text:span><text:span text:style-name="T558">SPALDING</text:span><text:span text:style-name="T556">: 1983/84 (FR) £2 1986/87 (FR) £2 </text:span><text:span text:style-name="T558">STEVENAGE</text:span><text:span text:style-name="T556">: 2011/12 (FLC) £2 </text:span><text:span text:style-name="T558">STAMFORD</text:span><text:span text:style-name="T556">: 1975/76 (FR) (AUG) £2 (MAY) £3 1976/77 (FR) £2 CANTWELLS XI V STARS OF POSH (CHARITY) £3 1981/82 (FR) £2 1983/84 (FR) £2 2006/07 (FR) £2 </text:span><text:span text:style-name="T558">STAINES</text:span><text:span text:style-name="T556">: 2007/08 (FAC) £2 </text:span><text:span text:style-name="T558">SWANSEA</text:span><text:span text:style-name="T556">: 1964/65 (FAC) 1965/66 1966/67 £3 1968/69 £3 1969/70 £3 1978/79 1986/87 1987/88 1989/90 (FAC) £2 1991/92 £2 1994/95 1995/96 1997/98 (LGE) (FRT) £2 1998/99 </text:span><text:span text:style-name="T558">SHEFF U</text:span><text:span text:style-name="T556">: 1981/82 1984/85 (FLC) 2009/10 £2 </text:span><text:span text:style-name="T558">SWINDON</text:span><text:span text:style-name="T556">: 1955/56 (FAC) £6 1961/62 1962/63 (PIRATE ISSUE) £5 1965/66 1967/68 1974/75 1975/76 1976/77 1978/79 (FLC) £2 1982/83 1984/85 1992/93 2008/09 </text:span><text:span text:style-name="T558">STOKE</text:span><text:span text:style-name="T556">: 1983/84 (FLC) 1991/92 (LGE) (FRT) 1993/94 2000/01</text:span></text:p>
      <text:p text:style-name="P275"><text:span text:style-name="T558">ST.NEOTS</text:span><text:span text:style-name="T556">:1981/82 (FR) </text:span><text:span text:style-name="T558">TOTTENHAM</text:span><text:span text:style-name="T556">: 1963/64 (RES) £4 1965/66 (RES) £4 1966/67 (RES) (FCC) £3 1968/69 (FLC) 1993/94 (FAC) 2009/10 (FAC) £2 </text:span><text:span text:style-name="T558">TORQUAY</text:span><text:span text:style-name="T556">: 1960/61 (FAC) £8 1961/62 (LGE) (FEB) (APR) (FAC) 1966/67 1967/68 1972/73 1973/74 (FEB) £2 (MAY) £31979/80 1980/81 1981/82 1982/83 1983/84 1984/85 1986/87 1987/88 1989/90 1990/91 1991/92 </text:span></text:p>
      <text:p text:style-name="P275"><text:span text:style-name="T556">1997/98 1999/00 2004/05 2005/06 2006/07 </text:span><text:span text:style-name="T558">TRANMERE</text:span><text:span text:style-name="T556">: 1967/68 1976/77 (LGE) (FAC) 1977/78 1978/79 1979/80 1980/811981/82 1982/83 1984/85 1985/86 (1</text:span><text:span text:style-name="T432">ST</text:span><text:span text:style-name="T556"> OCT) (29 TH OCT) (7-1) £2 1986/87 1987/88 1988/89 1992/93 2006/07 (FAC) £2 2010/11 (FAC) £2 </text:span><text:span text:style-name="T558">WALSALL</text:span><text:span text:style-name="T556">: 1959/60 (FAC) 1963/64 1964/65 1965/66 1966/67 1967/68 1974/75 1975/76 1976/77 1977/78 </text:span></text:p>
      <text:p text:style-name="P275"><text:span text:style-name="T556">1978/79 1979/80 1990/91 1994/95 (AWS) 1995/96 1996/97 2008/09 2017/18 £2 </text:span><text:span text:style-name="T558">WATFORD</text:span><text:span text:style-name="T556">: 1961/62 1962/63 1963/64 (LGE) (FAC) 1964/65 1966/67 1967/68 1970/71 (FLC) £2 1974/75 </text:span></text:p>
      <text:p text:style-name="P275"><text:span text:style-name="T556">1978/79 1992/93 1993/94 1996/97 (LGE) (AWS) £2 2011/12 £2 </text:span><text:span text:style-name="T558">WYCOMBE</text:span><text:span text:style-name="T556">: 1973/74 (FAC) 1990/91 (FAC) 1994/95 1995/96 1996/97 2002/03 2003/04 2007/08 2009/10 (FLC) £2 </text:span></text:p>
      <text:p text:style-name="P275"><text:span text:style-name="T558">WIGAN</text:span><text:span text:style-name="T556">: 1970/71 (FAC) £3 1979/80 1980/81 1981/82 1991/92 2002/03 2017/18 £2 <text:s/></text:span><text:span text:style-name="T558">W.B.A</text:span><text:span text:style-name="T556">: 1965/66 (FLCS/F) £8 1988/89 (FLC) 1991/92 1993/94 (LGE) (AIT) £3 2008/09 (FAC) </text:span><text:span text:style-name="T558">WORCESTER</text:span><text:span text:style-name="T556">: 1964/65 (MFC) £5 </text:span><text:span text:style-name="T558">WORKINGTON</text:span><text:span text:style-name="T556">: 1965/66 1966/67 1969/70 £2 1970/71 £2 1971/72 £2 1972/73 £2 </text:span><text:span text:style-name="T558">WIMBLEDON</text:span><text:span text:style-name="T556">: 1980/81 1982/83 1991/92 (FLC) £2 2017/18 £2 </text:span><text:span text:style-name="T558">WREXHAM</text:span><text:span text:style-name="T556">:1963/64 £3 1968/69 1969/70 £2 1975/76 £2 1976/77 £2 1977/78 1983/84 (LGE) 1984/85 1985/86 1986/87 1987/88 1989/90 1994/95 1995/96 1996/97 </text:span><text:span text:style-name="T558">WEST HAM</text:span><text:span text:style-name="T556">: 1992/93 2011/12 £2 </text:span><text:span text:style-name="T558">WOLVES</text:span><text:span text:style-name="T556">: 1986/87 1987/88 (LGE) (FRT) 1992/93 (LGE) (AIT) £3 1993/94 </text:span><text:span text:style-name="T558">WISBECH</text:span><text:span text:style-name="T556">: 1980/81 (FR) £2 1984/85 (FR) £2 </text:span><text:span text:style-name="T558">WHITBY</text:span><text:span text:style-name="T556">: 1988/89 (FR) </text:span><text:span text:style-name="T558">WELLINGBOROUGH</text:span><text:span text:style-name="T556">: 1982/83 (MC) </text:span><text:span text:style-name="T558">YORK</text:span><text:span text:style-name="T556">: 1960/61 £5 1968/69 1969/70 1970/71 1976/77 1979/80 1980/81 1981/82 1982/83 1983/84 1988/89 1989/90 1990/91 1994/95 1995/96 1996/97 </text:span><text:span text:style-name="T558">YEOVIL</text:span><text:span text:style-name="T556">: 2008/09</text:span></text:p>
      <text:p text:style-name="P283"/>
      <text:p text:style-name="P444">PETERBOROUGH UNITED HOME DIRECTORS SHEETS £1 EACH </text:p>
      <text:p text:style-name="P275"><text:span text:style-name="T536">1987/88</text:span><text:span text:style-name="T545"> CHESTERFIELD (FLC) </text:span><text:span text:style-name="T536">1993/94</text:span><text:span text:style-name="T545"> BOLTON SWINDON </text:span><text:span text:style-name="T536">1994/95</text:span><text:span text:style-name="T545"> SHREWSBURY </text:span><text:span text:style-name="T536">1996/97</text:span><text:span text:style-name="T545"> WALSALL BURNLEY STOCKPORT COLCHESTER </text:span><text:span text:style-name="T536">1997/98</text:span><text:span text:style-name="T545"> BRIGHTON NOTTS C CARDIFF </text:span><text:span text:style-name="T536">1999/00</text:span><text:span text:style-name="T545"> HALIFAX LINCOLN BRENTFORD (FRT) (BLACK) ROCHDALE MANSFIELD BARNET (BLACK) CARLISLE NOTTS F (FR) NORTHAMPTON EXETER </text:span></text:p>
      <text:p text:style-name="P275"><text:span text:style-name="T545">CHESTER BRIGHTON SOUTHEND (BLACK) TORQUAY </text:span><text:span text:style-name="T536">2000/01</text:span><text:span text:style-name="T545"> CAMB U WALSALL BOURNEMOUTH LUTON BARNET (LDV) BRENTFORD OLDHAM BRISTOL R WYCOMBE ROTHERHAM </text:span><text:span text:style-name="T536">2001/02</text:span><text:span text:style-name="T545"> BURY HUDDERSFIELD CARDIFF BRENTFORD BRIGHTON WREXHAM </text:span><text:span text:style-name="T536">2002/03</text:span><text:span text:style-name="T545"> STOCKPORT CARDIFF WIGAN NORWICH (FR) MANSFIELD BLACKPOOL (B&amp;W) Q.P.R (B&amp;W) SWINDON CHELTENHAM PORT V </text:span><text:span text:style-name="T536">2003/04</text:span><text:span text:style-name="T545"> GRIMSBY (FAC) BRIGHTON RUSHDEN LUTON BLACKPOOL CHESTERFIELD SWINDON PORT V WYCOMBE (WHITE) </text:span><text:span text:style-name="T536">2004/05</text:span><text:span text:style-name="T545"> M.K DONS STOCKPORT DONCASTER BRAD C WALSALL </text:span><text:span text:style-name="T536">2005/06</text:span><text:span text:style-name="T545"> BURY BRISTOL R </text:span><text:span text:style-name="T536">2006/07</text:span><text:span text:style-name="T545"> PLYMOUTH (FAC) TORQUAY EVERTON (FLC) LINCOLN SWINDON HEREFORD STOCKPORT HARTLEPOOL SWANSEA (JPT)SHREWSBURY MANSFIELD ACCRINGTON NOTTS C BOSTON ROCHDALE BARNET DARLINGTON </text:span></text:p>
      <text:p text:style-name="P275"><text:span text:style-name="T536">2007/08 </text:span><text:span text:style-name="T545">MACCLESFIELD ORIENT </text:span><text:span text:style-name="T536">2009/10</text:span><text:span text:style-name="T545"> WATFORD DERBY MIDDLESBROUGH BARNSLEY PRESTON Q.P.R </text:span><text:span text:style-name="T536">2010/11</text:span><text:span text:style-name="T545"> BRISTOL R </text:span><text:span text:style-name="T536">2011/12</text:span><text:span text:style-name="T545"> IPSWICH </text:span><text:span text:style-name="T536">2012/13</text:span><text:span text:style-name="T545"> BURNLEY LEICESTER BRIGHTON BARNSLEY BIRMINGHAM IPSWICH NORWICH (FAC) BLACKPOOL CARDIFF LEEDS HULL SHEFF W ASTON V (FAYC) BOLTON CHARLTON WATFORD BLACKBURN </text:span><text:span text:style-name="T536">2016/17 </text:span><text:span text:style-name="T545">OXFORD </text:span><text:span text:style-name="T536">2017/18</text:span><text:span text:style-name="T545"> BRAD C </text:span><text:span text:style-name="T536">2021/22</text:span><text:span text:style-name="T545"> STOKE </text:span><text:span text:style-name="T536">2022/23</text:span><text:span text:style-name="T545"> CHARLTON (FEB) (MAR) SHEFF W (P/O) SALFORD (FAC) </text:span><text:span text:style-name="T536">2023/24</text:span><text:span text:style-name="T545"> CHARLTON CAMB U (EFLT) £2 TOTTENHAM (EFLT) £3 DONCASTER (FAC) LINCOLN READING CRAWLEY (EFLT) STEVENAGE </text:span><text:span text:style-name="T536">2024/25</text:span><text:span text:style-name="T545"> NORTHAMPTON (FLT) £2 (FAYC) £3 BURTON READING NOTTS C (FR) (1.30PM) C.PALACE U23 (EFLT) BLACKPOOL STEVENAGE BARNSLEY BIRMINGHAM </text:span><text:span text:style-name="T536">2025/26</text:span><text:span text:style-name="T545"> BARNSLEY (LGE) (FAC) LINCOLN BLACKPOOL WIMBLEDON CARDIFF (FAC) (LGE) LUTON STEVENAGE ORIENT READING NORTHAMPTON BOLTON WIGAN PLYMOUTH EXETER ROTHERHAM PORT V BURTON MANSFIELDHUDDERSFIELD DONCASTER BRAD C </text:span></text:p>
      <text:p text:style-name="P444">116</text:p>
      <text:p text:style-name="P444"><text:soft-page-break/>PETERBOROUGH UNITED AWAY DIRECTORS SHEETS £1 EACH</text:p>
      <text:p text:style-name="P443"/>
      <text:p text:style-name="P275"><text:span text:style-name="T536">2005/06</text:span><text:span text:style-name="T545"> NORTHAMPTON </text:span><text:span text:style-name="T536">2006/07</text:span><text:span text:style-name="T545"> CHESTER HARTLEPOOLROCHDALE </text:span><text:span text:style-name="T536">2009/10</text:span><text:span text:style-name="T545"> DONCASTER</text:span></text:p>
      <text:p text:style-name="P283"/>
      <text:p text:style-name="P299">PETERBOROUGH UNITED HOMES COLLECTION</text:p>
      <text:p text:style-name="P426"/>
      <text:p text:style-name="P275"><text:span text:style-name="T558">1952/53</text:span><text:span text:style-name="T560"> </text:span><text:span text:style-name="T556">TORQUAY (FAC) BRISTOL R (FAC) </text:span><text:span text:style-name="T560">£15 EACH </text:span><text:span text:style-name="T558">1953/54</text:span><text:span text:style-name="T560"> </text:span><text:span text:style-name="T556">G.A.K GRAZ (FR) £15 </text:span><text:span text:style-name="T558">1954/55</text:span><text:span text:style-name="T556"> K.LYNN (SLMRKS) £10 GRIMSBY £10 DONCASTER £10 KETTERING (MC) £9 </text:span></text:p>
      <text:p text:style-name="P275"><text:span text:style-name="T556">BRAD C £10 NOTTS F (ML) £10 (MLCM) £12 BOSTON (FAC) £10 NORTHAMPTON (MC) £10 </text:span><text:span text:style-name="T558">1955/56</text:span><text:span text:style-name="T556"> NOTTS F £8 HULL £8 IPSWICH (FAC) £10 LINCOLN £8 MANSFIELD £8 SCUNTHORPE £8 K.LYNN £8 BOSTON (ML) £7 (MLCM) £10 FRICKLEY £8</text:span><text:span text:style-name="T560"> </text:span><text:span text:style-name="T556">ROTHWELL (MC) £10 HUDDERSFIELD (FR) £10 GRIMSBY £8 ALL STARS XI (TEST) £5 SELECT XI (TEST) £5 </text:span><text:span text:style-name="T558">1956/57</text:span><text:span text:style-name="T556"> BOSTON £7 ROTHERHAM £8 SCUNTHORPE £8 SCARBOROUGH £7 MANSFIELD £7 GOOLE £7 GAINSBOROUGH £7 LINCOLN (M/L) £6 (FAC) £5 BRAD C £7 DENABY £7 DONCASTER £7 NOTTS F £7 KETTERING (MC) £8 QUEEN OF SOUTH (FR) £15 NOTTS C £7 NORTHAMPTON (MC) £8 WISBECH £6 (SLMRK) £5 GRIMSBY £8 BRAD PA (FAC) £9 K.LYNN £7 UGANDA (FR) £7 </text:span><text:span text:style-name="T558">1957/58</text:span><text:span text:style-name="T556"> SCUNTHORPE WISBECH NOTTS C GOOLE (2 DIFF COVERS) LINCOLN £6 BRAD C £6 GRANTHAM GRIMSBY WOLVERTON (FAC) ROTHERHAM TORQUAY (FAC) SCARBOROUGH DONCASTER CORBY HULLWORKSOP K.LYNN LEICESTER (FR) £6 MANSFIELD GAINSBOROUGH FRICKLEY </text:span></text:p>
      <text:p text:style-name="P275"><text:span text:style-name="T556">NOTTS F £6 YORK £6 BOSTON BRAD PA £6 BEDFORD (HPC) DENABY KETTERING (MC) HUDDERSFIELD (FR) £7 </text:span><text:span text:style-name="T558">£5 EACH </text:span><text:span text:style-name="T560"><text:s/></text:span><text:span text:style-name="T558">1958/59</text:span><text:span text:style-name="T556"> ASHINGTON WISBECH (BC) SCUNTHORPE GOOLE S.SHIELDS B.SPARTANS DENABY WALTHAMSTOW (FAC) S.AFRICA (FR) KETTERING (FAC) (MC) BOSTON (EAC) £6 SKEGNESS HEADINGTON (FAC) GRANTHAM SPENNYMOOR FULHAM (FAC) (24</text:span><text:span text:style-name="T432">TH</text:span><text:span text:style-name="T556"> JAN) WORKSOP SUTTON T FRICKLEY (SLMRK) HOLBEACH (EAC) GAINSBOROUGH CONSETT HORDEN NORWICH (EAC) £8 NEWCASTLE (TEST) £10 N.SHIELDS STOCKTON £6 REST OF LEAGUE (FR) £8 COPY (SLMRK) £5 </text:span><text:span text:style-name="T558">£4 EACH UNLESS STATED</text:span><text:span text:style-name="T560"> </text:span><text:span text:style-name="T558">1959/60</text:span><text:span text:style-name="T556"> WISBECH (BC) <text:s/>BURY T (FAC) CARIBBEAN T.T (FR) SHREWSBURY (FAC) SPENNYMOOR DENABY SUTTON T (ML) SKEGNESS ASHINGTON B.SPARTANS WORCESTER (MFC) ARSENAL (FR) £6 GAINSBOROUGH (MLSC) BOSTON (MFC) W.HAM (FR) £7 HORDEN BLACKPOOL (FR) £6</text:span><text:span text:style-name="T560"> </text:span><text:span text:style-name="T556">GOOLE (N/P REPORT INSIDE) MIDDLESBROUGH (FR) £7 WORKSOP £6 SHEFF U (FR) £7 SUNDERLAND (TEST) £10 CONSETT (NOF) £10 CORBY (MFC) </text:span><text:span text:style-name="T558">£5 EACH UNLESS STATED</text:span><text:span text:style-name="T556"> </text:span><text:span text:style-name="T558">1960/61</text:span><text:span text:style-name="T556"> WREXHAM (NOF) £10 HARTLEPOOL £5 ROCHDALE £5 C.PALACE £5 STOCKPORT DONCASTER £5 SOUTHPORT £6 NORTHAMPTON (LGE) (NSC) OLDHAM PORTSMOUTH (FR) £5 LEICESTER (FR) £5 YORK £5 ALL STAR XI (TEST) £5 MILLWALL £5 DARLINGTON £5 CARLISLE £6 MANSFIELD £5 ASTON V (FAC) EXETER £5 GILLINGHAM £5 CHESTER £5 WORKINGTON £7 NOTTS F (TEST) CREWE BRAD PA £5 ACCRINGTON £10 BARROW £5 </text:span><text:span text:style-name="T558">£4 EACH UNLESS STATED</text:span><text:span text:style-name="T556"> </text:span><text:span text:style-name="T558">ACCRINGTON</text:span><text:span text:style-name="T556">: 2007/08 </text:span><text:span text:style-name="T558">ALDERSHOT</text:span><text:span text:style-name="T556">:1968/69 1969/70 1970/71 1971/72 1972/73 1974/75 1975/76 1979/80 1980/81 1981/82 1984/85 1985/86 (LGE) 1986/87 (LGE) (FRT) £2 1989/90 (LGE) (FLC) £2 1990/91 1991/92 (FLC) £2 </text:span><text:span text:style-name="T558">ALL STAR XI</text:span><text:span text:style-name="T556">: 1969/70 (TEST) 1973/74 (TEST) </text:span><text:span text:style-name="T558">ARSENAL</text:span><text:span text:style-name="T556">:1964/65 (FAC) £4 1992/93 (FR) £2 </text:span><text:span text:style-name="T558">ASTON V</text:span><text:span text:style-name="T556">:1965/66 (FR) £3 1992/93 (TEST) £2 1995/96 (FLC) 2010/11 (FR) £2 2011/12 (FR) £2 2012/13 (FR) £2 </text:span><text:span text:style-name="T558">BARNET</text:span><text:span text:style-name="T556">: 1990/91 (FR) £2 1992/93 (FLC) £2 1999/00 (LGE) (P/OS/F) 2000/01 (FRT) 2005/06 </text:span><text:span text:style-name="T536">BARNSLEY</text:span><text:span text:style-name="T545">:1961/62 1962/63 1963/64 1964/65 1972/73 1980/81 (FR) £4 1992/93 1993/94 2002/03 2003/04 2011/12 2012/13 </text:span><text:span text:style-name="T536">BARROW</text:span><text:span text:style-name="T545">: 1967/68 1970/71 1971/72 £2 </text:span><text:span text:style-name="T536">BIRMINGHAM</text:span><text:span text:style-name="T545">: 1991/92 1992/93 1993/94 1998/99 (FR) £2 2005/06 (FR) £2 2007/08 (FR) £2 2011/12 2012/13 </text:span><text:span text:style-name="T536">B.STORTFORD</text:span><text:span text:style-name="T545">: 1972/73 (FAC) £4 1985/86 (FAC) £2 </text:span><text:span text:style-name="T536">BLACKBURN</text:span><text:span text:style-name="T545">: 1961/62 (FLC) 1974/75 </text:span><text:span text:style-name="T536">BLACKPOOL</text:span><text:span text:style-name="T545">: 1972/73 (WC) £2 1979/80 (FLC) £3 1981/82 1984/85 1990/91 1993/94 (FLC) £2 1996/97 2002/03 2003/04 2011/12 2012/13 </text:span></text:p>
      <text:p text:style-name="P275"><text:span text:style-name="T536">BOLTON</text:span><text:span text:style-name="T545">: 1991/92 2012/13 </text:span><text:span text:style-name="T536">BOTAFOGO</text:span><text:span text:style-name="T545">: 1989/90 (FR) £2 </text:span><text:span text:style-name="T536">BOURNEMOUTH</text:span><text:span text:style-name="T545">: 1961/62 1962/63 1963/64 1964/65 1965/66 1966/67 1967/68 1970/71 1974/75 1979/80 (LGE) (FAC) 1980/81 1981/82 1991/92 1996/97 2003/04 2004/05 </text:span><text:span text:style-name="T536">BRAD C</text:span><text:span text:style-name="T545">: 1968/69 1972/73 1973/74 1977/78 (LGE) (FLC) 1979/80 1980/81 1981/82 1991/92 2007/08 </text:span><text:span text:style-name="T536">BRAD PA</text:span><text:span text:style-name="T545">:1961/62 1962/63 1968/69 </text:span></text:p>
      <text:p text:style-name="P275"><text:span text:style-name="T545">1969/70 £3 </text:span><text:span text:style-name="T536">BRENTFORD</text:span><text:span text:style-name="T545">: 1961/62 1964/65 1965/66 1968/69 1969/70 1970/71 £2 1971/72 1973/74 1992/93 1995/96 1996/97 1999/00 (FRT) £2 2000/01 2002/03 2003/04 2004/05 2013/14 (FRT) £2 </text:span><text:span text:style-name="T536">BRIGHTON</text:span><text:span text:style-name="T545">: 1962/63 1965/66 1966/67 1967/68 1974/75 1975/76 1976/77 1985/86 (FAC) 1995/96 1999/00 (LGE) (FAC) 2003/04 2008/09 2011/12 2012/13 2014/15 (FR) £2 </text:span></text:p>
      <text:p text:style-name="P275"><text:span text:style-name="T536">BRISTOL C</text:span><text:span text:style-name="T545">: 1961/62 1962/63 1963/64 1979/80 (FLC) £2 1981/82 (FAC) 1992/93 1995/96 1996/97 2002/03 2003/04 2011/12 2012/13 </text:span><text:span text:style-name="T536">BRISTOL R</text:span><text:span text:style-name="T545">:1962/63 1963/64 1964/65 1965/66 1967/68 1992/93 1995/96 (FRT) £2 1996/97 2005/06 2008/09 </text:span><text:span text:style-name="T536">BURNLEY</text:span><text:span text:style-name="T545">: 1962/63 (FR) £3 1965/66 (FLC) £4 1985/86 1986/87 1995/96 1996/97 2011/12 2012/13 </text:span><text:span text:style-name="T536">BURTON</text:span><text:span text:style-name="T545">: 2005/06 (FAC) £2 </text:span></text:p>
      <text:p text:style-name="P275"><text:span text:style-name="T536">BATH</text:span><text:span text:style-name="T545">: 1985/86 (FAC) £2 </text:span><text:span text:style-name="T536">BURY</text:span><text:span text:style-name="T545">: 1967/68 1971/72 1972/73 1973/74 1974/75 1975/76 1976/77 1980/81 1981/82 (1000 LEAGUE MATCH) £2 1983/84 1991/92 1996/97 2005/06 2006/07 </text:span></text:p>
      <text:p text:style-name="P275"><text:span text:style-name="T536">CAMB C</text:span><text:span text:style-name="T545">: 1966/67 (HPC) </text:span><text:span text:style-name="T536">CAMB U</text:span><text:span text:style-name="T545">: 1970/71 £3 1972/73 1976/77 (SHIPP) £3 1977/78 (SHIPP) £3 1985/86 1986/87 1989/90 1992/93 2000/01 </text:span><text:span text:style-name="T536">CARDIFF</text:span><text:span text:style-name="T545">: 1986/87 1990/91 2002/03 </text:span></text:p>
      <text:p text:style-name="P275"><text:span text:style-name="T545">2010/11 (FLC) £2 2012/13 </text:span><text:span text:style-name="T536">CARLISLE</text:span><text:span text:style-name="T545">: 1962/63 1964/65 1977/78 1978/79 1985/86 (FAC) 1989/90 2008/09 2010/11 </text:span><text:span text:style-name="T536">CELTIC</text:span><text:span text:style-name="T545">: 2007/08 (FR) £3 </text:span><text:span text:style-name="T536">CHARLTON</text:span><text:span text:style-name="T545">:1965/66 (FLC) (DRAWN COVER) £51974/75 (LGE) (FAC) 1992/93 1993/94 2014/15 (FR) £2 2015/16 (FLC) £2 2016/17 2022/23 (JAN) £3 (FEB) £3 </text:span><text:span text:style-name="T536">CHESTERFIELD</text:span><text:span text:style-name="T545">: 1968/69 1969/70 1974/75 1975/76 1976/77 1977/78 </text:span></text:p>
      <text:p text:style-name="P275"><text:span text:style-name="T545">1980/81 (FAC) 1984/85 1989/90 1990/91 1995/96 1996/97 2002/03 2003/04 </text:span><text:span text:style-name="T536">CHESTER</text:span><text:span text:style-name="T545">:1968/69 1969/70 (APR) 1970/71 1971/72 1972/73 1973/74 1975/76 1976/77 1977/78 1983/84 1984/85 1985/86 1991/92 1999/00 2005/06 </text:span><text:span text:style-name="T536">CHELTENHAM</text:span><text:span text:style-name="T545">: 1996/97 (FAC) 2002/03 2005/06 2008/09 </text:span><text:span text:style-name="T536">COLCHESTER</text:span><text:span text:style-name="T545">: 1961/62 (FAC) 1962/63 1963/64 1964/65 1966/67 1967/68 1968/69 1969/70 1970/71 1971/72 1972/73 1973/74 1974/75 1975/76 1977/78 1978/79 1981/82 1983/84 1984/85 1985/86 1986/87 (LGE) (FLC) 1989/90 1996/97 (FRT) 2000/01 2002/03 2003/04 2008/09 </text:span><text:span text:style-name="T536">COVENTRY</text:span><text:span text:style-name="T545">:1961/62 1962/63 1963/64 1996/97 (FR) £2 2018/19 £2 </text:span><text:span text:style-name="T536">CRAWLEY</text:span><text:span text:style-name="T545">: 2013/14 £2 </text:span><text:span text:style-name="T536">C.PALACE</text:span><text:span text:style-name="T545">: 1961/62 1962/63 1963/64 1974/75 1975/76 1976/77 1983/84 (FLC) 1993/94 </text:span></text:p>
      <text:p text:style-name="P275"><text:span text:style-name="T545">2009/10 2011/12 2012/13 £2 </text:span><text:span text:style-name="T536">CREWE</text:span><text:span text:style-name="T545">:1963/64 1969/70 (FEB) 1970/71 1971/72 1972/73 1973/74 1979/80 1980/81 1981/82 1983/84 1984/85 1985/86 1986/87 1996/97 2008/09 2013/14 £2 </text:span><text:span text:style-name="T536">DAGENHAM</text:span><text:span text:style-name="T545">: 2008/09 (FRT) 2010/11 </text:span><text:span text:style-name="T536">DARLINGTON</text:span><text:span text:style-name="T545">:1966/67 1968/69 (JAN) £2 1969/70 1970/71 1971/72 1972/73 1973/74 1979/80 1980/81 1981/82 1983/84 1984/85 1987/88 1990/91 1991/92 1999/00 2005/06 2007/08 </text:span><text:span text:style-name="T536">DERBY</text:span><text:span text:style-name="T545">: 1967/68 (TEST) £3 1970/71 (TEST) £3 1972/73 (FAC) 1977/78 (TEST) £2 1992/93 2012/13 </text:span><text:span text:style-name="T536">DONCASTER</text:span><text:span text:style-name="T545">: 1966/67 1968/69 (LGE) (FLC) 1971/72 1972/73 1973/74 1979/80 1980/81 1983/84 1990/91 </text:span><text:span text:style-name="T536">ENFIELD</text:span><text:span text:style-name="T545">: 1962/63 (FAC) 1971/72 (FAC) £3 1996/97 (FAC) </text:span><text:span text:style-name="T536">EXETER</text:span><text:span text:style-name="T545">: 1964/65 1965/66 1968/69 1969/70 1970/71 1971/72 1972/73 </text:span></text:p>
      <text:p text:style-name="P275"><text:span text:style-name="T545">1973/74 1978/79 1984/85 1985/86 1986/87 1988/89 1991/92 (LGE) (FRT) </text:span><text:span text:style-name="T536">EVERTON</text:span><text:span text:style-name="T545">: 2006/07 (FLC) £2 </text:span><text:span text:style-name="T536">FALMOUTH</text:span><text:span text:style-name="T545">: 1967/68 (FAC) £2 </text:span><text:span text:style-name="T536">FULHAM</text:span><text:span text:style-name="T545">: 1976/77 (FLC) (BEST ON COVER) £3 1980/81 (FLC) £2 1989/90 (FRT) £2 1990/91 (FLC) £2 2009/10 (FR) £2 </text:span><text:span text:style-name="T536">FLEETWOOD</text:span><text:span text:style-name="T545">: 2016/17 </text:span><text:span text:style-name="T536">GILLINGHAM</text:span><text:span text:style-name="T545">: 1964/65 1965/66 1966/67 1967/68 1971/72 1972/73 1973/74 1974/75 </text:span></text:p>
      <text:p text:style-name="P275"><text:span text:style-name="T545">1975/76 1976/77 1977/78 (FAC) 1978/79 1989/90 1990/91 1996/97 2013/14 £2 </text:span><text:span text:style-name="T536">GOTEBORG</text:span><text:span text:style-name="T545">: 1988/89 (FR) £2 </text:span><text:span text:style-name="T536">GRIMSBY</text:span><text:span text:style-name="T545">: 1961/62 1964/65 1965/66 1966/67 1967/68 1968/69 1969/70 </text:span></text:p>
      <text:p text:style-name="P275"><text:span text:style-name="T545">1970/71 1971/72 1974/75 1975/76 1976/77 1992/93 2003/04 (FAC) £2 2005/06 </text:span><text:span text:style-name="T536">GWARDIA</text:span><text:span text:style-name="T545">: 1971/72 (FR) £3 </text:span><text:span text:style-name="T536">HALIFAX</text:span><text:span text:style-name="T545">:1961/62 1962/63 1968/69 (DEC) (FEB) 1974/75 1975/76 1980/81 1981/82 1985/86 1986/87 1989/90 1990/91 1999/00 </text:span><text:span text:style-name="T536">HARLOW</text:span><text:span text:style-name="T545">: 1991/92 (FAC) </text:span><text:span text:style-name="T536">HAPOEL</text:span><text:span text:style-name="T545">: 1963/64 (FR) </text:span><text:span text:style-name="T536">HARTLEPOOL</text:span><text:span text:style-name="T545">: 1969/70 1970/71 1971/72 1972/73 1973/74 1979/80 1980/81 </text:span></text:p>
      <text:p text:style-name="P275"><text:span text:style-name="T545">1981/82 1983/84 1984/85 1985/86 1986/87 1988/89 1990/91 1991/92 1999/00 2003/04 2008/09 </text:span><text:span text:style-name="T536">HAYES</text:span><text:span text:style-name="T545">: 1989/90 (FAC) </text:span><text:span text:style-name="T536">HEREFORD</text:span><text:span text:style-name="T545">: 1966/67 (FAC) £3 1972/73 £2 1974/75 1975/76 </text:span></text:p>
      <text:p text:style-name="P275"><text:span text:style-name="T545">1979/80 1980/81 1981/82 (P/P) (30 SEP) £10 1981/82 1982/83 1983/84 1984/85 1985/86 1986/87 1990/91 (LGE) (FAC) 2008/09 </text:span><text:span text:style-name="T536">HUDDERSFIELD</text:span><text:span text:style-name="T545">: 1961/62 (TEST) 1974/75 1979/80 </text:span></text:p>
      <text:p text:style-name="P275"><text:span text:style-name="T545">1991/92 (LGE) (P/O) 2002/03 2008/09 2012/13 </text:span><text:span text:style-name="T536">HULL</text:span><text:span text:style-name="T545">: 1961/62 1962/63 1963/64 1964/65 1965/66 1978/79 (FLC) 1982/83 1991/92 1999/00 2012/13 <text:s/>2013/14 (FR) £2 </text:span><text:span text:style-name="T536">IPSWICH</text:span><text:span text:style-name="T545">: 1971/72 (FAC)</text:span><text:span text:style-name="T551"> 1980/81 (TEST) 1990/91 (FR) £2 1991/92 (FR) £2 1999/00 (FR) £2 2001/02 (FR) £2 2004/05 (FR) £2 2009/10 (FLC) £2 2012/13 </text:span><text:span text:style-name="T536">KIDDERMINSTER</text:span><text:span text:style-name="T545">: 1965/66 (FAC) £3 </text:span><text:span text:style-name="T536">KINGSTONIAN</text:span><text:span text:style-name="T545">: 1992/93 (FAC) £2 </text:span><text:span text:style-name="T538">KETTERING</text:span><text:span text:style-name="T551">:</text:span><text:span text:style-name="T545">1975/76 (SHIPP) £4 </text:span><text:span text:style-name="T536">LEEDS</text:span><text:span text:style-name="T545">: 1973/74 (FAC) 1985/86 (FAC) 1988/89 (FLC) 2008/09 2011/12 2012/13 </text:span><text:span text:style-name="T536">LEICESTER</text:span><text:span text:style-name="T545">: 1964/65 (FLC) £5 1971/72 (TEST) £2 1975/76 (TEST) £2 1987/88 (TEST) £2 1989/90 (FR) £2 1992/93 (LGE) (FLC) £2 1993/94 ((LGE) AIT) £2 1996/97 (FR) £2 1997/98 (FR) £2 2004/05 (FR) £2 2008/09 2009/10 2010/11 (FR) £2 2011/12 </text:span><text:span text:style-name="T536">LINCOLN</text:span><text:span text:style-name="T545">: 1961/62 1968/69 1969/70 1970/71 1971/72 1972/73 1973/74 1976/77 (LGE) (APR) (SHIPP) £3 1977/78 1978/79 1979/80 1980/81 1981/82 (GC) £2 1986/87 1999/00 </text:span></text:p>
      <text:p text:style-name="P275"><text:span text:style-name="T545">2005/06 2007/08 </text:span><text:span text:style-name="T536">LIVERPOOL</text:span><text:span text:style-name="T545">: 1991/92 (FLC) 2008/09 (FR) £2 </text:span><text:span text:style-name="T536">LUTON</text:span><text:span text:style-name="T545">: 1963/64 1964/65 1969/70 (FLC) £2 1991/92 (TEST) 1992/931996/97 2003/04 </text:span><text:span text:style-name="T536">MAIDSTONE</text:span><text:span text:style-name="T545">: 1989/90 £2 1990/91 </text:span><text:span text:style-name="T536">MACCLESFIELD</text:span><text:span text:style-name="T545">: 1999/00 2005/06 2007/08 </text:span><text:span text:style-name="T536">MAN CITY</text:span><text:span text:style-name="T545">: 1980/81 (FAC) </text:span><text:span text:style-name="T536">MAN UTD</text:span><text:span text:style-name="T545">: 2005/06 (TEST) £3 2011/12 (FR) £3 2012/13 (FR) £2 </text:span><text:span text:style-name="T536">MANSFIELD</text:span><text:span text:style-name="T545">:1963/64 1964/65 1965/66 1966/67 1967/68 1972/73 1975/76 1976/77 (LGE) (FR) £10 1980/81 1981/82 1983/84 1984/85 1985/86 1999/00 2002/03 2005/06 <text:s/></text:span><text:span text:style-name="T536">MIDDLESBROUGH</text:span><text:span text:style-name="T545">: 1963/64 (FR) £4 1966/67 1974/75 (FAC) </text:span></text:p>
      <text:p text:style-name="P275"><text:span text:style-name="T545">1978/79 (FLC) £2 1991/92 (FLC) 2011/12 (FLC) £2 2012/13 </text:span><text:span text:style-name="T536">MILLWALL</text:span><text:span text:style-name="T545">:1962/63 1963/64 1965/66 1975/76 1990/91 (FR) £2 1992/93 1993/94 1996/97 (LGE) (FLC) £2 2008/09 2011/12 </text:span></text:p>
      <text:p text:style-name="P275"><text:span text:style-name="T545">2012/13 2016/17 £2 </text:span><text:span text:style-name="T536">M.K.DONS</text:span><text:span text:style-name="T545">: 2007/08 2008/09 2010/11 (P/O) 2013/14 £2 </text:span><text:span text:style-name="T536">ITALIAN OLY XI</text:span><text:span text:style-name="T545">: 1967/68 (FR) </text:span><text:span text:style-name="T536">NEWCASTLE</text:span><text:span text:style-name="T545">: 1977/78 (FAC)1988/89 (FR) £2 1991/92 (FLC) £2 1992/93 2009/10 (FLC) £2 </text:span><text:span text:style-name="T536">NOTTS FOREST</text:span><text:span text:style-name="T545">:1975/76 (FAC) 1993/94 £2 1999/00 (FR) £2 2001/02 (FR) £2 2004/05 (FR) £2 2010/11 (FR) £2 2011/12 2012/13 </text:span><text:span text:style-name="T536">NORTHAMPTON</text:span><text:span text:style-name="T545">:1961/62 (LGE) (NSC) £3 1962/63 1963/64 (NSC) £3 1967/68 (LGE) (FLC) £2 1969/70 1970/71 1971/72 1972/73(LGE) (FAC) 1973/74 1976/77 1979/80 1980/81 1981/82 1982/83 1984/85 1985/86 (LGE) (FLC) </text:span></text:p>
      <text:p text:style-name="P275"><text:span text:style-name="T545">1986/87 1987/88 (FR) £3 1988/89 (FRT) 1990/91 1998/99 (FRT) 1999/00 2002/03 2005/06 2008/09 </text:span><text:span text:style-name="T536">NORWICH</text:span><text:span text:style-name="T545">: 1961/62 (FR) £3 1963/64 (NIC) £5 1975/76 (FR) £2 1986/87 (FLC) 1997/98 (FR) £2 2002/03 (FR) £2 2003/04 (FR) £2 2011/12 (FR) £2 2012/13 (FAC) £2 (FR) £2 </text:span><text:span text:style-name="T536">NOTTS C</text:span><text:span text:style-name="T545">: 1961/62 1962/63 1963/64 1968/69 1969/70 1970/71 1981/82 (GC) £2 1992/93 1993/94 1995/96 1996/97 (P/P+ UPDATE) £2 2002/03 2003/04 </text:span><text:span text:style-name="T536">NEWPORT</text:span><text:span text:style-name="T545">: 1961/62 1968/69 1969/70 1970/71 1972/73 1973/74 1987/88 </text:span><text:span text:style-name="T536">ODENSE</text:span><text:span text:style-name="T545">: 1961/62 (FR) <text:s/></text:span><text:span text:style-name="T536">OLDHAM</text:span><text:span text:style-name="T545">: 1963/64 1964/65 1965/66 </text:span></text:p>
      <text:p text:style-name="P275"><text:span text:style-name="T545">1966/67 1967/68 1969/70 1970/71 2000/01 2002/03 2003/04 2008/09 2013/14 £2 </text:span><text:span text:style-name="T536">OXFORD</text:span><text:span text:style-name="T545">: 1965/66 1966/67 (LGE) (FLC) £3 1967/68 1976/77 1978/79 1992/93 1993/94 1995/96 2005/06 (DEC) </text:span><text:span text:style-name="T536">ORIENT</text:span><text:span text:style-name="T545">:1966/67 1967/68 1985/86 1986/87 1991/92 1998/99 (FRT) 1999/00 2008/09 2010/11 </text:span><text:span text:style-name="T536">PLYMOUTH</text:span><text:span text:style-name="T545">:1969/70 (FAC) £2 1973/74 (FR) £8 1974/75 1977/78 1987/88 (FLC) £2 </text:span></text:p>
      <text:p text:style-name="P275"><text:span text:style-name="T545">1996/97 1999/00 2009/10 £2 </text:span><text:span text:style-name="T536">PORTSMOUTH</text:span><text:span text:style-name="T545">: 1961/62 1967/68 (FAC) 1976/77 1977/78 1979/80 1992/93 1993/94 (LGE) (FLC) 2011/12 </text:span><text:span text:style-name="T536">PORT V</text:span><text:span text:style-name="T545">: 1961/62 1962/63 1963/64 1964/65 </text:span></text:p>
      <text:p text:style-name="P275"><text:span text:style-name="T545">1968/69 1969/70 (APR) 1974/75 1975/76 1976/77 1979/80 1980/81 1981/82 1984/85 1985/86 2003/04 2015/16 £2 </text:span><text:span text:style-name="T536">PRESTON</text:span><text:span text:style-name="T545">: 1974/75 1975/76 1976/77 1977/78 1985/86 1986/87 1996/97 2009/10 </text:span><text:span text:style-name="T536">Q.P.R</text:span><text:span text:style-name="T545">: 1961/62 1962/63 1963/64 1964/65 (LGE) (FAC) 1965/66 1966/67 1968/69 (FLC) £2 1990/91 (FLC) £2 2002/03 2003/04 2013/14 (FR) £2 2021/22 (LGE)</text:span><text:span text:style-name="T536">READING</text:span><text:span text:style-name="T545">: 1962/63 1963/64 1964/65 1965/66 1966/67 1967/68 1971/72 1972/73 1973/74 1976/77 (LGE) (FLC) (FLCR) 1990/91 (FR) £2 1991/92 (LGE) (FAC) 2009/10 2011/12 2013/14 (FLC) £2 </text:span><text:span text:style-name="T536">REDDITCH</text:span><text:span text:style-name="T545">: 1971/72 (FAC) £3 </text:span><text:span text:style-name="T536">ROCHDALE</text:span><text:span text:style-name="T545">:1968/69 1979/80 1980/81 1981/82 1984/85 1986/87 1989/90 1990/91 1999/00 2015/16 £2 </text:span><text:span text:style-name="T536">ROTHERHAM</text:span><text:span text:style-name="T545">: 1973/74 1975/76 1976/77 1977/78 1996/97 1999/00 2010/11 (FLC) £2 </text:span><text:span text:style-name="T536">SAILSBURY</text:span><text:span text:style-name="T545">: 1964/65 (FAC) £3 </text:span><text:span text:style-name="T536">SCARBOROUGH</text:span><text:span text:style-name="T545">: 1987/88 1988/89 1989/90 </text:span><text:span text:style-name="T536">SCUNTHORPE</text:span><text:span text:style-name="T545">: 1964/65 1965/66 1966/67 1967/68 1968/69 1969/70 1970/71 1971/72 1973/74 (LGE) 1979/80 1980/81 1981/82 1984/85 1985/86 1986/87 1989/90 1990/91 2008/09 2016/17 </text:span><text:span text:style-name="T536">SEVILLE</text:span><text:span text:style-name="T545">: 1986/87 (FR) £2 </text:span><text:span text:style-name="T536">SHEFF UTD</text:span><text:span text:style-name="T545">: 1961/62 (FAC) 1972/73 (WC) £2 1981/82 2013/14 £2 </text:span><text:span text:style-name="T536">SHEFF WED</text:span><text:span text:style-name="T545">: 1975/76 <text:s/>1977/78 (SHIPP) £3 1978/79 1996/97 (FR) £2 1999/00 (FR) £2 2003/04 £2 2012/13 </text:span><text:span text:style-name="T536">SHREWSBURY</text:span><text:span text:style-name="T545">: 1961/62 1962/63 1963/64 1964/65 1965/66 1966/67 1967/68 1975/76 1976/77 1977/78 1978/79 (DEC) 1991/92 (LGE) (FRT) £2 1995/96 1996/97 1999/00 2007/08 2013/14 £2 </text:span><text:span text:style-name="T536">SOUTHAMPTON</text:span><text:span text:style-name="T545">: 1996/97 (FLC) 2007/08 (FLC) £2 </text:span><text:span text:style-name="T536">SOUTHEND</text:span><text:span text:style-name="T545">: 1961/62 1962/63 1963/64 1964/65 1965/66 1968/69 1969/70 1970/71 1971/72 1973/74 (FAC) 1974/75 1975/76 (LGE) (FLC) 1980/81 1984/85 1985/86 1986/87 1992/93 1993/94 1999/00 2008/09 2012/13 (FLC) £2 </text:span><text:span text:style-name="T536">SOUTHPORT</text:span><text:span text:style-name="T545">: 1967/68 1970/71 1971/72</text:span><text:span text:style-name="T556"> 1972/73 £2 </text:span><text:span text:style-name="T536">SPANDAUER</text:span><text:span text:style-name="T545">: 1963/64 (FR) </text:span><text:span text:style-name="T536">SUMMER ISSUES 1974</text:span><text:span text:style-name="T545">: NO 1, NO 2, NO 3, NO 10, NO 12 </text:span><text:span text:style-name="T547">£2 EACH</text:span><text:span text:style-name="T545"> </text:span><text:span text:style-name="T536">ST.MIRREN</text:span><text:span text:style-name="T545">: 1964/65 (TEST) </text:span><text:span text:style-name="T538">ST.NEOTS</text:span><text:span text:style-name="T551">: 1968/69 (HPC) (SOF) £20 </text:span><text:span text:style-name="T538">STEVENAGE</text:span><text:span text:style-name="T551">: 2013/14 £2 2023/24 £2 </text:span><text:span text:style-name="T536">STOCKPORT</text:span><text:span text:style-name="T545">:1967/68 1970/71 1971/72 1972/73 1973/74 1979/80 1980/81 1981/82 1983/84 1984/85 1986/87 1990/91 1996/97 2002/03 2005/06 2007/08 2008/09 20010/11 (FAC) £2 </text:span><text:span text:style-name="T536">STOKE</text:span><text:span text:style-name="T545">: 1983/84 (FLC) 1991/92 (LGE) (FRT) 1993/94 </text:span><text:span text:style-name="T536">SUNDERLAND</text:span><text:span text:style-name="T545">: 1992/93 2009/10 (FR) £2 </text:span><text:span text:style-name="T536">SWANSEA</text:span><text:span text:style-name="T545">: 1964/65 (FAC) 1965/66 1966/67 1968/69 1969/70 1973/74 1978/79 1986/87 1991/92 1995/96 (LGE) (FLC) £2 1999/00 2006/07 (FRT) £2 2010/11 (FLC) £2 </text:span><text:span text:style-name="T536">SWINDON</text:span><text:span text:style-name="T545">: 1961/62 1962/63 1965/66 1966/67 1967/68 1974/75 1984/85 1985/86 1992/93 1995/96 2000/01 2003/04 2005/06 (FRT) £2 2008/09 2013/14 £2 </text:span><text:span text:style-name="T536">TORQUAY</text:span><text:span text:style-name="T545">:1961/62 1966/67 1967/68 1972/73 1973/74 1980/81 1981/82 1983/84 1985/86 1986/87 1990/91 1991/92 1999/00 </text:span><text:span text:style-name="T536">TOTTENHAM</text:span><text:span text:style-name="T545">: 1988/89 (FR) £2 1990/91 (FR) £2 1993/94 (FAC) (FR) £2 1998/99 (FR) £2 2000/01 (FR) £2 2001/02 (FR) £2 2009/10 (FR) £2 </text:span><text:span text:style-name="T536">TRANMERE</text:span><text:span text:style-name="T545">:1967/68 1974/75 (LGE) (FAC) 1976/77 1977/78 1978/79 1979/80 1980/81 1981/82 1984/85 1985/86 1986/87 1992/93 (LGE) (AIT) £2 1993/94 (LGE) 2002/03 2003/04 2004/05 2008/09 2013/14 £2 </text:span><text:span text:style-name="T536">WATFORD</text:span><text:span text:style-name="T545">: 1961/62 1962/63 1963/64 (LGE) (FAC) 1964/65 1965/66 1966/67 1967/68 1974/75 1978/79 1992/93 1996/97 (JAN) (MAR) £2 2012/13 2013/14 (FR) £2 </text:span><text:span text:style-name="T536">WALSALL</text:span><text:span text:style-name="T545">:1963/64 1964/65 1965/66 £5 1966/67 1967/68 1974/75 1975/76 1979/80 1981/82 (FAC) 1990/91 1996/97 (LGE) (FRT) £2 2004/05 2008/09 2013/14 £2 </text:span><text:span text:style-name="T536">WEYMOUTH</text:span><text:span text:style-name="T545">: 1974/75 (FAC) (FACR) </text:span><text:span text:style-name="T536">W.HAM</text:span><text:span text:style-name="T545">: 1967/68 (FR) £3 1992/93 1995/96 (TEST) £2 2001/02 (TEST) £2 2004/05 (FR) £2 2008/09 (FR) £2 2010/11 (FR) £2 </text:span><text:span text:style-name="T536">W.B.A</text:span><text:span text:style-name="T545">: 1965/66 (FLCS/F) (CR) £4 1968/69 (FLC) £2 1974/75 (TEX) 1985/86 (FR) £3 1988/89 (FLC) £2 1991/92 <text:s/>2009/10 </text:span><text:span text:style-name="T536">WIGAN</text:span><text:span text:style-name="T545">: 1980/81 1981/82 1991/92 2000/01 2002/03 </text:span><text:span text:style-name="T536">WINSFORD</text:span><text:span text:style-name="T545">: 1975/76 (FAC) </text:span><text:span text:style-name="T536">WIMBLEDON</text:span><text:span text:style-name="T545">:1970/71 (FAC) £4 1980/81 1981/82 (GC) £3 1991/92 (FLC) £2 2018/19 £2 </text:span><text:span text:style-name="T536">WOLVES</text:span><text:span text:style-name="T545">: 1986/87 1992/93 </text:span><text:span text:style-name="T536">WORKINGTON</text:span><text:span text:style-name="T545">: 1964/65 1965/66 1966/67 1968/69 (FEB) £3 1969/70 1970/71 1971/72 £2 1972/73 1973/74 </text:span><text:span text:style-name="T536">WREXHAM</text:span><text:span text:style-name="T545">: 1962/63 1963/64 1968/69 1969/70 1974/75 1975/76 1976/77 1977/78 1983/84 1984/85 1985/86 1986/87 1990/91 1991/92 (FRT) (MAR 17) £2 1996/97 (LGE) ( UPDATE 11 FEB) (FAC) 2003/04 </text:span><text:span text:style-name="T536">WYCOMBE</text:span><text:span text:style-name="T545">: 1990/91 (FAC) 1996/97 2002/03 2003/04 2007/08 </text:span><text:span text:style-name="T536">YEOVIL</text:span><text:span text:style-name="T545">: 2008/09 </text:span><text:span text:style-name="T536">YORK</text:span><text:span text:style-name="T545">: 1965/66 1968/69 1969/70 1970/71 1976/77 1979/80 1980/81 1981/82 1990/91 1995/96 1999/00</text:span></text:p>
      <text:p text:style-name="P446">117</text:p>
      <text:p text:style-name="P446"><text:soft-page-break/>CHESTERFIELD AWAYS COLLECTION</text:p>
      <text:p text:style-name="P447"/>
      <text:p text:style-name="P275"><text:span text:style-name="T538">ASTON V</text:span><text:span text:style-name="T551">: 1970/71 </text:span><text:span text:style-name="T538">BRENTFORD</text:span><text:span text:style-name="T551">: 1969/70 </text:span><text:span text:style-name="T538">BARNSLEY</text:span><text:span text:style-name="T551">: 1971/72 (LGE) (FAC) £2 </text:span><text:span text:style-name="T538">BLACKBURN</text:span><text:span text:style-name="T551">: 1971/72 £2 </text:span><text:span text:style-name="T538">BRIGHTON</text:span><text:span text:style-name="T551">: 1970/71 1971/72 1973/74 1974/75 </text:span><text:span text:style-name="T538">BRISTOL R</text:span><text:span text:style-name="T551">: 1970/71 £2 </text:span><text:span text:style-name="T538">BURY</text:span><text:span text:style-name="T551">: 1975/76 </text:span><text:span text:style-name="T538">BRAD C</text:span><text:span text:style-name="T551">: 1971/72 </text:span><text:span text:style-name="T538">CHARLTON</text:span><text:span text:style-name="T551">: 1972/73 </text:span><text:span text:style-name="T538">CAMB U</text:span><text:span text:style-name="T551">: 1973/74 </text:span><text:span text:style-name="T538">CREWE</text:span><text:span text:style-name="T551">: 1969/70 </text:span><text:span text:style-name="T538">COLCHESTER</text:span><text:span text:style-name="T551">: 1974/75</text:span><text:span text:style-name="T538">DONCASTER</text:span><text:span text:style-name="T551">: 1970/71 </text:span><text:span text:style-name="T538">FULHAM</text:span><text:span text:style-name="T551">: 1970/71 </text:span><text:span text:style-name="T538">GRIMSBY</text:span><text:span text:style-name="T551">: 1974/75 </text:span><text:span text:style-name="T538">HUDDERSFIELD</text:span><text:span text:style-name="T551">: 1973/74</text:span><text:span text:style-name="T538">HEREFORD</text:span><text:span text:style-name="T551">: 1974/75 </text:span><text:span text:style-name="T538">MANSFIELD</text:span><text:span text:style-name="T551">: 1970/71 (FLC) £3 1971/72 (LGE) £2 (FLC) £4 </text:span><text:span text:style-name="T538">NOTTS C</text:span><text:span text:style-name="T551">: 1972/73 </text:span><text:span text:style-name="T538">OLDHAM</text:span><text:span text:style-name="T551">: 1971/72 £2 </text:span><text:span text:style-name="T538">PORT V</text:span><text:span text:style-name="T551">: 1970/71 £2 1971/72 £2 </text:span><text:span text:style-name="T538">PLYMOUTH</text:span><text:span text:style-name="T551">: 1970/71 £2 </text:span><text:span text:style-name="T538">ROTHERHAM</text:span><text:span text:style-name="T551">: 1971/72 </text:span><text:span text:style-name="T538">ROCHDALE</text:span><text:span text:style-name="T551">: 1971/72 £2 </text:span><text:span text:style-name="T538">SHREWSBURY</text:span><text:span text:style-name="T551">: 1970/71 1971/72 £2 </text:span><text:span text:style-name="T538">STOKE</text:span><text:span text:style-name="T551">: 1971/72 (FAC) £2 </text:span><text:span text:style-name="T538">SCUNTHORPE</text:span><text:span text:style-name="T551">: 1968/69 </text:span><text:span text:style-name="T538">TRANMERE</text:span><text:span text:style-name="T551">: 1974/75 </text:span><text:span text:style-name="T538">TORQUAY</text:span><text:span text:style-name="T551">: 1970/71</text:span><text:span text:style-name="T538">WATFORD</text:span><text:span text:style-name="T551">: 1973/74 </text:span><text:span text:style-name="T538">WALSALL</text:span><text:span text:style-name="T551">: 1970/71 1974/75 </text:span><text:span text:style-name="T538">WREXHAM</text:span><text:span text:style-name="T551">: 1967/68 1970/71 £2 1974/75 </text:span><text:span text:style-name="T538">YORK</text:span><text:span text:style-name="T551">: 1971/72</text:span></text:p>
      <text:p text:style-name="P190"/>
      <text:p text:style-name="P448">WALSALL AWAYS COLLECTION</text:p>
      <text:p text:style-name="P449"/>
      <text:p text:style-name="P275"><text:span text:style-name="T558">ASTON V</text:span><text:span text:style-name="T556">: 1971/72 </text:span><text:span text:style-name="T558">BLACKBURN</text:span><text:span text:style-name="T556">: 1972/73 </text:span><text:span text:style-name="T558">BURY</text:span><text:span text:style-name="T556">: 1961/62 1967/68 (LGE) </text:span><text:span text:style-name="T558">BOURNEMOUTH</text:span><text:span text:style-name="T556">: 1960/61 1963/64 1964/65 1965/66 1966/67 1967/68 1968/69 </text:span><text:span text:style-name="T558">BRIGHTON</text:span><text:span text:style-name="T556">: 1961/62 </text:span></text:p>
      <text:p text:style-name="P275"><text:span text:style-name="T556">1966/67 1967/68 1968/69 1969/70 (LGE) </text:span><text:span text:style-name="T558">BRISTOL C</text:span><text:span text:style-name="T556">: 1960/61 1963/64 1964/65 </text:span><text:span text:style-name="T558">BRAD C</text:span><text:span text:style-name="T556">: 1960/61 (DEC) £5 (MAR) £4 1969/70 </text:span><text:span text:style-name="T558">BOLTON</text:span><text:span text:style-name="T556">: 1972/73 </text:span><text:span text:style-name="T558">BRISTOL R</text:span><text:span text:style-name="T556">: 1963/64 1964/65 </text:span></text:p>
      <text:p text:style-name="P275"><text:span text:style-name="T556">1965/66 1966/67 1967/68 1968/69 1969/70 </text:span><text:span text:style-name="T558">BRENTFORD</text:span><text:span text:style-name="T556">: 1960/61 1963/64 1964/65 1965/66 1972/73 </text:span><text:span text:style-name="T558">BARNSLEY</text:span><text:span text:style-name="T556">: 1960/61 1963/64 1964/65 1968/69 1969/70 1971/72 </text:span></text:p>
      <text:p text:style-name="P275"><text:span text:style-name="T558">CHELSEA</text:span><text:span text:style-name="T556">:1962/63 </text:span><text:span text:style-name="T558">C.PALACE</text:span><text:span text:style-name="T556">: 1963/64 1967/68 (FAC) </text:span><text:span text:style-name="T558">COVENTRY</text:span><text:span text:style-name="T556">: 1960/61 1963/64 </text:span><text:span text:style-name="T558">CHESTERFIELD</text:span><text:span text:style-name="T556">:1960/61 </text:span><text:span text:style-name="T558">CHARLTON</text:span><text:span text:style-name="T556">: 1961/62 1962/63 </text:span><text:span text:style-name="T558">CARDIFF</text:span><text:span text:style-name="T556">: 1962/63 </text:span></text:p>
      <text:p text:style-name="P275"><text:span text:style-name="T558">COLCHESTER</text:span><text:span text:style-name="T556">: 1964/65 </text:span><text:span text:style-name="T558">CREWE</text:span><text:span text:style-name="T556">: 1963/64 1968/69 </text:span><text:span text:style-name="T558">DARLINGTON</text:span><text:span text:style-name="T556">: 1966/67 </text:span><text:span text:style-name="T558">DERBY</text:span><text:span text:style-name="T556">: 1961/62 1</text:span><text:span text:style-name="T558">DONCASTER</text:span><text:span text:style-name="T556">: 1966/67 </text:span><text:span text:style-name="T558">EXETER</text:span><text:span text:style-name="T556">: 1965/66 </text:span><text:span text:style-name="T558">FULHAM</text:span><text:span text:style-name="T556">: 1961/62 (FAC) </text:span></text:p>
      <text:p text:style-name="P275"><text:span text:style-name="T558">GRIMSBY</text:span><text:span text:style-name="T556">: 1960/61 1962/63 1964/65 1965/66 1966/67 1967/68 </text:span><text:span text:style-name="T558">GILLINGHAM</text:span><text:span text:style-name="T556">: 1964/65 1965/66 1966/67 1967/68 1968/69 </text:span><text:span text:style-name="T558">HUDDERSFIELD</text:span><text:span text:style-name="T556">: 1962/63 </text:span><text:span text:style-name="T558">HULL</text:span><text:span text:style-name="T556">: 1960/61 1963/64 1964/65 1965/66 </text:span><text:span text:style-name="T558">IPSWICH</text:span><text:span text:style-name="T556">: 1963/64 (FLC) £4 </text:span><text:span text:style-name="T558">KETTERING</text:span><text:span text:style-name="T556">: 1972/73 (FAC) £2 </text:span><text:span text:style-name="T558">LEICESTER RES</text:span><text:span text:style-name="T556">: 1967/68 £3 </text:span><text:span text:style-name="T558">LUTON</text:span><text:span text:style-name="T556">: 1961/62 1962/63 1963/64 1964/65 1968/69 </text:span><text:span text:style-name="T558">MILLWALL</text:span><text:span text:style-name="T556">: 1961/62 (FLC) 1963/64 1965/66 </text:span><text:span text:style-name="T558">MANSFIELD</text:span><text:span text:style-name="T556">: 1965/66 1966/67 1967/68 1968/69 1969/70 </text:span><text:span text:style-name="T558">MIDDLESBROUGH</text:span><text:span text:style-name="T556">: 1966/67 £2 </text:span><text:span text:style-name="T558">NORWICH</text:span><text:span text:style-name="T556">: 1961/62 1962/63 </text:span><text:span text:style-name="T558">NEWCASTLE</text:span><text:span text:style-name="T556">: 1961/62 1962/63</text:span><text:span text:style-name="T560"> </text:span></text:p>
      <text:p text:style-name="P275"><text:span text:style-name="T558">NOTTS C</text:span><text:span text:style-name="T556">: 1960/61 1963/64 1972/73 </text:span><text:span text:style-name="T558">OLDHAM</text:span><text:span text:style-name="T556">: 1963/64 1964/65 1965/66 (NOV) £5 (MAR) £3 1966/67 £2 1967/68 £2 1968/69 £2 1972/73 £2 </text:span><text:span text:style-name="T558">ORIENT</text:span><text:span text:style-name="T556">: 1961/62 1967/68 1969/70 (LGE) (FAC) £2 </text:span><text:span text:style-name="T558">OXFORD</text:span><text:span text:style-name="T556">: 1964/65 (FLC) 1965/66 1966/67 1967/68 </text:span><text:span text:style-name="T558">PLYMOUTH</text:span><text:span text:style-name="T556">: 1961/62 1962/63 1968/69 £2 </text:span><text:span text:style-name="T558">PETERBOROUGH</text:span><text:span text:style-name="T556">: 1963/64 1964/65 1965/66 1966/67 1967/68 </text:span><text:span text:style-name="T558">PORT V</text:span><text:span text:style-name="T556">: 1972/73 </text:span><text:span text:style-name="T558">PORTSMOUTH</text:span><text:span text:style-name="T556">: 1962/63 </text:span><text:span text:style-name="T558">PRESTON</text:span><text:span text:style-name="T556">: 1961/62 </text:span><text:span text:style-name="T558">Q.P.R</text:span><text:span text:style-name="T556">: 1960/61 (SLCR) 1963/64 (MAY) £3 1964/65 1965/66 (LGE) £2 (FLC) £5 1966/67 £2 </text:span><text:span text:style-name="T558">ROTHERHAM</text:span><text:span text:style-name="T556">: 1961/62 1962/63 1968/69 </text:span></text:p>
      <text:p text:style-name="P275"><text:span text:style-name="T556">1969/70 1972/73 </text:span><text:span text:style-name="T558">ROCHDALE</text:span><text:span text:style-name="T556">: 1969/70 £3 1972/73 £2 </text:span><text:span text:style-name="T558">READING</text:span><text:span text:style-name="T556">: 1960/61 1964/65 1965/66 1966/67 1967/68 1968/69 1969/70 1976/77 </text:span><text:span text:style-name="T558">SWINDON</text:span><text:span text:style-name="T556">: 1960/61 1965/66 1966/67 1967/68 </text:span></text:p>
      <text:p text:style-name="P275"><text:span text:style-name="T556">1968/69 </text:span><text:span text:style-name="T558">SOUTHEND</text:span><text:span text:style-name="T556">: 1960/61 1963/64 1964/65 1965/66 1972/73 </text:span><text:span text:style-name="T558">STOCKPORT</text:span><text:span text:style-name="T556">: 1967/68 1968/69 </text:span><text:span text:style-name="T558">SHREWSBURY</text:span><text:span text:style-name="T556">: 1960/61 1968/69 1969/70 1972/73 </text:span><text:span text:style-name="T558">SUNDERLAND</text:span><text:span text:style-name="T556">: 1961/62 (LGE) 1962/63 </text:span><text:span text:style-name="T558">SCUNTHORPE</text:span><text:span text:style-name="T556">: 1962/63 1966/67 </text:span><text:span text:style-name="T558">SHEFF U</text:span><text:span text:style-name="T556">: 1966/67 (FLC) </text:span><text:span text:style-name="T558">SOUTHAMPTON</text:span><text:span text:style-name="T556">: 1961/62 1962/63 </text:span><text:span text:style-name="T558">SWANSEA</text:span><text:span text:style-name="T556">: 1961/62 £4 1962/63 £4 1965/66 £3 1966/67 £3 1968/69 (SOF) £2 </text:span></text:p>
      <text:p text:style-name="P275"><text:span text:style-name="T558">SOUTHPORT</text:span><text:span text:style-name="T556">:1967/68 1968/69 1969/70 1972/73 £2 </text:span><text:span text:style-name="T558">STOKE</text:span><text:span text:style-name="T556">: 1961/62 1962/63 1965/66 (FAC) </text:span><text:span text:style-name="T558">TORQUAY</text:span><text:span text:style-name="T556">: 1960/61 1966/67 1967/68 1968/69 1969/70 </text:span><text:span text:style-name="T558">TRANMERE</text:span><text:span text:style-name="T556">: 1960/61 1967/68 £2 1968/69 £2 </text:span><text:span text:style-name="T558">WREXHAM</text:span><text:span text:style-name="T556">: 1963/64 1974/75 </text:span><text:span text:style-name="T558">WORKINGTON</text:span><text:span text:style-name="T556">: 1965/66 1966/67 </text:span><text:span text:style-name="T558">WATFORD</text:span><text:span text:style-name="T556">: 1960/61 1963/64 1965/66 1966/67 1967/68 1968/69 1972/73 </text:span><text:span text:style-name="T558">YORK</text:span><text:span text:style-name="T556">: 1972/73</text:span></text:p>
      <text:p text:style-name="P191"/>
      <text:p text:style-name="P444">NEW NON LEAGUE COLLECTION ALL £2 EACH UNLESS STATED</text:p>
      <text:p text:style-name="P429"/>
      <text:p text:style-name="P275"><text:span text:style-name="T536">ASHBY INS</text:span><text:span text:style-name="T545">: 1973/74 ALFRETON </text:span><text:span text:style-name="T536">ASHFORD</text:span><text:span text:style-name="T545">: 1966/67 MARGATE </text:span><text:span text:style-name="T536">ATTENBOROUGH</text:span><text:span text:style-name="T545">: 1976/77 SUTTON T </text:span><text:span text:style-name="T536">ANDOVER</text:span><text:span text:style-name="T545">: 1972/73 TROWBRIDGE 1975/76 SWAYTHLING 1976/77 TONBRIDGE 1978/79 TROWBRIDGE </text:span><text:span text:style-name="T536">ALTON</text:span><text:span text:style-name="T545">: 1976/77 HOUNSLOW </text:span><text:span text:style-name="T536">ATHERSTONE</text:span><text:span text:style-name="T545">: 1976/77 NUNEATON 1977/78 STAFFORD </text:span><text:span text:style-name="T536">ALTRINCHAM</text:span><text:span text:style-name="T545">: 1978/79 MORECAMBE £1 GAINSBOROUGH £1 1979/80 WEALDSTONE (S/S) </text:span><text:span text:style-name="T536">ARNOLD</text:span><text:span text:style-name="T545">: 1973/74 EASTWOOD </text:span><text:span text:style-name="T536">ASHFORD</text:span><text:span text:style-name="T545">: 1960/61 MARGATE (LGE) (LC) 1961/62 HASTINGS 1962/63 MARGATE (KFC) CANTERBURY (SLMRK) </text:span><text:span text:style-name="T536">BARKING</text:span><text:span text:style-name="T545">: 1978/79 ALDERSHOT (FAC) </text:span><text:span text:style-name="T536">BRIGG T</text:span><text:span text:style-name="T545">: 1977/78 F.CELTIC (FAC) </text:span><text:span text:style-name="T536">BRIDPORT</text:span><text:span text:style-name="T545">: 1976/77 BARNSTAPLE FROME DAWLISH POOLE (MFCF) WELTON 1977/78 HEAVETREE (WLC) WESTON.S.M MANGOTSFIELD 1978/79 MANGOTSFIELD 1979/80 DAWLISH </text:span><text:span text:style-name="T536">BARNET</text:span><text:span text:style-name="T545">: 1960/61 C.CASUALS (LASC) 1963/64 HOUNSLOW 1964/65 HOUNSLOW (LGE) (LCC) 1965/66 DEAL 1966/67 CHELTENHAM 1974/75 MAIDSTONE 1976/77 TONBRIDGE £1 ROMFORD £1 POOLE £1 </text:span><text:span text:style-name="T536">BURY T</text:span><text:span text:style-name="T545">:1971/72 CHELTENHAM 1972/73L.LEAMINGTON KIDDERMINSTER LOWESTOFT REDDITCH 1977/78 SAFFRON W £1 SUDBURY £1 </text:span><text:span text:style-name="T536">BRENTWOOD</text:span><text:span text:style-name="T545"> 1967/68 BARNET (EPFC) 1969/70 BARNET (EPFC) </text:span></text:p>
      <text:p text:style-name="P275"><text:span text:style-name="T536">B.STORTFORD</text:span><text:span text:style-name="T545">:1967/68 HOUNSLOW </text:span><text:span text:style-name="T536">BROMSGROVE</text:span><text:span text:style-name="T545">: 1972/73 ILKESTONE BURY T 1974/75 BATH (BCCF) KIDDERMINSTER (LGE) (BCC) CHELTENHAM 1976/77 WITNEY </text:span></text:p>
      <text:p text:style-name="P275"><text:span text:style-name="T545">1978/79 HEDNESFORD RES £1 STOURBRIDGE £1 MINEHEAD </text:span><text:span text:style-name="T536">BRIERLEY H</text:span><text:span text:style-name="T545">: 1975/76 ALVECHURCH 1976/77 LYE WARLEY 1979/80 ROTHWELL BELPER </text:span><text:span text:style-name="T536">BURNHAM</text:span><text:span text:style-name="T545">: 1975/76 WILLESDEN RES 1978/79 WOKINGHAM (MBLC) £1 </text:span><text:span text:style-name="T536">BROMLEY</text:span><text:span text:style-name="T545">: 1972/73 LEYTONSTONE £1 </text:span><text:span text:style-name="T536">CRAWLEY</text:span><text:span text:style-name="T545">: 1974/75 HORSHAM (SPC) </text:span><text:span text:style-name="T536">CROYDON</text:span><text:span text:style-name="T545">: 1976/77 SHEPPY (FAT)</text:span></text:p>
      <text:p text:style-name="P275"><text:span text:style-name="T536">CLAPTON</text:span><text:span text:style-name="T545">: 1970/71 HENDON 1971/72 OXFORD C £3 1972/73 BASILDON (FAAC) £3</text:span><text:span text:style-name="T547"> </text:span><text:span text:style-name="T536">CINDERFORD</text:span><text:span text:style-name="T545">: 1975/76 W.MID POLICE </text:span><text:span text:style-name="T536">CHELMSFORD</text:span><text:span text:style-name="T545">: 1967/68 BEDFORD (EPFC) £1 </text:span></text:p>
      <text:p text:style-name="P275"><text:span text:style-name="T545">1970/71M.POLICE £2 </text:span><text:span text:style-name="T536">CHESHUNT</text:span><text:span text:style-name="T545">: 1973/74 B.WOOD 1974/75 B.WOOD (MC) 1975/76 WEALDSTONE (FAC) 1978/79 C.CASUALS </text:span><text:span text:style-name="T536">CHIPPENHAM</text:span><text:span text:style-name="T545">: 1975/76 W.END (JMMMT) </text:span></text:p>
      <text:p text:style-name="P275"><text:span text:style-name="T536">CHALFONT</text:span><text:span text:style-name="T545">: 1977/78 GRAYS </text:span><text:span text:style-name="T536">CARSHALTON</text:span><text:span text:style-name="T545">: 1961/62 GRAYS WOKINGHAM (SCC) 1968/69 HOUNSLOW £1 </text:span><text:span text:style-name="T536">CHORLEY</text:span><text:span text:style-name="T545">: 1977/78 DARWEN £1 CLITHEROE £1 1978/79 DARWEN £1</text:span></text:p>
      <text:p text:style-name="P275"><text:span text:style-name="T536">CANTERBURY</text:span><text:span text:style-name="T545">: 1961/62 MARGATE 1962/63 MARGATE 1972/73 ASHFORD (LC) 1975/76 BASINGSTOKE £1 </text:span><text:span text:style-name="T536">CHESHAM</text:span><text:span text:style-name="T545">: 1975/76 HOUNSLOW (FAT) MAIDENHEAD 1976/77</text:span></text:p>
      <text:p text:style-name="P275"><text:span text:style-name="T545">MAIDENHEAD C.CASUALS WOKINGHAM WORCESTER (FAC) WYCOMBE (B&amp;B) 1977/78 MAIDENHEAD (ELC) WOKINGHAM HERTFORD WARE CLAPTON 1978/79 WALTON WOKINGHAM FINCHLEY </text:span><text:span text:style-name="T536">CHATTERIS</text:span><text:span text:style-name="T545">: 1972/73 ST.NEOTS (HC) </text:span><text:span text:style-name="T536">DULWICH H</text:span><text:span text:style-name="T545">: 1972/73 WOKING £1 WALTON £1 </text:span><text:span text:style-name="T536">DARTFORD</text:span><text:span text:style-name="T545">: 1970/71 WORCESTER £1 1974/75 WEYMOUTH £1 TONBRIDGE (KSCSFR) £1 1975/76 TONBRIDGE (EFC) £1 1976/77 DAGENHAM (FAC) </text:span><text:span text:style-name="T536">DORCHESTER</text:span><text:span text:style-name="T545">: 1972/73 GRAVESEND £1 DUNSTABLE £1 </text:span><text:span text:style-name="T536">DUNSTABLE</text:span><text:span text:style-name="T545">: 1978/79 WOKINGHAM £1 </text:span><text:span text:style-name="T536">EASTBOURNE FC</text:span><text:span text:style-name="T545">: 1960/61 WEMBLEY £3 1961/62 EASTBOURNE U (SSC) £3 (ECC) £3 EDGWARE £3WEMBLEY £3 </text:span><text:span text:style-name="T536">EASTBOURNE T</text:span><text:span text:style-name="T545">: 1978/79 EASTBOURNE U (ECC) </text:span><text:span text:style-name="T536">EPSOM&amp;E</text:span><text:span text:style-name="T545">: 1967/68 EASTBOURNE </text:span><text:span text:style-name="T536">ERITH</text:span><text:span text:style-name="T545">: 1970/71 HARLOW </text:span><text:span text:style-name="T536">EPPING T</text:span><text:span text:style-name="T545">: 1974/75 B.WOOD (FAC) </text:span><text:span text:style-name="T536">ENFIELD</text:span><text:span text:style-name="T545">: 1971/72 HAYES (LSC) £1 1974/75 DOVER (FAT) £1 1975/76 BROMSGROVE (FAT) £1 </text:span><text:span text:style-name="T536">EDGWARE</text:span><text:span text:style-name="T545">: 1970/71 N.POLY (MSC) UXBRIDGE 1973/74 FELTHAM 1975/76 MOLSLEY </text:span><text:span text:style-name="T536">GORLESTON</text:span><text:span text:style-name="T545">: 1969/70 CHATTERIS </text:span><text:span text:style-name="T536">GOSPORT B</text:span><text:span text:style-name="T545">: 1974/75 CHRISTCHURCH £1 1975/76 P.GENERAL £1 FAREHAM £1 COWES £1 FLEET £1 </text:span><text:span text:style-name="T536">GRAVESEND</text:span><text:span text:style-name="T545">: 1964/65 HILLINGDON </text:span><text:span text:style-name="T536">GUINNESS EX</text:span><text:span text:style-name="T545">: 1968/69 OSWESTRY 1969/70 DROYLSDEN EMLEY (FAAC) NANTWICH </text:span><text:span text:style-name="T536">HORNCHURCH</text:span><text:span text:style-name="T545">: 1978/79 AVELEY (TTSF) £1 </text:span><text:span text:style-name="T536">HAYES</text:span><text:span text:style-name="T545">: 1972/73 BRISTOL R (FAC) </text:span><text:span text:style-name="T536">HORSHAM</text:span><text:span text:style-name="T545">: 1977/78 ILFORD </text:span><text:span text:style-name="T536">HOUNSLOW</text:span><text:span text:style-name="T545">: 1963/64 CARSHALTON REDHILL FELTHAM RES (MIC) HAYES RES (MICF) 1964/65 CARSHALTON RES </text:span><text:span text:style-name="T536">HASTINGS</text:span><text:span text:style-name="T545">: 1961/62 YIEWSLEY </text:span><text:span text:style-name="T536">HENDON</text:span><text:span text:style-name="T545">: 1969/70 LEYTONSTONE £1 1969/70 BARKING £1 1973/74 HITCHIN £1 </text:span><text:span text:style-name="T536">HILLINGDON</text:span><text:span text:style-name="T545">: 1960’S SIX ASIDE TOURN £31964/65 HITCHIN (HCC) </text:span><text:span text:style-name="T536">HARLOW</text:span><text:span text:style-name="T545">: 1966/67 CARSHALTON 1968/69 LEWES 1972/73 LEYTONSTONE (PMWFL) </text:span></text:p>
      <text:p text:style-name="P275"><text:span text:style-name="T536">KINGSTONIAN</text:span><text:span text:style-name="T545">: 1976/77 LEYTONSTONE £1 1977/78 MET POL (SSC) £1 1979/80 LEATHERHEAD (SSC) £1 </text:span><text:span text:style-name="T536">LETCHWORTH</text:span><text:span text:style-name="T545">: 1966/67 HORNCHURCH </text:span><text:span text:style-name="T536">LEYTON</text:span><text:span text:style-name="T545">: 1972/73 STAINES</text:span></text:p>
      <text:p text:style-name="P275"><text:span text:style-name="T536">LEYTONSTONE</text:span><text:span text:style-name="T545">: 1970/71 D.HAMLET (S/S) 1974/75 CLAPTON (S/S (ETCC) </text:span><text:span text:style-name="T536">LEATHERHEAD</text:span><text:span text:style-name="T545">: 1968/69 WALTON (SSC) 1972/73 B.STORTFORD C.CASUALS HENDON </text:span></text:p>
      <text:p text:style-name="P284">WORTHING WALTON LEYTONSTONE 1973/74 LEYTONSTONE HAYES ST.ALBANS TOOTING WOKING WALTHAMSTOW 1975/76 B.STORTFORD ENFIELD KINGSTONIAN </text:p>
      <text:p text:style-name="P275"><text:span text:style-name="T536">LOWESTOFT</text:span><text:span text:style-name="T545">: 1964/65 MARCH 1965/66 YARMOUTH NEWMARKET 1966/67 STOWMARKET HAVERHILL 1967/68 CHATTERIS SOHAM MARCH 1968/69 HISTON </text:span></text:p>
      <text:p text:style-name="P275"><text:span text:style-name="T545">SOHAM REST OF ECL (FR) </text:span><text:span text:style-name="T536">MALVERN</text:span><text:span text:style-name="T545">: 1964/65 WALSALL W </text:span><text:span text:style-name="T536">MILTON K</text:span><text:span text:style-name="T545">: 1977/78 BROMSGROVE £1 </text:span><text:span text:style-name="T536">MOOR G</text:span><text:span text:style-name="T545">: 1964/65 REDDITCH </text:span><text:span text:style-name="T536">MEDWAY</text:span><text:span text:style-name="T545">: 1978/79 SHEPPEY £1 </text:span></text:p>
      <text:p text:style-name="P275"><text:span text:style-name="T536">MERTHYR</text:span><text:span text:style-name="T545">: 1963/64 ASHFORD </text:span><text:span text:style-name="T536">MARGATE</text:span><text:span text:style-name="T545">: 1960/61 MERTHYR (SOF) YIEWSLEY 1961/62 RUGBY 1962/63 RAMSGATE (LC) ROMFORD (LC) 1963/64 MERTHYR 1964/65 HASTINGS (KFL) WEYMOUTH YEOVIL 1966/67 MERTHYR STEVENAGE 1968/69 POOLE £1 WEYMOUTH £1 1969/70 BARNET £1 </text:span><text:span text:style-name="T536">NUNEATON</text:span><text:span text:style-name="T545">: 1961/62 BARRY 1962/63 ASHFORD </text:span></text:p>
      <text:p text:style-name="P275"><text:span text:style-name="T545">1968/69 GUILDFORD CHELTENHAM/STOURBRIDGE (JOINT) </text:span><text:span text:style-name="T536">POOLE</text:span><text:span text:style-name="T545">: 1962/63 CAMB C 1967/68 YEOVIL (LC) £1 </text:span><text:span text:style-name="T536">ROMFORD</text:span><text:span text:style-name="T545">: 1964/65 BEDFORD £1 1970/71 CHELMSFORD (EPFC) £1 (EPFCSF) £1 1964/65 CAMB C £1 1975/76 CHELMSFORD (EPFC) £1 1976/77 AVELEY (ESC) £1 BOGNOR £1 1977/78 ANDOVER £1 ASHFORD £1 ADDLESTONE £1 BOGNOR £1</text:span></text:p>
      <text:p text:style-name="P275"><text:span text:style-name="T536">STEVENAGE</text:span><text:span text:style-name="T545">: 1972/73 KIDDERMINSTER </text:span><text:span text:style-name="T536">SWANAGE T</text:span><text:span text:style-name="T545">: 1979/80 ELMORE £1 </text:span><text:span text:style-name="T536">ST.ALBANS</text:span><text:span text:style-name="T545">: 1964/65 BARNET (HSC) 1976/77 HERTFORD STAINES (FAT) WALTON </text:span></text:p>
      <text:p text:style-name="P275"><text:span text:style-name="T536">SUTTON T</text:span><text:span text:style-name="T545">: 1974/75 RETFORD £1 1975/76 MEXBOROUGH £1 1976/77 LOUTH £1 1977/78 RETFORD £1 </text:span><text:span text:style-name="T536">SUTTON U</text:span><text:span text:style-name="T545">: 1970/71 WOKING £1 1972/73 LEATHERHEAD (4 PAGE) <text:s/></text:span></text:p>
      <text:p text:style-name="P275"><text:span text:style-name="T545">1973/74 C.CASUALS £1 WALTON £1 1974/75 KINGSTONIAN £1 1977/78 DAGENHAM £1 </text:span><text:span text:style-name="T536">STAINES</text:span><text:span text:style-name="T545">: 1973/74 MAIDENHEAD (MC) </text:span><text:span text:style-name="T536">STOURBRIDGE</text:span><text:span text:style-name="T545">: 1970/71 ROMFORD (FAT) KIDDERMINSTER 1972/73 ILKESTON RUGBY BANBURY BARRY 1973/74 CHELTENHAM BROMSGROVE STEVENAGE BANBURY REDDITCH 1974/75 ATHERSTONE </text:span></text:p>
      <text:p text:style-name="P275"><text:span text:style-name="T545">BATH (BCFL) 1975/76 GRANTHAM BATH MARGATE BEDFORD ATHERSTONE 1976/77 LLANDILOES (WC) 1977/78 TELFORD (LC) REDDITCH (FAT) BEDFORD (LC) BARRY TIVIDALE (FAC) TAMWORTH 1978/79 BRIERLEY H (WC) GRANTHAM LYE T (WSC) 1979/80 LYE T (WSC) ALVECHURCH (FAT) M.KEYNES </text:span><text:span text:style-name="T536">STALYBRIDGE</text:span><text:span text:style-name="T545">: 1970/71 BUXTON</text:span></text:p>
      <text:p text:style-name="P275"><text:span text:style-name="T545">1976/77 CHORLEY 1977/78 CHORLEY 1978/79 HORWICH ASHTON HYDE (CLCC) 1979/80 ASHTON CHORLEY </text:span><text:span text:style-name="T536">THAME</text:span><text:span text:style-name="T545">: 1977/78 BROMSGROVE (FAC) </text:span><text:span text:style-name="T536">TAMWORTH</text:span><text:span text:style-name="T545">: 1973/74 STOURBRIDGE 1977/78 GLOUCESTER NUNEATON (MFL) REDDITCH (LC) 1978/79 BEDWORTH (BSC) 1979/80 BELPER (FAT) </text:span><text:span text:style-name="T536">TAUNTON</text:span><text:span text:style-name="T545">: 1977/78 AYLESBURY £1 1978/79 ANDOVER £1 </text:span><text:span text:style-name="T536">TOOTING</text:span><text:span text:style-name="T545">: 1971/72 WOKING </text:span><text:span text:style-name="T536">TANSLEY FC</text:span><text:span text:style-name="T545">: 1978/79 STOTFOLD (FAV) </text:span><text:span text:style-name="T536">WICK</text:span><text:span text:style-name="T545">: 1976/77 CROWBOROUGH </text:span><text:span text:style-name="T536">WESTLAND Y</text:span><text:span text:style-name="T545">: 1977/78 BRISTOL M </text:span><text:span text:style-name="T536">WELLING</text:span><text:span text:style-name="T545">: 1977/78 EAST HAM (LSLC) CHALFONT SP </text:span><text:span text:style-name="T536">WINSFORD</text:span><text:span text:style-name="T545">: 1974/75 MARINE (FAC) </text:span><text:span text:style-name="T536">WOKINGHAM</text:span><text:span text:style-name="T545">: 1978/79 HAMPTON £1 </text:span><text:span text:style-name="T536">WALTON</text:span><text:span text:style-name="T545">: 1969/70 FINCHLEY £1 1972/73 LEYTONSTONE £1 1973/74 KINGSTONIAN £1 LEYTONSTONE £1 LEATHERHEAD (LSC) £1 HENDON £1 HIGHFIELD (LSC) £1 1974/75 HAYES £1 LEATHERHEAD (SSC) £1 LEYTONSTONE (LSC) </text:span></text:p>
      <text:p text:style-name="P275"><text:span text:style-name="T545">HITCHIN £1 1977/78 HORNCHURCH £1 HORSHAM £1 </text:span><text:span text:style-name="T536">WEYMOUTH</text:span><text:span text:style-name="T545">: 1961/62 MINHEAD £1 </text:span><text:span text:style-name="T536">WALTHAMSTOW</text:span><text:span text:style-name="T545">: 1961/62 BROMLEY D.HAMLET 1968/69 ENFIELD £1 </text:span></text:p>
      <text:p text:style-name="P275"><text:span text:style-name="T536">WEALDSTONE</text:span><text:span text:style-name="T545">: 1961/62 BARNET 1966/67 OXFORD C 1968/69 OXFORD C 1970/71 CHESHUNT (LSC) £1 1974/75 CRAWLEY (MSFL) BASINGSTOKE (MSFL) 1976/77 GRANTHAM £1 MINHEAD £1 MARGATE £1 DOVER £1 1977/78 CHELTENHAM £1 BARNET £1 1978/79 GRAVESEND £1 LEAMINGTON £1 HARLOW (FAT) £1 BATH £1 1979/80 LEAMINGTON £1 HAREFIELD (MSC) £1 YEOVIL £1 </text:span><text:span text:style-name="T536">YARMOUTH</text:span><text:span text:style-name="T545">: 1966/67 CHATTERIS 1967/68 MARCH</text:span></text:p>
      <text:p text:style-name="P429"/>
      <text:p text:style-name="P297">MAGAZINE COLLECTION LOTS OF NEW ITEMS ADDED</text:p>
      <text:p text:style-name="P189"/>
      <text:p text:style-name="P275"><text:span text:style-name="T536">SOCCER STAR MAGAZINES</text:span><text:span text:style-name="T545">: </text:span><text:span text:style-name="T536">1952</text:span><text:span text:style-name="T545"> NO 1 (SLREP) £20 OCT 4 £8, OCT 25 £8, NOV 1 £8, DEC 13 £8, DEC 20 £8, </text:span><text:span text:style-name="T536">1953</text:span><text:span text:style-name="T545"> JAN 17 £7, JAN 31 £7, FEB 7 £7, MAR 14 £7, APR 4 £7, </text:span></text:p>
      <text:p text:style-name="P275"><text:span text:style-name="T545">APR 11 £7, APR 18 £7, MAY 16 £7, NOV 7 £6, DEC 26 £6, </text:span><text:span text:style-name="T536">1954</text:span><text:span text:style-name="T545"> JAN 9 £6, JAN 23 £6, FEB 13 £6, FEB 20 £6, FEB 27 £6, MAR 6 £6, MAR 20 £6, APR 3 £6, APR 10 £6, MAY 15 £6, </text:span></text:p>
      <text:p text:style-name="P284">MAY 22 £6, JUN 12 £6, JUN 19 £6, JUN 26 £6, JUL 3 £6, JUL 31 £6, AUG 7 £6, AUG 14 £6, AUG 21 £6, AUG 28 £6, SEP 4 £6, SEP 11 £6, OCT 9 £6, OCT 16 £6, NOV 13 £6, DEC 25 £6 </text:p>
      <text:p text:style-name="P275"><text:span text:style-name="T536">1955</text:span><text:span text:style-name="T545"> JAN 1, FEB 19, MAR 12, MAR 26, APR 2, APR 9, APR 16, APR 23, JUN 4, JUN 11, JUN 18, JUN 25, JUL 2, SEP 10 , </text:span><text:span text:style-name="T547">£5 EACH <text:s/></text:span><text:span text:style-name="T536">VOL 5</text:span><text:span text:style-name="T545"> NOV 3, DEC 10, DEC 29, FEB 9, FEB 16, </text:span></text:p>
      <text:p text:style-name="P275"><text:span text:style-name="T545">MAR 23, APR 13, APR 20, MAY 11, JUN 1, JUN 29, JUL 6, JUL 13, AUG 3, AUG 10, AUG 17, AUG 24, AUG 31, SEP 7, SEP 14, SEP 21 </text:span><text:span text:style-name="T547">£5 EACH </text:span><text:span text:style-name="T536">VOL 6</text:span><text:span text:style-name="T545"> OCT 5, NOV 16, NOV 23, </text:span></text:p>
      <text:p text:style-name="P275"><text:span text:style-name="T545">NOV 30, </text:span><text:span text:style-name="T547">£5 EACH </text:span><text:span text:style-name="T536">VOL 7</text:span><text:span text:style-name="T545"> NO 8, 40, 46, </text:span><text:span text:style-name="T547">£3 EACH</text:span><text:span text:style-name="T545"> <text:s/></text:span><text:span text:style-name="T536">VOL 8</text:span><text:span text:style-name="T545"> NO 1, 2, 3, 4, 5, 6, 7, 8, 9,10, 11, 12, 13, 14, 15, 16, 17, 18, 19, 20, 21, 22, 23, 24,</text:span><text:span text:style-name="T547"> </text:span><text:span text:style-name="T545">25, 26, 27 28, 29, 30, 31, 32, 33, 34, 35, 36, 37, </text:span></text:p>
      <text:p text:style-name="P275"><text:span text:style-name="T545">38, 40, 41, 42, 43, 44, 45, 46, 47, 48, 49, 50, 51, 52, </text:span><text:span text:style-name="T547">£2 EACH </text:span><text:span text:style-name="T536">VOL 9</text:span><text:span text:style-name="T545"> NO 1, 2, 3, 4, 5, 6, 7, 8, 9, 10, 11, 12, 13,14, 16, 17, 18, 19, 20, 21, 22, 23, 24, 25, 26, 27, 28, 30, 31, 33, 34, 35, 36, 37, 38, </text:span></text:p>
      <text:p text:style-name="P275"><text:span text:style-name="T545">39, 40, 41, 42, 43, 44, 45, 46, 47, 48, 49, 50, 51, 52, </text:span><text:span text:style-name="T547">£2 EACH</text:span><text:span text:style-name="T545"> </text:span><text:span text:style-name="T547"><text:s/></text:span><text:span text:style-name="T536">VOL 10</text:span><text:span text:style-name="T545"> NO 1, 2, 3, 4, 5, 6, 7, 8, 9, 11, 12, 13, 14, 15, 16, 17, 19, 20, 22, 23, 24, 25, 26 (sltrs) 27, 28, 29, 30, 33, 36, 37, 38, 39, 41, </text:span></text:p>
      <text:p text:style-name="P275"><text:span text:style-name="T545">45, 47, 50, 51, </text:span><text:span text:style-name="T547">£2 EACH <text:s/></text:span><text:span text:style-name="T536">VOL 11</text:span><text:span text:style-name="T545"> NO 3, 5, 7, 9, 24, 25, 29, 33, 34, 35, 36, 39, 40, 41, 43, 45, 46, 47, 48, 49,51, 52 </text:span><text:span text:style-name="T547">£2 EACH</text:span><text:span text:style-name="T545"> </text:span><text:span text:style-name="T536">VOL 12</text:span><text:span text:style-name="T545">, NO 1, 2, 3, 4, 5, 6, 8, 9, 10, 11, 12, 13, 14, 15, 16, 17, 18, </text:span></text:p>
      <text:p text:style-name="P275"><text:span text:style-name="T545">19, 20, 21, 22, 23, 24, 25, 26, 27, 28, 29, 30, 31, 32, 33, 35, 36, 37, 38, 39, 40, 41,42, 43, 44, 45, 46, 47, 48, 49, 50, 51, 52, </text:span><text:span text:style-name="T547">£2 EACH</text:span><text:span text:style-name="T545"> <text:s/></text:span><text:span text:style-name="T536">VOL 13</text:span><text:span text:style-name="T545"> NO 1,2, 3, 4, 5, 6, 7,8, 9, 10, 11, 12,13, 14, 15, 16, </text:span></text:p>
      <text:p text:style-name="P275"><text:span text:style-name="T545">17, 18, 19, 20, 21, 22, 23, 24, 25, 27, 28, 29, 30, 31, 32, 34, 35, 36,37, 38, 40, 41, 42, 43, 44, 45, 46, 47, 48, 49, 50, 51, 52 </text:span><text:span text:style-name="T547">£2 EACH <text:s/></text:span><text:span text:style-name="T536">VOL 14</text:span><text:span text:style-name="T547"> </text:span><text:span text:style-name="T545">NO 1,2, 3, 4, 5, 6, 7, 8, 9,10, 11, 12, 14, 15, 16, 17, </text:span></text:p>
      <text:p text:style-name="P275"><text:span text:style-name="T545">18, 19, 20, 21, 22, 23, 24, 25,</text:span><text:span text:style-name="T547"> </text:span><text:span text:style-name="T545">26, 27, 28, 29, 30, 31, 32, 33, 34, 38, 39, 40, 41, 43, 48, </text:span><text:span text:style-name="T536">£2 EACH</text:span><text:span text:style-name="T545"> <text:s/></text:span><text:span text:style-name="T536">VOL 15</text:span><text:span text:style-name="T545"> <text:s/>NO 5, 6, 8, 9, 10, 12, 13, 14, 17, 18, 19, 20, 22, 23, 24, <text:s/>25, 26, 27, <text:s/>28, 29, 31, 32, 33, </text:span></text:p>
      <text:p text:style-name="P275"><text:span text:style-name="T545">34, 35, 36, 37, 38, 39, 40 ,41, 42, 43, 44,45,46,47,</text:span><text:span text:style-name="T547"> </text:span><text:span text:style-name="T545">48 </text:span><text:span text:style-name="T536">1967</text:span><text:span text:style-name="T545"> SEP 29, NOV 10, DEC 1, DEC 22, </text:span><text:span text:style-name="T536">1968</text:span><text:span text:style-name="T545"> JAN 26, MAY 17, JUN 14, AUG 9, NOV 29 </text:span><text:span text:style-name="T536">1969</text:span><text:span text:style-name="T545"> JAN 24, FEB 21, FEB 28, MAR 7, MAR 21, MAY 9, MAY 30, OCT 24, DEC 19, </text:span><text:span text:style-name="T536">1970</text:span><text:span text:style-name="T545"> JAN 2, JAN 30, FEB 13, <text:s/>MAR 20, APR 10, APR 24, MAY 8, MAY 15 </text:span><text:span text:style-name="T536">£2 EACH</text:span><text:span text:style-name="T545"> </text:span><text:span text:style-name="T536">UNLESS STATED</text:span><text:span text:style-name="T545"> </text:span></text:p>
      <text:p text:style-name="P287"/>
      <text:p text:style-name="P297">118</text:p>
      <text:p text:style-name="P275"><text:soft-page-break/><text:span text:style-name="T536">CHARLES BUCHANS FOOTBALL MONTHLY:</text:span><text:span text:style-name="T545"> </text:span><text:span text:style-name="T536">1951</text:span><text:span text:style-name="T545"> OCT (CELL) £3 NOV £6 DEC £6 </text:span><text:span text:style-name="T536">1952</text:span><text:span text:style-name="T547"> </text:span><text:span text:style-name="T545">JAN £6 FEB £6</text:span><text:span text:style-name="T547"> </text:span><text:span text:style-name="T545">MAR £6 APR £6 MAY £6 JUN £6 JUL £6 SEP £6 NOV £6 DEC £6 </text:span></text:p>
      <text:p text:style-name="P275"><text:span text:style-name="T536">1953</text:span><text:span text:style-name="T547"> </text:span><text:span text:style-name="T545">JAN, APR, MAY, JUN, AUG, SEP, OCT, NOV, DEC </text:span><text:span text:style-name="T547">£4 EACH </text:span><text:span text:style-name="T536">1954</text:span><text:span text:style-name="T547"> </text:span><text:span text:style-name="T545">JAN</text:span><text:span text:style-name="T547">, </text:span><text:span text:style-name="T545">FEB, MAR, APR, MAY, JUN, JUL, AUG, SEP, OCT, NOV, DEC, </text:span><text:span text:style-name="T547">£4 EACH </text:span><text:span text:style-name="T536">1955</text:span><text:span text:style-name="T545"> FEB, MAR ,APR, MAY, AUG, SEP, </text:span><text:span text:style-name="T547">£3 EACH </text:span><text:span text:style-name="T536">1956</text:span><text:span text:style-name="T545"> JAN, FEB, APR, JUL, AUG, SEP, OCT, NOV, DEC </text:span><text:span text:style-name="T547">£3 EACH </text:span><text:span text:style-name="T536">1957</text:span><text:span text:style-name="T547"> </text:span><text:span text:style-name="T545">JAN</text:span><text:span text:style-name="T547">, </text:span><text:span text:style-name="T545">FEB, MAR, APR, MAY, JUN, AUG, SEP, OCT, NOV, DEC, </text:span><text:span text:style-name="T547">£3 EACH </text:span><text:span text:style-name="T536">1958</text:span><text:span text:style-name="T545"> JAN, MAR, £5 APR, AUG, SEP, OCT, NOV </text:span><text:span text:style-name="T547">£2 EACH</text:span><text:span text:style-name="T545"> </text:span><text:span text:style-name="T536">1959</text:span><text:span text:style-name="T545"> JAN, FEB, MAR, APR, MAY, JUN, JUL,AUG, SEP,OCT, NOV, DEC, </text:span><text:span text:style-name="T547">£2 EACH </text:span><text:span text:style-name="T536">1960</text:span><text:span text:style-name="T545"> JAN, FEB, MAR, APR, MAY, JUN, JUL, AUG, SEP, OCT, NOV, DEC </text:span><text:span text:style-name="T547">£2 EACH</text:span><text:span text:style-name="T545"> </text:span><text:span text:style-name="T536">1961</text:span><text:span text:style-name="T545"> JAN, FEB, MAR, APR, MAY, JUN, JUL, AUG, SEP, OCT, NOV, DEC, </text:span><text:span text:style-name="T536">1962</text:span><text:span text:style-name="T545"> JAN, FEB, MAR, APR, MAY, JUN, JUL, AUG, SEP, OCT, NOV, DEC, </text:span></text:p>
      <text:p text:style-name="P275"><text:span text:style-name="T536">1963</text:span><text:span text:style-name="T545"> JAN, FEB, MAR, APR, MAY JUN, JUL,AUG, SEP, OCT, NOV, DEC</text:span><text:span text:style-name="T547"> </text:span><text:span text:style-name="T536">1964 </text:span><text:span text:style-name="T545"><text:s/>JAN, FEB, MAR, APR, MAY, JUN, JUL, AUG, SEP, OCT, NOV, DEC </text:span><text:span text:style-name="T536">1965</text:span><text:span text:style-name="T545"> SEP </text:span><text:span text:style-name="T536">1966 </text:span><text:span text:style-name="T545"><text:s/>FEB, MAR, AUG £3, SEP £3, NOV, DEC </text:span><text:span text:style-name="T536">1967</text:span><text:span text:style-name="T545"> JAN, APR, MAY, JUL, AUG, SEP, OCT,NOV, DEC, </text:span><text:span text:style-name="T536">1968</text:span><text:span text:style-name="T545"> JAN, FEB, MAR, APR, MAY, JUN, JUL,AUG, SEP, OCT, NOV, DEC, </text:span><text:span text:style-name="T536">1969 </text:span><text:span text:style-name="T545"><text:s/>JAN, FEB, MAR, APR, MAY, JUN, JUL, AUG, SEP, OCT, NOV,DEC </text:span><text:span text:style-name="T536">1970</text:span><text:span text:style-name="T545"> JAN, FEB, MAR, APR, MAY, JUN, JUL, AUG, SEP, OCT, NOV, DEC </text:span><text:span text:style-name="T547">£2 EACH </text:span><text:span text:style-name="T536">1971</text:span><text:span text:style-name="T545"> JAN, FEB, MAR, APR, MAY, JUN, JUL, AUG, NOV </text:span></text:p>
      <text:p text:style-name="P275"><text:span text:style-name="T547">£2 EACH </text:span><text:span text:style-name="T536">1972</text:span><text:span text:style-name="T545"> JAN, FEB, MAR, APR, AUG, SEP, OCT, DEC, </text:span><text:span text:style-name="T536">£2 EACH</text:span><text:span text:style-name="T545"> <text:s/></text:span></text:p>
      <text:p text:style-name="P287">£1.50 EACH UNLESS STATED PLEASE NOTE SOME ISSUES HAVE SLMRKS OR SLIGHT TEARS OR NAME ON FRONT NOTHING TO BAD PLEASE STATE IF NO FAULTS REQUIRED TO SAVE ON REFUNDS</text:p>
      <text:p text:style-name="P287"/>
      <text:p text:style-name="P275"><text:span text:style-name="T536">SHOOT</text:span><text:span text:style-name="T545"> </text:span><text:span text:style-name="T536">1969</text:span><text:span text:style-name="T545"> SEP 13, SEP 20, SEP 27, OCT 4, OCT 11, OCT 18, OCT 25, NOV 1, NOV 8, NOV 15, NOV 29, DEC 6, DEC 13, DEC 20, DEC 27 </text:span><text:span text:style-name="T536">1970</text:span><text:span text:style-name="T545"> <text:s/>JAN 10, JAN 17, JAN 31, FEB 7, FEB 28, APR 25, </text:span><text:span text:style-name="T536">1971</text:span><text:span text:style-name="T545"> FEB 6, FEB 13, FEB 20, FEB 27, MAR 13, MAR 27, APR 3, APR 10, APR 17, APR 24, MAY 1, MAY 8, MAY 22, MAY 29, JUN 5, JUN 12, JUN 19, JUN 26, JUL 3, JUL 10, </text:span></text:p>
      <text:p text:style-name="P275"><text:span text:style-name="T545">JUL 17, JUL 24, JUL 31, AUG 7, AUG 14, AUG 21, AUG 28, SEP 4, SEP 11, SEP 18, SEP 25, OCT 2, OCT 9, OCT 16, OCT 23, OCT 30, NOV 6,</text:span><text:span text:style-name="T536">1972</text:span><text:span text:style-name="T545"> JAN 29, FEB 19, FEB 26, MAR 4, </text:span></text:p>
      <text:p text:style-name="P284">MAR 11, MAR 25, MAY 6, MAY 20, JUN 3, JUN 10, JUN 17, JUN 24, JUL 1, JUL 15, JUL 22, JUL 29, SEP 2, SEP 9, SEP 16, SEP 23/30, OCT 7, NOV 18, <text:s/>NOV 25, DEC 16, DEC 23, </text:p>
      <text:p text:style-name="P275"><text:span text:style-name="T536">1973</text:span><text:span text:style-name="T545"> JUL 7, AUG 4, AUG 11, AUG 18 AUG 25, SEP 1, SEP 8, SEP 22, OCT 13, OCT 27 </text:span><text:span text:style-name="T536">1974</text:span><text:span text:style-name="T545"> <text:s/>JAN 5, JAN 12/19, JAN 26, FEB 16, FEB 23, MAR 2, MAR 9, MAR 16, MAR 23, MAY 4, </text:span></text:p>
      <text:p text:style-name="P275"><text:span text:style-name="T545">MAY 11, MAY 18, MAY 25, JUN 1, JUN 8, JUN 15, JUN 22, JUN 29, JUL 6/13, JUL 20, JUL 27, AUG 3, AUG 10, AUG 17, AUG 24, AUG 31, </text:span><text:span text:style-name="T536">1975</text:span><text:span text:style-name="T545"> MAY 10, </text:span><text:span text:style-name="T536">1976</text:span><text:span text:style-name="T545"> <text:s/>MAR 6, APR 10, </text:span></text:p>
      <text:p text:style-name="P275"><text:span text:style-name="T536">1979</text:span><text:span text:style-name="T545"> JUN 2, JUN 23 </text:span><text:span text:style-name="T536">1984</text:span><text:span text:style-name="T545"> AUG 4, SEP 1, SEP 8, SEP 15, SEP 22 </text:span><text:span text:style-name="T536">1985</text:span><text:span text:style-name="T545"> JAN 26, 24 AUG, 31 AUG, 28 SEP, </text:span><text:span text:style-name="T536">1986</text:span><text:span text:style-name="T545"> JUL 12,SEP 13, SEP 20 </text:span><text:span text:style-name="T536">1987</text:span><text:span text:style-name="T545"> JAN 17, JAN 31, MAY 9, AUG 22, SEP 5 </text:span></text:p>
      <text:p text:style-name="P275"><text:span text:style-name="T536">1988</text:span><text:span text:style-name="T545"> JAN 9, MAY 7, MAY 14, JUN 4, JUN 25, JUL 2, JUL 9, JUL 23, JUL 30, AUG 6, AUG 27, SEP 10, SEP 24, OCT 29, NOV 19, NOV 26, DEC 3, DEC 24 </text:span><text:span text:style-name="T536">1989</text:span><text:span text:style-name="T545"> FEB 11,MAR 18, AUG 5, </text:span></text:p>
      <text:p text:style-name="P275"><text:span text:style-name="T545">SEP 2, SEP 9, SEP 30, OCT 7, OCT 28, NOV 4, NOV 18, DEC 9, DEC 16 </text:span><text:span text:style-name="T536">1991</text:span><text:span text:style-name="T545"> FEB 9, JUL 6, AUG 17, AUG 24, AUG 31, OCT 12, NOV 9 </text:span><text:span text:style-name="T536">1992</text:span><text:span text:style-name="T545"> MAY 23, JUN 13, JUL 11, JUL 28, JUL 25, </text:span></text:p>
      <text:p text:style-name="P275"><text:span text:style-name="T545">AUG 1, AUG 22, AUG 29 </text:span><text:span text:style-name="T536">1993</text:span><text:span text:style-name="T545"> JAN 2, FEB 6 </text:span><text:span text:style-name="T547">£1 EACH</text:span></text:p>
      <text:p text:style-name="P429"/>
      <text:p text:style-name="P275"><text:span text:style-name="T536">GOAL WEEKLEY</text:span><text:span text:style-name="T545"> </text:span><text:span text:style-name="T536">1969 ONWARDS </text:span><text:span text:style-name="T545"><text:s/>NO 13, 14, 16, 19, 20, 35, 36, 37, 38, 39, 40, 41, 42, 43, 44, 46, 47, 48, 49, 50, 51, 52, 53, 54, 55, 56, 57, 58, 59, 60, 61, 62, 63, 64, 65, 66, 67, 68, 69, 70, </text:span></text:p>
      <text:p text:style-name="P275"><text:span text:style-name="T545">71, 72, 73, 74, 75, 76, 77, 78, 79, 80, 81, 82, 83, 84, 85, 86, 87, 88, 89, 90, 91, 92, 93, 94, 95, 96, 97, 98, 99, 100, 101, 102, 103, 104, 105, 106, 107, 108, 109, 110, 111, 113, 114, 115, 116, 117, 118, 119, 120, 121, 122, 123, 124, 125, 126, 127, 128, 129, 130, 131, 132, 133, 134, 135, 136, 138, 139, 140, 141,142, 143, 144, 145, 146, 147, 148, 149, 150, 151, 152, 153, 154, 156, 157, 158, 159, 160, 161, 162, 163, 164, 165, 166, 167, 168, 169, 170, 171, 172, 173, 174, 175, 176, 177, 178, 179, 180, 181, 182, 183, 184, 185, 186, 187, 188, 189, 190, 191, 192, 193, 194, 195, 196, 197, 198, 199, 200, 202, 203, 204, 205, 206, 207, 208, 209, 210, 211, 212, 213, 214, 215, 216, 217, 218, 219, 220, 221, 222, 223, 224, 225, 226, 227, 228, 229, 230, 231, 232, 233, 234, 235, 237, 238, 240, 241, 242, 243, 244, 245, 246, 247, 248, 249, 250, 251, 252, 253, 254, 255, 256, 257, 258, 259, 260, 261, 262, 263, 264, 265, 266, 267, 268, 269, 270, 271, 272, 273, 274, 275, 276, 277, 278, 279, 280, 281, 282, 283, 284, 285, 286, 287, 288, 290, 291, 292, 293, 294, 295, </text:span><text:span text:style-name="T547">£1.50 EACH </text:span><text:span text:style-name="T545">296 LAST EVER ISSUE £10</text:span></text:p>
      <text:p text:style-name="P194"/>
      <text:p text:style-name="P275"><text:span text:style-name="T536">JIMMY HILLS FOOTBALL WEEKLY</text:span><text:span text:style-name="T545"> </text:span><text:span text:style-name="T536">VOL1</text:span><text:span text:style-name="T545"> NO 31, 32, 33, 34, 35, 36, 37, 38, 39, 40, 41, 43, 44, 45, 46, 47, 48, 50, 51, 52 <text:s/></text:span></text:p>
      <text:p text:style-name="P275"><text:span text:style-name="T536">VOL 2</text:span><text:span text:style-name="T545"> NO 1, 2, 4, 5, 6, 7, 8, 9, 10, 11, 12, 13, 14, 15, 16, 17, 18, 19, 20, 21, 22, 23, 24, 25, 26, 29, 30, 34, 41, 44, 45, 46, 47, 50 </text:span><text:span text:style-name="T547">£1.50 EACH</text:span></text:p>
      <text:p text:style-name="P194"/>
      <text:p text:style-name="P275"><text:span text:style-name="T536">WORLD SOCCER</text:span><text:span text:style-name="T545">: </text:span><text:span text:style-name="T536">1961</text:span><text:span text:style-name="T545"> MAR £5 MAY £5 </text:span><text:span text:style-name="T536">1962</text:span><text:span text:style-name="T545"> JUNE £5 OCT £5 </text:span><text:span text:style-name="T536">1964</text:span><text:span text:style-name="T545"> JUL £5 OCT £4 </text:span><text:span text:style-name="T536">1965</text:span><text:span text:style-name="T545"> OCT £5 </text:span><text:span text:style-name="T536">1968</text:span><text:span text:style-name="T545"> SEP £5 </text:span><text:span text:style-name="T536">1969</text:span><text:span text:style-name="T545"> SEP £5 </text:span><text:span text:style-name="T536">1979</text:span><text:span text:style-name="T545"> JUL DEC </text:span><text:span text:style-name="T547">£3 EACH </text:span><text:span text:style-name="T536">1980</text:span><text:span text:style-name="T545"> MAY £3 SEP £3 </text:span></text:p>
      <text:p text:style-name="P275"><text:span text:style-name="T536">1981</text:span><text:span text:style-name="T545"> AUG £3 SEP £4 </text:span><text:span text:style-name="T536">1982</text:span><text:span text:style-name="T545"> MAR APR SEP </text:span><text:span text:style-name="T547">£3 EACH </text:span><text:span text:style-name="T536">1984</text:span><text:span text:style-name="T545"> APR £3 NOV £3 </text:span><text:span text:style-name="T536">1985</text:span><text:span text:style-name="T545"> FEB £3 MAR £3 MAY £3 JUL £3 SEP £3 OCT £3 NOV £3 DEC £3 </text:span><text:span text:style-name="T536">1986</text:span><text:span text:style-name="T545"> JAN £3 </text:span><text:span text:style-name="T536">1987</text:span><text:span text:style-name="T545"> MAY £2 <text:s/></text:span></text:p>
      <text:p text:style-name="P429"/>
      <text:p text:style-name="P275"><text:span text:style-name="T537">SPORTING MIRROR </text:span><text:span text:style-name="T547">VOL 3</text:span><text:span text:style-name="T545"> NO 14, 25 </text:span><text:span text:style-name="T547">VOL 4</text:span><text:span text:style-name="T545"> NO 3, 4, 5, 7, 8, 14, </text:span><text:span text:style-name="T547">VOL 5</text:span><text:span text:style-name="T545"> NO 2, 5, 9, 13, 14, 15, 30, 32, 33, 35, 37, </text:span><text:span text:style-name="T547">VOL 6</text:span><text:span text:style-name="T545"> NO 1, 7, 9, 10, 11, 12, 13, 14, </text:span><text:span text:style-name="T547">VOL 7</text:span><text:span text:style-name="T545"> NO 1, 2, 3, 4, 5, </text:span><text:span text:style-name="T536">£2 EACH</text:span></text:p>
      <text:p text:style-name="P432"/>
      <text:p text:style-name="P275"><text:span text:style-name="T536">SPORT MAGAZINE</text:span><text:span text:style-name="T545">: </text:span><text:span text:style-name="T536">VOL 14</text:span><text:span text:style-name="T545"> NO 208 (CARDIFF) NO 211 (ROTHERHAM) NO 216 (BRISTOL R) NO 217 (READING) NO 220 (LEICESTER) NO 221 (WOLVES) NO 222 (GRIMSBY) </text:span></text:p>
      <text:p text:style-name="P284">NO 224 (PRESTON) NO 226 (INDIA CT) NO 227 (BRISTOL SPEEDWAY) NO 228 (DERBY DAY) NO 229 (B.VUE SPEEDWAY) NO 230 (HORSE RACING) NO 231 (ASCOT) </text:p>
      <text:p text:style-name="P284">NO 233 (HORSE RACING) NO 234 (HORSE RACING) NO 235 (OLYMPIC) NO 236 (HORSE RACING) NO 237 (GOODWOOD) NO 239 (ARSENAL CRICKET) NO 240 (SPURS) </text:p>
      <text:p text:style-name="P275"><text:span text:style-name="T545">NO 245 (ARSENAL) NO 246 (HULL) NO 247 (LEICESTER) </text:span><text:span text:style-name="T536">VOL 15</text:span><text:span text:style-name="T545"> NO 263 (NEWPORT) NO 264 (HALIFAX) NO 265 (BRISTOL C) NO 266 (EVERTON) NO 267 (BLACKBURN) </text:span></text:p>
      <text:p text:style-name="P284">NO 268 (GATESHEAD) NO 269 (BOLTON) NO 270 (MAN C) NO 273 (NORTHAMPTON) NO 274 (MIDDLESBORO) NO 275 (HUDDERSFIELD) NO 276 (BURNLEY) </text:p>
      <text:p text:style-name="P275"><text:span text:style-name="T536">VOL 16</text:span><text:span text:style-name="T545"> NO 308 (SPURS) NO 310 (HUDDERSFIELD) NO 313 (W.B.A) NO 319 (PORT V) NO 320 (ARSENAL) NO 321 (BURNLEY) NO 322 (ORIENT) NO327 (HORSE) </text:span></text:p>
      <text:p text:style-name="P284">NO 328 (HORSE) NO 329 (PRESTON) NO 333 (HORSE) NO 338 (HORSE) NO 341 (HORSE) NO 342 (HORSE) NO 343 (HORSE) NO 346 (IPSWICH) NO 359 (WBA) </text:p>
      <text:p text:style-name="P275"><text:span text:style-name="T545">NO 360 (BLACKBURN) NO 361 (MIDDLESBORO) NO 362 (SHEFF W) NO 363 (ARSENAL) </text:span><text:span text:style-name="T536">VOL 17</text:span><text:span text:style-name="T545"> NO 387 (HORSE) NO 388 (HORSE) NO 389 (HORSE) NO 390 (HORSE) </text:span></text:p>
      <text:p text:style-name="P284">NO 392 (HORSE) NO 393 (HORSE) NO 394 HORSE) NO 395 (HORSE) NO 398 (WOLVES) NO 399 (HULL) NO 404 (MIDDLESBORO) NO 405 (SUNDERLAND) NO 410 (PRESTON) </text:p>
      <text:p text:style-name="P275"><text:span text:style-name="T545">NO 415 (BIRMINGHAM) </text:span><text:span text:style-name="T536">VOL 18</text:span><text:span text:style-name="T545"> NO 431 (ATHLETICS) NO 432 (FORMULA 1) NO 433 (BOXING) NO 434 (CRICKET) NO 437 (ATHLETICS) NO 442 (PRE SEASON) </text:span></text:p>
      <text:p text:style-name="P275"><text:span text:style-name="T545">NO 433 (FOOTBALL) </text:span><text:span text:style-name="T536">£3 EACH MOST HAVE SLIGHTLY RUSTY STAPLES</text:span></text:p>
      <text:p text:style-name="P429"/>
      <text:p text:style-name="P275"><text:span text:style-name="T536">TOPICAL TIMES</text:span><text:span text:style-name="T545">: </text:span><text:span text:style-name="T547">1938</text:span><text:span text:style-name="T545"> NO 953, 969, 970, 971, 972, 973, 974, 975, 976, 977, 978, 979, </text:span><text:span text:style-name="T547">1939</text:span><text:span text:style-name="T545"> NO 999 </text:span><text:span text:style-name="T536">£2 EACH</text:span></text:p>
      <text:p text:style-name="P275"><text:span text:style-name="T536">FOOTBALL SUPPORTER</text:span><text:span text:style-name="T554"> </text:span><text:span text:style-name="T545"><text:s text:c="2"/></text:span><text:span text:style-name="T536">1969</text:span><text:span text:style-name="T545"> OCT </text:span><text:span text:style-name="T536">1970</text:span><text:span text:style-name="T545"> MAR </text:span><text:span text:style-name="T536">£2 EACH</text:span><text:span text:style-name="T545"><text:tab/><text:tab/></text:span><text:span text:style-name="T536">FOOTBALL PICTORIAL</text:span><text:span text:style-name="T545">: </text:span><text:span text:style-name="T536">1972</text:span><text:span text:style-name="T545"> MAR APRIL </text:span><text:span text:style-name="T536">£2 EACH</text:span></text:p>
      <text:p text:style-name="P275"><text:span text:style-name="T536">DOUBLE ACTION SOCCER MAG</text:span><text:span text:style-name="T545"> NO 4 £2<text:tab/><text:tab/><text:tab/><text:tab/></text:span><text:span text:style-name="T536">SHOOT EAST ANGLIA</text:span><text:span text:style-name="T545"> NOV 1967 £6 FEB 1968 £6 MAR 1968 (NOF) £5 </text:span></text:p>
      <text:p text:style-name="P275"><text:span text:style-name="T536">FOOTBALL MAGAZINE</text:span><text:span text:style-name="T545"> VOL 1 NO 9 £1<text:tab/><text:tab/> <text:tab/><text:tab/></text:span><text:span text:style-name="T536">INTERNATIONAL FOOTBALL ILLUSTRATED</text:span><text:span text:style-name="T545"> </text:span><text:span text:style-name="T536">VOL1</text:span><text:span text:style-name="T545"> NO 8 £2 <text:tab/></text:span></text:p>
      <text:p text:style-name="P275"><text:span text:style-name="T536">SOUTHERN LEAGUE MONTHLY</text:span><text:span text:style-name="T545"> </text:span><text:span text:style-name="T536">1971</text:span><text:span text:style-name="T545"> VOL 1 NO 2, 5, 6, 7 </text:span><text:span text:style-name="T547">£2 EACH</text:span><text:span text:style-name="T545"><text:tab/></text:span><text:span text:style-name="T536">ON THE BALL 1977/78</text:span><text:span text:style-name="T545"> £2<text:tab/><text:tab/><text:tab/><text:tab/><text:tab/></text:span></text:p>
      <text:p text:style-name="P275"><text:span text:style-name="T536">FOOTBALL MONTHLY WORLD CUP 1970 SOUVENIR</text:span><text:span text:style-name="T547"> </text:span><text:span text:style-name="T545">£4<text:tab/><text:tab/></text:span><text:span text:style-name="T536">EVENING STANDARD</text:span><text:span text:style-name="T545"> </text:span><text:span text:style-name="T536">1970</text:span><text:span text:style-name="T545"> SEP 5 SPECIAL ON ARSENAL £5</text:span></text:p>
      <text:p text:style-name="P275"><text:span text:style-name="T536">BOBBY MOORE BOOK OF THE FAC</text:span><text:span text:style-name="T545"> PRESENTED BY JAG £5<text:tab/><text:tab/></text:span><text:span text:style-name="T536">JIMMY HILLS FOOTBALL</text:span><text:span text:style-name="T545"> PICTURES FROM 1968/69 SUPERB £10</text:span></text:p>
      <text:p text:style-name="P191"/>
      <text:p text:style-name="P436">COLLECTION OF HANDBOOKS</text:p>
      <text:p text:style-name="P456"/>
      <text:p text:style-name="P275"><text:span text:style-name="T567">ARSENAL GUNFLASH MAGS </text:span><text:span text:style-name="T572">VOL 1 </text:span><text:span text:style-name="T575">NO 4 £25 </text:span><text:span text:style-name="T572">VOL 9 </text:span><text:span text:style-name="T574">NO 87 95 £2.50 EACH </text:span><text:span text:style-name="T571">VOL 11</text:span><text:span text:style-name="T574"> NO 114 £2 EACH </text:span><text:span text:style-name="T571">VOL 14</text:span><text:span text:style-name="T574"> NO 140 £2 EACH </text:span><text:span text:style-name="T571">VOL 18</text:span><text:span text:style-name="T574"> NO 187 188 </text:span></text:p>
      <text:p text:style-name="P275"><text:span text:style-name="T574">£2 EACH </text:span><text:span text:style-name="T571">VOL 19</text:span><text:span text:style-name="T574"> NO 194 195 £2 EACH </text:span><text:span text:style-name="T571">VOL 21 </text:span><text:span text:style-name="T574">NO 213 £2 EACH </text:span><text:span text:style-name="T571">VOL 22 </text:span><text:span text:style-name="T574">NO 223 225 £2 EACH </text:span><text:span text:style-name="T571">VOL 26</text:span><text:span text:style-name="T574"> NO 253 256 £1.50 </text:span><text:span text:style-name="T571">VOL 29</text:span><text:span text:style-name="T574"> NO 281 284 287 £1.50 EACH </text:span></text:p>
      <text:p text:style-name="P275"><text:span text:style-name="T571">VOL 31</text:span><text:span text:style-name="T574"> NO 297 298 300 301 302 303 304 305 £1.50 EACH </text:span><text:span text:style-name="T571">VOL 32 </text:span><text:span text:style-name="T574">NO 306 307 310 311 312 313 £1 EACH </text:span><text:span text:style-name="T571">VOL 33</text:span><text:span text:style-name="T574"> NO 315 318 320 321 £1 EACH </text:span></text:p>
      <text:p text:style-name="P275"><text:span text:style-name="T571">VOL 34</text:span><text:span text:style-name="T574"> NO 324 328 £1 EACH </text:span><text:span text:style-name="T571">VOL 36</text:span><text:span text:style-name="T574"> NO 340/341 £1 </text:span><text:span text:style-name="T571">VOL 37</text:span><text:span text:style-name="T574"> NO 349 £1 </text:span><text:span text:style-name="T571">VOL 38</text:span><text:span text:style-name="T574"> NO 358 £1 EACH ARSENAL</text:span><text:span text:style-name="T566"> WHOS WHO</text:span><text:span text:style-name="T574"> BY HARRIS LARGE HARDBACK £5 </text:span><text:span text:style-name="T566">ASTON VILLA</text:span><text:span text:style-name="T574">: 1951/52 (TAPE EDGE) £4 1981 ASTON VILLA STORY (I.JOHNSON) £4 </text:span><text:span text:style-name="T566">BRISTOL R</text:span><text:span text:style-name="T574">: 1976/77 (SLMRK) £3</text:span><text:span text:style-name="T566">BRIGHTON</text:span><text:span text:style-name="T574">: 1965/66 £4</text:span></text:p>
      <text:p text:style-name="P275"><text:span text:style-name="T566">BURNLEY</text:span><text:span text:style-name="T574">: 1881-1981 £5 </text:span><text:span text:style-name="T566">CHELSEA</text:span><text:span text:style-name="T574"> 1967 WEMBLY (NOF) £2</text:span><text:span text:style-name="T576"> </text:span><text:span text:style-name="T566">CHELTENHAM</text:span><text:span text:style-name="T574"> RISE OF THE ROBINS 2002 £6 </text:span><text:span text:style-name="T566">CHESTERFIELD</text:span><text:span text:style-name="T574">: 1981/82 £3 </text:span></text:p>
      <text:p text:style-name="P275"><text:span text:style-name="T566">CHARLTON</text:span><text:span text:style-name="T574">: 1990/91 £2 </text:span><text:span text:style-name="T566">DARLINGTON</text:span><text:span text:style-name="T574">: 1975/76 £2 </text:span><text:span text:style-name="T566">DONCASTER</text:span><text:span text:style-name="T574">: 1967/68 £3 1982/83 £3 1988/89 £2 1989/90 £3 1990/91 £3 1991/92 £3 1993/94 £3 1994/95 £3 </text:span><text:span text:style-name="T566">DERBY</text:span><text:span text:style-name="T574">: 1965/66 £4 </text:span><text:span text:style-name="T566">DAGENHAM</text:span><text:span text:style-name="T574">: 1976/77 FAT FINAL SOUVENIR £2 </text:span><text:span text:style-name="T566">FORFAR</text:span><text:span text:style-name="T574">: 1964/65 £4 </text:span><text:span text:style-name="T566">FULHAM</text:span><text:span text:style-name="T574">: 2002/03 MEDIA GUIDE £3 </text:span><text:span text:style-name="T566">FULHAM</text:span><text:span text:style-name="T574">: 2004/05 £4 </text:span><text:span text:style-name="T566">GILLINGHAM</text:span><text:span text:style-name="T574">: 1971/72 £5 </text:span><text:span text:style-name="T566">G.RANGERS</text:span><text:span text:style-name="T574">: 1989/90 £2 </text:span><text:span text:style-name="T566">HITCHIN</text:span><text:span text:style-name="T574">: 1963/64 (WOF) £3 1964/65 (WOF) £3 </text:span><text:span text:style-name="T566">IPSWICH</text:span><text:span text:style-name="T574">: 1980 £3 </text:span><text:span text:style-name="T566">KETTERING</text:span><text:span text:style-name="T574">: 1989/90 OFFICIAL MAGAZINE £2 </text:span><text:span text:style-name="T566">LUTON</text:span><text:span text:style-name="T574">: 1965/66 £4 </text:span><text:span text:style-name="T566">LIVERPOOL</text:span><text:span text:style-name="T574">: 1971 ROAD TO WEMBLEY £4 </text:span><text:span text:style-name="T566">LINCOLN</text:span><text:span text:style-name="T574">: 1947/48 PHOTO SOV £12 </text:span><text:span text:style-name="T566">LEEDS</text:span><text:span text:style-name="T574">: 1989/90 £3 1991/92 £3 </text:span></text:p>
      <text:p text:style-name="P275"><text:span text:style-name="T567">MAN UTD</text:span><text:span text:style-name="T574"> THE UNITED STORY 1958 (SLCRS) £10 </text:span><text:span text:style-name="T567">MAN UTD OFFICIAL YEARBOOK</text:span><text:span text:style-name="T574"> 1980/81 £4 </text:span><text:span text:style-name="T568">MANCHESTER UTD</text:span><text:span text:style-name="T564">: THE LOST BOYS (CONNOR) HARDBACK £7 </text:span><text:span text:style-name="T567">MAN UTD</text:span><text:span text:style-name="T574"> HISTORY PULLIN £8 </text:span><text:span text:style-name="T567">MAN UTD SUPPORTERS YEAR BOOK</text:span><text:span text:style-name="T574">: NO 7 £4 NO 8 £4 NO 9 £3 NO 10 £2 COPY (NOF) £1 </text:span><text:span text:style-name="T567">MAN UTD IN THE 80’S OFFICIAL SOUVENIR </text:span><text:span text:style-name="T575">1980/81 </text:span><text:span text:style-name="T574">£2 </text:span><text:span text:style-name="T568">MANCHESTER UTD UNSEEN ARCHIVES</text:span><text:span text:style-name="T564">: HARDBACK LARGE (BELLORS, ABSALOM, SPINKS) £10 </text:span><text:span text:style-name="T568">NORWICH</text:span><text:span text:style-name="T564">: 1992/93 £3</text:span><text:span text:style-name="T574"> </text:span><text:span text:style-name="T566">NORWICH CITY ANNUAL 2011</text:span><text:span text:style-name="T574"> LARGE £4 </text:span><text:span text:style-name="T566">NORWICH</text:span><text:span text:style-name="T574"> 1960/61 £4 </text:span><text:span text:style-name="T566">NEWPORT</text:span><text:span text:style-name="T574">: 1956/57 £10 </text:span><text:span text:style-name="T566">Q.P.R</text:span><text:span text:style-name="T574"> RANGERS ROAR VOL 1 NO 2 £2 </text:span><text:span text:style-name="T566">Q.P.R</text:span><text:span text:style-name="T574"> 1961/62 £4 1970 £2 </text:span><text:span text:style-name="T566">READING</text:span><text:span text:style-name="T574">:1959/60 £5 1964/65 £4 </text:span><text:span text:style-name="T566">SWANSEA</text:span><text:span text:style-name="T574">: 1980 £3 </text:span><text:span text:style-name="T566">SHEFF W</text:span><text:span text:style-name="T574">: 1965/66 £2 </text:span><text:span text:style-name="T566">ST.ALBANS</text:span><text:span text:style-name="T574">: 1987/88 £3 </text:span><text:span text:style-name="T566">SOUTHEND</text:span><text:span text:style-name="T574"> 1958/59 £4 1988/89 £3 1991/92 £2 </text:span><text:span text:style-name="T566">TOTTENHAM</text:span><text:span text:style-name="T572"> </text:span><text:span text:style-name="T575">1961 PLAYERS PUBLICATION</text:span><text:span text:style-name="T572"> </text:span><text:span text:style-name="T575">£8 THE TOTTENHAM STORY (BROWN) £5 (RIPPON) £5 </text:span><text:span text:style-name="T566">TOTTENHAM TEAM MAG</text:span><text:span text:style-name="T574">: </text:span><text:span text:style-name="T571">VOL 1 1964</text:span><text:span text:style-name="T574"> NO 3 £3 </text:span><text:span text:style-name="T571">VOL 2 1966</text:span><text:span text:style-name="T574"> NO 10 £3 </text:span><text:span text:style-name="T567">TOTTENHAM STORY</text:span><text:span text:style-name="T575"> A.RIPPON 1980 £5 </text:span><text:span text:style-name="T566">TOTTENHAM LILLYWHITE</text:span><text:span text:style-name="T574"> </text:span><text:span text:style-name="T571">VOL 14 </text:span><text:span text:style-name="T574">NO 3 £3</text:span><text:span text:style-name="T572"> </text:span><text:span text:style-name="T566">TRANMERE</text:span><text:span text:style-name="T574">: 1881-1991 (G.UPTON) £6 </text:span><text:span text:style-name="T568">WIMBLEDON CLUB HISTORY</text:span><text:span text:style-name="T564">: DESERT ISLANDS 1998 £10 </text:span><text:span text:style-name="T566">W.B.A</text:span><text:span text:style-name="T574"> HAWTHORNE REVIEW NO 2 1978 £2 </text:span><text:span text:style-name="T568">WATFORD</text:span><text:span text:style-name="T564"> 1965/66 £3 1979/80 £3 1984/85 £3 1986/87 £3 </text:span><text:span text:style-name="T568">WORKINGTON</text:span><text:span text:style-name="T564">: 1963/64 £5 </text:span><text:span text:style-name="T568">WREXHAM</text:span><text:span text:style-name="T564">: 1964/65 £6</text:span></text:p>
      <text:p text:style-name="P280"/>
      <text:p text:style-name="P446">MIXED COLLECTION</text:p>
      <text:p text:style-name="P431"/>
      <text:p text:style-name="P275"><text:span text:style-name="T538">BARNET</text:span><text:span text:style-name="T551">: 1971/72 WIMBLEDON 1972/73 WIMBLEDON </text:span><text:span text:style-name="T538">BEXLEYHEATH</text:span><text:span text:style-name="T551">: 1959/60 GILLINGHAM A £4</text:span><text:span text:style-name="T545"> </text:span><text:span text:style-name="T538">CHELTENHAM</text:span><text:span text:style-name="T551">: 1975/76 MERTHYR <text:s/></text:span><text:span text:style-name="T538">DUNSTABLE</text:span><text:span text:style-name="T551">: 1960/61 B.TIMKEN (UCLKC) (SOF) </text:span><text:span text:style-name="T538">GOOLE</text:span><text:span text:style-name="T551">:1970/71 MATLOCK £2 1971/72 G.HARWOOD £2 1974/75 ALTRINCHAM £2 1976/77 MATLOCK £2 1977/78 LOUTH (FAC) £2 ALTRINCHAM £2 1979/80 GATESHEAD £2 </text:span><text:span text:style-name="T538">HEANOR</text:span><text:span text:style-name="T551">: 1971/72 RETFORD £2 </text:span><text:span text:style-name="T538">HASTINGS</text:span><text:span text:style-name="T551">: 1955/56 DARTFORD (ML) <text:s/></text:span><text:span text:style-name="T538">ILFORD</text:span><text:span text:style-name="T551">: 1957/58 CLAPTON <text:s/></text:span><text:span text:style-name="T538">OXFORD C</text:span><text:span text:style-name="T551">: 1966/67 N.SHIELDS (FAAC) £3 1972/73 </text:span><text:span text:style-name="T549">REP</text:span><text:span text:style-name="T551"> PRESSED STEEL V WITNEY T (OSCF) (S/S) £3 </text:span><text:span text:style-name="T538">PRESTON</text:span><text:span text:style-name="T551">: 1969/70 SKELMERSDALE V WIGAN (LJCF) £3 </text:span><text:span text:style-name="T538">SOUTHPORT</text:span><text:span text:style-name="T551">: 1969 N.SHIELDS V SKELMERSDALE (FAACS/FREP) £4 </text:span><text:span text:style-name="T538">SLOUGH</text:span><text:span text:style-name="T551">: 1972/73 LEYTONSTONE (FAAC) £2 CADBURY H (FAAC) £2 </text:span><text:span text:style-name="T538">SUNDERLAND</text:span><text:span text:style-name="T551">: 1957/58 CROOK V ILFORD (FAACS/F) £6 1971/72 B.SPARTANS V ENFIELD (FAACS/F) £3 </text:span><text:span text:style-name="T538">UXBRIDGE</text:span><text:span text:style-name="T551">: 1955/56 EASTBOURNE </text:span><text:span text:style-name="T538">WIMBLEDON</text:span><text:span text:style-name="T551">: 1961/62 F.A AMATEUR XI V A.F.A XI (4 PAGE) 1969/70 ARSENAL (LCC) £6 </text:span><text:span text:style-name="T538">YEOVIL</text:span><text:span text:style-name="T551">: 1970/71 WIMBLEDON £2</text:span></text:p>
      <text:p text:style-name="P427"/>
      <text:p text:style-name="P295">DARLINGTON PRESS SHEETS £2 EACH</text:p>
      <text:p text:style-name="P448"/>
      <text:p text:style-name="P275"><text:span text:style-name="T538">1985/86</text:span><text:span text:style-name="T551">: BOLTON (LGE) (FRT) WIGAN </text:span><text:span text:style-name="T538">1986/87</text:span><text:span text:style-name="T551">: MANSFIELD (FAC) NOTTS C NEWPORT </text:span></text:p>
      <text:p text:style-name="P281">119</text:p>
      <text:p text:style-name="P445"><text:soft-page-break/>A COLLECTION OF BOOKS NEW ITEMS ADDED</text:p>
      <text:p text:style-name="P438"/>
      <text:p text:style-name="P275"><text:span text:style-name="T567">F.A OFFICIAL YEAR BOOK</text:span><text:span text:style-name="T574"> 1948/49 (NO 1) £12 1950/51 £9 1951/52 £9 1952/53 £7 1953/54 £7 1954/55 £7 1955/56 £7 1956/57 £6 1957/58 £8 1958/59 £7 1959/60 £6 1960/61 £5 1962/63 £5 1966/67 £5 1967/68 £4 1968/69 £4 1969/70 £4 1970/71 £4 1971/72 £4 1973/74 1975/76 1977/78 (SLCR) 1978/79 1980/81 1981/82 1982/83 1983/84 1984/85 1985/86 1986/87 1987/88 1988/89 1990/91 1991/92 1992/93 1993/94 1995/96 1996/97 </text:span><text:span text:style-name="T566">£3 EACH UNLESS STATED</text:span></text:p>
      <text:p text:style-name="P275"><text:span text:style-name="T566">F.A BOOK FOR BOYS</text:span><text:span text:style-name="T574"> 1952/53 £5 1960 (INC D/J) £3 </text:span><text:span text:style-name="T564">1960 £5 1962 £5 1980 £2 <text:tab/></text:span><text:span text:style-name="T568">IMPROVE YOUR FOOTBALL</text:span><text:span text:style-name="T564">: 1948 JOHN HARRIS (SLMRK) £10</text:span></text:p>
      <text:p text:style-name="P275"><text:span text:style-name="T567">MY TWENTY YEARS OF SOCCER T.LAWTON</text:span><text:span text:style-name="T572"> </text:span><text:span text:style-name="T575">1955</text:span><text:span text:style-name="T574"> £5<text:tab/><text:tab/> <text:tab/></text:span><text:span text:style-name="T567">HILLS SPORTING ANNUAL</text:span><text:span text:style-name="T570"> </text:span><text:span text:style-name="T574">1963/64 £2 <text:tab/><text:tab/></text:span></text:p>
      <text:p text:style-name="P275"><text:span text:style-name="T566">FOOTBALL LEAGUE HANDBOOK</text:span><text:span text:style-name="T574"> 1970/71 £3 1971/72 £3<text:tab/><text:tab/> <text:tab/></text:span><text:span text:style-name="T566">BOOK OF SPORT FOR BOYS</text:span><text:span text:style-name="T574"> 1958 £4</text:span><text:span text:style-name="T572"><text:tab/><text:tab/><text:tab/><text:tab/><text:tab/></text:span></text:p>
      <text:p text:style-name="P275"><text:span text:style-name="T566">NOTTS POST FOOTBALL GUIDE</text:span><text:span text:style-name="T574"> </text:span><text:span text:style-name="T564">1923/24 £35 1925/26 £35 1934/35 £22 1935/36 £22 </text:span><text:span text:style-name="T574">1949 (SMALL PIECE OF COVER) £6 1952/53 £9 1953/54 £8 1954/55 £7 1955/56 £7 1956/57 £6 1957/58 £6 1958/59 £5 1960/61 £4 1961/62 (SLTRS) £3 1962/63 £4 1964/65 (NOF) £3 1965/66 (WOF) £2 1967/68 £3 1968/69 £3 1969/70 £3 <text:s/></text:span><text:span text:style-name="T566">SOCCER SNAPSHOT</text:span><text:span text:style-name="T574"> NO 2 EXCELLENT £5</text:span><text:span text:style-name="T571"> <text:s/><text:tab/><text:tab/><text:tab/> <text:tab/></text:span><text:span text:style-name="T566">FOCUS ON THE FAC</text:span><text:span text:style-name="T574"> D.FOSTER 1948 SUPERB £9</text:span></text:p>
      <text:p text:style-name="P275"><text:span text:style-name="T567">THE FOOTBALL ASSOCIATION RULES AND LAWS</text:span><text:span text:style-name="T572"> </text:span><text:span text:style-name="T575">103 PAGES 1940’S £5</text:span><text:span text:style-name="T572"> </text:span><text:span text:style-name="T574">1960/61 £3 1966/67 £2 1973/74 £2 </text:span></text:p>
      <text:p text:style-name="P275"><text:span text:style-name="T567">SUNDAY CHRONICLE FOOTBALL ANNUAL</text:span><text:span text:style-name="T575"> 1950/51 £6 1952/53 £6 </text:span><text:span text:style-name="T574">1953/54 (SLTRS) £4 1955/56 (SMALL TR) £4 1956/57 £4 1957/58 £4</text:span></text:p>
      <text:p text:style-name="P275"><text:span text:style-name="T567">STANLEY MATHEWS FOOTBALL REVIEW</text:span><text:span text:style-name="T575"> 1955 £6 <text:s text:c="34"/><text:tab/></text:span><text:span text:style-name="T566">DAILY MAIL FOOTBALL GUIDE</text:span><text:span text:style-name="T574"> 1951/2 £7 1952/3 £6 1953/4 £6 1958/9 £5</text:span></text:p>
      <text:p text:style-name="P275"><text:span text:style-name="T568">PLAY BETTER FOOTBALL BY B.JOY:</text:span><text:span text:style-name="T577"> 1951 (HARDBACK) (dust Jacket tr) £5 <text:tab/></text:span><text:span text:style-name="T578">S</text:span><text:span text:style-name="T566">UNDAY EMPIRE NEWS ANNUAL</text:span><text:span text:style-name="T574">: 1956/57 (SLTRS) £3 <text:tab/><text:tab/></text:span></text:p>
      <text:p text:style-name="P275"><text:span text:style-name="T567">PLAYFAIR FOOTBALL ANNUAL</text:span><text:span text:style-name="T574"> 1955/56 £6 1968/69 £3 1969/70 £3 1970/71 £2 1975/76 £2 1976/77 £2 1978/79 £2 1979/80 £2 <text:tab/> <text:tab/><text:tab/></text:span></text:p>
      <text:p text:style-name="P275"><text:span text:style-name="T567">NEWS OF THE WORLD FOOTBALL ANNUAL</text:span><text:span text:style-name="T570"> </text:span><text:span text:style-name="T574">1988/89 £2<text:tab/> <text:tab/> <text:tab/></text:span><text:span text:style-name="T566">ATHLETIC NEWS FOOTBALL ANNUAL</text:span><text:span text:style-name="T574"> 1934/35 £10 </text:span></text:p>
      <text:p text:style-name="P275"><text:span text:style-name="T567">THE BIG BOOK OF FOOTBALL CHAMPIONS</text:span><text:span text:style-name="T574"> 1951 (NO D/J) £5 1954 (NO D/J) £4 1955 (INC D/J SLTRS) £5 1956 (SLTRS TO D/JACKET) £4 1957 (NO D/J) £3 1958 (INC D/J) £6 1959 (INC D/J SLTRS) £4 <text:tab/><text:tab/><text:tab/><text:tab/> </text:span><text:span text:style-name="T568">TEACH YOURSELF SOCCER</text:span><text:span text:style-name="T564">: 1949 HARDBACK (F.N.S CREEK) £6</text:span></text:p>
      <text:p text:style-name="P275"><text:span text:style-name="T567">INTERNATIONAL FOOTBALL BOOK NO</text:span><text:span text:style-name="T574"> 11 (SLTRS) £4 15 HARDBACK £3 <text:s text:c="3"/><text:tab/></text:span><text:span text:style-name="T568">STANLEY MATHEWS SOCCER MANUEL</text:span><text:span text:style-name="T564">: 1948 (TAPE TO SPINE) £5</text:span></text:p>
      <text:p text:style-name="P275"><text:span text:style-name="T568">WHILST THE CROWD ROARED</text:span><text:span text:style-name="T564">: 1948 BY HORLER SOFT BACK QUITE RARE (SLTRS) £8</text:span></text:p>
      <text:p text:style-name="P275"><text:span text:style-name="T567">LAWS OF ASSOCIATION FOOTBALL ILLUSTRATED HANDBOOK</text:span><text:span text:style-name="T574"> 1960/61 £3</text:span><text:span text:style-name="T573"> </text:span><text:span text:style-name="T568">IMPROVE YOUR SOCCER</text:span><text:span text:style-name="T564">: 1949 B.JOY (FINDON) £6</text:span></text:p>
      <text:p text:style-name="P275"><text:span text:style-name="T566">THE BOYS BOOK OF SOCCER</text:span><text:span text:style-name="T574"> 1960 HARBACK BY PRINGLE (D/J torn) £3 <text:s/><text:tab/></text:span><text:span text:style-name="T566">BILLY WRIGHTS FOOTBALL SCRAPBOOK</text:span><text:span text:style-name="T574"> 1951 (SUPERB) £8</text:span><text:span text:style-name="T564"><text:tab/> <text:s/><text:tab/></text:span></text:p>
      <text:p text:style-name="P275"><text:span text:style-name="T566">BILLY WRIGHTS BOOK OF SOCCER</text:span><text:span text:style-name="T574"> NO 3 (D/JACKET TR) £3 NO 5 (D/JACKET SLTRS) £3</text:span></text:p>
      <text:p text:style-name="P275"><text:span text:style-name="T566">THE BIG BOOK OF SPORT</text:span><text:span text:style-name="T574"> 1957 INC FOOTBALL £4 1958 INC FOOTBALL £4 <text:tab/></text:span><text:span text:style-name="T566">THE SUN</text:span><text:span text:style-name="T574"> SCRAPBOOK ENCYCLOPAEDIA OF FOOTBALL 1971 £2<text:tab/> <text:tab/></text:span></text:p>
      <text:p text:style-name="P275"><text:span text:style-name="T566">PARK DRIVE BOOK OF FOOTBALL</text:span><text:span text:style-name="T574"> 1968/69 £3 1969/70 £3<text:tab/><text:tab/> <text:tab/></text:span><text:span text:style-name="T566">SPORTVIEW BOOK SOCCER</text:span><text:span text:style-name="T574"> NO 3 (D/J TORN) £3</text:span><text:span text:style-name="T573"><text:tab/><text:tab/></text:span></text:p>
      <text:p text:style-name="P275"><text:span text:style-name="T568">BILLY WRIGHT</text:span><text:span text:style-name="T564">: HERO FOR ALL SEASONS £5<text:tab/></text:span><text:span text:style-name="T574"><text:tab/><text:tab/> <text:tab/></text:span><text:span text:style-name="T566">CAXTON FOOTBALL ANNUAL</text:span><text:span text:style-name="T574"> 1962 £3 </text:span></text:p>
      <text:p text:style-name="P275"><text:span text:style-name="T566">FOOTBALL CHAMPIONS</text:span><text:span text:style-name="T574"> 1974 £2<text:tab/><text:tab/><text:tab/><text:tab/> <text:tab/></text:span><text:span text:style-name="T568">TOPICAL TIMES SPORTING HANDBOOK</text:span><text:span text:style-name="T564">: 1935/36 £10 </text:span></text:p>
      <text:p text:style-name="P275"><text:span text:style-name="T566">C.BUCHANS SOCCER GIFT BOOK</text:span><text:span text:style-name="T574"> 1961/62 £3 1963/64 £3 1964/65 £3 1965/66 £3 1968/69 £3 1969/70 £3 </text:span></text:p>
      <text:p text:style-name="P275"><text:span text:style-name="T566">SUNDAY CHRONICLE CRICKET/GOLF</text:span><text:span text:style-name="T574"> 1947 £7</text:span><text:span text:style-name="T567"> </text:span><text:span text:style-name="T572"><text:tab/><text:tab/><text:tab/> </text:span><text:span text:style-name="T567">FOOTBALL PARADE 1950 </text:span><text:span text:style-name="T574">PRESENTED BY S.MATTHEWS (Spine tears) £5</text:span></text:p>
      <text:p text:style-name="P275"><text:span text:style-name="T566">THE FOOTBALL ASSOCIATION CLUB INFORMATION GUIDE</text:span><text:span text:style-name="T574">: 1966 1967 (INC ALL CLUB CRESTS AND INFO) </text:span><text:span text:style-name="T566">£8 EACH</text:span><text:span text:style-name="T571"><text:tab/><text:tab/></text:span></text:p>
      <text:p text:style-name="P275"><text:span text:style-name="T566">FOOTBALL ASSOSIATION OF IRELAND YEARBOOK</text:span><text:span text:style-name="T574"> 1957/58 £7<text:tab/> <text:tab/></text:span><text:span text:style-name="T567">WORLD SOCCER DIGEST </text:span><text:span text:style-name="T574">1961/62 £4 1963/64 £3</text:span></text:p>
      <text:p text:style-name="P275"><text:span text:style-name="T566">THE ARRANGEMENT OF LEAGUE &amp; KNOCK-OUT FIXTURES ISSUED BY FA</text:span><text:span text:style-name="T574"> MID 1960’S £3</text:span><text:span text:style-name="T564"> <text:s/></text:span></text:p>
      <text:p text:style-name="P275"><text:span text:style-name="T568">TOPICAL TIMES BOOK</text:span><text:span text:style-name="T564">: 1927/28 (COVER SLIGHTLY WORN) £10 1965/66 (D/J TRS) £4 1985 £2</text:span></text:p>
      <text:p text:style-name="P275"><text:span text:style-name="T567">LEGIBLE SOCCER DIARY WORLD CUP SOUVENIR EDIT</text:span><text:span text:style-name="T575"> 1965 £2 1967 £3 <text:tab/></text:span><text:span text:style-name="T568">BILLY WRIGHT</text:span><text:span text:style-name="T564">: THE WORLDS MY FOOTBALL PITCH 1956 £5</text:span></text:p>
      <text:p text:style-name="P275"><text:span text:style-name="T568">FINDONS FOOTBALL HANDBOOK</text:span><text:span text:style-name="T564">: 1946/47 £8 1950/51 £6<text:tab/><text:tab/> <text:tab/></text:span><text:span text:style-name="T568">COPES FOOTBALL ENCYCLOPIDIA</text:span><text:span text:style-name="T564">: 1952/53 £6 1953/54 £6<text:tab/><text:tab/></text:span></text:p>
      <text:p text:style-name="P275"><text:span text:style-name="T568">NEWS CHRONICAL</text:span><text:span text:style-name="T564">: 1946/47 £10 1947/48 (SLTR) £6 <text:tab/><text:tab/></text:span><text:span text:style-name="T573"> <text:s text:c="16"/><text:tab/></text:span><text:span text:style-name="T567">THE BIG BOOK OF FOOTBALL</text:span><text:span text:style-name="T575"> 1955 (NO D/J) £3 1956 (DJ SLTR) £4</text:span></text:p>
      <text:p text:style-name="P275"><text:span text:style-name="T568">THE CUP OFFICIAL PICTORIAL RECORD Softback</text:span><text:span text:style-name="T564">: 1948 (sl mk) £7 1951 £7 <text:s text:c="2"/><text:tab/></text:span><text:span text:style-name="T568">ASSOCIATION FOOTBALL</text:span><text:span text:style-name="T564">: WILF MANNION 1950 (INC D/J) £5<text:tab/> </text:span></text:p>
      <text:p text:style-name="P275"><text:span text:style-name="T568">TOPICAL TIMES</text:span><text:span text:style-name="T564">: 100 FOOTBALL STARS OF 1930 PART 2 (sm piece off B/P) £6 <text:tab/></text:span><text:span text:style-name="T568">WORLD FOOTBALL HANDBOOK</text:span><text:span text:style-name="T564">: 1970 (G.BEST ON COVER) £2</text:span></text:p>
      <text:p text:style-name="P275"><text:span text:style-name="T568">SKILLFULL SOCCER FOR YOUNG PLAYERS</text:span><text:span text:style-name="T564">: (ISSUED BY FOOTBALL ASSOCIATION) 1954 £4</text:span></text:p>
      <text:p text:style-name="P191"/>
      <text:p text:style-name="P195">1940’S 1950’S COLLECTION</text:p>
      <text:p text:style-name="P275"><text:span text:style-name="T538">ASTON V</text:span><text:span text:style-name="T551">: 1957/58 STOKE (FAC) (S/S) £4 </text:span><text:span text:style-name="T538">BOLTON</text:span><text:span text:style-name="T551">: 1958/59 PRESTON </text:span><text:span text:style-name="T538">DONCASTER</text:span><text:span text:style-name="T551">: 1955/56 SWANSEA MIDDLESBROUGH 1956/57 STOKE LINCOLN BARNSLEY SWANSEA PORT V GRIMSBY 1957/58 SWANSEA GRIMSBY </text:span><text:span text:style-name="T538">EVERTON</text:span><text:span text:style-name="T551">: 1958/59 PRESTON BLACKBURN PORTSMOUTH W.B.A 1959/60 FULHAM BLACKBURN LEICESTER NOTTS F PRESTON </text:span><text:span text:style-name="T538">EXETER</text:span><text:span text:style-name="T551">: 1956/57 GILLINGHAM COVENTRY (SLTR) 1957/58 PORT V 1958/59 WALSALL TORQUAY COVENTRY 1959/60 NORTHAMPTON HARTLEPOOL </text:span></text:p>
      <text:p text:style-name="P275"><text:span text:style-name="T538">FULHAM:</text:span><text:span text:style-name="T551"> 1946/47 BARNSLEY SHEFF W 1947/48 NEWCASTLE (ST) £5 1948/49 W.B.A £10 WALSALL (FAC) SHEFF W LUTON (SLCR) BRENTFORD 1949/50 WOLVES HUDDERSFIELD CHARLTON (LGE) (FAC) NEWCASTLE BURNLEY BOLTON DERBY ASTON V MAN C BLACKPOOL STOKE SUNDERLAND PORTSMOUTH W.B.A MIDDLESBROUGH 1950/51CHARLTON WOLVES ASTON V BLACKPOOL DERBY HUDDERSFIELD BURNLEY SUNDERLAND SHEFF W (LGE) STOKE MIDDLESBROUGH NEWCASTLE PORTSMOUTH 1951/52 PRESTON CHARLTON TOTTENHAM STOKE W.B.A PORTSMOUTH BLACKPOOL WOLVES BURNLEY BIRMINGHAM (FAC) MIDDLESBROUGH NEWCASTLE BOLTON SUNDERLAND HUDDERSFIELD 195253 BURY LEICESTER LUTON NOTTS C PLYMOUTH LINCOLN BLACKBURN DONCASTER SOUTHAMPTON HULL NOTTS F BRENTFORD SWANSEA SHEFF U 1953/54 BRISTOL R STOKE DERBY DONCASTER OLDHAM HULL LINCOLN BRENTFORD BIRMINGHAM LUTON BURY EVERTON SWANSEA (RS) £3 1954/55 DERBY NOTTS C BRISTOL R (NOF) £3 BIRMINGHAM STOKE LINCOLN NOTTS F PORT V BURY PRESTON (FAC) PLYMOUTH SWANSEA 1955/56 BLACKBURN NOTTS C BRISTOL C PORT V LEICESTER BRISTOL R PLYMOUTH SHEFF W BURY MIDDLESBORO NEWCASTLE (FAC) LINCOLN STOKE 1956/57 HUDDERSFIELD SWANSEA ROTHERHAM GRIMSBY STOKE LEICESTER NOTTS C ORIENT LINCOLN PORT V BURY MIDDLESBORO BRISTOL R DONCASTER BARNSLEY 1957/58 DERBY NOTTS C BARNSLEY IPSWICH SHEFF U ORIENT DONCASTER HUDDERSFIELD STOKE CARDIFF LINCOLN SWANSEA GRIMSBY CHARLTON (LGE) (FAC) BRISTOL R (LGE) (FAC) BRISTOL C MIDDLESBORO (INC S/S UPDATE) £4 BLACKBURN ROTHERHAM 1958/59 STOKE SUNDERLAND IPSWICH LINCOLN </text:span></text:p>
      <text:p text:style-name="P275"><text:span text:style-name="T551">DERBY SCUNTHORPE BRIGHTON SWANSEA BRISTOL R BIRMINGHAM (FAC) SHEFF U CARDIFF BARNSLEY CHARLTON BRIGHTON ORIENT BRISTOL C MIDDLESBORO SHEFF W GRIMSBY HUDDERSFIELD ROTHERHAM 1959/60 PRESTON BURNLEY BLACKBURN SHEFF W HULL (FAC) EVERTON BOLTON LEEDS (NOF) £2 BIRMINGHAM LEICESTER W.B.A MAN C BLACKPOOL WOLVES LUTON NOTTS F NEWCASTLE </text:span><text:span text:style-name="T538">GILLINGHAM</text:span><text:span text:style-name="T551">: 1958/59 PORT V 1959/60 DARLINGTON </text:span><text:span text:style-name="T538">GRIMSBY</text:span><text:span text:style-name="T551">: 1956/57 BLACKBURN PORT V 1958/59 LINCOLN SHEFF W 1959/60 CHESTERFIELD COLCHESTER SWINDON MANSFIELD NORWICH NEWPORT </text:span><text:span text:style-name="T538">HUDDERSFIELD</text:span><text:span text:style-name="T551">: 1953/54 PRESTON 1955/56 PRESTON SHEFF U NEWCASTLE 1956/57 LINCOLN SHEFF U BURYBURNLEY (FAC) 1957/58 ROTHERHAM STOKE DERBY 1958/59 SWANSEA FULHAM GRIMSBY MIDDLESBROUGH SHEFF W 1959/60 SHEFF W SHEFF U DERBY LUTON (FAC) ROTHERHAM </text:span><text:span text:style-name="T538">HULL</text:span><text:span text:style-name="T551">: 1948/49 SOUTHPORT (SLCELL) £6 1949/50 GRIMSBY 1950/51 <text:s/>GRIMSBY DONCASTER PRESTON CHESTERFIELD 1951/52 SWANSEA DONCASTER BURY 1952/53 SWANSEA FULHAM (SLCR) £5 BARNSLEY ROTHERHAM 1955/56 PORT V SWANSEA BLACKBURN STOKE 1956/57 DARLINGTON (SLMRK) 1957/58 BURY 1958/59 PLYMOUTH WREXHAM NOTTS C BOURNEMOUTH MANSFIELD SOUTHAMPTON HALIFAX BURY 1959/60 PLYMOUTH CHARLTON SCUNTHORPE CARDIFF LINCOLN HUDDERSFIELD BRISTOL R ROTHERHAM STOKE </text:span><text:span text:style-name="T538">IPSWICH</text:span><text:span text:style-name="T551">: 1955/56 SOUTHEND 1957/58 BRISTOL C ORIENT DONCASTER CARDIFF 1958/59 SHEFF U CARDIFF SWANSEA BRISTOL R STOKE DERBY ORIENT </text:span><text:span text:style-name="T538">LINCOLN</text:span><text:span text:style-name="T551">: 1956/57 GRIMSBY 1957/58 GRIMSBY </text:span><text:span text:style-name="T538">LEICESTER</text:span><text:span text:style-name="T551">: 1956/57 ROTHERHAM (SLMRK) PORT V 1957/58 NOTTS F NEWCASTLE W.B.A BIRMINGHAM ASTON V BLACKPOOL MAN C 1958/59 BLACKBURN MAN C LUTON NEWCASTLE 1959/60 BLACKPOOL NEWCASTLE FULHAM (FAC) W.B.A (FAC) MAN C WOLVES (FAC) (LGE) BOLTON </text:span><text:span text:style-name="T538">MILLWALL</text:span><text:span text:style-name="T551">: 1955/56 NEWPORT NORTHAMPTON 1956/57 C.PALACE NEWCASTLE (FAC) 1957/58 C.PALACE EXETER GILLINGHAM (LGE) (FAC) NORTHAMPTON 1958/59 DARLINGTON C.PALACE HARTLEPOOL 1959/60 DONCASTER NORTHAMPTON GILLINGHAM C.PALACE EXETER NOTTS C HARTLEPOOL </text:span><text:span text:style-name="T538">NEWCASTLE</text:span><text:span text:style-name="T551">: 1958/59 LEICESTER </text:span><text:span text:style-name="T538">NOTTS C</text:span><text:span text:style-name="T551">: 1959/60 WALSALL </text:span><text:span text:style-name="T538">PLYMOUTH</text:span><text:span text:style-name="T551">: 1958/59 SWINDON SOUTHEND 1959/60 BRISTOL C </text:span><text:span text:style-name="T538">PORT V</text:span><text:span text:style-name="T551">: 1959/60 SHREWSBURY READING ASTON V (FAC) </text:span><text:span text:style-name="T538">PRESTON</text:span><text:span text:style-name="T551">: 1953/54 HUDDERSFIELD (SLMRK) £7 1954/55 MAN C BURNLEY BOLTON 1955/56 LUTON NEWCASTLE BIRMINGHAM HUDDERSFIELKD PORTSMOUTH BOLTON 1956/57 BOLTON BURNLEY LUTON 1957/58 BOLTON PORTSMOUTH EVERTON BLACKPOOL 1958/59 BIRMINGHAM BOLTON NEWCASTLE (SLMRK) BLACKPOOL MAN C BRAD C (FAC) W.B.A WOLVES BURNLEY 1959/60 W.B.A BIRMINGHAM MAN C WOLVES BLACKBURN SHEFF W FULHAM </text:span><text:span text:style-name="T538">Q.P.R</text:span><text:span text:style-name="T551">: 1947/48 WALSALL1948/49 BRENTFORD SOUTHAMPTON 1949/50 HULL BURY CHESTERFIELD SWANSEA 1950/51 DONCASTER HULL 1951/52 HULL BRENTFORD DONCASTER SOUTHAMPTON SHEFF U 1952/53 WATFORD (SOF) £5 1955/56 SOUTHEND SHREWSBURY 1956/57 EXETER 1957/58 COLCHESTER PORT V 1958/59 TRANMERE COLCHESTER DONCASTER BURY STOCKPORT HALIFAX BRENTFORD SOUTHAMPTON (FAC) READING BOURNEMOUTH NEWPORT BRAD C HULL ROCHDALE SWINDON 1959/60 SWINDON SOUTHEND BOURNEMOUTH WREXHAM GRIMSBY HALIFAX PORT V (LGE) (FAC) COLCHESTER READING BURY BRAD C NORWICH </text:span><text:span text:style-name="T538">ROCHDALE</text:span><text:span text:style-name="T551">: 1952/53 TRANMERE (SLMRK) £9 </text:span><text:span text:style-name="T538">READING</text:span><text:span text:style-name="T551">:1951/52 PLYMOUTH SOUTHEND 1952/53 BOURNEMOUTH (SLCR) £6 NORTHAMPTON1953/54 SOUTHAMPTON (SLCR) £5 1954/55 SHREWSBURY 1955/56 BRIGHTON (SLTRS) £3 NORTHAMPTON 1956/57 WALSALL COLCHESTER SWINDON 1957/58 SHREWSBURY SOUTHEND SWINDON (LGE) (FAC) BRIGHTON WALSALL BRENTFORD 1958/59 SOUTHEND TRANMERE BRENTFORD WATFORD (FAC) ROCHDALE PLYMOUTH SOUTHAMPTON SWINDON NOTTS C 1959/60 PORT V NEWPORT BRENTFORD SHREWSBURY HALIFAX SOUTHEND CHESTERFIELD GRIMSBY COVENTRY BARNSLEY NORWICH COLCHESTER TRANMERE SWINDON WREXHAM Q.P.R BOURNEMOUTH (BLACK COVER) £5 (BLUE COVER) BRAD C </text:span><text:span text:style-name="T538">ROTHERHAM</text:span><text:span text:style-name="T551">: 1955/56 NOTTS C STOKE 1956/57 SHEFF U 1957/58 DERBY GRIMSBY 1958/59 MIDDLESBORO BRIGHTON BRISTOL C SHEFF W GRIMSBY 1959/60 CHARLTON PLYMOUTH BRISTOL R LINCOLN </text:span><text:span text:style-name="T538">SUNDERLAND</text:span><text:span text:style-name="T551">: 1957/58 EVERTON (NOF) 1958/59 STOKE </text:span><text:span text:style-name="T538">SWINDON</text:span><text:span text:style-name="T551">: 1957/58 SOUTHEND READING WALSALL 1958/59 Q.P.R SOUTHAMPTON 1959/60 SOUTHEND </text:span><text:span text:style-name="T538">SOUTHAMPTON</text:span><text:span text:style-name="T551">: 1958/59 S.AFRICA (FR) 1959/60 WATFORD (FAC) </text:span><text:span text:style-name="T538">SCUNTHORPE</text:span><text:span text:style-name="T551">: 1957/58 CARLISLE 1958/59 ROTHERHAM SHEFF W BARNSLEY CARDIFF BOLTON (FAC) LINCOLN 1959/60 BRISTOL C PLYMOUTH SWANSEA LINCOLN HUDDERSFIELD PORT V HULL </text:span><text:span text:style-name="T538">SHEFF UTD</text:span><text:span text:style-name="T551">: 1953/54 W.B.A 1955/56 BLACKPOOL BOLTON HUDDERSFIELD 1956/57 NOTTS C ORIENT DONCASTER ROTHERHAM SWANSEA 1957/58 GRIMSBY BLACKBURN GRIMSBY (FAC) DERBY W.B.A (FAC) HUDDERSFIELD CARDIFF STOKE DONCASTER IPSWICH 1958/59 GRIMSBY MIDDLESBROUGH HUDDERSFIELD SCUNTHORPE C.PALACE (FAC) (SOF) £2 BARNSLEY SHEFF W CARDIFF 1959/60 HULL SUNDERLAND ROTHERHAM STOKE SCUNTHORPE WATFORD (FAC) LINCOLN </text:span><text:span text:style-name="T538">SHEFF WED</text:span><text:span text:style-name="T551">: 1953/54 BOLTON (FAC) 1954/55 NOTTS C (FAC) 1955/56 MIDDLESBORO DONCASTER HULL NOTTS C FULHAM LINCOLN 1956/57 NEWCASTLE BLACKPOOL BOLTON ASTON V (SLCR) PRESTON (FAC) CHARLTON BURNLEY MAN C WOLVES EVERTON LUTON </text:span><text:span text:style-name="T538">TORQUAY</text:span><text:span text:style-name="T551">: 1956/57 WALSALL 1959/60 DONCASTER </text:span></text:p>
      <text:p text:style-name="P450"><text:span text:style-name="T534">120</text:span></text:p>
      <text:p text:style-name="P150"><text:soft-page-break/><text:span text:style-name="T579">D.G. </text:span><text:span text:style-name="T580">TAYLOR</text:span><text:span text:style-name="T579"> FOOTBALL PROGRAMMES LTD.</text:span></text:p>
      <text:p text:style-name="P381">29, Marram Close, Lymington, Hants. SO41 9FN.</text:p>
      <text:p text:style-name="P380">Tel; 01590 673466 <text:s/>Mobile; 07949 256429.</text:p>
      <text:p text:style-name="P382">(We do have answer service on our landline, just leave a message! </text:p>
      <text:p text:style-name="P382">And your number and we shall get back to you.</text:p>
      <text:p text:style-name="P378"><text:span text:style-name="T579">e-mail; </text:span><text:span text:style-name="Internet_20_link"><text:span text:style-name="T579">taylorprogrammes@aol.com</text:span></text:span></text:p>
      <text:p text:style-name="P380">Website; dgtaylorprogrammes.co.uk</text:p>
      <text:p text:style-name="P378"/>
      <text:p text:style-name="P380"/>
      <text:p text:style-name="P383">CATALOGUE 124 JULY/AUGUST 2026.</text:p>
      <text:p text:style-name="P383">THIS IS THE THIRD CATALOGUE OF 2026,</text:p>
      <text:p text:style-name="P380"/>
      <text:p text:style-name="P380"/>
      <text:p text:style-name="P380"/>
      <text:p text:style-name="P380"/>
      <text:p text:style-name="P380"/>
      <text:p text:style-name="P380"/>
      <text:p text:style-name="P380"/>
      <text:p text:style-name="P380"/>
      <text:p text:style-name="P380"/>
      <text:p text:style-name="P380"/>
      <text:p text:style-name="P380"/>
      <text:p text:style-name="P380"/>
      <text:p text:style-name="P380"/>
      <text:p text:style-name="P380"/>
      <text:p text:style-name="P380">THIS LOVELY PROGRAMME APPEARS ON PAGE TWO OF THIS CATALOGUE</text:p>
      <text:p text:style-name="P380"/>
      <text:p text:style-name="P380">PLEASE FEEL FREE TO ORDER AS MANY TIMES AS YOU LIKE 2<text:span text:style-name="T412">nd</text:span> ORDERS HAVE A SUPRISINGLY GOOD RATE OF SUCCESS!</text:p>
      <text:p text:style-name="P300"/>
      <text:p text:style-name="P380">IF YOU PREFER JUST THE EMAIL VERSION, PLEASE ADD £1 TO YOUR ORDER, WITH YOUR E-MAIL ADDRESS (In a readable format).</text:p>
      <text:p text:style-name="P380"/>
      <text:p text:style-name="P380"><text:s/>OFFERS LIST CONSISTS OF 340 + ITEMS.</text:p>
      <text:p text:style-name="P380">WITH OFFERS FINISHING MONDAY 31<text:span text:style-name="T412">st</text:span> August 2026.</text:p>
      <text:p text:style-name="P380"/>
      <text:p text:style-name="P381">THERE ARE NOW 4 CATALOGUES PER ANNUM INCLUDING 100+ ITEM OFFERS LIST.</text:p>
      <text:p text:style-name="P174">NEXT CATALOGUE OCTOBER/NOVEMBER 2026;</text:p>
      <text:p text:style-name="P179">COST £6-00.</text:p>
      <text:p text:style-name="P178"/>
      <text:p text:style-name="P176"><text:soft-page-break/></text:p>
      <text:p text:style-name="P176">INFORMATION PAGE;</text:p>
      <text:p text:style-name="P384">Ordering Instructions;</text:p>
      <text:p text:style-name="P384">GENERAL PRICES (Unless otherwise stated); </text:p>
      <text:p text:style-name="P384">46/7 £18, 47/8 £16, 48/9 £14, 49/0 £12, 50/1 £10, 51/2 £10, 52/3 £9, 53/4 £8, 54/5 £7, </text:p>
      <text:p text:style-name="P384">55/6 £5, 56/7 £4, 57/8 to 60/1 &amp; 61/2 £3, 62/3,63/4 &amp; 64/5 £2-50p, 65/6 to 66/7 £2, 67/8 to 69/0 £1-50p, </text:p>
      <text:p text:style-name="P384">1970/1 TO DATE ALL £1,</text:p>
      <text:p text:style-name="P390">*****************************************************************************</text:p>
      <text:p text:style-name="P384">FAULT ABBREVIATIONS; </text:p>
      <text:p text:style-name="P384">(SL) SLIGHT, (V SL) VERY SLIGHT, (CELLO) CELLOTAPE, MK (MARK), (CR) CREASED, </text:p>
      <text:p text:style-name="P384">(T/C) TEAM CHANGES, (T/M) TOKEN MISSING, (SOF) SCORE ON FACE, (WOF) WRITING ON FACE, (SOTP) SCORE ON TEAM PAGE, </text:p>
      <text:p text:style-name="P384"/>
      <text:p text:style-name="P384">++++++++++++++++++++++++++++++++++++++++++++++++++++</text:p>
      <text:p text:style-name="P384">PLEASE TRY TO LIST ALTERNATIVES WHERE POSSIBLE</text:p>
      <text:p text:style-name="P377"><text:span text:style-name="T581">THE WEBSITE IS; DGTAYLORPROGRAMMES.CO.UK Please download to use. IF YOU ORDER THROUGH THE WEBSITE PLEASE E-MAIL US ON </text:span><text:span text:style-name="Internet_20_link"><text:span text:style-name="T581">TAYLORPROGRAMMES@AOL.COM</text:span></text:span><text:span text:style-name="T581"> AS WELL AND THEN WE CAN REPLY DIRECT WITH WHAT IS STILL AVAILABLE. </text:span></text:p>
      <text:p text:style-name="P377"><text:span text:style-name="T581">PAYPAL PAYMENTS ARE ALSO ACCEPTED AT </text:span><text:span text:style-name="Internet_20_link"><text:span text:style-name="T581">CLOUDTAKATSU@AOL.COM</text:span></text:span><text:span text:style-name="T581"> BUT <text:s/>MUST BE THROUGH THE FAMILY/FRIENDS GIFT FACILITY,</text:span></text:p>
      <text:p text:style-name="P385"/>
      <text:p text:style-name="P385">IF YOU RECEIVE THIS CATALOGUE BY POST AND ONLY WANT TO RECEIVE VIA THE INTERNET, E-MAIL AND LET US KNOW AND WE CAN DELETE YOU FROM THE MAILING LIST AND ADD YOU TO OUR E-MAIL MAILING LIST. THE COST WILL £1 FOR THE CALLENDER YEAR (4 CATALOGUES), THERE IS A SPACE ON THE ORDER FORM TO SUBSCRIBE FOR THIS SERVICE.</text:p>
      <text:p text:style-name="P385"/>
      <text:p text:style-name="P385">BAD NEWS! MY LOCAL BARCLAYS BANK IS NOW CLOSED, SO DEPOSITING CHEQUES IS A SLIGHT PROBLEM, I WILL TRY TO TAKE IN MORE BACS PAYMENTS, SO IF YOU ARE ABLE TO PAY BY THIS METHOD PLEASE TRY. </text:p>
      <text:p text:style-name="P385">Sort Code 20-53-53 Acc No 73829812 (D G Taylor Football Programmes). PLEASE NO CHEQUES OVER A £1,000 IF YOUR ORDER IS UP TO £2,000, THEN PLEASE ISSUE TWO CHEQUES. WE APPRECIATE SOME CUSTOMERS DO NOT LIKE ISSUING ENDORSED ‘NOT TO EXCEED’ CHEQUES BUT THEY MUST BE PREPARED TO ACCEPT A CREDIT NOTE IF ITEMS CAN NOT BE FOUND OR HAVE ALREADY BEEN SOLD.</text:p>
      <text:p text:style-name="P386">THIS IS THE THIRD CATALOGUE FOR 2026.</text:p>
      <text:p text:style-name="P386">THE RATE FOR JUST THE NEXT ISSUE REMAINS AT £6, </text:p>
      <text:p text:style-name="P386">ALTERNATIVES, PLEASE TRY TO STATE ALTERNATIVES WHERE POSSIBLE.</text:p>
      <text:p text:style-name="P386"/>
      <text:p text:style-name="P177">PLEASE TRY TO USE THE SECOND ORDER FORMS WHICH ARE ALWAYS SENT WITH YOUR ORDER, THE SUCCESS RATE FOR SECOND ORDERS IS USUALLY OVER 90%!</text:p>
      <text:p text:style-name="P177"/>
      <text:p text:style-name="P177">I WILL MAKE THIS PLEA, MISTAKES ARE MADE, THAT IS A FACT OF LIFE BUT MISTAKES MADE AT THIS END ARE MORE OFTEN THAN NOT MADE WHEN THERE IS NO WRITTEN ORDER FORM. PLEASE USE ONE EVEN IF ORDERING BY E-MAIL. FROM NOW ON, BELIEVE IT OR NOT YOUR ORDER IS MORE LIKELY BE SORTED MORE QUICKLY WITH A WRITTEN ORDER FORM, THAN NOT! NO ORDERS BY TEXT PLEASE, I/WE ARE HAPPY TO ANSWER QUESTIONS BY TEXT.</text:p>
      <text:p text:style-name="P386">THANK YOU DORIAN, SHEILA &amp; DEAN,</text:p>
      <text:p text:style-name="P386"/>
      <text:p text:style-name="P386">BUT PLEASE ALLOW TWO WEEKS FOR DELIVERY, ESPECIALLY AS THE POST (ROYAL MAIL) IS NOT VERY GOOD AT THE MOMENT (THAT'S THE POLITE WAY OF SAYING IT!)</text:p>
      <text:p text:style-name="P168"/>
      <text:p text:style-name="P168"><text:span text:style-name="Teletype"><text:span text:style-name="T175">If you think you have suitable spares for future offers lists, then by all means get in touch.</text:span></text:span></text:p>
      <text:p text:style-name="P379"><text:span text:style-name="Teletype"><text:span text:style-name="T175">****We could still do with a few more contributors with offers list materials***</text:span></text:span></text:p>
      <text:p text:style-name="P205"/>
      <text:p text:style-name="P145"/>
      <text:p text:style-name="P145"/>
      <text:p text:style-name="P175"><text:soft-page-break/></text:p>
      <text:p text:style-name="P388">Order form</text:p>
      <text:p text:style-name="P388"/>
      <text:p text:style-name="P387"><text:tab/>Page No. <text:s text:c="2"/>Season <text:s text:c="2"/>Home Team <text:s text:c="7"/><text:tab/> Away Team <text:s text:c="12"/>Competition <text:s text:c="2"/><text:tab/> <text:s text:c="4"/>Price</text:p>
      <text:p text:style-name="P387"/>
      <text:list xml:id="list7391113733924140078" text:style-name="L4">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item>
          <text:p text:style-name="P486">____________________________________________________________________________</text:p>
        </text:list-item>
      </text:list>
      <text:p text:style-name="P387">Name __________________________________________________________________________</text:p>
      <text:p text:style-name="P387">Address_________________________________________________________________________</text:p>
      <text:p text:style-name="P387">Postcode__________________</text:p>
      <text:p text:style-name="P387"><text:s text:c="17"/><text:tab/><text:tab/><text:tab/><text:tab/><text:tab/><text:tab/><text:tab/><text:tab/>Cost of programmes £ _____________</text:p>
      <text:p text:style-name="P387"><text:tab/><text:tab/><text:tab/> <text:s text:c="11"/>Postage (DETAILS BELOW or £10 if order over £90) £ _____________</text:p>
      <text:p text:style-name="P387"><text:s/><text:tab/><text:tab/><text:tab/><text:tab/><text:tab/> <text:s text:c="6"/><text:tab/><text:tab/> <text:s text:c="5"/>E mail (£1) Subscription £1 (£1)______________</text:p>
      <text:p text:style-name="P377"><text:span text:style-name="T582">DELETE AS REQUIRED <text:s text:c="5"/><text:tab/><text:tab/> <text:s text:c="2"/></text:span><text:span text:style-name="T583">2026 Subscription if paid write paid </text:span><text:span text:style-name="T584"><text:s/></text:span><text:span text:style-name="T583">£</text:span><text:span text:style-name="T582">______________</text:span></text:p>
      <text:p text:style-name="P389"><text:tab/><text:tab/><text:tab/><text:tab/> <text:s text:c="18"/><text:tab/> <text:s text:c="24"/>Just Next Catalogue (£6) £______________</text:p>
      <text:p text:style-name="P377"><text:span text:style-name="T585">E-Mail Address.........................................................................<text:tab/> <text:s text:c="3"/></text:span><text:span text:style-name="T582">Grand Total £______________</text:span></text:p>
      <text:p text:style-name="P387">If you ordered by phone tick here______</text:p>
      <text:p text:style-name="P387">If you ordered by e-mail tick here______</text:p>
      <text:p text:style-name="P387">If you ordered from the website please e-mail taylorprogrammes@aol.com for confirmation.</text:p>
      <text:p text:style-name="P387"/>
      <text:p text:style-name="P394"><text:span text:style-name="Teletype"><text:span text:style-name="T259">Please add postage, rough guide £1-20p for 1</text:span></text:span><text:span text:style-name="Teletype"><text:span text:style-name="T272">st</text:span></text:span><text:span text:style-name="Teletype"><text:span text:style-name="T259"> programme plus 80p for the 2</text:span></text:span><text:span text:style-name="Teletype"><text:span text:style-name="T272">nd</text:span></text:span><text:span text:style-name="Teletype"><text:span text:style-name="T259"> and then 40p for each additional programme; please allow </text:span></text:span><text:span text:style-name="Teletype"><text:span text:style-name="T260">extra </text:span></text:span><text:span text:style-name="Teletype"><text:span text:style-name="T259">for modern heavier ones. Any excess postage will be refunded. Orders over £90 will be sent special delivery (@ £10) unless you state otherwise, signed for or tracked should be used for orders between £50-£90. Anyone opting for normal post will be at their own risk! Next catalogue is £6 but free to anyone whose completed order is over £100. All programmes carry a full money back guarantee if not satisfied. Payment can be made in unused postage stamps, postal orders, cash (at your own risk) including Euros at a rate of €1.25 to the £1 and if paying by cheque, please make out to D.G Taylor, leave blank and endorse “not to exceed” to the fullest amount and I will fill out the correct amount, </text:span></text:span></text:p>
      <text:p text:style-name="P394"><text:span text:style-name="Teletype"><text:span text:style-name="T259">Paypal as gift to; cloudtakatsu@aol.com</text:span></text:span></text:p>
      <text:p text:style-name="P394"><text:span text:style-name="Teletype"><text:span text:style-name="T259">lastly by bank transfer to 20-53-53 73829812 (D G Taylor Programmes) thanks for your co-operation.</text:span></text:span></text:p>
      <text:p text:style-name="P422">PLEASE ALLOW TWO WEEKS TO RECEIVE YOUR ORDER, THE ROYAL MAIL ARE 'CRAP' AT THE MOMENT, ONE </text:p>
      <text:p text:style-name="P422">LETTER TOOK OVER TWO WEEKS TO REACH ME! AND AS MOST OF YOU KNOW I DO SELL ITEMS FOR </text:p>
      <text:p text:style-name="P411"><text:span text:style-name="Teletype"><text:span text:style-name="T174">CUSTOMERS AND OFTEN THEY HAVE TO SEND ME THEIR SALES BEFORE I CAN FORWARD THEM ON TO YOU!</text:span></text:span></text:p>
      <text:p text:style-name="P29"><text:span text:style-name="Teletype"><text:span text:style-name="T1"/></text:span></text:p>
      <text:p text:style-name="P2"><text:span text:style-name="Teletype"><text:span text:style-name="T1"/></text:span></text:p>
      <text:p text:style-name="P2"><text:span text:style-name="Teletype"><text:span text:style-name="T40"/></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1" svg:font-family="Arial, sans-serif"/>
    <style:font-face style:name="Helvetica Neue" svg:font-family="'Helvetica Neue', Helvetica, Arial, sans-serif"/>
    <style:font-face style:name="Courier New" svg:font-family="'Courier New'" style:font-family-generic="modern"/>
    <style:font-face style:name="Arial3" svg:font-family="Arial" style:font-family-generic="swiss"/>
    <style:font-face style:name="Consolas" svg:font-family="Consolas"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GB"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GB" style:letter-kerning="true" style:font-name-asian="SimSun" style:font-size-asian="12pt" style:language-asian="zh" style:country-asian="CN" style:font-name-complex="Arial2"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2"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class="index">
      <style:paragraph-properties text:number-lines="false" text:line-number="0"/>
      <style:text-properties style:font-name-complex="Arial3"/>
    </style:style>
    <style:style style:name="Quotations" style:family="paragraph" style:parent-style-name="Standard" style:class="html">
      <style:paragraph-properties fo:margin-left="1cm" fo:margin-right="1cm" fo:margin-top="0cm" fo:margin-bottom="0.499cm" fo:text-indent="0cm" style:auto-text-indent="false"/>
    </style:style>
    <style:style style:name="Plain_20_Text" style:display-name="Plain Text" style:family="paragraph" style:parent-style-name="Standard" style:default-outline-level="" style:list-style-name="">
      <style:paragraph-properties fo:margin-top="0cm" fo:margin-bottom="0cm" fo:line-height="100%"/>
      <style:text-properties style:font-name="Consolas" fo:font-size="10.5pt" style:font-size-asian="10.5pt" style:font-size-complex="10.5pt"/>
    </style:style>
    <style:style style:name="Teletype" style:family="text">
      <style:text-properties style:font-name="Courier New"/>
    </style:style>
    <style:style style:name="Numbering_20_Symbols" style:display-name="Numbering Symbols" style:family="text"/>
    <style:style style:name="Internet_20_link" style:display-name="Internet link" style:family="text">
      <style:text-properties fo:color="#0000ff"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0.661cm" fo:margin-bottom="0.914cm" fo:margin-left="0.767cm" fo:margin-right="0.628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4-29T10:04:14.56</meta:creation-date>
    <meta:editing-duration>P55DT16H25M59S</meta:editing-duration>
    <meta:editing-cycles>52</meta:editing-cycles>
    <meta:generator>OpenOffice/4.1.6$Win32 OpenOffice.org_project/416m1$Build-9790</meta:generator>
    <meta:initial-creator>Dorian Taylor</meta:initial-creator>
    <dc:date>2026-07-22T11:53:30.28</dc:date>
    <dc:creator>Dorian Taylor</dc:creator>
    <meta:document-statistic meta:table-count="0" meta:image-count="0" meta:object-count="0" meta:page-count="123" meta:paragraph-count="4319" meta:word-count="143706" meta:character-count="997098"/>
  </office:meta>
</office:document-meta>
</file>